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12C0000011068CE0C01.jpg" manifest:media-type="image/jpeg"/>
  <manifest:file-entry manifest:full-path="Pictures/10000000000000E90000012CD1C7662E.jpg" manifest:media-type="image/jpeg"/>
  <manifest:file-entry manifest:full-path="Pictures/100000010000005400000054A6D5220A.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ourier New" svg:font-family="'Courier New'" style:font-family-generic="roman" style:font-pitch="variable"/>
    <style:font-face style:name="HoloLens MDL2 Assets" svg:font-family="'HoloLens MDL2 Assets'" style:font-adornments="Gras" style:font-family-generic="roman"/>
    <style:font-face style:name="Liberation Sans" svg:font-family="'Liberation Sans'" style:font-family-generic="roman" style:font-pitch="variable"/>
    <style:font-face style:name="Liberation Sans1" svg:font-family="'Liberation Sans'" style:font-family-generic="swiss" style:font-pitch="variable"/>
    <style:font-face style:name="Liberation Serif" svg:font-family="'Liberation Serif'" style:font-family-generic="roman"/>
    <style:font-face style:name="Liberation Serif1" svg:font-family="'Liberation Serif'" style:font-family-generic="roman" style:font-pitch="variable"/>
    <style:font-face style:name="Mangal" svg:font-family="Mangal" style:font-family-generic="roman" style:font-pitch="variable"/>
    <style:font-face style:name="Marianne" svg:font-family="Marianne"/>
    <style:font-face style:name="Marianne1" svg:font-family="Marianne" style:font-pitch="variable"/>
    <style:font-face style:name="Marianne2" svg:font-family="Marianne" style:font-family-generic="modern" style:font-pitch="variable"/>
    <style:font-face style:name="Marianne3" svg:font-family="Marianne" style:font-family-generic="roman" style:font-pitch="variable"/>
    <style:font-face style:name="Marianne4" svg:font-family="Marianne" style:font-family-generic="system" style:font-pitch="variable"/>
    <style:font-face style:name="Marianne5" svg:font-family="Marianne" style:font-adornments="Gras" style:font-family-generic="modern"/>
    <style:font-face style:name="Marianne6" svg:font-family="Marianne" style:font-adornments="Gras" style:font-family-generic="modern" style:font-pitch="variable"/>
    <style:font-face style:name="Marianne7" svg:font-family="Marianne" style:font-adornments="Normal"/>
    <style:font-face style:name="Marianne8" svg:font-family="Marianne" style:font-adornments="Normal" style:font-pitch="variable"/>
    <style:font-face style:name="Microsoft YaHei" svg:font-family="'Microsoft YaHei'" style:font-family-generic="system" style:font-pitch="variable"/>
    <style:font-face style:name="NSimSun" svg:font-family="NSimSun" style:font-family-generic="system" style:font-pitch="variable"/>
    <style:font-face style:name="Noto Sans" svg:font-family="'Noto Sans'" style:font-family-generic="roman" style:font-pitch="variable"/>
    <style:font-face style:name="OpenSymbol" svg:font-family="OpenSymbol" style:font-charset="x-symbol"/>
    <style:font-face style:name="Segoe UI Symbol" svg:font-family="'Segoe UI Symbol'" style:font-adornments="Gras" style:font-family-generic="swiss"/>
    <style:font-face style:name="Tahoma" svg:font-family="Tahoma" style:font-family-generic="system" style:font-pitch="variable"/>
    <style:font-face style:name="Times New Roman" svg:font-family="'Times New Roman'" style:font-family-generic="roman" style:font-pitch="variable"/>
    <style:font-face style:name="Wingdings" svg:font-family="Wingdings"/>
    <style:font-face style:name="Wingdings1" svg:font-family="Wingdings" style:font-pitch="variable" style:font-charset="x-symbol"/>
  </office:font-face-decls>
  <office:automatic-styles>
    <style:style style:name="Tableau1" style:family="table">
      <style:table-properties style:width="20.001cm" table:align="center" fo:background-color="transparent">
        <style:background-image/>
      </style:table-properties>
    </style:style>
    <style:style style:name="Tableau1.A" style:family="table-column">
      <style:table-column-properties style:column-width="2.845cm"/>
    </style:style>
    <style:style style:name="Tableau1.B" style:family="table-column">
      <style:table-column-properties style:column-width="15.346cm"/>
    </style:style>
    <style:style style:name="Tableau1.C" style:family="table-column">
      <style:table-column-properties style:column-width="1.81cm"/>
    </style:style>
    <style:style style:name="Tableau1.A1" style:family="table-cell">
      <style:table-cell-properties fo:padding="0cm" fo:border="none"/>
    </style:style>
    <style:style style:name="Tableau1.B1" style:family="table-cell">
      <style:table-cell-properties style:vertical-align="middle" fo:padding="0cm" fo:border="none"/>
    </style:style>
    <style:style style:name="Tableau1.2" style:family="table-row">
      <style:table-row-properties style:min-row-height="0.841cm"/>
    </style:style>
    <style:style style:name="Tableau30" style:family="table">
      <style:table-properties style:width="1.191cm" table:align="center" fo:background-color="transparent">
        <style:background-image/>
      </style:table-properties>
    </style:style>
    <style:style style:name="Tableau30.A" style:family="table-column">
      <style:table-column-properties style:column-width="0.4cm"/>
    </style:style>
    <style:style style:name="Tableau30.B" style:family="table-column">
      <style:table-column-properties style:column-width="0.34cm"/>
    </style:style>
    <style:style style:name="Tableau30.C" style:family="table-column">
      <style:table-column-properties style:column-width="0.45cm"/>
    </style:style>
    <style:style style:name="Tableau30.1" style:family="table-row">
      <style:table-row-properties fo:background-color="transparent">
        <style:background-image/>
      </style:table-row-properties>
    </style:style>
    <style:style style:name="Tableau30.A1" style:family="table-cell" style:data-style-name="N0">
      <style:table-cell-properties fo:padding="0.097cm" fo:border="none"/>
    </style:style>
    <style:style style:name="Tableau30.B1" style:family="table-cell">
      <style:table-cell-properties fo:padding="0.097cm" fo:border="none"/>
    </style:style>
    <style:style style:name="Tableau3" style:family="table">
      <style:table-properties style:width="20.003cm" table:align="center" fo:background-color="transparent">
        <style:background-image/>
      </style:table-properties>
    </style:style>
    <style:style style:name="Tableau3.A" style:family="table-column">
      <style:table-column-properties style:column-width="1.005cm"/>
    </style:style>
    <style:style style:name="Tableau3.B" style:family="table-column">
      <style:table-column-properties style:column-width="3.993cm"/>
    </style:style>
    <style:style style:name="Tableau3.C" style:family="table-column">
      <style:table-column-properties style:column-width="0.944cm"/>
    </style:style>
    <style:style style:name="Tableau3.D" style:family="table-column">
      <style:table-column-properties style:column-width="3.39cm"/>
    </style:style>
    <style:style style:name="Tableau3.E" style:family="table-column">
      <style:table-column-properties style:column-width="3.87cm"/>
    </style:style>
    <style:style style:name="Tableau3.F" style:family="table-column">
      <style:table-column-properties style:column-width="6.8cm"/>
    </style:style>
    <style:style style:name="Tableau3.1" style:family="table-row">
      <style:table-row-properties style:min-row-height="0.542cm" fo:background-color="transparent">
        <style:background-image/>
      </style:table-row-properties>
    </style:style>
    <style:style style:name="Tableau3.A1" style:family="table-cell">
      <style:table-cell-properties style:vertical-align="middle" fo:background-color="#fff0f5" fo:padding="0cm" fo:border="none">
        <style:background-image/>
      </style:table-cell-properties>
    </style:style>
    <style:style style:name="Tableau3.E1" style:family="table-cell">
      <style:table-cell-properties style:vertical-align="middle" fo:padding="0.101cm" fo:border="none"/>
    </style:style>
    <style:style style:name="Tableau3.F1" style:family="table-cell">
      <style:table-cell-properties style:vertical-align="middle" fo:background-color="#fff0f5" fo:padding="0.101cm" fo:border="none">
        <style:background-image/>
      </style:table-cell-properties>
    </style:style>
    <style:style style:name="Tableau3.2" style:family="table-row">
      <style:table-row-properties style:min-row-height="0.542cm"/>
    </style:style>
    <style:style style:name="Tableau3.E2" style:family="table-cell">
      <style:table-cell-properties style:vertical-align="middle" fo:padding="0.101cm" fo:border="none"/>
    </style:style>
    <style:style style:name="Tableau3.F2" style:family="table-cell">
      <style:table-cell-properties style:vertical-align="middle" fo:padding="0.101cm" fo:border="none"/>
    </style:style>
    <style:style style:name="Tableau76" style:family="table">
      <style:table-properties style:width="20.003cm" table:align="center" fo:background-color="transparent">
        <style:background-image/>
      </style:table-properties>
    </style:style>
    <style:style style:name="Tableau76.A" style:family="table-column">
      <style:table-column-properties style:column-width="2.196cm"/>
    </style:style>
    <style:style style:name="Tableau76.B" style:family="table-column">
      <style:table-column-properties style:column-width="11.695cm"/>
    </style:style>
    <style:style style:name="Tableau76.C" style:family="table-column">
      <style:table-column-properties style:column-width="1.402cm"/>
    </style:style>
    <style:style style:name="Tableau76.D" style:family="table-column">
      <style:table-column-properties style:column-width="4.71cm"/>
    </style:style>
    <style:style style:name="Tableau76.1" style:family="table-row">
      <style:table-row-properties fo:background-color="transparent">
        <style:background-image/>
      </style:table-row-properties>
    </style:style>
    <style:style style:name="Tableau76.A1" style:family="table-cell">
      <style:table-cell-properties style:vertical-align="middle" fo:background-color="#00008b" fo:padding="0.097cm" fo:border="none">
        <style:background-image/>
      </style:table-cell-properties>
    </style:style>
    <style:style style:name="Tableau76.A2" style:family="table-cell">
      <style:table-cell-properties style:vertical-align="middle" fo:padding="0.097cm" fo:border="none"/>
    </style:style>
    <style:style style:name="Tableau76.B2" style:family="table-cell">
      <style:table-cell-properties style:vertical-align="middle" fo:background-color="#fff0f5" fo:padding="0.097cm" fo:border="none">
        <style:background-image/>
      </style:table-cell-properties>
    </style:style>
    <style:style style:name="Tableau76.C2" style:family="table-cell">
      <style:table-cell-properties style:vertical-align="middle" fo:padding="0.097cm" fo:border="none"/>
    </style:style>
    <style:style style:name="Tableau76.D2" style:family="table-cell">
      <style:table-cell-properties style:vertical-align="middle" fo:padding="0.097cm" fo:border="none"/>
    </style:style>
    <style:style style:name="Tableau77" style:family="table">
      <style:table-properties style:width="4.501cm" table:align="center"/>
    </style:style>
    <style:style style:name="Tableau77.A" style:family="table-column">
      <style:table-column-properties style:column-width="0.506cm"/>
    </style:style>
    <style:style style:name="Tableau77.B" style:family="table-column">
      <style:table-column-properties style:column-width="0.496cm"/>
    </style:style>
    <style:style style:name="Tableau77.C" style:family="table-column">
      <style:table-column-properties style:column-width="0.499cm"/>
    </style:style>
    <style:style style:name="Tableau77.I" style:family="table-column">
      <style:table-column-properties style:column-width="0.504cm"/>
    </style:style>
    <style:style style:name="Tableau77.A1" style:family="table-cell">
      <style:table-cell-properties fo:padding="0.097cm" fo:border-left="0.05pt solid #708090" fo:border-right="none" fo:border-top="none" fo:border-bottom="0.05pt solid #000000"/>
    </style:style>
    <style:style style:name="Tableau77.I1" style:family="table-cell">
      <style:table-cell-properties fo:padding="0.097cm" fo:border-left="0.05pt solid #708090" fo:border-right="0.05pt solid #708090" fo:border-top="none" fo:border-bottom="0.05pt solid #000000"/>
    </style:style>
    <style:style style:name="Tableau4" style:family="table">
      <style:table-properties style:width="20.003cm" table:align="center" fo:background-color="transparent">
        <style:background-image/>
      </style:table-properties>
    </style:style>
    <style:style style:name="Tableau4.A" style:family="table-column">
      <style:table-column-properties style:column-width="2.514cm"/>
    </style:style>
    <style:style style:name="Tableau4.B" style:family="table-column">
      <style:table-column-properties style:column-width="6.773cm"/>
    </style:style>
    <style:style style:name="Tableau4.C" style:family="table-column">
      <style:table-column-properties style:column-width="4.022cm"/>
    </style:style>
    <style:style style:name="Tableau4.D" style:family="table-column">
      <style:table-column-properties style:column-width="6.694cm"/>
    </style:style>
    <style:style style:name="Tableau4.1" style:family="table-row">
      <style:table-row-properties fo:background-color="transparent">
        <style:background-image/>
      </style:table-row-properties>
    </style:style>
    <style:style style:name="Tableau4.A1" style:family="table-cell">
      <style:table-cell-properties style:vertical-align="middle" fo:padding="0.097cm" fo:border="none"/>
    </style:style>
    <style:style style:name="Tableau4.C1" style:family="table-cell">
      <style:table-cell-properties style:vertical-align="middle" fo:background-color="transparent" fo:padding="0.097cm" fo:border="none">
        <style:background-image/>
      </style:table-cell-properties>
    </style:style>
    <style:style style:name="Tableau4.3" style:family="table-row">
      <style:table-row-properties style:min-row-height="0.829cm" fo:background-color="transparent">
        <style:background-image/>
      </style:table-row-properties>
    </style:style>
    <style:style style:name="Tableau4.B3" style:family="table-cell">
      <style:table-cell-properties style:vertical-align="middle" fo:background-color="#fff0f5" fo:padding="0.097cm" fo:border="none">
        <style:background-image/>
      </style:table-cell-properties>
    </style:style>
    <style:style style:name="Tableau80" style:family="table">
      <style:table-properties style:width="6.502cm" table:align="center"/>
    </style:style>
    <style:style style:name="Tableau80.A" style:family="table-column">
      <style:table-column-properties style:column-width="0.499cm"/>
    </style:style>
    <style:style style:name="Tableau80.C" style:family="table-column">
      <style:table-column-properties style:column-width="0.501cm"/>
    </style:style>
    <style:style style:name="Tableau80.M" style:family="table-column">
      <style:table-column-properties style:column-width="0.503cm"/>
    </style:style>
    <style:style style:name="Tableau80.1" style:family="table-row">
      <style:table-row-properties style:min-row-height="0.601cm"/>
    </style:style>
    <style:style style:name="Tableau80.A1" style:family="table-cell">
      <style:table-cell-properties style:vertical-align="middle" fo:padding="0.049cm" fo:border-left="0.05pt solid #708090" fo:border-right="none" fo:border-top="none" fo:border-bottom="0.05pt solid #708090" style:writing-mode="page"/>
    </style:style>
    <style:style style:name="Tableau80.C1" style:family="table-cell">
      <style:table-cell-properties fo:padding="0.049cm" fo:border-left="0.05pt solid #708090" fo:border-right="none" fo:border-top="none" fo:border-bottom="0.05pt solid #708090" style:writing-mode="page"/>
    </style:style>
    <style:style style:name="Tableau80.D1" style:family="table-cell">
      <style:table-cell-properties fo:padding="0.049cm" fo:border-left="0.05pt solid #708090" fo:border-right="none" fo:border-top="none" fo:border-bottom="0.05pt solid #708090" style:writing-mode="page"/>
    </style:style>
    <style:style style:name="Tableau80.E1" style:family="table-cell">
      <style:table-cell-properties fo:padding="0.049cm" fo:border-left="0.05pt solid #708090" fo:border-right="none" fo:border-top="none" fo:border-bottom="0.05pt solid #708090" style:writing-mode="page"/>
    </style:style>
    <style:style style:name="Tableau80.F1" style:family="table-cell">
      <style:table-cell-properties fo:padding="0.049cm" fo:border-left="0.05pt solid #708090" fo:border-right="none" fo:border-top="none" fo:border-bottom="0.05pt solid #708090" style:writing-mode="page"/>
    </style:style>
    <style:style style:name="Tableau80.G1" style:family="table-cell">
      <style:table-cell-properties fo:padding="0.049cm" fo:border-left="0.05pt solid #708090" fo:border-right="none" fo:border-top="none" fo:border-bottom="0.05pt solid #708090" style:writing-mode="page"/>
    </style:style>
    <style:style style:name="Tableau80.H1" style:family="table-cell">
      <style:table-cell-properties fo:padding="0.049cm" fo:border-left="0.05pt solid #708090" fo:border-right="none" fo:border-top="none" fo:border-bottom="0.05pt solid #708090" style:writing-mode="page"/>
    </style:style>
    <style:style style:name="Tableau80.I1" style:family="table-cell">
      <style:table-cell-properties fo:padding="0.049cm" fo:border-left="0.05pt solid #708090" fo:border-right="none" fo:border-top="none" fo:border-bottom="0.05pt solid #708090" style:writing-mode="page"/>
    </style:style>
    <style:style style:name="Tableau80.J1" style:family="table-cell">
      <style:table-cell-properties fo:padding="0.049cm" fo:border-left="0.05pt solid #708090" fo:border-right="none" fo:border-top="none" fo:border-bottom="0.05pt solid #708090" style:writing-mode="page"/>
    </style:style>
    <style:style style:name="Tableau80.K1" style:family="table-cell">
      <style:table-cell-properties fo:padding="0.049cm" fo:border-left="0.05pt solid #708090" fo:border-right="none" fo:border-top="none" fo:border-bottom="0.05pt solid #708090" style:writing-mode="page"/>
    </style:style>
    <style:style style:name="Tableau80.L1" style:family="table-cell">
      <style:table-cell-properties fo:padding="0.049cm" fo:border-left="0.05pt solid #708090" fo:border-right="none" fo:border-top="none" fo:border-bottom="0.05pt solid #708090" style:writing-mode="page"/>
    </style:style>
    <style:style style:name="Tableau80.M1" style:family="table-cell">
      <style:table-cell-properties fo:padding="0.049cm" fo:border-left="0.05pt solid #708090" fo:border-right="0.05pt solid #708090" fo:border-top="none" fo:border-bottom="0.05pt solid #708090" style:writing-mode="page"/>
    </style:style>
    <style:style style:name="Tableau2" style:family="table">
      <style:table-properties style:width="6.502cm" table:align="center"/>
    </style:style>
    <style:style style:name="Tableau2.A" style:family="table-column">
      <style:table-column-properties style:column-width="0.499cm"/>
    </style:style>
    <style:style style:name="Tableau2.C" style:family="table-column">
      <style:table-column-properties style:column-width="0.501cm"/>
    </style:style>
    <style:style style:name="Tableau2.M" style:family="table-column">
      <style:table-column-properties style:column-width="0.503cm"/>
    </style:style>
    <style:style style:name="Tableau2.1" style:family="table-row">
      <style:table-row-properties style:min-row-height="0.601cm"/>
    </style:style>
    <style:style style:name="Tableau2.A1" style:family="table-cell">
      <style:table-cell-properties style:vertical-align="middle" fo:padding="0.049cm" fo:border-left="0.05pt solid #708090" fo:border-right="none" fo:border-top="none" fo:border-bottom="0.05pt solid #708090" style:writing-mode="page"/>
    </style:style>
    <style:style style:name="Tableau2.E1" style:family="table-cell">
      <style:table-cell-properties fo:padding="0.049cm" fo:border-left="0.05pt solid #708090" fo:border-right="none" fo:border-top="none" fo:border-bottom="0.05pt solid #708090" style:writing-mode="page"/>
    </style:style>
    <style:style style:name="Tableau2.F1" style:family="table-cell">
      <style:table-cell-properties fo:padding="0.049cm" fo:border-left="0.05pt solid #708090" fo:border-right="none" fo:border-top="none" fo:border-bottom="0.05pt solid #708090" style:writing-mode="page"/>
    </style:style>
    <style:style style:name="Tableau2.G1" style:family="table-cell">
      <style:table-cell-properties fo:padding="0.049cm" fo:border-left="0.05pt solid #708090" fo:border-right="none" fo:border-top="none" fo:border-bottom="0.05pt solid #708090" style:writing-mode="page"/>
    </style:style>
    <style:style style:name="Tableau2.H1" style:family="table-cell">
      <style:table-cell-properties fo:padding="0.049cm" fo:border-left="0.05pt solid #708090" fo:border-right="none" fo:border-top="none" fo:border-bottom="0.05pt solid #708090" style:writing-mode="page"/>
    </style:style>
    <style:style style:name="Tableau2.I1" style:family="table-cell">
      <style:table-cell-properties fo:padding="0.049cm" fo:border-left="0.05pt solid #708090" fo:border-right="none" fo:border-top="none" fo:border-bottom="0.05pt solid #708090" style:writing-mode="page"/>
    </style:style>
    <style:style style:name="Tableau2.J1" style:family="table-cell">
      <style:table-cell-properties fo:padding="0.049cm" fo:border-left="0.05pt solid #708090" fo:border-right="none" fo:border-top="none" fo:border-bottom="0.05pt solid #708090" style:writing-mode="page"/>
    </style:style>
    <style:style style:name="Tableau2.K1" style:family="table-cell">
      <style:table-cell-properties fo:padding="0.049cm" fo:border-left="0.05pt solid #708090" fo:border-right="none" fo:border-top="none" fo:border-bottom="0.05pt solid #708090" style:writing-mode="page"/>
    </style:style>
    <style:style style:name="Tableau2.L1" style:family="table-cell">
      <style:table-cell-properties fo:padding="0.049cm" fo:border-left="0.05pt solid #708090" fo:border-right="none" fo:border-top="none" fo:border-bottom="0.05pt solid #708090" style:writing-mode="page"/>
    </style:style>
    <style:style style:name="Tableau2.M1" style:family="table-cell">
      <style:table-cell-properties fo:padding="0.049cm" fo:border-left="0.05pt solid #708090" fo:border-right="0.05pt solid #708090" fo:border-top="none" fo:border-bottom="0.05pt solid #708090" style:writing-mode="page"/>
    </style:style>
    <style:style style:name="Tableau16" style:family="table">
      <style:table-properties style:width="20.003cm" fo:break-before="auto" fo:break-after="auto" table:align="margins"/>
    </style:style>
    <style:style style:name="Tableau16.A" style:family="table-column">
      <style:table-column-properties style:column-width="11.402cm" style:rel-column-width="37356*"/>
    </style:style>
    <style:style style:name="Tableau16.B" style:family="table-column">
      <style:table-column-properties style:column-width="0.75cm" style:rel-column-width="2456*"/>
    </style:style>
    <style:style style:name="Tableau16.C" style:family="table-column">
      <style:table-column-properties style:column-width="3.551cm" style:rel-column-width="11633*"/>
    </style:style>
    <style:style style:name="Tableau16.E" style:family="table-column">
      <style:table-column-properties style:column-width="3.551cm" style:rel-column-width="11634*"/>
    </style:style>
    <style:style style:name="Tableau16.1" style:family="table-row">
      <style:table-row-properties style:min-row-height="1.005cm"/>
    </style:style>
    <style:style style:name="Tableau16.A1" style:family="table-cell">
      <style:table-cell-properties style:vertical-align="middle" fo:padding="0.097cm" fo:border-left="0.05pt solid #778899" fo:border-right="none" fo:border-top="0.05pt solid #778899" fo:border-bottom="0.05pt solid #778899"/>
    </style:style>
    <style:style style:name="Tableau16.D1" style:family="table-cell">
      <style:table-cell-properties style:vertical-align="middle" fo:padding="0.097cm" fo:border-left="none" fo:border-right="none" fo:border-top="0.05pt solid #778899" fo:border-bottom="0.05pt solid #778899"/>
    </style:style>
    <style:style style:name="Tableau16.E1" style:family="table-cell">
      <style:table-cell-properties style:vertical-align="middle" fo:padding="0.097cm" fo:border-left="none" fo:border-right="0.05pt solid #778899" fo:border-top="0.05pt solid #778899" fo:border-bottom="0.05pt solid #778899"/>
    </style:style>
    <style:style style:name="Tableau5" style:family="table">
      <style:table-properties style:width="20.003cm" fo:break-before="auto" fo:break-after="auto" table:align="margins" fo:background-color="transparent">
        <style:background-image/>
      </style:table-properties>
    </style:style>
    <style:style style:name="Tableau5.A" style:family="table-column">
      <style:table-column-properties style:column-width="13.73cm" style:rel-column-width="44986*"/>
    </style:style>
    <style:style style:name="Tableau5.B" style:family="table-column">
      <style:table-column-properties style:column-width="6.272cm" style:rel-column-width="20549*"/>
    </style:style>
    <style:style style:name="Tableau5.1" style:family="table-row">
      <style:table-row-properties fo:background-color="transparent">
        <style:background-image/>
      </style:table-row-properties>
    </style:style>
    <style:style style:name="Tableau5.A1" style:family="table-cell">
      <style:table-cell-properties style:vertical-align="middle" fo:background-color="#00008b" fo:padding="0.097cm" fo:border="0.05pt solid #778899">
        <style:background-image/>
      </style:table-cell-properties>
    </style:style>
    <style:style style:name="Tableau5.A2" style:family="table-cell">
      <style:table-cell-properties style:vertical-align="middle" fo:padding="0.097cm" fo:border-left="0.05pt solid #778899" fo:border-right="none" fo:border-top="none" fo:border-bottom="0.05pt solid #778899"/>
    </style:style>
    <style:style style:name="Tableau5.B2" style:family="table-cell">
      <style:table-cell-properties style:vertical-align="middle" fo:padding="0.097cm" fo:border-left="0.05pt solid #778899" fo:border-right="0.05pt solid #778899" fo:border-top="none" fo:border-bottom="0.05pt solid #778899"/>
    </style:style>
    <style:style style:name="Tableau5.A3" style:family="table-cell">
      <style:table-cell-properties style:vertical-align="middle" fo:background-color="transparent" fo:padding="0.097cm" fo:border-left="0.05pt solid #778899" fo:border-right="none" fo:border-top="none" fo:border-bottom="0.05pt solid #778899">
        <style:background-image/>
      </style:table-cell-properties>
    </style:style>
    <style:style style:name="Tableau5.B3" style:family="table-cell" style:data-style-name="N4">
      <style:table-cell-properties style:vertical-align="middle" fo:background-color="#f8f8ff" fo:padding="0.097cm" fo:border-left="0.05pt solid #778899" fo:border-right="0.05pt solid #778899" fo:border-top="none" fo:border-bottom="0.05pt solid #778899">
        <style:background-image/>
      </style:table-cell-properties>
    </style:style>
    <style:style style:name="Tableau5.4" style:family="table-row">
      <style:table-row-properties style:min-row-height="0.381cm" fo:background-color="transparent">
        <style:background-image/>
      </style:table-row-properties>
    </style:style>
    <style:style style:name="Tableau5.11" style:family="table-row">
      <style:table-row-properties style:min-row-height="0.893cm" fo:background-color="transparent">
        <style:background-image/>
      </style:table-row-properties>
    </style:style>
    <style:style style:name="Tableau5.A11" style:family="table-cell">
      <style:table-cell-properties style:vertical-align="middle" fo:background-color="#00008b" fo:padding="0.097cm" fo:border-left="0.05pt solid #778899" fo:border-right="none" fo:border-top="none" fo:border-bottom="0.05pt solid #778899">
        <style:background-image/>
      </style:table-cell-properties>
    </style:style>
    <style:style style:name="Tableau10" style:family="table">
      <style:table-properties style:width="20.003cm" table:align="center" fo:background-color="transparent">
        <style:background-image/>
      </style:table-properties>
    </style:style>
    <style:style style:name="Tableau10.A" style:family="table-column">
      <style:table-column-properties style:column-width="13.811cm"/>
    </style:style>
    <style:style style:name="Tableau10.B" style:family="table-column">
      <style:table-column-properties style:column-width="6.191cm"/>
    </style:style>
    <style:style style:name="Tableau10.1" style:family="table-row">
      <style:table-row-properties style:min-row-height="0.688cm" fo:background-color="transparent">
        <style:background-image/>
      </style:table-row-properties>
    </style:style>
    <style:style style:name="Tableau10.A1" style:family="table-cell">
      <style:table-cell-properties style:vertical-align="middle" fo:background-color="#00008b" fo:padding="0.097cm" fo:border-left="none" fo:border-right="none" fo:border-top="none" fo:border-bottom="0.05pt solid #778899">
        <style:background-image/>
      </style:table-cell-properties>
    </style:style>
    <style:style style:name="Tableau10.2" style:family="table-row">
      <style:table-row-properties style:min-row-height="0.741cm" fo:background-color="transparent">
        <style:background-image/>
      </style:table-row-properties>
    </style:style>
    <style:style style:name="Tableau10.A2" style:family="table-cell">
      <style:table-cell-properties style:vertical-align="middle" fo:padding="0.097cm" fo:border-left="0.05pt solid #778899" fo:border-right="none" fo:border-top="none" fo:border-bottom="none"/>
    </style:style>
    <style:style style:name="Tableau10.B2" style:family="table-cell">
      <style:table-cell-properties style:vertical-align="middle" fo:padding="0.097cm" fo:border-left="none" fo:border-right="0.05pt solid #778899" fo:border-top="none" fo:border-bottom="none"/>
    </style:style>
    <style:style style:name="Tableau8" style:family="table">
      <style:table-properties style:width="20.003cm" table:align="center" fo:background-color="transparent">
        <style:background-image/>
      </style:table-properties>
    </style:style>
    <style:style style:name="Tableau8.A" style:family="table-column">
      <style:table-column-properties style:column-width="9.393cm"/>
    </style:style>
    <style:style style:name="Tableau8.B" style:family="table-column">
      <style:table-column-properties style:column-width="10.61cm"/>
    </style:style>
    <style:style style:name="Tableau8.1" style:family="table-row">
      <style:table-row-properties fo:background-color="transparent">
        <style:background-image/>
      </style:table-row-properties>
    </style:style>
    <style:style style:name="Tableau8.A1" style:family="table-cell">
      <style:table-cell-properties style:vertical-align="middle" fo:padding="0.097cm" fo:border-left="0.05pt solid #778899" fo:border-right="none" fo:border-top="0.05pt solid #778899" fo:border-bottom="none"/>
    </style:style>
    <style:style style:name="Tableau8.B1" style:family="table-cell">
      <style:table-cell-properties fo:padding="0.097cm" fo:border-left="0.05pt solid #778899" fo:border-right="0.05pt solid #778899" fo:border-top="0.05pt solid #778899" fo:border-bottom="none"/>
    </style:style>
    <style:style style:name="Tableau8.2" style:family="table-row">
      <style:table-row-properties style:min-row-height="2.745cm" fo:background-color="transparent">
        <style:background-image/>
      </style:table-row-properties>
    </style:style>
    <style:style style:name="Tableau8.A2" style:family="table-cell">
      <style:table-cell-properties style:vertical-align="middle" fo:padding="0.097cm" fo:border-left="0.05pt solid #778899" fo:border-right="none" fo:border-top="none" fo:border-bottom="0.05pt solid #778899"/>
    </style:style>
    <style:style style:name="Tableau8.B2" style:family="table-cell">
      <style:table-cell-properties fo:background-color="#b0e0e6" fo:padding="0.097cm" fo:border-left="0.05pt solid #778899" fo:border-right="0.05pt solid #778899" fo:border-top="none" fo:border-bottom="0.05pt solid #778899">
        <style:background-image/>
      </style:table-cell-properties>
    </style:style>
    <style:style style:name="Tableau11" style:family="table">
      <style:table-properties style:width="20.003cm" table:align="center" fo:background-color="transparent">
        <style:background-image/>
      </style:table-properties>
    </style:style>
    <style:style style:name="Tableau11.A" style:family="table-column">
      <style:table-column-properties style:column-width="10.001cm"/>
    </style:style>
    <style:style style:name="Tableau11.1" style:family="table-row">
      <style:table-row-properties style:min-row-height="0.688cm" fo:background-color="transparent">
        <style:background-image/>
      </style:table-row-properties>
    </style:style>
    <style:style style:name="Tableau11.A1" style:family="table-cell">
      <style:table-cell-properties style:vertical-align="middle" fo:background-color="#00008b" fo:padding="0.049cm" fo:border-left="0.05pt solid #778899" fo:border-right="0.05pt solid #778899" fo:border-top="0.05pt solid #778899" fo:border-bottom="none">
        <style:background-image/>
      </style:table-cell-properties>
    </style:style>
    <style:style style:name="Tableau11.2" style:family="table-row">
      <style:table-row-properties style:min-row-height="0.82cm" fo:background-color="transparent">
        <style:background-image/>
      </style:table-row-properties>
    </style:style>
    <style:style style:name="Tableau11.A2" style:family="table-cell">
      <style:table-cell-properties style:vertical-align="middle" fo:padding="0.049cm" fo:border-left="0.05pt solid #778899" fo:border-right="none" fo:border-top="0.05pt solid #778899" fo:border-bottom="0.05pt solid #778899"/>
    </style:style>
    <style:style style:name="Tableau11.B2" style:family="table-cell">
      <style:table-cell-properties style:vertical-align="middle" fo:padding="0.049cm" fo:border="0.05pt solid #778899"/>
    </style:style>
    <style:style style:name="Tableau11.3" style:family="table-row">
      <style:table-row-properties style:min-row-height="2.593cm" fo:background-color="transparent">
        <style:background-image/>
      </style:table-row-properties>
    </style:style>
    <style:style style:name="Tableau11.A3" style:family="table-cell">
      <style:table-cell-properties style:vertical-align="middle" fo:padding="0.049cm" fo:border-left="0.05pt solid #778899" fo:border-right="none" fo:border-top="none" fo:border-bottom="0.05pt solid #778899"/>
    </style:style>
    <style:style style:name="Tableau11.B3" style:family="table-cell">
      <style:table-cell-properties style:vertical-align="" fo:padding="0.049cm" fo:border-left="0.05pt solid #778899" fo:border-right="0.05pt solid #778899" fo:border-top="none" fo:border-bottom="0.05pt solid #778899"/>
    </style:style>
    <style:style style:name="Tableau98" style:family="table" style:master-page-name="Landscape">
      <style:table-properties style:width="28.702cm" style:page-number="auto" fo:break-before="auto" fo:break-after="auto" table:align="margins" fo:background-color="transparent">
        <style:background-image/>
      </style:table-properties>
    </style:style>
    <style:style style:name="Tableau98.A" style:family="table-column">
      <style:table-column-properties style:column-width="27.501cm" style:rel-column-width="62792*"/>
    </style:style>
    <style:style style:name="Tableau98.B" style:family="table-column">
      <style:table-column-properties style:column-width="0.4cm" style:rel-column-width="914*"/>
    </style:style>
    <style:style style:name="Tableau98.D" style:family="table-column">
      <style:table-column-properties style:column-width="0.4cm" style:rel-column-width="915*"/>
    </style:style>
    <style:style style:name="Tableau98.1" style:family="table-row">
      <style:table-row-properties fo:background-color="transparent">
        <style:background-image/>
      </style:table-row-properties>
    </style:style>
    <style:style style:name="Tableau98.A1" style:family="table-cell">
      <style:table-cell-properties style:vertical-align="middle" fo:padding="0cm" fo:border="none"/>
    </style:style>
    <style:style style:name="Tableau98.B1" style:family="table-cell" style:data-style-name="N0">
      <style:table-cell-properties style:vertical-align="middle" fo:padding="0cm" fo:border="none"/>
    </style:style>
    <style:style style:name="Tableau99" style:family="table">
      <style:table-properties style:width="28.702cm" table:align="margins" fo:background-color="transparent">
        <style:background-image/>
      </style:table-properties>
    </style:style>
    <style:style style:name="Tableau99.A" style:family="table-column">
      <style:table-column-properties style:column-width="28.702cm" style:rel-column-width="65535*"/>
    </style:style>
    <style:style style:name="Tableau99.1" style:family="table-row">
      <style:table-row-properties style:min-row-height="0.609cm" fo:background-color="transparent">
        <style:background-image/>
      </style:table-row-properties>
    </style:style>
    <style:style style:name="Tableau99.A1" style:family="table-cell">
      <style:table-cell-properties fo:background-color="#00008b" fo:padding="0.049cm" fo:border="none">
        <style:background-image/>
      </style:table-cell-properties>
    </style:style>
    <style:style style:name="Tableau46" style:family="table">
      <style:table-properties style:width="28.998cm" fo:break-before="auto" fo:break-after="auto" table:align="center" fo:background-color="transparent" fo:keep-with-next="auto" style:may-break-between-rows="true" style:writing-mode="page">
        <style:background-image/>
      </style:table-properties>
    </style:style>
    <style:style style:name="Tableau46.A" style:family="table-column">
      <style:table-column-properties style:column-width="1.561cm"/>
    </style:style>
    <style:style style:name="Tableau46.B" style:family="table-column">
      <style:table-column-properties style:column-width="3.043cm"/>
    </style:style>
    <style:style style:name="Tableau46.C" style:family="table-column">
      <style:table-column-properties style:column-width="2.699cm"/>
    </style:style>
    <style:style style:name="Tableau46.D" style:family="table-column">
      <style:table-column-properties style:column-width="3.598cm"/>
    </style:style>
    <style:style style:name="Tableau46.E" style:family="table-column">
      <style:table-column-properties style:column-width="1.058cm"/>
    </style:style>
    <style:style style:name="Tableau46.F" style:family="table-column">
      <style:table-column-properties style:column-width="3.995cm"/>
    </style:style>
    <style:style style:name="Tableau46.G" style:family="table-column">
      <style:table-column-properties style:column-width="2.011cm"/>
    </style:style>
    <style:style style:name="Tableau46.H" style:family="table-column">
      <style:table-column-properties style:column-width="1.799cm"/>
    </style:style>
    <style:style style:name="Tableau46.I" style:family="table-column">
      <style:table-column-properties style:column-width="1.376cm"/>
    </style:style>
    <style:style style:name="Tableau46.J" style:family="table-column">
      <style:table-column-properties style:column-width="3.704cm"/>
    </style:style>
    <style:style style:name="Tableau46.K" style:family="table-column">
      <style:table-column-properties style:column-width="4.154cm"/>
    </style:style>
    <style:style style:name="Tableau46.1" style:family="table-row">
      <style:table-row-properties style:min-row-height="0.503cm" fo:background-color="transparent">
        <style:background-image/>
      </style:table-row-properties>
    </style:style>
    <style:style style:name="Tableau46.A1" style:family="table-cell">
      <style:table-cell-properties style:vertical-align="middle" fo:background-color="transparent" fo:padding="0.049cm" fo:border="0.05pt solid #778899">
        <style:background-image/>
      </style:table-cell-properties>
    </style:style>
    <style:style style:name="Tableau46.A2" style:family="table-cell">
      <style:table-cell-properties style:vertical-align="middle" fo:background-color="transparent" fo:padding="0.049cm" fo:border-left="0.05pt solid #778899" fo:border-right="none" fo:border-top="none" fo:border-bottom="0.05pt solid #778899">
        <style:background-image/>
      </style:table-cell-properties>
    </style:style>
    <style:style style:name="Tableau46.B2" style:family="table-cell">
      <style:table-cell-properties style:vertical-align="middle" fo:background-color="#b0e0e6" fo:padding="0.049cm" fo:border-left="0.05pt solid #778899" fo:border-right="none" fo:border-top="none" fo:border-bottom="0.05pt solid #778899">
        <style:background-image/>
      </style:table-cell-properties>
    </style:style>
    <style:style style:name="Tableau46.D2" style:family="table-cell">
      <style:table-cell-properties style:vertical-align="middle" fo:background-color="#00008b" fo:padding="0.049cm" fo:border-left="0.05pt solid #778899" fo:border-right="none" fo:border-top="none" fo:border-bottom="0.05pt solid #778899">
        <style:background-image/>
      </style:table-cell-properties>
    </style:style>
    <style:style style:name="Tableau46.G2" style:family="table-cell">
      <style:table-cell-properties style:vertical-align="middle" fo:background-color="#f5f5f5" fo:padding="0.049cm" fo:border-left="0.05pt solid #778899" fo:border-right="none" fo:border-top="none" fo:border-bottom="0.05pt solid #778899">
        <style:background-image/>
      </style:table-cell-properties>
    </style:style>
    <style:style style:name="Tableau46.K2" style:family="table-cell">
      <style:table-cell-properties style:vertical-align="middle" fo:background-color="#f8f8ff" fo:padding="0.049cm" fo:border-left="0.05pt solid #778899" fo:border-right="0.05pt solid #778899" fo:border-top="none" fo:border-bottom="0.05pt solid #778899">
        <style:background-image/>
      </style:table-cell-properties>
    </style:style>
    <style:style style:name="Tableau46.3" style:family="table-row">
      <style:table-row-properties style:min-row-height="0.912cm" fo:background-color="transparent">
        <style:background-image/>
      </style:table-row-properties>
    </style:style>
    <style:style style:name="Tableau46.D3" style:family="table-cell">
      <style:table-cell-properties style:vertical-align="middle" fo:background-color="#f8f8ff" fo:padding="0.049cm" fo:border-left="0.05pt solid #778899" fo:border-right="none" fo:border-top="none" fo:border-bottom="0.05pt solid #778899">
        <style:background-image/>
      </style:table-cell-properties>
    </style:style>
    <style:style style:name="Tableau46.4" style:family="table-row">
      <style:table-row-properties style:min-row-height="0.723cm" fo:background-color="transparent" fo:keep-together="auto">
        <style:background-image/>
      </style:table-row-properties>
    </style:style>
    <style:style style:name="Tableau46.B4" style:family="table-cell" style:data-style-name="N4">
      <style:table-cell-properties style:vertical-align="middle" fo:background-color="#b0e0e6" fo:padding="0.049cm" fo:border-left="0.05pt solid #778899" fo:border-right="none" fo:border-top="none" fo:border-bottom="0.05pt solid #778899">
        <style:background-image/>
      </style:table-cell-properties>
    </style:style>
    <style:style style:name="Tableau46.D4" style:family="table-cell" style:data-style-name="N4">
      <style:table-cell-properties style:vertical-align="middle" fo:background-color="#f8f8ff" fo:padding="0.049cm" fo:border-left="0.05pt solid #778899" fo:border-right="none" fo:border-top="none" fo:border-bottom="0.05pt solid #778899">
        <style:background-image/>
      </style:table-cell-properties>
    </style:style>
    <style:style style:name="Tableau46.E4" style:family="table-cell" style:data-style-name="N4">
      <style:table-cell-properties style:vertical-align="middle" fo:background-color="transparent" fo:padding="0.049cm" fo:border-left="0.05pt solid #778899" fo:border-right="none" fo:border-top="none" fo:border-bottom="0.05pt solid #778899">
        <style:background-image/>
      </style:table-cell-properties>
    </style:style>
    <style:style style:name="Tableau46.G4" style:family="table-cell" style:data-style-name="N4">
      <style:table-cell-properties style:vertical-align="middle" fo:background-color="#f5f5f5" fo:padding="0.049cm" fo:border-left="0.05pt solid #778899" fo:border-right="none" fo:border-top="none" fo:border-bottom="0.05pt solid #778899">
        <style:background-image/>
      </style:table-cell-properties>
    </style:style>
    <style:style style:name="Tableau46.H4" style:family="table-cell" style:data-style-name="N115">
      <style:table-cell-properties style:vertical-align="middle" fo:background-color="transparent" fo:padding="0.049cm" fo:border-left="0.05pt solid #778899" fo:border-right="none" fo:border-top="none" fo:border-bottom="0.05pt solid #778899">
        <style:background-image/>
      </style:table-cell-properties>
    </style:style>
    <style:style style:name="Tableau46.I4" style:family="table-cell" style:data-style-name="N5">
      <style:table-cell-properties style:vertical-align="middle" fo:background-color="transparent" fo:padding="0.049cm" fo:border-left="0.05pt solid #778899" fo:border-right="none" fo:border-top="none" fo:border-bottom="0.05pt solid #778899">
        <style:background-image/>
      </style:table-cell-properties>
    </style:style>
    <style:style style:name="Tableau46.K4" style:family="table-cell" style:data-style-name="N4">
      <style:table-cell-properties style:vertical-align="middle" fo:background-color="#f8f8ff" fo:padding="0.049cm" fo:border-left="0.05pt solid #778899" fo:border-right="0.05pt solid #778899" fo:border-top="none" fo:border-bottom="0.05pt solid #778899">
        <style:background-image/>
      </style:table-cell-properties>
    </style:style>
    <style:style style:name="Tableau46.C5" style:family="table-cell" style:data-style-name="N0">
      <style:table-cell-properties style:vertical-align="middle" fo:background-color="#b0e0e6" fo:padding="0.049cm" fo:border-left="0.05pt solid #778899" fo:border-right="none" fo:border-top="none" fo:border-bottom="0.05pt solid #778899">
        <style:background-image/>
      </style:table-cell-properties>
    </style:style>
    <style:style style:name="Tableau46.6" style:family="table-row">
      <style:table-row-properties style:min-row-height="0.582cm" fo:background-color="transparent" fo:keep-together="auto">
        <style:background-image/>
      </style:table-row-properties>
    </style:style>
    <style:style style:name="Tableau55" style:family="table">
      <style:table-properties style:width="28.998cm" fo:break-before="auto" fo:break-after="auto" table:align="center" fo:background-color="transparent" fo:keep-with-next="auto" style:may-break-between-rows="true" style:writing-mode="page">
        <style:background-image/>
      </style:table-properties>
    </style:style>
    <style:style style:name="Tableau55.A" style:family="table-column">
      <style:table-column-properties style:column-width="11.8cm"/>
    </style:style>
    <style:style style:name="Tableau55.B" style:family="table-column">
      <style:table-column-properties style:column-width="5.212cm"/>
    </style:style>
    <style:style style:name="Tableau55.C" style:family="table-column">
      <style:table-column-properties style:column-width="5.398cm"/>
    </style:style>
    <style:style style:name="Tableau55.D" style:family="table-column">
      <style:table-column-properties style:column-width="1.535cm"/>
    </style:style>
    <style:style style:name="Tableau55.E" style:family="table-column">
      <style:table-column-properties style:column-width="5.054cm"/>
    </style:style>
    <style:style style:name="Tableau55.1" style:family="table-row">
      <style:table-row-properties style:min-row-height="0.503cm" fo:background-color="transparent">
        <style:background-image/>
      </style:table-row-properties>
    </style:style>
    <style:style style:name="Tableau55.A1" style:family="table-cell">
      <style:table-cell-properties style:vertical-align="middle" fo:background-color="transparent" fo:padding="0.049cm" fo:border-left="0.05pt solid #778899" fo:border-right="none" fo:border-top="0.05pt solid #778899" fo:border-bottom="0.05pt solid #778899">
        <style:background-image/>
      </style:table-cell-properties>
    </style:style>
    <style:style style:name="Tableau55.B1" style:family="table-cell">
      <style:table-cell-properties style:vertical-align="middle" fo:background-color="#b0e0e6" fo:padding="0.049cm" fo:border-left="0.05pt solid #778899" fo:border-right="none" fo:border-top="0.05pt solid #778899" fo:border-bottom="0.05pt solid #778899">
        <style:background-image/>
      </style:table-cell-properties>
    </style:style>
    <style:style style:name="Tableau55.C1" style:family="table-cell">
      <style:table-cell-properties style:vertical-align="middle" fo:background-color="#00008b" fo:padding="0.049cm" fo:border-left="0.05pt solid #778899" fo:border-right="none" fo:border-top="0.05pt solid #778899" fo:border-bottom="0.05pt solid #778899">
        <style:background-image/>
      </style:table-cell-properties>
    </style:style>
    <style:style style:name="Tableau55.E1" style:family="table-cell">
      <style:table-cell-properties style:vertical-align="middle" fo:background-color="#f8f8ff" fo:padding="0.049cm" fo:border="0.05pt solid #778899">
        <style:background-image/>
      </style:table-cell-properties>
    </style:style>
    <style:style style:name="Tableau55.2" style:family="table-row">
      <style:table-row-properties style:min-row-height="0.582cm" fo:background-color="transparent">
        <style:background-image/>
      </style:table-row-properties>
    </style:style>
    <style:style style:name="Tableau55.C2" style:family="table-cell">
      <style:table-cell-properties style:vertical-align="middle" fo:background-color="#f8f8ff" fo:padding="0.049cm" fo:border-left="0.05pt solid #778899" fo:border-right="none" fo:border-top="none" fo:border-bottom="0.05pt solid #778899">
        <style:background-image/>
      </style:table-cell-properties>
    </style:style>
    <style:style style:name="Tableau55.D2" style:family="table-cell">
      <style:table-cell-properties style:vertical-align="middle" fo:background-color="transparent" fo:padding="0.049cm" fo:border-left="0.05pt solid #778899" fo:border-right="none" fo:border-top="none" fo:border-bottom="0.05pt solid #778899">
        <style:background-image/>
      </style:table-cell-properties>
    </style:style>
    <style:style style:name="Tableau55.3" style:family="table-row">
      <style:table-row-properties style:min-row-height="0.723cm" fo:background-color="transparent" fo:keep-together="auto">
        <style:background-image/>
      </style:table-row-properties>
    </style:style>
    <style:style style:name="Tableau55.B3" style:family="table-cell" style:data-style-name="N4">
      <style:table-cell-properties style:vertical-align="middle" fo:background-color="#b0e0e6" fo:padding="0.049cm" fo:border-left="0.05pt solid #778899" fo:border-right="none" fo:border-top="none" fo:border-bottom="0.05pt solid #778899">
        <style:background-image/>
      </style:table-cell-properties>
    </style:style>
    <style:style style:name="Tableau55.C3" style:family="table-cell" style:data-style-name="N4">
      <style:table-cell-properties style:vertical-align="middle" fo:background-color="#f8f8ff" fo:padding="0.049cm" fo:border-left="0.05pt solid #778899" fo:border-right="none" fo:border-top="none" fo:border-bottom="0.05pt solid #778899">
        <style:background-image/>
      </style:table-cell-properties>
    </style:style>
    <style:style style:name="Tableau55.D3" style:family="table-cell" style:data-style-name="N5">
      <style:table-cell-properties style:vertical-align="middle" fo:background-color="transparent" fo:padding="0.049cm" fo:border-left="0.05pt solid #778899" fo:border-right="none" fo:border-top="none" fo:border-bottom="0.05pt solid #778899">
        <style:background-image/>
      </style:table-cell-properties>
    </style:style>
    <style:style style:name="Tableau55.E3" style:family="table-cell" style:data-style-name="N4">
      <style:table-cell-properties style:vertical-align="middle" fo:background-color="#f8f8ff" fo:padding="0.049cm" fo:border-left="0.05pt solid #778899" fo:border-right="0.05pt solid #778899" fo:border-top="none" fo:border-bottom="0.05pt solid #778899">
        <style:background-image/>
      </style:table-cell-properties>
    </style:style>
    <style:style style:name="Tableau55.10" style:family="table-row">
      <style:table-row-properties style:min-row-height="0.677cm" fo:background-color="transparent" fo:keep-together="auto">
        <style:background-image/>
      </style:table-row-properties>
    </style:style>
    <style:style style:name="Tableau55.A10" style:family="table-cell">
      <style:table-cell-properties style:vertical-align="middle" fo:background-color="#00008b" fo:padding="0.049cm" fo:border-left="0.05pt solid #778899" fo:border-right="none" fo:border-top="none" fo:border-bottom="0.05pt solid #778899">
        <style:background-image/>
      </style:table-cell-properties>
    </style:style>
    <style:style style:name="Tableau78" style:family="table" style:master-page-name="Landscape">
      <style:table-properties style:width="28.702cm" style:page-number="auto" fo:break-before="auto" fo:break-after="auto" table:align="margins" fo:background-color="transparent">
        <style:background-image/>
      </style:table-properties>
    </style:style>
    <style:style style:name="Tableau78.A" style:family="table-column">
      <style:table-column-properties style:column-width="27.501cm" style:rel-column-width="62792*"/>
    </style:style>
    <style:style style:name="Tableau78.B" style:family="table-column">
      <style:table-column-properties style:column-width="0.4cm" style:rel-column-width="914*"/>
    </style:style>
    <style:style style:name="Tableau78.D" style:family="table-column">
      <style:table-column-properties style:column-width="0.4cm" style:rel-column-width="915*"/>
    </style:style>
    <style:style style:name="Tableau78.1" style:family="table-row">
      <style:table-row-properties fo:background-color="transparent">
        <style:background-image/>
      </style:table-row-properties>
    </style:style>
    <style:style style:name="Tableau78.A1" style:family="table-cell">
      <style:table-cell-properties style:vertical-align="middle" fo:padding="0cm" fo:border="none"/>
    </style:style>
    <style:style style:name="Tableau78.B1" style:family="table-cell" style:data-style-name="N0">
      <style:table-cell-properties style:vertical-align="middle" fo:padding="0cm" fo:border="none"/>
    </style:style>
    <style:style style:name="Tableau86" style:family="table">
      <style:table-properties style:width="28.702cm" table:align="margins" fo:background-color="transparent">
        <style:background-image/>
      </style:table-properties>
    </style:style>
    <style:style style:name="Tableau86.A" style:family="table-column">
      <style:table-column-properties style:column-width="28.702cm" style:rel-column-width="65535*"/>
    </style:style>
    <style:style style:name="Tableau86.1" style:family="table-row">
      <style:table-row-properties style:min-row-height="0.609cm" fo:background-color="transparent">
        <style:background-image/>
      </style:table-row-properties>
    </style:style>
    <style:style style:name="Tableau86.A1" style:family="table-cell">
      <style:table-cell-properties fo:background-color="#00008b" fo:padding="0.049cm" fo:border="none">
        <style:background-image/>
      </style:table-cell-properties>
    </style:style>
    <style:style style:name="Tableau64" style:family="table">
      <style:table-properties style:width="28.998cm" fo:break-before="auto" fo:break-after="auto" table:align="center" fo:background-color="transparent" fo:keep-with-next="auto" style:may-break-between-rows="true" style:writing-mode="page">
        <style:background-image/>
      </style:table-properties>
    </style:style>
    <style:style style:name="Tableau64.A" style:family="table-column">
      <style:table-column-properties style:column-width="1.852cm"/>
    </style:style>
    <style:style style:name="Tableau64.B" style:family="table-column">
      <style:table-column-properties style:column-width="3.413cm"/>
    </style:style>
    <style:style style:name="Tableau64.C" style:family="table-column">
      <style:table-column-properties style:column-width="3.096cm"/>
    </style:style>
    <style:style style:name="Tableau64.D" style:family="table-column">
      <style:table-column-properties style:column-width="3.704cm"/>
    </style:style>
    <style:style style:name="Tableau64.E" style:family="table-column">
      <style:table-column-properties style:column-width="1.191cm"/>
    </style:style>
    <style:style style:name="Tableau64.F" style:family="table-column">
      <style:table-column-properties style:column-width="3.307cm"/>
    </style:style>
    <style:style style:name="Tableau64.G" style:family="table-column">
      <style:table-column-properties style:column-width="3.281cm"/>
    </style:style>
    <style:style style:name="Tableau64.H" style:family="table-column">
      <style:table-column-properties style:column-width="1.508cm"/>
    </style:style>
    <style:style style:name="Tableau64.J" style:family="table-column">
      <style:table-column-properties style:column-width="4.339cm"/>
    </style:style>
    <style:style style:name="Tableau64.1" style:family="table-row">
      <style:table-row-properties style:min-row-height="0.503cm" fo:background-color="transparent">
        <style:background-image/>
      </style:table-row-properties>
    </style:style>
    <style:style style:name="Tableau64.A1" style:family="table-cell">
      <style:table-cell-properties style:vertical-align="middle" fo:background-color="transparent" fo:padding="0.049cm" fo:border="0.05pt solid #778899">
        <style:background-image/>
      </style:table-cell-properties>
    </style:style>
    <style:style style:name="Tableau64.A2" style:family="table-cell">
      <style:table-cell-properties style:vertical-align="middle" fo:background-color="transparent" fo:padding="0.049cm" fo:border-left="0.05pt solid #778899" fo:border-right="none" fo:border-top="none" fo:border-bottom="0.05pt solid #778899">
        <style:background-image/>
      </style:table-cell-properties>
    </style:style>
    <style:style style:name="Tableau64.B2" style:family="table-cell">
      <style:table-cell-properties style:vertical-align="middle" fo:background-color="#b0e0e6" fo:padding="0.049cm" fo:border-left="0.05pt solid #778899" fo:border-right="none" fo:border-top="none" fo:border-bottom="0.05pt solid #778899">
        <style:background-image/>
      </style:table-cell-properties>
    </style:style>
    <style:style style:name="Tableau64.D2" style:family="table-cell">
      <style:table-cell-properties style:vertical-align="middle" fo:background-color="#00008b" fo:padding="0.049cm" fo:border-left="0.05pt solid #778899" fo:border-right="none" fo:border-top="none" fo:border-bottom="0.05pt solid #778899">
        <style:background-image/>
      </style:table-cell-properties>
    </style:style>
    <style:style style:name="Tableau64.J2" style:family="table-cell">
      <style:table-cell-properties style:vertical-align="middle" fo:background-color="#f8f8ff" fo:padding="0.049cm" fo:border-left="0.05pt solid #778899" fo:border-right="0.05pt solid #778899" fo:border-top="none" fo:border-bottom="0.05pt solid #778899">
        <style:background-image/>
      </style:table-cell-properties>
    </style:style>
    <style:style style:name="Tableau64.3" style:family="table-row">
      <style:table-row-properties style:min-row-height="0.912cm" fo:background-color="transparent">
        <style:background-image/>
      </style:table-row-properties>
    </style:style>
    <style:style style:name="Tableau64.D3" style:family="table-cell">
      <style:table-cell-properties style:vertical-align="middle" fo:background-color="#f8f8ff" fo:padding="0.049cm" fo:border-left="0.05pt solid #778899" fo:border-right="none" fo:border-top="none" fo:border-bottom="0.05pt solid #778899">
        <style:background-image/>
      </style:table-cell-properties>
    </style:style>
    <style:style style:name="Tableau64.4" style:family="table-row">
      <style:table-row-properties style:min-row-height="0.513cm" fo:background-color="transparent" fo:keep-together="auto">
        <style:background-image/>
      </style:table-row-properties>
    </style:style>
    <style:style style:name="Tableau64.B4" style:family="table-cell" style:data-style-name="N4">
      <style:table-cell-properties style:vertical-align="middle" fo:background-color="#b0e0e6" fo:padding="0.049cm" fo:border-left="0.05pt solid #778899" fo:border-right="none" fo:border-top="none" fo:border-bottom="0.05pt solid #778899">
        <style:background-image/>
      </style:table-cell-properties>
    </style:style>
    <style:style style:name="Tableau64.C4" style:family="table-cell" style:data-style-name="N115">
      <style:table-cell-properties style:vertical-align="middle" fo:background-color="transparent" fo:padding="0.049cm" fo:border-left="0.05pt solid #778899" fo:border-right="none" fo:border-top="none" fo:border-bottom="0.05pt solid #778899">
        <style:background-image/>
      </style:table-cell-properties>
    </style:style>
    <style:style style:name="Tableau64.D4" style:family="table-cell" style:data-style-name="N4">
      <style:table-cell-properties style:vertical-align="middle" fo:background-color="#f8f8ff" fo:padding="0.049cm" fo:border-left="0.05pt solid #778899" fo:border-right="none" fo:border-top="none" fo:border-bottom="0.05pt solid #778899">
        <style:background-image/>
      </style:table-cell-properties>
    </style:style>
    <style:style style:name="Tableau64.E4" style:family="table-cell" style:data-style-name="N4">
      <style:table-cell-properties style:vertical-align="middle" fo:background-color="transparent" fo:padding="0.049cm" fo:border-left="0.05pt solid #778899" fo:border-right="none" fo:border-top="none" fo:border-bottom="0.05pt solid #778899">
        <style:background-image/>
      </style:table-cell-properties>
    </style:style>
    <style:style style:name="Tableau64.H4" style:family="table-cell" style:data-style-name="N5">
      <style:table-cell-properties style:vertical-align="middle" fo:background-color="transparent" fo:padding="0.049cm" fo:border-left="0.05pt solid #778899" fo:border-right="none" fo:border-top="none" fo:border-bottom="0.05pt solid #778899">
        <style:background-image/>
      </style:table-cell-properties>
    </style:style>
    <style:style style:name="Tableau64.J4" style:family="table-cell" style:data-style-name="N4">
      <style:table-cell-properties style:vertical-align="middle" fo:background-color="#f8f8ff" fo:padding="0.049cm" fo:border-left="0.05pt solid #778899" fo:border-right="0.05pt solid #778899" fo:border-top="none" fo:border-bottom="0.05pt solid #778899">
        <style:background-image/>
      </style:table-cell-properties>
    </style:style>
    <style:style style:name="Tableau64.6" style:family="table-row">
      <style:table-row-properties style:min-row-height="0.582cm" fo:background-color="transparent" fo:keep-together="auto">
        <style:background-image/>
      </style:table-row-properties>
    </style:style>
    <style:style style:name="Tableau137" style:family="table">
      <style:table-properties style:width="28.998cm" fo:break-before="auto" fo:break-after="auto" table:align="center" fo:background-color="transparent" fo:keep-with-next="auto" style:may-break-between-rows="true" style:writing-mode="page">
        <style:background-image/>
      </style:table-properties>
    </style:style>
    <style:style style:name="Tableau137.A" style:family="table-column">
      <style:table-column-properties style:column-width="9.35cm"/>
    </style:style>
    <style:style style:name="Tableau137.B" style:family="table-column">
      <style:table-column-properties style:column-width="4.805cm"/>
    </style:style>
    <style:style style:name="Tableau137.C" style:family="table-column">
      <style:table-column-properties style:column-width="2.963cm"/>
    </style:style>
    <style:style style:name="Tableau137.D" style:family="table-column">
      <style:table-column-properties style:column-width="5.292cm"/>
    </style:style>
    <style:style style:name="Tableau137.E" style:family="table-column">
      <style:table-column-properties style:column-width="1.349cm"/>
    </style:style>
    <style:style style:name="Tableau137.F" style:family="table-column">
      <style:table-column-properties style:column-width="5.239cm"/>
    </style:style>
    <style:style style:name="Tableau137.1" style:family="table-row">
      <style:table-row-properties style:min-row-height="0.503cm" fo:background-color="transparent">
        <style:background-image/>
      </style:table-row-properties>
    </style:style>
    <style:style style:name="Tableau137.A1" style:family="table-cell">
      <style:table-cell-properties style:vertical-align="middle" fo:background-color="transparent" fo:padding="0.101cm" fo:border-left="0.05pt solid #778899" fo:border-right="none" fo:border-top="0.05pt solid #778899" fo:border-bottom="0.05pt solid #778899">
        <style:background-image/>
      </style:table-cell-properties>
    </style:style>
    <style:style style:name="Tableau137.B1" style:family="table-cell">
      <style:table-cell-properties style:vertical-align="middle" fo:background-color="#b0e0e6" fo:padding="0.101cm" fo:border-left="0.05pt solid #778899" fo:border-right="none" fo:border-top="0.05pt solid #778899" fo:border-bottom="0.05pt solid #778899">
        <style:background-image/>
      </style:table-cell-properties>
    </style:style>
    <style:style style:name="Tableau137.D1" style:family="table-cell">
      <style:table-cell-properties style:vertical-align="middle" fo:background-color="#00008b" fo:padding="0.101cm" fo:border-left="0.05pt solid #778899" fo:border-right="none" fo:border-top="0.05pt solid #778899" fo:border-bottom="0.05pt solid #778899">
        <style:background-image/>
      </style:table-cell-properties>
    </style:style>
    <style:style style:name="Tableau137.F1" style:family="table-cell">
      <style:table-cell-properties style:vertical-align="middle" fo:background-color="#f8f8ff" fo:padding="0.101cm" fo:border="0.05pt solid #778899">
        <style:background-image/>
      </style:table-cell-properties>
    </style:style>
    <style:style style:name="Tableau137.2" style:family="table-row">
      <style:table-row-properties style:min-row-height="0.582cm" fo:background-color="transparent">
        <style:background-image/>
      </style:table-row-properties>
    </style:style>
    <style:style style:name="Tableau137.D2" style:family="table-cell">
      <style:table-cell-properties style:vertical-align="middle" fo:background-color="#f8f8ff" fo:padding="0.101cm" fo:border-left="0.05pt solid #778899" fo:border-right="none" fo:border-top="none" fo:border-bottom="0.05pt solid #778899">
        <style:background-image/>
      </style:table-cell-properties>
    </style:style>
    <style:style style:name="Tableau137.E2" style:family="table-cell">
      <style:table-cell-properties style:vertical-align="middle" fo:background-color="transparent" fo:padding="0.101cm" fo:border-left="0.05pt solid #778899" fo:border-right="none" fo:border-top="none" fo:border-bottom="0.05pt solid #778899">
        <style:background-image/>
      </style:table-cell-properties>
    </style:style>
    <style:style style:name="Tableau137.3" style:family="table-row">
      <style:table-row-properties style:min-row-height="0.723cm" fo:background-color="transparent" fo:keep-together="auto">
        <style:background-image/>
      </style:table-row-properties>
    </style:style>
    <style:style style:name="Tableau137.B3" style:family="table-cell" style:data-style-name="N4">
      <style:table-cell-properties style:vertical-align="middle" fo:background-color="#b0e0e6" fo:padding="0.101cm" fo:border-left="0.05pt solid #778899" fo:border-right="none" fo:border-top="none" fo:border-bottom="0.05pt solid #778899">
        <style:background-image/>
      </style:table-cell-properties>
    </style:style>
    <style:style style:name="Tableau137.C3" style:family="table-cell" style:data-style-name="N4">
      <style:table-cell-properties style:vertical-align="middle" fo:background-color="transparent" fo:padding="0.101cm" fo:border-left="0.05pt solid #778899" fo:border-right="none" fo:border-top="none" fo:border-bottom="0.05pt solid #778899">
        <style:background-image/>
      </style:table-cell-properties>
    </style:style>
    <style:style style:name="Tableau137.D3" style:family="table-cell" style:data-style-name="N4">
      <style:table-cell-properties style:vertical-align="middle" fo:background-color="#f8f8ff" fo:padding="0.101cm" fo:border-left="0.05pt solid #778899" fo:border-right="none" fo:border-top="none" fo:border-bottom="0.05pt solid #778899">
        <style:background-image/>
      </style:table-cell-properties>
    </style:style>
    <style:style style:name="Tableau137.E3" style:family="table-cell" style:data-style-name="N5">
      <style:table-cell-properties style:vertical-align="middle" fo:background-color="transparent" fo:padding="0.101cm" fo:border-left="0.05pt solid #778899" fo:border-right="none" fo:border-top="none" fo:border-bottom="0.05pt solid #778899">
        <style:background-image/>
      </style:table-cell-properties>
    </style:style>
    <style:style style:name="Tableau137.F3" style:family="table-cell" style:data-style-name="N4">
      <style:table-cell-properties style:vertical-align="middle" fo:background-color="#f8f8ff" fo:padding="0.101cm" fo:border-left="0.05pt solid #778899" fo:border-right="0.05pt solid #778899" fo:border-top="none" fo:border-bottom="0.05pt solid #778899">
        <style:background-image/>
      </style:table-cell-properties>
    </style:style>
    <style:style style:name="Tableau137.C8" style:family="table-cell" style:data-style-name="N0">
      <style:table-cell-properties style:vertical-align="middle" fo:background-color="transparent" fo:padding="0.101cm" fo:border-left="0.05pt solid #778899" fo:border-right="none" fo:border-top="none" fo:border-bottom="0.05pt solid #778899">
        <style:background-image/>
      </style:table-cell-properties>
    </style:style>
    <style:style style:name="Tableau137.10" style:family="table-row">
      <style:table-row-properties fo:background-color="transparent" fo:keep-together="auto">
        <style:background-image/>
      </style:table-row-properties>
    </style:style>
    <style:style style:name="Tableau137.A10" style:family="table-cell">
      <style:table-cell-properties style:vertical-align="middle" fo:background-color="#00008b" fo:padding="0.101cm" fo:border-left="0.05pt solid #778899" fo:border-right="none" fo:border-top="none" fo:border-bottom="0.05pt solid #778899">
        <style:background-image/>
      </style:table-cell-properties>
    </style:style>
    <style:style style:name="Tableau42" style:family="table" style:master-page-name="FA">
      <style:table-properties style:width="20.001cm" style:page-number="auto" table:align="center" fo:background-color="transparent">
        <style:background-image/>
      </style:table-properties>
    </style:style>
    <style:style style:name="Tableau42.A" style:family="table-column">
      <style:table-column-properties style:column-width="2.845cm"/>
    </style:style>
    <style:style style:name="Tableau42.B" style:family="table-column">
      <style:table-column-properties style:column-width="15.346cm"/>
    </style:style>
    <style:style style:name="Tableau42.C" style:family="table-column">
      <style:table-column-properties style:column-width="1.81cm"/>
    </style:style>
    <style:style style:name="Tableau42.A1" style:family="table-cell">
      <style:table-cell-properties fo:padding="0cm" fo:border="none"/>
    </style:style>
    <style:style style:name="Tableau42.B1" style:family="table-cell">
      <style:table-cell-properties style:vertical-align="middle" fo:padding="0cm" fo:border="none"/>
    </style:style>
    <style:style style:name="Tableau42.2" style:family="table-row">
      <style:table-row-properties style:min-row-height="0.841cm"/>
    </style:style>
    <style:style style:name="Tableau43" style:family="table">
      <style:table-properties style:width="1.199cm" table:align="center"/>
    </style:style>
    <style:style style:name="Tableau43.A" style:family="table-column">
      <style:table-column-properties style:column-width="0.399cm"/>
    </style:style>
    <style:style style:name="Tableau43.B" style:family="table-column">
      <style:table-column-properties style:column-width="0.349cm"/>
    </style:style>
    <style:style style:name="Tableau43.C" style:family="table-column">
      <style:table-column-properties style:column-width="0.452cm"/>
    </style:style>
    <style:style style:name="Tableau43.A1" style:family="table-cell" style:data-style-name="N0">
      <style:table-cell-properties style:vertical-align="middle" fo:padding="0.097cm" fo:border="none"/>
    </style:style>
    <style:style style:name="Tableau43.B1" style:family="table-cell">
      <style:table-cell-properties style:vertical-align="middle" fo:padding="0.097cm" fo:border="none"/>
    </style:style>
    <style:style style:name="Tableau44" style:family="table">
      <style:table-properties style:width="20.003cm" table:align="center" fo:background-color="transparent">
        <style:background-image/>
      </style:table-properties>
    </style:style>
    <style:style style:name="Tableau44.A" style:family="table-column">
      <style:table-column-properties style:column-width="1.005cm"/>
    </style:style>
    <style:style style:name="Tableau44.B" style:family="table-column">
      <style:table-column-properties style:column-width="3.993cm"/>
    </style:style>
    <style:style style:name="Tableau44.C" style:family="table-column">
      <style:table-column-properties style:column-width="0.944cm"/>
    </style:style>
    <style:style style:name="Tableau44.D" style:family="table-column">
      <style:table-column-properties style:column-width="3.39cm"/>
    </style:style>
    <style:style style:name="Tableau44.E" style:family="table-column">
      <style:table-column-properties style:column-width="3.87cm"/>
    </style:style>
    <style:style style:name="Tableau44.F" style:family="table-column">
      <style:table-column-properties style:column-width="6.8cm"/>
    </style:style>
    <style:style style:name="Tableau44.1" style:family="table-row">
      <style:table-row-properties style:min-row-height="0.542cm" fo:background-color="transparent">
        <style:background-image/>
      </style:table-row-properties>
    </style:style>
    <style:style style:name="Tableau44.A1" style:family="table-cell">
      <style:table-cell-properties style:vertical-align="middle" fo:background-color="#fff0f5" fo:padding="0cm" fo:border="none">
        <style:background-image/>
      </style:table-cell-properties>
    </style:style>
    <style:style style:name="Tableau44.E1" style:family="table-cell">
      <style:table-cell-properties style:vertical-align="middle" fo:padding="0.101cm" fo:border="none"/>
    </style:style>
    <style:style style:name="Tableau44.F1" style:family="table-cell">
      <style:table-cell-properties style:vertical-align="middle" fo:background-color="#fff0f5" fo:padding="0.101cm" fo:border="none">
        <style:background-image/>
      </style:table-cell-properties>
    </style:style>
    <style:style style:name="Tableau44.2" style:family="table-row">
      <style:table-row-properties style:min-row-height="0.542cm"/>
    </style:style>
    <style:style style:name="Tableau44.E2" style:family="table-cell">
      <style:table-cell-properties style:vertical-align="middle" fo:padding="0.101cm" fo:border="none"/>
    </style:style>
    <style:style style:name="Tableau44.F2" style:family="table-cell">
      <style:table-cell-properties style:vertical-align="middle" fo:padding="0.101cm" fo:border="none"/>
    </style:style>
    <style:style style:name="Tableau54" style:family="table">
      <style:table-properties style:width="20.003cm" table:align="center" fo:background-color="transparent">
        <style:background-image/>
      </style:table-properties>
    </style:style>
    <style:style style:name="Tableau54.A" style:family="table-column">
      <style:table-column-properties style:column-width="2.196cm"/>
    </style:style>
    <style:style style:name="Tableau54.B" style:family="table-column">
      <style:table-column-properties style:column-width="11.695cm"/>
    </style:style>
    <style:style style:name="Tableau54.C" style:family="table-column">
      <style:table-column-properties style:column-width="1.402cm"/>
    </style:style>
    <style:style style:name="Tableau54.D" style:family="table-column">
      <style:table-column-properties style:column-width="4.71cm"/>
    </style:style>
    <style:style style:name="Tableau54.1" style:family="table-row">
      <style:table-row-properties fo:background-color="transparent">
        <style:background-image/>
      </style:table-row-properties>
    </style:style>
    <style:style style:name="Tableau54.A1" style:family="table-cell">
      <style:table-cell-properties style:vertical-align="middle" fo:background-color="#00008b" fo:padding="0.097cm" fo:border="none">
        <style:background-image/>
      </style:table-cell-properties>
    </style:style>
    <style:style style:name="Tableau54.A2" style:family="table-cell">
      <style:table-cell-properties style:vertical-align="middle" fo:padding="0.097cm" fo:border="none"/>
    </style:style>
    <style:style style:name="Tableau54.B2" style:family="table-cell">
      <style:table-cell-properties style:vertical-align="middle" fo:background-color="#fff0f5" fo:padding="0.097cm" fo:border="none">
        <style:background-image/>
      </style:table-cell-properties>
    </style:style>
    <style:style style:name="Tableau54.C2" style:family="table-cell">
      <style:table-cell-properties style:vertical-align="middle" fo:padding="0.097cm" fo:border="none"/>
    </style:style>
    <style:style style:name="Tableau54.D2" style:family="table-cell">
      <style:table-cell-properties style:vertical-align="middle" fo:padding="0.097cm" fo:border="none"/>
    </style:style>
    <style:style style:name="Tableau56" style:family="table">
      <style:table-properties style:width="4.501cm" table:align="center"/>
    </style:style>
    <style:style style:name="Tableau56.A" style:family="table-column">
      <style:table-column-properties style:column-width="0.506cm"/>
    </style:style>
    <style:style style:name="Tableau56.B" style:family="table-column">
      <style:table-column-properties style:column-width="0.496cm"/>
    </style:style>
    <style:style style:name="Tableau56.C" style:family="table-column">
      <style:table-column-properties style:column-width="0.499cm"/>
    </style:style>
    <style:style style:name="Tableau56.I" style:family="table-column">
      <style:table-column-properties style:column-width="0.504cm"/>
    </style:style>
    <style:style style:name="Tableau56.A1" style:family="table-cell">
      <style:table-cell-properties fo:padding="0.097cm" fo:border-left="0.05pt solid #708090" fo:border-right="none" fo:border-top="none" fo:border-bottom="0.05pt solid #000000"/>
    </style:style>
    <style:style style:name="Tableau56.I1" style:family="table-cell">
      <style:table-cell-properties fo:padding="0.097cm" fo:border-left="0.05pt solid #708090" fo:border-right="0.05pt solid #708090" fo:border-top="none" fo:border-bottom="0.05pt solid #000000"/>
    </style:style>
    <style:style style:name="Tableau57" style:family="table">
      <style:table-properties style:width="20.003cm" table:align="center" fo:background-color="transparent">
        <style:background-image/>
      </style:table-properties>
    </style:style>
    <style:style style:name="Tableau57.A" style:family="table-column">
      <style:table-column-properties style:column-width="2.487cm"/>
    </style:style>
    <style:style style:name="Tableau57.B" style:family="table-column">
      <style:table-column-properties style:column-width="6.8cm"/>
    </style:style>
    <style:style style:name="Tableau57.C" style:family="table-column">
      <style:table-column-properties style:column-width="4.022cm"/>
    </style:style>
    <style:style style:name="Tableau57.D" style:family="table-column">
      <style:table-column-properties style:column-width="6.694cm"/>
    </style:style>
    <style:style style:name="Tableau57.1" style:family="table-row">
      <style:table-row-properties fo:background-color="transparent">
        <style:background-image/>
      </style:table-row-properties>
    </style:style>
    <style:style style:name="Tableau57.A1" style:family="table-cell">
      <style:table-cell-properties style:vertical-align="middle" fo:padding="0.097cm" fo:border="none"/>
    </style:style>
    <style:style style:name="Tableau57.C1" style:family="table-cell">
      <style:table-cell-properties style:vertical-align="middle" fo:background-color="transparent" fo:padding="0.097cm" fo:border="none">
        <style:background-image/>
      </style:table-cell-properties>
    </style:style>
    <style:style style:name="Tableau57.3" style:family="table-row">
      <style:table-row-properties style:min-row-height="0.829cm" fo:background-color="transparent">
        <style:background-image/>
      </style:table-row-properties>
    </style:style>
    <style:style style:name="Tableau57.B3" style:family="table-cell">
      <style:table-cell-properties style:vertical-align="middle" fo:background-color="#fff0f5" fo:padding="0.097cm" fo:border="none">
        <style:background-image/>
      </style:table-cell-properties>
    </style:style>
    <style:style style:name="Tableau58" style:family="table">
      <style:table-properties style:width="6.502cm" table:align="center"/>
    </style:style>
    <style:style style:name="Tableau58.A" style:family="table-column">
      <style:table-column-properties style:column-width="0.499cm"/>
    </style:style>
    <style:style style:name="Tableau58.C" style:family="table-column">
      <style:table-column-properties style:column-width="0.501cm"/>
    </style:style>
    <style:style style:name="Tableau58.M" style:family="table-column">
      <style:table-column-properties style:column-width="0.503cm"/>
    </style:style>
    <style:style style:name="Tableau58.1" style:family="table-row">
      <style:table-row-properties style:min-row-height="0.601cm"/>
    </style:style>
    <style:style style:name="Tableau58.A1" style:family="table-cell">
      <style:table-cell-properties style:vertical-align="middle" fo:padding="0.049cm" fo:border-left="0.05pt solid #708090" fo:border-right="none" fo:border-top="none" fo:border-bottom="0.05pt solid #708090" style:writing-mode="page"/>
    </style:style>
    <style:style style:name="Tableau58.C1" style:family="table-cell">
      <style:table-cell-properties fo:padding="0.049cm" fo:border-left="0.05pt solid #708090" fo:border-right="none" fo:border-top="none" fo:border-bottom="0.05pt solid #708090" style:writing-mode="page"/>
    </style:style>
    <style:style style:name="Tableau58.D1" style:family="table-cell">
      <style:table-cell-properties fo:padding="0.049cm" fo:border-left="0.05pt solid #708090" fo:border-right="none" fo:border-top="none" fo:border-bottom="0.05pt solid #708090" style:writing-mode="page"/>
    </style:style>
    <style:style style:name="Tableau58.E1" style:family="table-cell">
      <style:table-cell-properties fo:padding="0.049cm" fo:border-left="0.05pt solid #708090" fo:border-right="none" fo:border-top="none" fo:border-bottom="0.05pt solid #708090" style:writing-mode="page"/>
    </style:style>
    <style:style style:name="Tableau58.F1" style:family="table-cell">
      <style:table-cell-properties fo:padding="0.049cm" fo:border-left="0.05pt solid #708090" fo:border-right="none" fo:border-top="none" fo:border-bottom="0.05pt solid #708090" style:writing-mode="page"/>
    </style:style>
    <style:style style:name="Tableau58.G1" style:family="table-cell">
      <style:table-cell-properties fo:padding="0.049cm" fo:border-left="0.05pt solid #708090" fo:border-right="none" fo:border-top="none" fo:border-bottom="0.05pt solid #708090" style:writing-mode="page"/>
    </style:style>
    <style:style style:name="Tableau58.H1" style:family="table-cell">
      <style:table-cell-properties fo:padding="0.049cm" fo:border-left="0.05pt solid #708090" fo:border-right="none" fo:border-top="none" fo:border-bottom="0.05pt solid #708090" style:writing-mode="page"/>
    </style:style>
    <style:style style:name="Tableau58.I1" style:family="table-cell">
      <style:table-cell-properties fo:padding="0.049cm" fo:border-left="0.05pt solid #708090" fo:border-right="none" fo:border-top="none" fo:border-bottom="0.05pt solid #708090" style:writing-mode="page"/>
    </style:style>
    <style:style style:name="Tableau58.J1" style:family="table-cell">
      <style:table-cell-properties fo:padding="0.049cm" fo:border-left="0.05pt solid #708090" fo:border-right="none" fo:border-top="none" fo:border-bottom="0.05pt solid #708090" style:writing-mode="page"/>
    </style:style>
    <style:style style:name="Tableau58.K1" style:family="table-cell">
      <style:table-cell-properties fo:padding="0.049cm" fo:border-left="0.05pt solid #708090" fo:border-right="none" fo:border-top="none" fo:border-bottom="0.05pt solid #708090" style:writing-mode="page"/>
    </style:style>
    <style:style style:name="Tableau58.L1" style:family="table-cell">
      <style:table-cell-properties fo:padding="0.049cm" fo:border-left="0.05pt solid #708090" fo:border-right="none" fo:border-top="none" fo:border-bottom="0.05pt solid #708090" style:writing-mode="page"/>
    </style:style>
    <style:style style:name="Tableau58.M1" style:family="table-cell">
      <style:table-cell-properties fo:padding="0.049cm" fo:border-left="0.05pt solid #708090" fo:border-right="0.05pt solid #708090" fo:border-top="none" fo:border-bottom="0.05pt solid #708090" style:writing-mode="page"/>
    </style:style>
    <style:style style:name="Tableau59" style:family="table">
      <style:table-properties style:width="6.502cm" table:align="center"/>
    </style:style>
    <style:style style:name="Tableau59.A" style:family="table-column">
      <style:table-column-properties style:column-width="0.499cm"/>
    </style:style>
    <style:style style:name="Tableau59.C" style:family="table-column">
      <style:table-column-properties style:column-width="0.501cm"/>
    </style:style>
    <style:style style:name="Tableau59.M" style:family="table-column">
      <style:table-column-properties style:column-width="0.503cm"/>
    </style:style>
    <style:style style:name="Tableau59.1" style:family="table-row">
      <style:table-row-properties style:min-row-height="0.601cm"/>
    </style:style>
    <style:style style:name="Tableau59.A1" style:family="table-cell">
      <style:table-cell-properties style:vertical-align="middle" fo:padding="0.049cm" fo:border-left="0.05pt solid #708090" fo:border-right="none" fo:border-top="none" fo:border-bottom="0.05pt solid #708090" style:writing-mode="page"/>
    </style:style>
    <style:style style:name="Tableau59.E1" style:family="table-cell">
      <style:table-cell-properties fo:padding="0.049cm" fo:border-left="0.05pt solid #708090" fo:border-right="none" fo:border-top="none" fo:border-bottom="0.05pt solid #708090" style:writing-mode="page"/>
    </style:style>
    <style:style style:name="Tableau59.F1" style:family="table-cell">
      <style:table-cell-properties fo:padding="0.049cm" fo:border-left="0.05pt solid #708090" fo:border-right="none" fo:border-top="none" fo:border-bottom="0.05pt solid #708090" style:writing-mode="page"/>
    </style:style>
    <style:style style:name="Tableau59.G1" style:family="table-cell">
      <style:table-cell-properties fo:padding="0.049cm" fo:border-left="0.05pt solid #708090" fo:border-right="none" fo:border-top="none" fo:border-bottom="0.05pt solid #708090" style:writing-mode="page"/>
    </style:style>
    <style:style style:name="Tableau59.H1" style:family="table-cell">
      <style:table-cell-properties fo:padding="0.049cm" fo:border-left="0.05pt solid #708090" fo:border-right="none" fo:border-top="none" fo:border-bottom="0.05pt solid #708090" style:writing-mode="page"/>
    </style:style>
    <style:style style:name="Tableau59.I1" style:family="table-cell">
      <style:table-cell-properties fo:padding="0.049cm" fo:border-left="0.05pt solid #708090" fo:border-right="none" fo:border-top="none" fo:border-bottom="0.05pt solid #708090" style:writing-mode="page"/>
    </style:style>
    <style:style style:name="Tableau59.J1" style:family="table-cell">
      <style:table-cell-properties fo:padding="0.049cm" fo:border-left="0.05pt solid #708090" fo:border-right="none" fo:border-top="none" fo:border-bottom="0.05pt solid #708090" style:writing-mode="page"/>
    </style:style>
    <style:style style:name="Tableau59.K1" style:family="table-cell">
      <style:table-cell-properties fo:padding="0.049cm" fo:border-left="0.05pt solid #708090" fo:border-right="none" fo:border-top="none" fo:border-bottom="0.05pt solid #708090" style:writing-mode="page"/>
    </style:style>
    <style:style style:name="Tableau59.L1" style:family="table-cell">
      <style:table-cell-properties fo:padding="0.049cm" fo:border-left="0.05pt solid #708090" fo:border-right="none" fo:border-top="none" fo:border-bottom="0.05pt solid #708090" style:writing-mode="page"/>
    </style:style>
    <style:style style:name="Tableau59.M1" style:family="table-cell">
      <style:table-cell-properties fo:padding="0.049cm" fo:border-left="0.05pt solid #708090" fo:border-right="0.05pt solid #708090" fo:border-top="none" fo:border-bottom="0.05pt solid #708090" style:writing-mode="page"/>
    </style:style>
    <style:style style:name="Tableau60" style:family="table">
      <style:table-properties style:width="20.003cm" table:align="margins"/>
    </style:style>
    <style:style style:name="Tableau60.A" style:family="table-column">
      <style:table-column-properties style:column-width="11.402cm" style:rel-column-width="37356*"/>
    </style:style>
    <style:style style:name="Tableau60.B" style:family="table-column">
      <style:table-column-properties style:column-width="0.75cm" style:rel-column-width="2456*"/>
    </style:style>
    <style:style style:name="Tableau60.C" style:family="table-column">
      <style:table-column-properties style:column-width="3.551cm" style:rel-column-width="11633*"/>
    </style:style>
    <style:style style:name="Tableau60.E" style:family="table-column">
      <style:table-column-properties style:column-width="3.551cm" style:rel-column-width="11634*"/>
    </style:style>
    <style:style style:name="Tableau60.1" style:family="table-row">
      <style:table-row-properties style:min-row-height="0.794cm"/>
    </style:style>
    <style:style style:name="Tableau60.A1" style:family="table-cell">
      <style:table-cell-properties style:vertical-align="middle" fo:padding="0.097cm" fo:border="none"/>
    </style:style>
    <style:style style:name="Tableau61" style:family="table">
      <style:table-properties style:width="20.003cm" fo:break-before="auto" fo:break-after="auto" table:align="margins" fo:background-color="transparent">
        <style:background-image/>
      </style:table-properties>
    </style:style>
    <style:style style:name="Tableau61.A" style:family="table-column">
      <style:table-column-properties style:column-width="13.73cm" style:rel-column-width="44986*"/>
    </style:style>
    <style:style style:name="Tableau61.B" style:family="table-column">
      <style:table-column-properties style:column-width="6.272cm" style:rel-column-width="20549*"/>
    </style:style>
    <style:style style:name="Tableau61.1" style:family="table-row">
      <style:table-row-properties fo:background-color="transparent">
        <style:background-image/>
      </style:table-row-properties>
    </style:style>
    <style:style style:name="Tableau61.A1" style:family="table-cell">
      <style:table-cell-properties style:vertical-align="middle" fo:background-color="#00008b" fo:padding="0.097cm" fo:border="0.05pt solid #778899">
        <style:background-image/>
      </style:table-cell-properties>
    </style:style>
    <style:style style:name="Tableau61.A2" style:family="table-cell">
      <style:table-cell-properties style:vertical-align="middle" fo:padding="0.097cm" fo:border-left="0.05pt solid #778899" fo:border-right="none" fo:border-top="none" fo:border-bottom="0.05pt solid #778899"/>
    </style:style>
    <style:style style:name="Tableau61.B2" style:family="table-cell">
      <style:table-cell-properties style:vertical-align="middle" fo:padding="0.097cm" fo:border-left="0.05pt solid #778899" fo:border-right="0.05pt solid #778899" fo:border-top="none" fo:border-bottom="0.05pt solid #778899"/>
    </style:style>
    <style:style style:name="Tableau61.A3" style:family="table-cell">
      <style:table-cell-properties style:vertical-align="middle" fo:background-color="transparent" fo:padding="0.097cm" fo:border-left="0.05pt solid #778899" fo:border-right="none" fo:border-top="none" fo:border-bottom="0.05pt solid #778899">
        <style:background-image/>
      </style:table-cell-properties>
    </style:style>
    <style:style style:name="Tableau61.B3" style:family="table-cell" style:data-style-name="N4">
      <style:table-cell-properties style:vertical-align="middle" fo:background-color="#f8f8ff" fo:padding="0.097cm" fo:border-left="0.05pt solid #778899" fo:border-right="0.05pt solid #778899" fo:border-top="none" fo:border-bottom="0.05pt solid #778899">
        <style:background-image/>
      </style:table-cell-properties>
    </style:style>
    <style:style style:name="Tableau61.A11" style:family="table-cell">
      <style:table-cell-properties style:vertical-align="middle" fo:background-color="#00008b" fo:padding="0.097cm" fo:border-left="0.05pt solid #778899" fo:border-right="none" fo:border-top="none" fo:border-bottom="0.05pt solid #778899">
        <style:background-image/>
      </style:table-cell-properties>
    </style:style>
    <style:style style:name="Tableau65" style:family="table">
      <style:table-properties style:width="20.003cm" table:align="center" fo:background-color="transparent">
        <style:background-image/>
      </style:table-properties>
    </style:style>
    <style:style style:name="Tableau65.A" style:family="table-column">
      <style:table-column-properties style:column-width="13.811cm"/>
    </style:style>
    <style:style style:name="Tableau65.B" style:family="table-column">
      <style:table-column-properties style:column-width="6.191cm"/>
    </style:style>
    <style:style style:name="Tableau65.1" style:family="table-row">
      <style:table-row-properties style:min-row-height="0.688cm" fo:background-color="transparent">
        <style:background-image/>
      </style:table-row-properties>
    </style:style>
    <style:style style:name="Tableau65.A1" style:family="table-cell">
      <style:table-cell-properties style:vertical-align="middle" fo:background-color="#00008b" fo:padding="0.097cm" fo:border-left="none" fo:border-right="none" fo:border-top="none" fo:border-bottom="0.05pt solid #778899">
        <style:background-image/>
      </style:table-cell-properties>
    </style:style>
    <style:style style:name="Tableau65.2" style:family="table-row">
      <style:table-row-properties style:min-row-height="0.741cm" fo:background-color="transparent">
        <style:background-image/>
      </style:table-row-properties>
    </style:style>
    <style:style style:name="Tableau65.A2" style:family="table-cell">
      <style:table-cell-properties style:vertical-align="middle" fo:padding="0.097cm" fo:border-left="0.05pt solid #778899" fo:border-right="none" fo:border-top="none" fo:border-bottom="none"/>
    </style:style>
    <style:style style:name="Tableau65.B2" style:family="table-cell">
      <style:table-cell-properties style:vertical-align="middle" fo:padding="0.097cm" fo:border-left="none" fo:border-right="0.05pt solid #778899" fo:border-top="none" fo:border-bottom="none"/>
    </style:style>
    <style:style style:name="Tableau68" style:family="table">
      <style:table-properties style:width="20.003cm" table:align="center" fo:background-color="transparent">
        <style:background-image/>
      </style:table-properties>
    </style:style>
    <style:style style:name="Tableau68.A" style:family="table-column">
      <style:table-column-properties style:column-width="9.393cm"/>
    </style:style>
    <style:style style:name="Tableau68.B" style:family="table-column">
      <style:table-column-properties style:column-width="10.61cm"/>
    </style:style>
    <style:style style:name="Tableau68.1" style:family="table-row">
      <style:table-row-properties fo:background-color="transparent">
        <style:background-image/>
      </style:table-row-properties>
    </style:style>
    <style:style style:name="Tableau68.A1" style:family="table-cell">
      <style:table-cell-properties style:vertical-align="middle" fo:padding="0.097cm" fo:border-left="0.05pt solid #778899" fo:border-right="none" fo:border-top="0.05pt solid #778899" fo:border-bottom="none"/>
    </style:style>
    <style:style style:name="Tableau68.B1" style:family="table-cell">
      <style:table-cell-properties fo:padding="0.097cm" fo:border-left="0.05pt solid #778899" fo:border-right="0.05pt solid #778899" fo:border-top="0.05pt solid #778899" fo:border-bottom="none"/>
    </style:style>
    <style:style style:name="Tableau68.2" style:family="table-row">
      <style:table-row-properties style:min-row-height="2.745cm" fo:background-color="transparent">
        <style:background-image/>
      </style:table-row-properties>
    </style:style>
    <style:style style:name="Tableau68.A2" style:family="table-cell">
      <style:table-cell-properties style:vertical-align="middle" fo:padding="0.097cm" fo:border-left="0.05pt solid #778899" fo:border-right="none" fo:border-top="none" fo:border-bottom="0.05pt solid #778899"/>
    </style:style>
    <style:style style:name="Tableau68.B2" style:family="table-cell">
      <style:table-cell-properties fo:background-color="#b0e0e6" fo:padding="0.097cm" fo:border-left="0.05pt solid #778899" fo:border-right="0.05pt solid #778899" fo:border-top="none" fo:border-bottom="0.05pt solid #778899">
        <style:background-image/>
      </style:table-cell-properties>
    </style:style>
    <style:style style:name="Tableau69" style:family="table">
      <style:table-properties style:width="20.003cm" table:align="center" fo:background-color="transparent">
        <style:background-image/>
      </style:table-properties>
    </style:style>
    <style:style style:name="Tableau69.A" style:family="table-column">
      <style:table-column-properties style:column-width="10.001cm"/>
    </style:style>
    <style:style style:name="Tableau69.1" style:family="table-row">
      <style:table-row-properties style:min-row-height="0.688cm" fo:background-color="transparent">
        <style:background-image/>
      </style:table-row-properties>
    </style:style>
    <style:style style:name="Tableau69.A1" style:family="table-cell">
      <style:table-cell-properties style:vertical-align="middle" fo:background-color="#00008b" fo:padding="0.049cm" fo:border-left="0.05pt solid #778899" fo:border-right="0.05pt solid #778899" fo:border-top="0.05pt solid #778899" fo:border-bottom="none">
        <style:background-image/>
      </style:table-cell-properties>
    </style:style>
    <style:style style:name="Tableau69.2" style:family="table-row">
      <style:table-row-properties style:min-row-height="0.82cm" fo:background-color="transparent">
        <style:background-image/>
      </style:table-row-properties>
    </style:style>
    <style:style style:name="Tableau69.A2" style:family="table-cell">
      <style:table-cell-properties style:vertical-align="middle" fo:padding="0.049cm" fo:border-left="0.05pt solid #778899" fo:border-right="none" fo:border-top="0.05pt solid #778899" fo:border-bottom="0.05pt solid #778899"/>
    </style:style>
    <style:style style:name="Tableau69.B2" style:family="table-cell">
      <style:table-cell-properties style:vertical-align="middle" fo:padding="0.049cm" fo:border="0.05pt solid #778899"/>
    </style:style>
    <style:style style:name="Tableau69.3" style:family="table-row">
      <style:table-row-properties style:min-row-height="2.593cm" fo:background-color="transparent">
        <style:background-image/>
      </style:table-row-properties>
    </style:style>
    <style:style style:name="Tableau69.A3" style:family="table-cell">
      <style:table-cell-properties style:vertical-align="middle" fo:padding="0.049cm" fo:border-left="0.05pt solid #778899" fo:border-right="none" fo:border-top="none" fo:border-bottom="0.05pt solid #778899"/>
    </style:style>
    <style:style style:name="Tableau69.B3" style:family="table-cell">
      <style:table-cell-properties style:vertical-align="" fo:padding="0.049cm" fo:border-left="0.05pt solid #778899" fo:border-right="0.05pt solid #778899" fo:border-top="none" fo:border-bottom="0.05pt solid #778899"/>
    </style:style>
    <style:style style:name="Tableau71" style:family="table" style:master-page-name="Landscape">
      <style:table-properties style:width="28.702cm" style:page-number="auto" fo:break-before="auto" fo:break-after="auto" table:align="margins" fo:background-color="transparent">
        <style:background-image/>
      </style:table-properties>
    </style:style>
    <style:style style:name="Tableau71.A" style:family="table-column">
      <style:table-column-properties style:column-width="27.501cm" style:rel-column-width="62792*"/>
    </style:style>
    <style:style style:name="Tableau71.B" style:family="table-column">
      <style:table-column-properties style:column-width="0.4cm" style:rel-column-width="914*"/>
    </style:style>
    <style:style style:name="Tableau71.D" style:family="table-column">
      <style:table-column-properties style:column-width="0.4cm" style:rel-column-width="915*"/>
    </style:style>
    <style:style style:name="Tableau71.1" style:family="table-row">
      <style:table-row-properties fo:background-color="transparent">
        <style:background-image/>
      </style:table-row-properties>
    </style:style>
    <style:style style:name="Tableau71.A1" style:family="table-cell">
      <style:table-cell-properties style:vertical-align="middle" fo:padding="0cm" fo:border="none"/>
    </style:style>
    <style:style style:name="Tableau71.B1" style:family="table-cell" style:data-style-name="N0">
      <style:table-cell-properties style:vertical-align="middle" fo:padding="0cm" fo:border="none"/>
    </style:style>
    <style:style style:name="Tableau83" style:family="table">
      <style:table-properties style:width="28.702cm" table:align="margins" fo:background-color="transparent">
        <style:background-image/>
      </style:table-properties>
    </style:style>
    <style:style style:name="Tableau83.A" style:family="table-column">
      <style:table-column-properties style:column-width="28.702cm" style:rel-column-width="65535*"/>
    </style:style>
    <style:style style:name="Tableau83.1" style:family="table-row">
      <style:table-row-properties style:min-row-height="0.609cm" fo:background-color="transparent">
        <style:background-image/>
      </style:table-row-properties>
    </style:style>
    <style:style style:name="Tableau83.A1" style:family="table-cell">
      <style:table-cell-properties fo:background-color="#00008b" fo:padding="0.049cm" fo:border="none">
        <style:background-image/>
      </style:table-cell-properties>
    </style:style>
    <style:style style:name="Tableau21" style:family="table">
      <style:table-properties style:width="28.998cm" fo:break-before="auto" fo:break-after="auto" table:align="center" fo:background-color="transparent" fo:keep-with-next="auto" style:may-break-between-rows="true" style:writing-mode="page">
        <style:background-image/>
      </style:table-properties>
    </style:style>
    <style:style style:name="Tableau21.A" style:family="table-column">
      <style:table-column-properties style:column-width="1.561cm"/>
    </style:style>
    <style:style style:name="Tableau21.B" style:family="table-column">
      <style:table-column-properties style:column-width="3.043cm"/>
    </style:style>
    <style:style style:name="Tableau21.C" style:family="table-column">
      <style:table-column-properties style:column-width="2.699cm"/>
    </style:style>
    <style:style style:name="Tableau21.D" style:family="table-column">
      <style:table-column-properties style:column-width="3.598cm"/>
    </style:style>
    <style:style style:name="Tableau21.E" style:family="table-column">
      <style:table-column-properties style:column-width="1.058cm"/>
    </style:style>
    <style:style style:name="Tableau21.F" style:family="table-column">
      <style:table-column-properties style:column-width="3.995cm"/>
    </style:style>
    <style:style style:name="Tableau21.G" style:family="table-column">
      <style:table-column-properties style:column-width="2.011cm"/>
    </style:style>
    <style:style style:name="Tableau21.H" style:family="table-column">
      <style:table-column-properties style:column-width="1.799cm"/>
    </style:style>
    <style:style style:name="Tableau21.I" style:family="table-column">
      <style:table-column-properties style:column-width="1.376cm"/>
    </style:style>
    <style:style style:name="Tableau21.J" style:family="table-column">
      <style:table-column-properties style:column-width="3.704cm"/>
    </style:style>
    <style:style style:name="Tableau21.K" style:family="table-column">
      <style:table-column-properties style:column-width="4.154cm"/>
    </style:style>
    <style:style style:name="Tableau21.1" style:family="table-row">
      <style:table-row-properties style:min-row-height="0.503cm" fo:background-color="transparent">
        <style:background-image/>
      </style:table-row-properties>
    </style:style>
    <style:style style:name="Tableau21.A1" style:family="table-cell">
      <style:table-cell-properties style:vertical-align="middle" fo:background-color="transparent" fo:padding="0.049cm" fo:border="0.05pt solid #778899">
        <style:background-image/>
      </style:table-cell-properties>
    </style:style>
    <style:style style:name="Tableau21.A2" style:family="table-cell">
      <style:table-cell-properties style:vertical-align="middle" fo:background-color="transparent" fo:padding="0.049cm" fo:border-left="0.05pt solid #778899" fo:border-right="none" fo:border-top="none" fo:border-bottom="0.05pt solid #778899">
        <style:background-image/>
      </style:table-cell-properties>
    </style:style>
    <style:style style:name="Tableau21.B2" style:family="table-cell">
      <style:table-cell-properties style:vertical-align="middle" fo:background-color="#b0e0e6" fo:padding="0.049cm" fo:border-left="0.05pt solid #778899" fo:border-right="none" fo:border-top="none" fo:border-bottom="0.05pt solid #778899">
        <style:background-image/>
      </style:table-cell-properties>
    </style:style>
    <style:style style:name="Tableau21.D2" style:family="table-cell">
      <style:table-cell-properties style:vertical-align="middle" fo:background-color="#00008b" fo:padding="0.049cm" fo:border-left="0.05pt solid #778899" fo:border-right="none" fo:border-top="none" fo:border-bottom="0.05pt solid #778899">
        <style:background-image/>
      </style:table-cell-properties>
    </style:style>
    <style:style style:name="Tableau21.G2" style:family="table-cell">
      <style:table-cell-properties style:vertical-align="middle" fo:background-color="#f5f5f5" fo:padding="0.049cm" fo:border-left="0.05pt solid #778899" fo:border-right="none" fo:border-top="none" fo:border-bottom="0.05pt solid #778899">
        <style:background-image/>
      </style:table-cell-properties>
    </style:style>
    <style:style style:name="Tableau21.K2" style:family="table-cell">
      <style:table-cell-properties style:vertical-align="middle" fo:background-color="#f8f8ff" fo:padding="0.049cm" fo:border-left="0.05pt solid #778899" fo:border-right="0.05pt solid #778899" fo:border-top="none" fo:border-bottom="0.05pt solid #778899">
        <style:background-image/>
      </style:table-cell-properties>
    </style:style>
    <style:style style:name="Tableau21.3" style:family="table-row">
      <style:table-row-properties style:min-row-height="0.912cm" fo:background-color="transparent">
        <style:background-image/>
      </style:table-row-properties>
    </style:style>
    <style:style style:name="Tableau21.D3" style:family="table-cell">
      <style:table-cell-properties style:vertical-align="middle" fo:background-color="#f8f8ff" fo:padding="0.049cm" fo:border-left="0.05pt solid #778899" fo:border-right="none" fo:border-top="none" fo:border-bottom="0.05pt solid #778899">
        <style:background-image/>
      </style:table-cell-properties>
    </style:style>
    <style:style style:name="Tableau21.4" style:family="table-row">
      <style:table-row-properties style:min-row-height="0.723cm" fo:background-color="transparent" fo:keep-together="auto">
        <style:background-image/>
      </style:table-row-properties>
    </style:style>
    <style:style style:name="Tableau21.B4" style:family="table-cell" style:data-style-name="N4">
      <style:table-cell-properties style:vertical-align="middle" fo:background-color="#b0e0e6" fo:padding="0.049cm" fo:border-left="0.05pt solid #778899" fo:border-right="none" fo:border-top="none" fo:border-bottom="0.05pt solid #778899">
        <style:background-image/>
      </style:table-cell-properties>
    </style:style>
    <style:style style:name="Tableau21.D4" style:family="table-cell" style:data-style-name="N4">
      <style:table-cell-properties style:vertical-align="middle" fo:background-color="#f8f8ff" fo:padding="0.049cm" fo:border-left="0.05pt solid #778899" fo:border-right="none" fo:border-top="none" fo:border-bottom="0.05pt solid #778899">
        <style:background-image/>
      </style:table-cell-properties>
    </style:style>
    <style:style style:name="Tableau21.E4" style:family="table-cell" style:data-style-name="N4">
      <style:table-cell-properties style:vertical-align="middle" fo:background-color="transparent" fo:padding="0.049cm" fo:border-left="0.05pt solid #778899" fo:border-right="none" fo:border-top="none" fo:border-bottom="0.05pt solid #778899">
        <style:background-image/>
      </style:table-cell-properties>
    </style:style>
    <style:style style:name="Tableau21.G4" style:family="table-cell" style:data-style-name="N4">
      <style:table-cell-properties style:vertical-align="middle" fo:background-color="#f5f5f5" fo:padding="0.049cm" fo:border-left="0.05pt solid #778899" fo:border-right="none" fo:border-top="none" fo:border-bottom="0.05pt solid #778899">
        <style:background-image/>
      </style:table-cell-properties>
    </style:style>
    <style:style style:name="Tableau21.H4" style:family="table-cell" style:data-style-name="N115">
      <style:table-cell-properties style:vertical-align="middle" fo:background-color="transparent" fo:padding="0.049cm" fo:border-left="0.05pt solid #778899" fo:border-right="none" fo:border-top="none" fo:border-bottom="0.05pt solid #778899">
        <style:background-image/>
      </style:table-cell-properties>
    </style:style>
    <style:style style:name="Tableau21.I4" style:family="table-cell" style:data-style-name="N5">
      <style:table-cell-properties style:vertical-align="middle" fo:background-color="transparent" fo:padding="0.049cm" fo:border-left="0.05pt solid #778899" fo:border-right="none" fo:border-top="none" fo:border-bottom="0.05pt solid #778899">
        <style:background-image/>
      </style:table-cell-properties>
    </style:style>
    <style:style style:name="Tableau21.K4" style:family="table-cell" style:data-style-name="N4">
      <style:table-cell-properties style:vertical-align="middle" fo:background-color="#f8f8ff" fo:padding="0.049cm" fo:border-left="0.05pt solid #778899" fo:border-right="0.05pt solid #778899" fo:border-top="none" fo:border-bottom="0.05pt solid #778899">
        <style:background-image/>
      </style:table-cell-properties>
    </style:style>
    <style:style style:name="Tableau21.C5" style:family="table-cell" style:data-style-name="N0">
      <style:table-cell-properties style:vertical-align="middle" fo:background-color="#b0e0e6" fo:padding="0.049cm" fo:border-left="0.05pt solid #778899" fo:border-right="none" fo:border-top="none" fo:border-bottom="0.05pt solid #778899">
        <style:background-image/>
      </style:table-cell-properties>
    </style:style>
    <style:style style:name="Tableau21.6" style:family="table-row">
      <style:table-row-properties style:min-row-height="0.582cm" fo:background-color="transparent" fo:keep-together="auto">
        <style:background-image/>
      </style:table-row-properties>
    </style:style>
    <style:style style:name="Tableau23" style:family="table">
      <style:table-properties style:width="28.998cm" fo:break-before="auto" fo:break-after="auto" table:align="center" fo:background-color="transparent" fo:keep-with-next="auto" style:may-break-between-rows="true" style:writing-mode="page">
        <style:background-image/>
      </style:table-properties>
    </style:style>
    <style:style style:name="Tableau23.A" style:family="table-column">
      <style:table-column-properties style:column-width="11.8cm"/>
    </style:style>
    <style:style style:name="Tableau23.B" style:family="table-column">
      <style:table-column-properties style:column-width="5.212cm"/>
    </style:style>
    <style:style style:name="Tableau23.C" style:family="table-column">
      <style:table-column-properties style:column-width="5.398cm"/>
    </style:style>
    <style:style style:name="Tableau23.D" style:family="table-column">
      <style:table-column-properties style:column-width="1.535cm"/>
    </style:style>
    <style:style style:name="Tableau23.E" style:family="table-column">
      <style:table-column-properties style:column-width="5.054cm"/>
    </style:style>
    <style:style style:name="Tableau23.1" style:family="table-row">
      <style:table-row-properties style:min-row-height="0.503cm" fo:background-color="transparent">
        <style:background-image/>
      </style:table-row-properties>
    </style:style>
    <style:style style:name="Tableau23.A1" style:family="table-cell">
      <style:table-cell-properties style:vertical-align="middle" fo:background-color="transparent" fo:padding="0.049cm" fo:border-left="0.05pt solid #778899" fo:border-right="none" fo:border-top="0.05pt solid #778899" fo:border-bottom="0.05pt solid #778899">
        <style:background-image/>
      </style:table-cell-properties>
    </style:style>
    <style:style style:name="Tableau23.B1" style:family="table-cell">
      <style:table-cell-properties style:vertical-align="middle" fo:background-color="#b0e0e6" fo:padding="0.049cm" fo:border-left="0.05pt solid #778899" fo:border-right="none" fo:border-top="0.05pt solid #778899" fo:border-bottom="0.05pt solid #778899">
        <style:background-image/>
      </style:table-cell-properties>
    </style:style>
    <style:style style:name="Tableau23.C1" style:family="table-cell">
      <style:table-cell-properties style:vertical-align="middle" fo:background-color="#00008b" fo:padding="0.049cm" fo:border-left="0.05pt solid #778899" fo:border-right="none" fo:border-top="0.05pt solid #778899" fo:border-bottom="0.05pt solid #778899">
        <style:background-image/>
      </style:table-cell-properties>
    </style:style>
    <style:style style:name="Tableau23.E1" style:family="table-cell">
      <style:table-cell-properties style:vertical-align="middle" fo:background-color="#f8f8ff" fo:padding="0.049cm" fo:border="0.05pt solid #778899">
        <style:background-image/>
      </style:table-cell-properties>
    </style:style>
    <style:style style:name="Tableau23.2" style:family="table-row">
      <style:table-row-properties style:min-row-height="0.582cm" fo:background-color="transparent">
        <style:background-image/>
      </style:table-row-properties>
    </style:style>
    <style:style style:name="Tableau23.C2" style:family="table-cell">
      <style:table-cell-properties style:vertical-align="middle" fo:background-color="#f8f8ff" fo:padding="0.049cm" fo:border-left="0.05pt solid #778899" fo:border-right="none" fo:border-top="none" fo:border-bottom="0.05pt solid #778899">
        <style:background-image/>
      </style:table-cell-properties>
    </style:style>
    <style:style style:name="Tableau23.D2" style:family="table-cell">
      <style:table-cell-properties style:vertical-align="middle" fo:background-color="transparent" fo:padding="0.049cm" fo:border-left="0.05pt solid #778899" fo:border-right="none" fo:border-top="none" fo:border-bottom="0.05pt solid #778899">
        <style:background-image/>
      </style:table-cell-properties>
    </style:style>
    <style:style style:name="Tableau23.3" style:family="table-row">
      <style:table-row-properties style:min-row-height="0.723cm" fo:background-color="transparent" fo:keep-together="auto">
        <style:background-image/>
      </style:table-row-properties>
    </style:style>
    <style:style style:name="Tableau23.B3" style:family="table-cell" style:data-style-name="N4">
      <style:table-cell-properties style:vertical-align="middle" fo:background-color="#b0e0e6" fo:padding="0.049cm" fo:border-left="0.05pt solid #778899" fo:border-right="none" fo:border-top="none" fo:border-bottom="0.05pt solid #778899">
        <style:background-image/>
      </style:table-cell-properties>
    </style:style>
    <style:style style:name="Tableau23.C3" style:family="table-cell" style:data-style-name="N4">
      <style:table-cell-properties style:vertical-align="middle" fo:background-color="#f8f8ff" fo:padding="0.049cm" fo:border-left="0.05pt solid #778899" fo:border-right="none" fo:border-top="none" fo:border-bottom="0.05pt solid #778899">
        <style:background-image/>
      </style:table-cell-properties>
    </style:style>
    <style:style style:name="Tableau23.D3" style:family="table-cell" style:data-style-name="N5">
      <style:table-cell-properties style:vertical-align="middle" fo:background-color="transparent" fo:padding="0.049cm" fo:border-left="0.05pt solid #778899" fo:border-right="none" fo:border-top="none" fo:border-bottom="0.05pt solid #778899">
        <style:background-image/>
      </style:table-cell-properties>
    </style:style>
    <style:style style:name="Tableau23.E3" style:family="table-cell" style:data-style-name="N4">
      <style:table-cell-properties style:vertical-align="middle" fo:background-color="#f8f8ff" fo:padding="0.049cm" fo:border-left="0.05pt solid #778899" fo:border-right="0.05pt solid #778899" fo:border-top="none" fo:border-bottom="0.05pt solid #778899">
        <style:background-image/>
      </style:table-cell-properties>
    </style:style>
    <style:style style:name="Tableau23.10" style:family="table-row">
      <style:table-row-properties style:min-row-height="0.677cm" fo:background-color="transparent" fo:keep-together="auto">
        <style:background-image/>
      </style:table-row-properties>
    </style:style>
    <style:style style:name="Tableau23.A10" style:family="table-cell">
      <style:table-cell-properties style:vertical-align="middle" fo:background-color="#00008b" fo:padding="0.049cm" fo:border-left="0.05pt solid #778899" fo:border-right="none" fo:border-top="none" fo:border-bottom="0.05pt solid #778899">
        <style:background-image/>
      </style:table-cell-properties>
    </style:style>
    <style:style style:name="Tableau70" style:family="table">
      <style:table-properties style:width="28.702cm" fo:break-before="auto" fo:break-after="auto" table:align="margins" fo:background-color="transparent">
        <style:background-image/>
      </style:table-properties>
    </style:style>
    <style:style style:name="Tableau70.A" style:family="table-column">
      <style:table-column-properties style:column-width="27.501cm" style:rel-column-width="62792*"/>
    </style:style>
    <style:style style:name="Tableau70.B" style:family="table-column">
      <style:table-column-properties style:column-width="0.4cm" style:rel-column-width="914*"/>
    </style:style>
    <style:style style:name="Tableau70.D" style:family="table-column">
      <style:table-column-properties style:column-width="0.4cm" style:rel-column-width="915*"/>
    </style:style>
    <style:style style:name="Tableau70.1" style:family="table-row">
      <style:table-row-properties fo:background-color="transparent">
        <style:background-image/>
      </style:table-row-properties>
    </style:style>
    <style:style style:name="Tableau70.A1" style:family="table-cell">
      <style:table-cell-properties style:vertical-align="middle" fo:padding="0cm" fo:border="none"/>
    </style:style>
    <style:style style:name="Tableau70.B1" style:family="table-cell" style:data-style-name="N0">
      <style:table-cell-properties style:vertical-align="middle" fo:padding="0cm" fo:border="none"/>
    </style:style>
    <style:style style:name="Tableau105" style:family="table">
      <style:table-properties style:width="28.702cm" table:align="margins" fo:background-color="transparent">
        <style:background-image/>
      </style:table-properties>
    </style:style>
    <style:style style:name="Tableau105.A" style:family="table-column">
      <style:table-column-properties style:column-width="28.702cm" style:rel-column-width="65535*"/>
    </style:style>
    <style:style style:name="Tableau105.1" style:family="table-row">
      <style:table-row-properties style:min-row-height="0.609cm" fo:background-color="transparent">
        <style:background-image/>
      </style:table-row-properties>
    </style:style>
    <style:style style:name="Tableau105.A1" style:family="table-cell">
      <style:table-cell-properties fo:background-color="#00008b" fo:padding="0.049cm" fo:border="none">
        <style:background-image/>
      </style:table-cell-properties>
    </style:style>
    <style:style style:name="Tableau72" style:family="table">
      <style:table-properties style:width="28.998cm" fo:break-before="auto" fo:break-after="auto" table:align="center" fo:background-color="transparent" fo:keep-with-next="auto" style:may-break-between-rows="true" style:writing-mode="page">
        <style:background-image/>
      </style:table-properties>
    </style:style>
    <style:style style:name="Tableau72.A" style:family="table-column">
      <style:table-column-properties style:column-width="1.852cm"/>
    </style:style>
    <style:style style:name="Tableau72.B" style:family="table-column">
      <style:table-column-properties style:column-width="3.413cm"/>
    </style:style>
    <style:style style:name="Tableau72.C" style:family="table-column">
      <style:table-column-properties style:column-width="3.096cm"/>
    </style:style>
    <style:style style:name="Tableau72.D" style:family="table-column">
      <style:table-column-properties style:column-width="3.704cm"/>
    </style:style>
    <style:style style:name="Tableau72.E" style:family="table-column">
      <style:table-column-properties style:column-width="1.191cm"/>
    </style:style>
    <style:style style:name="Tableau72.F" style:family="table-column">
      <style:table-column-properties style:column-width="3.307cm"/>
    </style:style>
    <style:style style:name="Tableau72.G" style:family="table-column">
      <style:table-column-properties style:column-width="3.281cm"/>
    </style:style>
    <style:style style:name="Tableau72.H" style:family="table-column">
      <style:table-column-properties style:column-width="1.508cm"/>
    </style:style>
    <style:style style:name="Tableau72.J" style:family="table-column">
      <style:table-column-properties style:column-width="4.339cm"/>
    </style:style>
    <style:style style:name="Tableau72.1" style:family="table-row">
      <style:table-row-properties style:min-row-height="0.503cm" fo:background-color="transparent">
        <style:background-image/>
      </style:table-row-properties>
    </style:style>
    <style:style style:name="Tableau72.A1" style:family="table-cell">
      <style:table-cell-properties style:vertical-align="middle" fo:background-color="transparent" fo:padding="0.049cm" fo:border="0.05pt solid #778899">
        <style:background-image/>
      </style:table-cell-properties>
    </style:style>
    <style:style style:name="Tableau72.A2" style:family="table-cell">
      <style:table-cell-properties style:vertical-align="middle" fo:background-color="transparent" fo:padding="0.049cm" fo:border-left="0.05pt solid #778899" fo:border-right="none" fo:border-top="none" fo:border-bottom="0.05pt solid #778899">
        <style:background-image/>
      </style:table-cell-properties>
    </style:style>
    <style:style style:name="Tableau72.B2" style:family="table-cell">
      <style:table-cell-properties style:vertical-align="middle" fo:background-color="#b0e0e6" fo:padding="0.049cm" fo:border-left="0.05pt solid #778899" fo:border-right="none" fo:border-top="none" fo:border-bottom="0.05pt solid #778899">
        <style:background-image/>
      </style:table-cell-properties>
    </style:style>
    <style:style style:name="Tableau72.D2" style:family="table-cell">
      <style:table-cell-properties style:vertical-align="middle" fo:background-color="#00008b" fo:padding="0.049cm" fo:border-left="0.05pt solid #778899" fo:border-right="none" fo:border-top="none" fo:border-bottom="0.05pt solid #778899">
        <style:background-image/>
      </style:table-cell-properties>
    </style:style>
    <style:style style:name="Tableau72.J2" style:family="table-cell">
      <style:table-cell-properties style:vertical-align="middle" fo:background-color="#f8f8ff" fo:padding="0.049cm" fo:border-left="0.05pt solid #778899" fo:border-right="0.05pt solid #778899" fo:border-top="none" fo:border-bottom="0.05pt solid #778899">
        <style:background-image/>
      </style:table-cell-properties>
    </style:style>
    <style:style style:name="Tableau72.3" style:family="table-row">
      <style:table-row-properties style:min-row-height="0.912cm" fo:background-color="transparent">
        <style:background-image/>
      </style:table-row-properties>
    </style:style>
    <style:style style:name="Tableau72.D3" style:family="table-cell">
      <style:table-cell-properties style:vertical-align="middle" fo:background-color="#f8f8ff" fo:padding="0.049cm" fo:border-left="0.05pt solid #778899" fo:border-right="none" fo:border-top="none" fo:border-bottom="0.05pt solid #778899">
        <style:background-image/>
      </style:table-cell-properties>
    </style:style>
    <style:style style:name="Tableau72.4" style:family="table-row">
      <style:table-row-properties style:min-row-height="0.513cm" fo:background-color="transparent" fo:keep-together="auto">
        <style:background-image/>
      </style:table-row-properties>
    </style:style>
    <style:style style:name="Tableau72.B4" style:family="table-cell" style:data-style-name="N4">
      <style:table-cell-properties style:vertical-align="middle" fo:background-color="#b0e0e6" fo:padding="0.049cm" fo:border-left="0.05pt solid #778899" fo:border-right="none" fo:border-top="none" fo:border-bottom="0.05pt solid #778899">
        <style:background-image/>
      </style:table-cell-properties>
    </style:style>
    <style:style style:name="Tableau72.C4" style:family="table-cell" style:data-style-name="N115">
      <style:table-cell-properties style:vertical-align="middle" fo:background-color="transparent" fo:padding="0.049cm" fo:border-left="0.05pt solid #778899" fo:border-right="none" fo:border-top="none" fo:border-bottom="0.05pt solid #778899">
        <style:background-image/>
      </style:table-cell-properties>
    </style:style>
    <style:style style:name="Tableau72.D4" style:family="table-cell" style:data-style-name="N4">
      <style:table-cell-properties style:vertical-align="middle" fo:background-color="#f8f8ff" fo:padding="0.049cm" fo:border-left="0.05pt solid #778899" fo:border-right="none" fo:border-top="none" fo:border-bottom="0.05pt solid #778899">
        <style:background-image/>
      </style:table-cell-properties>
    </style:style>
    <style:style style:name="Tableau72.E4" style:family="table-cell" style:data-style-name="N4">
      <style:table-cell-properties style:vertical-align="middle" fo:background-color="transparent" fo:padding="0.049cm" fo:border-left="0.05pt solid #778899" fo:border-right="none" fo:border-top="none" fo:border-bottom="0.05pt solid #778899">
        <style:background-image/>
      </style:table-cell-properties>
    </style:style>
    <style:style style:name="Tableau72.H4" style:family="table-cell" style:data-style-name="N5">
      <style:table-cell-properties style:vertical-align="middle" fo:background-color="transparent" fo:padding="0.049cm" fo:border-left="0.05pt solid #778899" fo:border-right="none" fo:border-top="none" fo:border-bottom="0.05pt solid #778899">
        <style:background-image/>
      </style:table-cell-properties>
    </style:style>
    <style:style style:name="Tableau72.J4" style:family="table-cell" style:data-style-name="N4">
      <style:table-cell-properties style:vertical-align="middle" fo:background-color="#f8f8ff" fo:padding="0.049cm" fo:border-left="0.05pt solid #778899" fo:border-right="0.05pt solid #778899" fo:border-top="none" fo:border-bottom="0.05pt solid #778899">
        <style:background-image/>
      </style:table-cell-properties>
    </style:style>
    <style:style style:name="Tableau72.6" style:family="table-row">
      <style:table-row-properties style:min-row-height="0.582cm" fo:background-color="transparent" fo:keep-together="auto">
        <style:background-image/>
      </style:table-row-properties>
    </style:style>
    <style:style style:name="Tableau73" style:family="table">
      <style:table-properties style:width="28.998cm" fo:break-before="auto" fo:break-after="auto" table:align="center" fo:background-color="transparent" fo:keep-with-next="auto" style:may-break-between-rows="true" style:writing-mode="page">
        <style:background-image/>
      </style:table-properties>
    </style:style>
    <style:style style:name="Tableau73.A" style:family="table-column">
      <style:table-column-properties style:column-width="9.35cm"/>
    </style:style>
    <style:style style:name="Tableau73.B" style:family="table-column">
      <style:table-column-properties style:column-width="4.805cm"/>
    </style:style>
    <style:style style:name="Tableau73.C" style:family="table-column">
      <style:table-column-properties style:column-width="2.963cm"/>
    </style:style>
    <style:style style:name="Tableau73.D" style:family="table-column">
      <style:table-column-properties style:column-width="5.292cm"/>
    </style:style>
    <style:style style:name="Tableau73.E" style:family="table-column">
      <style:table-column-properties style:column-width="1.349cm"/>
    </style:style>
    <style:style style:name="Tableau73.F" style:family="table-column">
      <style:table-column-properties style:column-width="5.239cm"/>
    </style:style>
    <style:style style:name="Tableau73.1" style:family="table-row">
      <style:table-row-properties style:min-row-height="0.503cm" fo:background-color="transparent">
        <style:background-image/>
      </style:table-row-properties>
    </style:style>
    <style:style style:name="Tableau73.A1" style:family="table-cell">
      <style:table-cell-properties style:vertical-align="middle" fo:background-color="transparent" fo:padding="0.101cm" fo:border-left="0.05pt solid #778899" fo:border-right="none" fo:border-top="0.05pt solid #778899" fo:border-bottom="0.05pt solid #778899">
        <style:background-image/>
      </style:table-cell-properties>
    </style:style>
    <style:style style:name="Tableau73.B1" style:family="table-cell">
      <style:table-cell-properties style:vertical-align="middle" fo:background-color="#b0e0e6" fo:padding="0.101cm" fo:border-left="0.05pt solid #778899" fo:border-right="none" fo:border-top="0.05pt solid #778899" fo:border-bottom="0.05pt solid #778899">
        <style:background-image/>
      </style:table-cell-properties>
    </style:style>
    <style:style style:name="Tableau73.D1" style:family="table-cell">
      <style:table-cell-properties style:vertical-align="middle" fo:background-color="#00008b" fo:padding="0.101cm" fo:border-left="0.05pt solid #778899" fo:border-right="none" fo:border-top="0.05pt solid #778899" fo:border-bottom="0.05pt solid #778899">
        <style:background-image/>
      </style:table-cell-properties>
    </style:style>
    <style:style style:name="Tableau73.F1" style:family="table-cell">
      <style:table-cell-properties style:vertical-align="middle" fo:background-color="#f8f8ff" fo:padding="0.101cm" fo:border="0.05pt solid #778899">
        <style:background-image/>
      </style:table-cell-properties>
    </style:style>
    <style:style style:name="Tableau73.2" style:family="table-row">
      <style:table-row-properties style:min-row-height="0.582cm" fo:background-color="transparent">
        <style:background-image/>
      </style:table-row-properties>
    </style:style>
    <style:style style:name="Tableau73.D2" style:family="table-cell">
      <style:table-cell-properties style:vertical-align="middle" fo:background-color="#f8f8ff" fo:padding="0.101cm" fo:border-left="0.05pt solid #778899" fo:border-right="none" fo:border-top="none" fo:border-bottom="0.05pt solid #778899">
        <style:background-image/>
      </style:table-cell-properties>
    </style:style>
    <style:style style:name="Tableau73.E2" style:family="table-cell">
      <style:table-cell-properties style:vertical-align="middle" fo:background-color="transparent" fo:padding="0.101cm" fo:border-left="0.05pt solid #778899" fo:border-right="none" fo:border-top="none" fo:border-bottom="0.05pt solid #778899">
        <style:background-image/>
      </style:table-cell-properties>
    </style:style>
    <style:style style:name="Tableau73.3" style:family="table-row">
      <style:table-row-properties style:min-row-height="0.723cm" fo:background-color="transparent" fo:keep-together="auto">
        <style:background-image/>
      </style:table-row-properties>
    </style:style>
    <style:style style:name="Tableau73.B3" style:family="table-cell" style:data-style-name="N4">
      <style:table-cell-properties style:vertical-align="middle" fo:background-color="#b0e0e6" fo:padding="0.101cm" fo:border-left="0.05pt solid #778899" fo:border-right="none" fo:border-top="none" fo:border-bottom="0.05pt solid #778899">
        <style:background-image/>
      </style:table-cell-properties>
    </style:style>
    <style:style style:name="Tableau73.C3" style:family="table-cell" style:data-style-name="N4">
      <style:table-cell-properties style:vertical-align="middle" fo:background-color="transparent" fo:padding="0.101cm" fo:border-left="0.05pt solid #778899" fo:border-right="none" fo:border-top="none" fo:border-bottom="0.05pt solid #778899">
        <style:background-image/>
      </style:table-cell-properties>
    </style:style>
    <style:style style:name="Tableau73.D3" style:family="table-cell" style:data-style-name="N4">
      <style:table-cell-properties style:vertical-align="middle" fo:background-color="#f8f8ff" fo:padding="0.101cm" fo:border-left="0.05pt solid #778899" fo:border-right="none" fo:border-top="none" fo:border-bottom="0.05pt solid #778899">
        <style:background-image/>
      </style:table-cell-properties>
    </style:style>
    <style:style style:name="Tableau73.E3" style:family="table-cell" style:data-style-name="N5">
      <style:table-cell-properties style:vertical-align="middle" fo:background-color="transparent" fo:padding="0.101cm" fo:border-left="0.05pt solid #778899" fo:border-right="none" fo:border-top="none" fo:border-bottom="0.05pt solid #778899">
        <style:background-image/>
      </style:table-cell-properties>
    </style:style>
    <style:style style:name="Tableau73.F3" style:family="table-cell" style:data-style-name="N4">
      <style:table-cell-properties style:vertical-align="middle" fo:background-color="#f8f8ff" fo:padding="0.101cm" fo:border-left="0.05pt solid #778899" fo:border-right="0.05pt solid #778899" fo:border-top="none" fo:border-bottom="0.05pt solid #778899">
        <style:background-image/>
      </style:table-cell-properties>
    </style:style>
    <style:style style:name="Tableau73.C8" style:family="table-cell" style:data-style-name="N0">
      <style:table-cell-properties style:vertical-align="middle" fo:background-color="transparent" fo:padding="0.101cm" fo:border-left="0.05pt solid #778899" fo:border-right="none" fo:border-top="none" fo:border-bottom="0.05pt solid #778899">
        <style:background-image/>
      </style:table-cell-properties>
    </style:style>
    <style:style style:name="Tableau73.10" style:family="table-row">
      <style:table-row-properties fo:background-color="transparent" fo:keep-together="auto">
        <style:background-image/>
      </style:table-row-properties>
    </style:style>
    <style:style style:name="Tableau73.A10" style:family="table-cell">
      <style:table-cell-properties style:vertical-align="middle" fo:background-color="#00008b" fo:padding="0.101cm" fo:border-left="0.05pt solid #778899" fo:border-right="none" fo:border-top="none" fo:border-bottom="0.05pt solid #778899">
        <style:background-image/>
      </style:table-cell-properties>
    </style:style>
    <style:style style:name="Tableau32" style:family="table" style:master-page-name="FA">
      <style:table-properties style:width="20.001cm" style:page-number="auto" table:align="center" fo:background-color="transparent">
        <style:background-image/>
      </style:table-properties>
    </style:style>
    <style:style style:name="Tableau32.A" style:family="table-column">
      <style:table-column-properties style:column-width="2.845cm"/>
    </style:style>
    <style:style style:name="Tableau32.B" style:family="table-column">
      <style:table-column-properties style:column-width="15.346cm"/>
    </style:style>
    <style:style style:name="Tableau32.C" style:family="table-column">
      <style:table-column-properties style:column-width="1.81cm"/>
    </style:style>
    <style:style style:name="Tableau32.A1" style:family="table-cell">
      <style:table-cell-properties fo:padding="0cm" fo:border="none"/>
    </style:style>
    <style:style style:name="Tableau32.B1" style:family="table-cell">
      <style:table-cell-properties style:vertical-align="middle" fo:padding="0cm" fo:border="none"/>
    </style:style>
    <style:style style:name="Tableau32.2" style:family="table-row">
      <style:table-row-properties style:min-row-height="0.841cm"/>
    </style:style>
    <style:style style:name="Tableau82" style:family="table">
      <style:table-properties style:width="1.199cm" table:align="center"/>
    </style:style>
    <style:style style:name="Tableau82.A" style:family="table-column">
      <style:table-column-properties style:column-width="0.399cm"/>
    </style:style>
    <style:style style:name="Tableau82.B" style:family="table-column">
      <style:table-column-properties style:column-width="0.349cm"/>
    </style:style>
    <style:style style:name="Tableau82.C" style:family="table-column">
      <style:table-column-properties style:column-width="0.452cm"/>
    </style:style>
    <style:style style:name="Tableau82.1" style:family="table-row">
      <style:table-row-properties style:min-row-height="0.397cm"/>
    </style:style>
    <style:style style:name="Tableau82.A1" style:family="table-cell" style:data-style-name="N0">
      <style:table-cell-properties style:vertical-align="middle" fo:padding="0.097cm" fo:border="none"/>
    </style:style>
    <style:style style:name="Tableau82.B1" style:family="table-cell">
      <style:table-cell-properties style:vertical-align="middle" fo:padding="0.097cm" fo:border="none"/>
    </style:style>
    <style:style style:name="Tableau87" style:family="table">
      <style:table-properties style:width="20.003cm" table:align="center" fo:background-color="transparent">
        <style:background-image/>
      </style:table-properties>
    </style:style>
    <style:style style:name="Tableau87.A" style:family="table-column">
      <style:table-column-properties style:column-width="1.005cm"/>
    </style:style>
    <style:style style:name="Tableau87.B" style:family="table-column">
      <style:table-column-properties style:column-width="8.327cm"/>
    </style:style>
    <style:style style:name="Tableau87.C" style:family="table-column">
      <style:table-column-properties style:column-width="0.986cm"/>
    </style:style>
    <style:style style:name="Tableau87.D" style:family="table-column">
      <style:table-column-properties style:column-width="9.684cm"/>
    </style:style>
    <style:style style:name="Tableau87.1" style:family="table-row">
      <style:table-row-properties style:min-row-height="0.542cm" fo:background-color="transparent">
        <style:background-image/>
      </style:table-row-properties>
    </style:style>
    <style:style style:name="Tableau87.A1" style:family="table-cell">
      <style:table-cell-properties style:vertical-align="middle" fo:background-color="#fff0f5" fo:padding="0cm" fo:border="none">
        <style:background-image/>
      </style:table-cell-properties>
    </style:style>
    <style:style style:name="Tableau87.C1" style:family="table-cell">
      <style:table-cell-properties style:vertical-align="middle" fo:background-color="#fff0f5" fo:padding="0.101cm" fo:border="none">
        <style:background-image/>
      </style:table-cell-properties>
    </style:style>
    <style:style style:name="Tableau85" style:family="table">
      <style:table-properties style:width="20.003cm" table:align="center" fo:background-color="transparent">
        <style:background-image/>
      </style:table-properties>
    </style:style>
    <style:style style:name="Tableau85.A" style:family="table-column">
      <style:table-column-properties style:column-width="1.005cm"/>
    </style:style>
    <style:style style:name="Tableau85.B" style:family="table-column">
      <style:table-column-properties style:column-width="3.993cm"/>
    </style:style>
    <style:style style:name="Tableau85.C" style:family="table-column">
      <style:table-column-properties style:column-width="0.944cm"/>
    </style:style>
    <style:style style:name="Tableau85.D" style:family="table-column">
      <style:table-column-properties style:column-width="3.39cm"/>
    </style:style>
    <style:style style:name="Tableau85.E" style:family="table-column">
      <style:table-column-properties style:column-width="3.87cm"/>
    </style:style>
    <style:style style:name="Tableau85.F" style:family="table-column">
      <style:table-column-properties style:column-width="6.8cm"/>
    </style:style>
    <style:style style:name="Tableau85.1" style:family="table-row">
      <style:table-row-properties style:min-row-height="0.542cm" fo:background-color="transparent">
        <style:background-image/>
      </style:table-row-properties>
    </style:style>
    <style:style style:name="Tableau85.A1" style:family="table-cell">
      <style:table-cell-properties style:vertical-align="middle" fo:background-color="#fff0f5" fo:padding="0cm" fo:border="none">
        <style:background-image/>
      </style:table-cell-properties>
    </style:style>
    <style:style style:name="Tableau85.E1" style:family="table-cell">
      <style:table-cell-properties style:vertical-align="middle" fo:padding="0.101cm" fo:border="none"/>
    </style:style>
    <style:style style:name="Tableau85.F1" style:family="table-cell">
      <style:table-cell-properties style:vertical-align="middle" fo:background-color="#fff0f5" fo:padding="0.101cm" fo:border="none">
        <style:background-image/>
      </style:table-cell-properties>
    </style:style>
    <style:style style:name="Tableau85.2" style:family="table-row">
      <style:table-row-properties style:min-row-height="0.542cm"/>
    </style:style>
    <style:style style:name="Tableau85.E2" style:family="table-cell">
      <style:table-cell-properties style:vertical-align="middle" fo:padding="0.101cm" fo:border="none"/>
    </style:style>
    <style:style style:name="Tableau85.F2" style:family="table-cell">
      <style:table-cell-properties style:vertical-align="middle" fo:padding="0.101cm" fo:border="none"/>
    </style:style>
    <style:style style:name="Tableau88" style:family="table">
      <style:table-properties style:width="20.003cm" table:align="center" fo:background-color="transparent">
        <style:background-image/>
      </style:table-properties>
    </style:style>
    <style:style style:name="Tableau88.A" style:family="table-column">
      <style:table-column-properties style:column-width="2.196cm"/>
    </style:style>
    <style:style style:name="Tableau88.B" style:family="table-column">
      <style:table-column-properties style:column-width="11.695cm"/>
    </style:style>
    <style:style style:name="Tableau88.C" style:family="table-column">
      <style:table-column-properties style:column-width="1.402cm"/>
    </style:style>
    <style:style style:name="Tableau88.D" style:family="table-column">
      <style:table-column-properties style:column-width="4.71cm"/>
    </style:style>
    <style:style style:name="Tableau88.1" style:family="table-row">
      <style:table-row-properties fo:background-color="transparent">
        <style:background-image/>
      </style:table-row-properties>
    </style:style>
    <style:style style:name="Tableau88.A1" style:family="table-cell">
      <style:table-cell-properties style:vertical-align="middle" fo:background-color="#00008b" fo:padding="0.097cm" fo:border="none">
        <style:background-image/>
      </style:table-cell-properties>
    </style:style>
    <style:style style:name="Tableau88.A2" style:family="table-cell">
      <style:table-cell-properties style:vertical-align="middle" fo:padding="0.097cm" fo:border="none"/>
    </style:style>
    <style:style style:name="Tableau88.B2" style:family="table-cell">
      <style:table-cell-properties style:vertical-align="middle" fo:background-color="#fff0f5" fo:padding="0.097cm" fo:border="none">
        <style:background-image/>
      </style:table-cell-properties>
    </style:style>
    <style:style style:name="Tableau88.C2" style:family="table-cell">
      <style:table-cell-properties style:vertical-align="middle" fo:padding="0.097cm" fo:border="none"/>
    </style:style>
    <style:style style:name="Tableau88.D2" style:family="table-cell">
      <style:table-cell-properties style:vertical-align="middle" fo:padding="0.097cm" fo:border="none"/>
    </style:style>
    <style:style style:name="Tableau89" style:family="table">
      <style:table-properties style:width="4.501cm" table:align="center"/>
    </style:style>
    <style:style style:name="Tableau89.A" style:family="table-column">
      <style:table-column-properties style:column-width="0.506cm"/>
    </style:style>
    <style:style style:name="Tableau89.B" style:family="table-column">
      <style:table-column-properties style:column-width="0.496cm"/>
    </style:style>
    <style:style style:name="Tableau89.C" style:family="table-column">
      <style:table-column-properties style:column-width="0.499cm"/>
    </style:style>
    <style:style style:name="Tableau89.I" style:family="table-column">
      <style:table-column-properties style:column-width="0.504cm"/>
    </style:style>
    <style:style style:name="Tableau89.A1" style:family="table-cell">
      <style:table-cell-properties fo:padding="0.097cm" fo:border-left="0.05pt solid #708090" fo:border-right="none" fo:border-top="none" fo:border-bottom="0.05pt solid #000000"/>
    </style:style>
    <style:style style:name="Tableau89.I1" style:family="table-cell">
      <style:table-cell-properties fo:padding="0.097cm" fo:border-left="0.05pt solid #708090" fo:border-right="0.05pt solid #708090" fo:border-top="none" fo:border-bottom="0.05pt solid #000000"/>
    </style:style>
    <style:style style:name="Tableau90" style:family="table">
      <style:table-properties style:width="20.003cm" fo:break-before="auto" fo:break-after="auto" table:align="center" fo:background-color="transparent">
        <style:background-image/>
      </style:table-properties>
    </style:style>
    <style:style style:name="Tableau90.A" style:family="table-column">
      <style:table-column-properties style:column-width="2.487cm"/>
    </style:style>
    <style:style style:name="Tableau90.B" style:family="table-column">
      <style:table-column-properties style:column-width="6.8cm"/>
    </style:style>
    <style:style style:name="Tableau90.C" style:family="table-column">
      <style:table-column-properties style:column-width="4.022cm"/>
    </style:style>
    <style:style style:name="Tableau90.D" style:family="table-column">
      <style:table-column-properties style:column-width="6.694cm"/>
    </style:style>
    <style:style style:name="Tableau90.1" style:family="table-row">
      <style:table-row-properties fo:background-color="transparent">
        <style:background-image/>
      </style:table-row-properties>
    </style:style>
    <style:style style:name="Tableau90.A1" style:family="table-cell">
      <style:table-cell-properties style:vertical-align="middle" fo:padding="0.097cm" fo:border="none"/>
    </style:style>
    <style:style style:name="Tableau90.C1" style:family="table-cell">
      <style:table-cell-properties style:vertical-align="middle" fo:background-color="transparent" fo:padding="0.097cm" fo:border="none">
        <style:background-image/>
      </style:table-cell-properties>
    </style:style>
    <style:style style:name="Tableau90.3" style:family="table-row">
      <style:table-row-properties style:min-row-height="0.829cm" fo:background-color="transparent">
        <style:background-image/>
      </style:table-row-properties>
    </style:style>
    <style:style style:name="Tableau90.B3" style:family="table-cell">
      <style:table-cell-properties style:vertical-align="middle" fo:background-color="#fff0f5" fo:padding="0.097cm" fo:border="none">
        <style:background-image/>
      </style:table-cell-properties>
    </style:style>
    <style:style style:name="Tableau91" style:family="table">
      <style:table-properties style:width="6.502cm" table:align="center"/>
    </style:style>
    <style:style style:name="Tableau91.A" style:family="table-column">
      <style:table-column-properties style:column-width="0.499cm"/>
    </style:style>
    <style:style style:name="Tableau91.C" style:family="table-column">
      <style:table-column-properties style:column-width="0.501cm"/>
    </style:style>
    <style:style style:name="Tableau91.M" style:family="table-column">
      <style:table-column-properties style:column-width="0.503cm"/>
    </style:style>
    <style:style style:name="Tableau91.1" style:family="table-row">
      <style:table-row-properties style:min-row-height="0.601cm"/>
    </style:style>
    <style:style style:name="Tableau91.A1" style:family="table-cell">
      <style:table-cell-properties style:vertical-align="middle" fo:padding="0.049cm" fo:border-left="0.05pt solid #708090" fo:border-right="none" fo:border-top="none" fo:border-bottom="0.05pt solid #708090" style:writing-mode="page"/>
    </style:style>
    <style:style style:name="Tableau91.C1" style:family="table-cell">
      <style:table-cell-properties fo:padding="0.049cm" fo:border-left="0.05pt solid #708090" fo:border-right="none" fo:border-top="none" fo:border-bottom="0.05pt solid #708090" style:writing-mode="page"/>
    </style:style>
    <style:style style:name="Tableau91.D1" style:family="table-cell">
      <style:table-cell-properties fo:padding="0.049cm" fo:border-left="0.05pt solid #708090" fo:border-right="none" fo:border-top="none" fo:border-bottom="0.05pt solid #708090" style:writing-mode="page"/>
    </style:style>
    <style:style style:name="Tableau91.E1" style:family="table-cell">
      <style:table-cell-properties fo:padding="0.049cm" fo:border-left="0.05pt solid #708090" fo:border-right="none" fo:border-top="none" fo:border-bottom="0.05pt solid #708090" style:writing-mode="page"/>
    </style:style>
    <style:style style:name="Tableau91.F1" style:family="table-cell">
      <style:table-cell-properties fo:padding="0.049cm" fo:border-left="0.05pt solid #708090" fo:border-right="none" fo:border-top="none" fo:border-bottom="0.05pt solid #708090" style:writing-mode="page"/>
    </style:style>
    <style:style style:name="Tableau91.G1" style:family="table-cell">
      <style:table-cell-properties fo:padding="0.049cm" fo:border-left="0.05pt solid #708090" fo:border-right="none" fo:border-top="none" fo:border-bottom="0.05pt solid #708090" style:writing-mode="page"/>
    </style:style>
    <style:style style:name="Tableau91.H1" style:family="table-cell">
      <style:table-cell-properties fo:padding="0.049cm" fo:border-left="0.05pt solid #708090" fo:border-right="none" fo:border-top="none" fo:border-bottom="0.05pt solid #708090" style:writing-mode="page"/>
    </style:style>
    <style:style style:name="Tableau91.I1" style:family="table-cell">
      <style:table-cell-properties fo:padding="0.049cm" fo:border-left="0.05pt solid #708090" fo:border-right="none" fo:border-top="none" fo:border-bottom="0.05pt solid #708090" style:writing-mode="page"/>
    </style:style>
    <style:style style:name="Tableau91.J1" style:family="table-cell">
      <style:table-cell-properties fo:padding="0.049cm" fo:border-left="0.05pt solid #708090" fo:border-right="none" fo:border-top="none" fo:border-bottom="0.05pt solid #708090" style:writing-mode="page"/>
    </style:style>
    <style:style style:name="Tableau91.K1" style:family="table-cell">
      <style:table-cell-properties fo:padding="0.049cm" fo:border-left="0.05pt solid #708090" fo:border-right="none" fo:border-top="none" fo:border-bottom="0.05pt solid #708090" style:writing-mode="page"/>
    </style:style>
    <style:style style:name="Tableau91.L1" style:family="table-cell">
      <style:table-cell-properties fo:padding="0.049cm" fo:border-left="0.05pt solid #708090" fo:border-right="none" fo:border-top="none" fo:border-bottom="0.05pt solid #708090" style:writing-mode="page"/>
    </style:style>
    <style:style style:name="Tableau91.M1" style:family="table-cell">
      <style:table-cell-properties fo:padding="0.049cm" fo:border-left="0.05pt solid #708090" fo:border-right="0.05pt solid #708090" fo:border-top="none" fo:border-bottom="0.05pt solid #708090" style:writing-mode="page"/>
    </style:style>
    <style:style style:name="Tableau92" style:family="table">
      <style:table-properties style:width="6.502cm" table:align="center"/>
    </style:style>
    <style:style style:name="Tableau92.A" style:family="table-column">
      <style:table-column-properties style:column-width="0.499cm"/>
    </style:style>
    <style:style style:name="Tableau92.C" style:family="table-column">
      <style:table-column-properties style:column-width="0.501cm"/>
    </style:style>
    <style:style style:name="Tableau92.M" style:family="table-column">
      <style:table-column-properties style:column-width="0.503cm"/>
    </style:style>
    <style:style style:name="Tableau92.1" style:family="table-row">
      <style:table-row-properties style:min-row-height="0.601cm"/>
    </style:style>
    <style:style style:name="Tableau92.A1" style:family="table-cell">
      <style:table-cell-properties style:vertical-align="middle" fo:padding="0.049cm" fo:border-left="0.05pt solid #708090" fo:border-right="none" fo:border-top="none" fo:border-bottom="0.05pt solid #708090" style:writing-mode="page"/>
    </style:style>
    <style:style style:name="Tableau92.E1" style:family="table-cell">
      <style:table-cell-properties fo:padding="0.049cm" fo:border-left="0.05pt solid #708090" fo:border-right="none" fo:border-top="none" fo:border-bottom="0.05pt solid #708090" style:writing-mode="page"/>
    </style:style>
    <style:style style:name="Tableau92.F1" style:family="table-cell">
      <style:table-cell-properties fo:padding="0.049cm" fo:border-left="0.05pt solid #708090" fo:border-right="none" fo:border-top="none" fo:border-bottom="0.05pt solid #708090" style:writing-mode="page"/>
    </style:style>
    <style:style style:name="Tableau92.G1" style:family="table-cell">
      <style:table-cell-properties fo:padding="0.049cm" fo:border-left="0.05pt solid #708090" fo:border-right="none" fo:border-top="none" fo:border-bottom="0.05pt solid #708090" style:writing-mode="page"/>
    </style:style>
    <style:style style:name="Tableau92.H1" style:family="table-cell">
      <style:table-cell-properties fo:padding="0.049cm" fo:border-left="0.05pt solid #708090" fo:border-right="none" fo:border-top="none" fo:border-bottom="0.05pt solid #708090" style:writing-mode="page"/>
    </style:style>
    <style:style style:name="Tableau92.I1" style:family="table-cell">
      <style:table-cell-properties fo:padding="0.049cm" fo:border-left="0.05pt solid #708090" fo:border-right="none" fo:border-top="none" fo:border-bottom="0.05pt solid #708090" style:writing-mode="page"/>
    </style:style>
    <style:style style:name="Tableau92.J1" style:family="table-cell">
      <style:table-cell-properties fo:padding="0.049cm" fo:border-left="0.05pt solid #708090" fo:border-right="none" fo:border-top="none" fo:border-bottom="0.05pt solid #708090" style:writing-mode="page"/>
    </style:style>
    <style:style style:name="Tableau92.K1" style:family="table-cell">
      <style:table-cell-properties fo:padding="0.049cm" fo:border-left="0.05pt solid #708090" fo:border-right="none" fo:border-top="none" fo:border-bottom="0.05pt solid #708090" style:writing-mode="page"/>
    </style:style>
    <style:style style:name="Tableau92.L1" style:family="table-cell">
      <style:table-cell-properties fo:padding="0.049cm" fo:border-left="0.05pt solid #708090" fo:border-right="none" fo:border-top="none" fo:border-bottom="0.05pt solid #708090" style:writing-mode="page"/>
    </style:style>
    <style:style style:name="Tableau92.M1" style:family="table-cell">
      <style:table-cell-properties fo:padding="0.049cm" fo:border-left="0.05pt solid #708090" fo:border-right="0.05pt solid #708090" fo:border-top="none" fo:border-bottom="0.05pt solid #708090" style:writing-mode="page"/>
    </style:style>
    <style:style style:name="Tableau93" style:family="table">
      <style:table-properties style:width="20.003cm" table:align="margins"/>
    </style:style>
    <style:style style:name="Tableau93.A" style:family="table-column">
      <style:table-column-properties style:column-width="11.402cm" style:rel-column-width="37356*"/>
    </style:style>
    <style:style style:name="Tableau93.B" style:family="table-column">
      <style:table-column-properties style:column-width="0.75cm" style:rel-column-width="2456*"/>
    </style:style>
    <style:style style:name="Tableau93.C" style:family="table-column">
      <style:table-column-properties style:column-width="3.551cm" style:rel-column-width="11633*"/>
    </style:style>
    <style:style style:name="Tableau93.E" style:family="table-column">
      <style:table-column-properties style:column-width="3.551cm" style:rel-column-width="11634*"/>
    </style:style>
    <style:style style:name="Tableau93.1" style:family="table-row">
      <style:table-row-properties style:min-row-height="0.794cm"/>
    </style:style>
    <style:style style:name="Tableau93.A1" style:family="table-cell">
      <style:table-cell-properties style:vertical-align="middle" fo:padding="0.097cm" fo:border="none"/>
    </style:style>
    <style:style style:name="Tableau94" style:family="table">
      <style:table-properties style:width="20.003cm" fo:break-before="auto" fo:break-after="auto" table:align="margins" fo:background-color="transparent">
        <style:background-image/>
      </style:table-properties>
    </style:style>
    <style:style style:name="Tableau94.A" style:family="table-column">
      <style:table-column-properties style:column-width="13.73cm" style:rel-column-width="44986*"/>
    </style:style>
    <style:style style:name="Tableau94.B" style:family="table-column">
      <style:table-column-properties style:column-width="6.272cm" style:rel-column-width="20549*"/>
    </style:style>
    <style:style style:name="Tableau94.1" style:family="table-row">
      <style:table-row-properties fo:background-color="transparent">
        <style:background-image/>
      </style:table-row-properties>
    </style:style>
    <style:style style:name="Tableau94.A1" style:family="table-cell">
      <style:table-cell-properties style:vertical-align="middle" fo:background-color="#00008b" fo:padding="0.097cm" fo:border="0.05pt solid #778899">
        <style:background-image/>
      </style:table-cell-properties>
    </style:style>
    <style:style style:name="Tableau94.A2" style:family="table-cell">
      <style:table-cell-properties style:vertical-align="middle" fo:padding="0.097cm" fo:border-left="0.05pt solid #778899" fo:border-right="none" fo:border-top="none" fo:border-bottom="0.05pt solid #778899"/>
    </style:style>
    <style:style style:name="Tableau94.B2" style:family="table-cell">
      <style:table-cell-properties style:vertical-align="middle" fo:padding="0.097cm" fo:border-left="0.05pt solid #778899" fo:border-right="0.05pt solid #778899" fo:border-top="none" fo:border-bottom="0.05pt solid #778899"/>
    </style:style>
    <style:style style:name="Tableau94.A3" style:family="table-cell">
      <style:table-cell-properties style:vertical-align="middle" fo:background-color="transparent" fo:padding="0.097cm" fo:border-left="0.05pt solid #778899" fo:border-right="none" fo:border-top="none" fo:border-bottom="0.05pt solid #778899">
        <style:background-image/>
      </style:table-cell-properties>
    </style:style>
    <style:style style:name="Tableau94.B3" style:family="table-cell" style:data-style-name="N4">
      <style:table-cell-properties style:vertical-align="middle" fo:background-color="#f8f8ff" fo:padding="0.097cm" fo:border-left="0.05pt solid #778899" fo:border-right="0.05pt solid #778899" fo:border-top="none" fo:border-bottom="0.05pt solid #778899">
        <style:background-image/>
      </style:table-cell-properties>
    </style:style>
    <style:style style:name="Tableau94.A11" style:family="table-cell">
      <style:table-cell-properties style:vertical-align="middle" fo:background-color="#00008b" fo:padding="0.097cm" fo:border-left="0.05pt solid #778899" fo:border-right="none" fo:border-top="none" fo:border-bottom="0.05pt solid #778899">
        <style:background-image/>
      </style:table-cell-properties>
    </style:style>
    <style:style style:name="Tableau95" style:family="table">
      <style:table-properties style:width="20.003cm" table:align="center" fo:background-color="transparent">
        <style:background-image/>
      </style:table-properties>
    </style:style>
    <style:style style:name="Tableau95.A" style:family="table-column">
      <style:table-column-properties style:column-width="13.811cm"/>
    </style:style>
    <style:style style:name="Tableau95.B" style:family="table-column">
      <style:table-column-properties style:column-width="6.191cm"/>
    </style:style>
    <style:style style:name="Tableau95.1" style:family="table-row">
      <style:table-row-properties style:min-row-height="0.688cm" fo:background-color="transparent">
        <style:background-image/>
      </style:table-row-properties>
    </style:style>
    <style:style style:name="Tableau95.A1" style:family="table-cell">
      <style:table-cell-properties style:vertical-align="middle" fo:background-color="#00008b" fo:padding="0.097cm" fo:border-left="none" fo:border-right="none" fo:border-top="none" fo:border-bottom="0.05pt solid #778899">
        <style:background-image/>
      </style:table-cell-properties>
    </style:style>
    <style:style style:name="Tableau95.2" style:family="table-row">
      <style:table-row-properties style:min-row-height="0.741cm" fo:background-color="transparent">
        <style:background-image/>
      </style:table-row-properties>
    </style:style>
    <style:style style:name="Tableau95.A2" style:family="table-cell">
      <style:table-cell-properties style:vertical-align="middle" fo:padding="0.097cm" fo:border-left="0.05pt solid #778899" fo:border-right="none" fo:border-top="none" fo:border-bottom="none"/>
    </style:style>
    <style:style style:name="Tableau95.B2" style:family="table-cell">
      <style:table-cell-properties style:vertical-align="middle" fo:padding="0.097cm" fo:border-left="none" fo:border-right="0.05pt solid #778899" fo:border-top="none" fo:border-bottom="none"/>
    </style:style>
    <style:style style:name="Tableau97" style:family="table">
      <style:table-properties style:width="20.003cm" table:align="center" fo:background-color="transparent">
        <style:background-image/>
      </style:table-properties>
    </style:style>
    <style:style style:name="Tableau97.A" style:family="table-column">
      <style:table-column-properties style:column-width="9.393cm"/>
    </style:style>
    <style:style style:name="Tableau97.B" style:family="table-column">
      <style:table-column-properties style:column-width="10.61cm"/>
    </style:style>
    <style:style style:name="Tableau97.1" style:family="table-row">
      <style:table-row-properties fo:background-color="transparent">
        <style:background-image/>
      </style:table-row-properties>
    </style:style>
    <style:style style:name="Tableau97.A1" style:family="table-cell">
      <style:table-cell-properties style:vertical-align="middle" fo:padding="0.097cm" fo:border-left="0.05pt solid #778899" fo:border-right="none" fo:border-top="0.05pt solid #778899" fo:border-bottom="none"/>
    </style:style>
    <style:style style:name="Tableau97.B1" style:family="table-cell">
      <style:table-cell-properties fo:padding="0.097cm" fo:border-left="0.05pt solid #778899" fo:border-right="0.05pt solid #778899" fo:border-top="0.05pt solid #778899" fo:border-bottom="none"/>
    </style:style>
    <style:style style:name="Tableau97.2" style:family="table-row">
      <style:table-row-properties style:min-row-height="2.533cm" fo:background-color="transparent">
        <style:background-image/>
      </style:table-row-properties>
    </style:style>
    <style:style style:name="Tableau97.A2" style:family="table-cell">
      <style:table-cell-properties style:vertical-align="middle" fo:padding="0.097cm" fo:border-left="0.05pt solid #778899" fo:border-right="none" fo:border-top="none" fo:border-bottom="0.05pt solid #778899"/>
    </style:style>
    <style:style style:name="Tableau97.B2" style:family="table-cell">
      <style:table-cell-properties fo:background-color="#b0e0e6" fo:padding="0.097cm" fo:border-left="0.05pt solid #778899" fo:border-right="0.05pt solid #778899" fo:border-top="none" fo:border-bottom="0.05pt solid #778899">
        <style:background-image/>
      </style:table-cell-properties>
    </style:style>
    <style:style style:name="Tableau103" style:family="table">
      <style:table-properties style:width="20.003cm" table:align="center" fo:background-color="transparent">
        <style:background-image/>
      </style:table-properties>
    </style:style>
    <style:style style:name="Tableau103.A" style:family="table-column">
      <style:table-column-properties style:column-width="8.387cm"/>
    </style:style>
    <style:style style:name="Tableau103.B" style:family="table-column">
      <style:table-column-properties style:column-width="8.414cm"/>
    </style:style>
    <style:style style:name="Tableau103.C" style:family="table-column">
      <style:table-column-properties style:column-width="1.111cm"/>
    </style:style>
    <style:style style:name="Tableau103.D" style:family="table-column">
      <style:table-column-properties style:column-width="2.09cm"/>
    </style:style>
    <style:style style:name="Tableau103.1" style:family="table-row">
      <style:table-row-properties style:min-row-height="0.688cm" fo:background-color="transparent">
        <style:background-image/>
      </style:table-row-properties>
    </style:style>
    <style:style style:name="Tableau103.A1" style:family="table-cell">
      <style:table-cell-properties style:vertical-align="middle" fo:background-color="#00008b" fo:padding="0.049cm" fo:border-left="0.05pt solid #778899" fo:border-right="0.05pt solid #778899" fo:border-top="none" fo:border-bottom="0.05pt solid #778899">
        <style:background-image/>
      </style:table-cell-properties>
    </style:style>
    <style:style style:name="Tableau103.A2" style:family="table-cell">
      <style:table-cell-properties style:vertical-align="middle" fo:padding="0.049cm" fo:border-left="0.05pt solid #778899" fo:border-right="none" fo:border-top="none" fo:border-bottom="none"/>
    </style:style>
    <style:style style:name="Tableau103.B2" style:family="table-cell">
      <style:table-cell-properties style:vertical-align="middle" fo:padding="0.049cm" fo:border-left="0.05pt solid #778899" fo:border-right="none" fo:border-top="none" fo:border-bottom="0.05pt solid #778899"/>
    </style:style>
    <style:style style:name="Tableau103.C2" style:family="table-cell">
      <style:table-cell-properties style:vertical-align="middle" fo:padding="0.049cm" fo:border-left="0.05pt solid #778899" fo:border-right="none" fo:border-top="none" fo:border-bottom="0.05pt solid #778899"/>
    </style:style>
    <style:style style:name="Tableau103.D2" style:family="table-cell">
      <style:table-cell-properties style:vertical-align="middle" fo:padding="0.049cm" fo:border-left="0.05pt solid #778899" fo:border-right="0.05pt solid #778899" fo:border-top="none" fo:border-bottom="0.05pt solid #778899"/>
    </style:style>
    <style:style style:name="Tableau103.A3" style:family="table-cell">
      <style:table-cell-properties style:vertical-align="middle" fo:padding="0.049cm" fo:border-left="0.05pt solid #778899" fo:border-right="none" fo:border-top="none" fo:border-bottom="none"/>
    </style:style>
    <style:style style:name="Tableau103.B3" style:family="table-cell">
      <style:table-cell-properties style:vertical-align="middle" fo:padding="0.049cm" fo:border-left="0.05pt solid #778899" fo:border-right="none" fo:border-top="none" fo:border-bottom="0.05pt solid #778899"/>
    </style:style>
    <style:style style:name="Tableau103.C3" style:family="table-cell">
      <style:table-cell-properties style:vertical-align="middle" fo:padding="0.049cm" fo:border-left="0.05pt solid #778899" fo:border-right="none" fo:border-top="none" fo:border-bottom="0.05pt solid #778899"/>
    </style:style>
    <style:style style:name="Tableau103.D3" style:family="table-cell">
      <style:table-cell-properties style:vertical-align="middle" fo:padding="0.049cm" fo:border-left="0.05pt solid #778899" fo:border-right="0.05pt solid #778899" fo:border-top="none" fo:border-bottom="0.05pt solid #778899"/>
    </style:style>
    <style:style style:name="Tableau103.4" style:family="table-row">
      <style:table-row-properties style:min-row-height="0.212cm" fo:background-color="transparent">
        <style:background-image/>
      </style:table-row-properties>
    </style:style>
    <style:style style:name="Tableau103.A4" style:family="table-cell">
      <style:table-cell-properties style:vertical-align="middle" fo:padding="0.049cm" fo:border-left="0.05pt solid #778899" fo:border-right="none" fo:border-top="0.05pt solid #778899" fo:border-bottom="0.05pt solid #778899"/>
    </style:style>
    <style:style style:name="Tableau103.B4" style:family="table-cell">
      <style:table-cell-properties style:vertical-align="middle" fo:padding="0.049cm" fo:border-left="0.05pt solid #778899" fo:border-right="0.05pt solid #778899" fo:border-top="none" fo:border-bottom="0.05pt solid #778899"/>
    </style:style>
    <style:style style:name="Tableau104" style:family="table" style:master-page-name="Landscape">
      <style:table-properties style:width="28.702cm" style:page-number="auto" fo:break-before="auto" fo:break-after="auto" table:align="margins" fo:background-color="transparent">
        <style:background-image/>
      </style:table-properties>
    </style:style>
    <style:style style:name="Tableau104.A" style:family="table-column">
      <style:table-column-properties style:column-width="27.501cm" style:rel-column-width="62792*"/>
    </style:style>
    <style:style style:name="Tableau104.B" style:family="table-column">
      <style:table-column-properties style:column-width="0.4cm" style:rel-column-width="914*"/>
    </style:style>
    <style:style style:name="Tableau104.D" style:family="table-column">
      <style:table-column-properties style:column-width="0.4cm" style:rel-column-width="915*"/>
    </style:style>
    <style:style style:name="Tableau104.1" style:family="table-row">
      <style:table-row-properties fo:background-color="transparent">
        <style:background-image/>
      </style:table-row-properties>
    </style:style>
    <style:style style:name="Tableau104.A1" style:family="table-cell">
      <style:table-cell-properties style:vertical-align="middle" fo:padding="0cm" fo:border="none"/>
    </style:style>
    <style:style style:name="Tableau104.B1" style:family="table-cell" style:data-style-name="N0">
      <style:table-cell-properties style:vertical-align="middle" fo:padding="0cm" fo:border="none"/>
    </style:style>
    <style:style style:name="Tableau84" style:family="table">
      <style:table-properties style:width="28.702cm" table:align="margins" fo:background-color="transparent">
        <style:background-image/>
      </style:table-properties>
    </style:style>
    <style:style style:name="Tableau84.A" style:family="table-column">
      <style:table-column-properties style:column-width="28.702cm" style:rel-column-width="65535*"/>
    </style:style>
    <style:style style:name="Tableau84.1" style:family="table-row">
      <style:table-row-properties style:min-row-height="0.609cm" fo:background-color="transparent">
        <style:background-image/>
      </style:table-row-properties>
    </style:style>
    <style:style style:name="Tableau84.A1" style:family="table-cell">
      <style:table-cell-properties fo:background-color="#00008b" fo:padding="0.049cm" fo:border="none">
        <style:background-image/>
      </style:table-cell-properties>
    </style:style>
    <style:style style:name="Tableau66" style:family="table">
      <style:table-properties style:width="28.998cm" fo:break-before="auto" fo:break-after="auto" table:align="center" fo:background-color="transparent" fo:keep-with-next="auto" style:may-break-between-rows="true" style:writing-mode="page">
        <style:background-image/>
      </style:table-properties>
    </style:style>
    <style:style style:name="Tableau66.A" style:family="table-column">
      <style:table-column-properties style:column-width="1.561cm"/>
    </style:style>
    <style:style style:name="Tableau66.B" style:family="table-column">
      <style:table-column-properties style:column-width="3.043cm"/>
    </style:style>
    <style:style style:name="Tableau66.C" style:family="table-column">
      <style:table-column-properties style:column-width="2.699cm"/>
    </style:style>
    <style:style style:name="Tableau66.D" style:family="table-column">
      <style:table-column-properties style:column-width="3.598cm"/>
    </style:style>
    <style:style style:name="Tableau66.E" style:family="table-column">
      <style:table-column-properties style:column-width="1.058cm"/>
    </style:style>
    <style:style style:name="Tableau66.F" style:family="table-column">
      <style:table-column-properties style:column-width="3.995cm"/>
    </style:style>
    <style:style style:name="Tableau66.G" style:family="table-column">
      <style:table-column-properties style:column-width="2.011cm"/>
    </style:style>
    <style:style style:name="Tableau66.H" style:family="table-column">
      <style:table-column-properties style:column-width="1.799cm"/>
    </style:style>
    <style:style style:name="Tableau66.I" style:family="table-column">
      <style:table-column-properties style:column-width="1.376cm"/>
    </style:style>
    <style:style style:name="Tableau66.J" style:family="table-column">
      <style:table-column-properties style:column-width="3.704cm"/>
    </style:style>
    <style:style style:name="Tableau66.K" style:family="table-column">
      <style:table-column-properties style:column-width="4.154cm"/>
    </style:style>
    <style:style style:name="Tableau66.1" style:family="table-row">
      <style:table-row-properties style:min-row-height="0.503cm" fo:background-color="transparent">
        <style:background-image/>
      </style:table-row-properties>
    </style:style>
    <style:style style:name="Tableau66.A1" style:family="table-cell">
      <style:table-cell-properties style:vertical-align="middle" fo:background-color="transparent" fo:padding="0.049cm" fo:border="0.05pt solid #778899">
        <style:background-image/>
      </style:table-cell-properties>
    </style:style>
    <style:style style:name="Tableau66.A2" style:family="table-cell">
      <style:table-cell-properties style:vertical-align="middle" fo:background-color="transparent" fo:padding="0.049cm" fo:border-left="0.05pt solid #778899" fo:border-right="none" fo:border-top="none" fo:border-bottom="0.05pt solid #778899">
        <style:background-image/>
      </style:table-cell-properties>
    </style:style>
    <style:style style:name="Tableau66.B2" style:family="table-cell">
      <style:table-cell-properties style:vertical-align="middle" fo:background-color="#b0e0e6" fo:padding="0.049cm" fo:border-left="0.05pt solid #778899" fo:border-right="none" fo:border-top="none" fo:border-bottom="0.05pt solid #778899">
        <style:background-image/>
      </style:table-cell-properties>
    </style:style>
    <style:style style:name="Tableau66.D2" style:family="table-cell">
      <style:table-cell-properties style:vertical-align="middle" fo:background-color="#00008b" fo:padding="0.049cm" fo:border-left="0.05pt solid #778899" fo:border-right="none" fo:border-top="none" fo:border-bottom="0.05pt solid #778899">
        <style:background-image/>
      </style:table-cell-properties>
    </style:style>
    <style:style style:name="Tableau66.G2" style:family="table-cell">
      <style:table-cell-properties style:vertical-align="middle" fo:background-color="#f5f5f5" fo:padding="0.049cm" fo:border-left="0.05pt solid #778899" fo:border-right="none" fo:border-top="none" fo:border-bottom="0.05pt solid #778899">
        <style:background-image/>
      </style:table-cell-properties>
    </style:style>
    <style:style style:name="Tableau66.K2" style:family="table-cell">
      <style:table-cell-properties style:vertical-align="middle" fo:background-color="#f8f8ff" fo:padding="0.049cm" fo:border-left="0.05pt solid #778899" fo:border-right="0.05pt solid #778899" fo:border-top="none" fo:border-bottom="0.05pt solid #778899">
        <style:background-image/>
      </style:table-cell-properties>
    </style:style>
    <style:style style:name="Tableau66.3" style:family="table-row">
      <style:table-row-properties style:min-row-height="0.912cm" fo:background-color="transparent">
        <style:background-image/>
      </style:table-row-properties>
    </style:style>
    <style:style style:name="Tableau66.D3" style:family="table-cell">
      <style:table-cell-properties style:vertical-align="middle" fo:background-color="#f8f8ff" fo:padding="0.049cm" fo:border-left="0.05pt solid #778899" fo:border-right="none" fo:border-top="none" fo:border-bottom="0.05pt solid #778899">
        <style:background-image/>
      </style:table-cell-properties>
    </style:style>
    <style:style style:name="Tableau66.4" style:family="table-row">
      <style:table-row-properties style:min-row-height="0.723cm" fo:background-color="transparent" fo:keep-together="auto">
        <style:background-image/>
      </style:table-row-properties>
    </style:style>
    <style:style style:name="Tableau66.B4" style:family="table-cell" style:data-style-name="N4">
      <style:table-cell-properties style:vertical-align="middle" fo:background-color="#b0e0e6" fo:padding="0.049cm" fo:border-left="0.05pt solid #778899" fo:border-right="none" fo:border-top="none" fo:border-bottom="0.05pt solid #778899">
        <style:background-image/>
      </style:table-cell-properties>
    </style:style>
    <style:style style:name="Tableau66.D4" style:family="table-cell" style:data-style-name="N4">
      <style:table-cell-properties style:vertical-align="middle" fo:background-color="#f8f8ff" fo:padding="0.049cm" fo:border-left="0.05pt solid #778899" fo:border-right="none" fo:border-top="none" fo:border-bottom="0.05pt solid #778899">
        <style:background-image/>
      </style:table-cell-properties>
    </style:style>
    <style:style style:name="Tableau66.E4" style:family="table-cell" style:data-style-name="N4">
      <style:table-cell-properties style:vertical-align="middle" fo:background-color="transparent" fo:padding="0.049cm" fo:border-left="0.05pt solid #778899" fo:border-right="none" fo:border-top="none" fo:border-bottom="0.05pt solid #778899">
        <style:background-image/>
      </style:table-cell-properties>
    </style:style>
    <style:style style:name="Tableau66.G4" style:family="table-cell" style:data-style-name="N4">
      <style:table-cell-properties style:vertical-align="middle" fo:background-color="#f5f5f5" fo:padding="0.049cm" fo:border-left="0.05pt solid #778899" fo:border-right="none" fo:border-top="none" fo:border-bottom="0.05pt solid #778899">
        <style:background-image/>
      </style:table-cell-properties>
    </style:style>
    <style:style style:name="Tableau66.H4" style:family="table-cell" style:data-style-name="N115">
      <style:table-cell-properties style:vertical-align="middle" fo:background-color="transparent" fo:padding="0.049cm" fo:border-left="0.05pt solid #778899" fo:border-right="none" fo:border-top="none" fo:border-bottom="0.05pt solid #778899">
        <style:background-image/>
      </style:table-cell-properties>
    </style:style>
    <style:style style:name="Tableau66.I4" style:family="table-cell" style:data-style-name="N5">
      <style:table-cell-properties style:vertical-align="middle" fo:background-color="transparent" fo:padding="0.049cm" fo:border-left="0.05pt solid #778899" fo:border-right="none" fo:border-top="none" fo:border-bottom="0.05pt solid #778899">
        <style:background-image/>
      </style:table-cell-properties>
    </style:style>
    <style:style style:name="Tableau66.K4" style:family="table-cell" style:data-style-name="N4">
      <style:table-cell-properties style:vertical-align="middle" fo:background-color="#f8f8ff" fo:padding="0.049cm" fo:border-left="0.05pt solid #778899" fo:border-right="0.05pt solid #778899" fo:border-top="none" fo:border-bottom="0.05pt solid #778899">
        <style:background-image/>
      </style:table-cell-properties>
    </style:style>
    <style:style style:name="Tableau66.C5" style:family="table-cell" style:data-style-name="N0">
      <style:table-cell-properties style:vertical-align="middle" fo:background-color="#b0e0e6" fo:padding="0.049cm" fo:border-left="0.05pt solid #778899" fo:border-right="none" fo:border-top="none" fo:border-bottom="0.05pt solid #778899">
        <style:background-image/>
      </style:table-cell-properties>
    </style:style>
    <style:style style:name="Tableau66.6" style:family="table-row">
      <style:table-row-properties style:min-row-height="0.582cm" fo:background-color="transparent" fo:keep-together="auto">
        <style:background-image/>
      </style:table-row-properties>
    </style:style>
    <style:style style:name="Tableau67" style:family="table">
      <style:table-properties style:width="28.998cm" fo:break-before="auto" fo:break-after="auto" table:align="center" fo:background-color="transparent" fo:keep-with-next="auto" style:may-break-between-rows="true" style:writing-mode="page">
        <style:background-image/>
      </style:table-properties>
    </style:style>
    <style:style style:name="Tableau67.A" style:family="table-column">
      <style:table-column-properties style:column-width="11.8cm"/>
    </style:style>
    <style:style style:name="Tableau67.B" style:family="table-column">
      <style:table-column-properties style:column-width="5.212cm"/>
    </style:style>
    <style:style style:name="Tableau67.C" style:family="table-column">
      <style:table-column-properties style:column-width="5.398cm"/>
    </style:style>
    <style:style style:name="Tableau67.D" style:family="table-column">
      <style:table-column-properties style:column-width="1.535cm"/>
    </style:style>
    <style:style style:name="Tableau67.E" style:family="table-column">
      <style:table-column-properties style:column-width="5.054cm"/>
    </style:style>
    <style:style style:name="Tableau67.1" style:family="table-row">
      <style:table-row-properties style:min-row-height="0.503cm" fo:background-color="transparent">
        <style:background-image/>
      </style:table-row-properties>
    </style:style>
    <style:style style:name="Tableau67.A1" style:family="table-cell">
      <style:table-cell-properties style:vertical-align="middle" fo:background-color="transparent" fo:padding="0.049cm" fo:border-left="0.05pt solid #778899" fo:border-right="none" fo:border-top="0.05pt solid #778899" fo:border-bottom="0.05pt solid #778899">
        <style:background-image/>
      </style:table-cell-properties>
    </style:style>
    <style:style style:name="Tableau67.B1" style:family="table-cell">
      <style:table-cell-properties style:vertical-align="middle" fo:background-color="#b0e0e6" fo:padding="0.049cm" fo:border-left="0.05pt solid #778899" fo:border-right="none" fo:border-top="0.05pt solid #778899" fo:border-bottom="0.05pt solid #778899">
        <style:background-image/>
      </style:table-cell-properties>
    </style:style>
    <style:style style:name="Tableau67.C1" style:family="table-cell">
      <style:table-cell-properties style:vertical-align="middle" fo:background-color="#00008b" fo:padding="0.049cm" fo:border-left="0.05pt solid #778899" fo:border-right="none" fo:border-top="0.05pt solid #778899" fo:border-bottom="0.05pt solid #778899">
        <style:background-image/>
      </style:table-cell-properties>
    </style:style>
    <style:style style:name="Tableau67.E1" style:family="table-cell">
      <style:table-cell-properties style:vertical-align="middle" fo:background-color="#f8f8ff" fo:padding="0.049cm" fo:border="0.05pt solid #778899">
        <style:background-image/>
      </style:table-cell-properties>
    </style:style>
    <style:style style:name="Tableau67.2" style:family="table-row">
      <style:table-row-properties style:min-row-height="0.582cm" fo:background-color="transparent">
        <style:background-image/>
      </style:table-row-properties>
    </style:style>
    <style:style style:name="Tableau67.C2" style:family="table-cell">
      <style:table-cell-properties style:vertical-align="middle" fo:background-color="#f8f8ff" fo:padding="0.049cm" fo:border-left="0.05pt solid #778899" fo:border-right="none" fo:border-top="none" fo:border-bottom="0.05pt solid #778899">
        <style:background-image/>
      </style:table-cell-properties>
    </style:style>
    <style:style style:name="Tableau67.D2" style:family="table-cell">
      <style:table-cell-properties style:vertical-align="middle" fo:background-color="transparent" fo:padding="0.049cm" fo:border-left="0.05pt solid #778899" fo:border-right="none" fo:border-top="none" fo:border-bottom="0.05pt solid #778899">
        <style:background-image/>
      </style:table-cell-properties>
    </style:style>
    <style:style style:name="Tableau67.3" style:family="table-row">
      <style:table-row-properties style:min-row-height="0.723cm" fo:background-color="transparent" fo:keep-together="auto">
        <style:background-image/>
      </style:table-row-properties>
    </style:style>
    <style:style style:name="Tableau67.B3" style:family="table-cell" style:data-style-name="N4">
      <style:table-cell-properties style:vertical-align="middle" fo:background-color="#b0e0e6" fo:padding="0.049cm" fo:border-left="0.05pt solid #778899" fo:border-right="none" fo:border-top="none" fo:border-bottom="0.05pt solid #778899">
        <style:background-image/>
      </style:table-cell-properties>
    </style:style>
    <style:style style:name="Tableau67.C3" style:family="table-cell" style:data-style-name="N4">
      <style:table-cell-properties style:vertical-align="middle" fo:background-color="#f8f8ff" fo:padding="0.049cm" fo:border-left="0.05pt solid #778899" fo:border-right="none" fo:border-top="none" fo:border-bottom="0.05pt solid #778899">
        <style:background-image/>
      </style:table-cell-properties>
    </style:style>
    <style:style style:name="Tableau67.D3" style:family="table-cell" style:data-style-name="N5">
      <style:table-cell-properties style:vertical-align="middle" fo:background-color="transparent" fo:padding="0.049cm" fo:border-left="0.05pt solid #778899" fo:border-right="none" fo:border-top="none" fo:border-bottom="0.05pt solid #778899">
        <style:background-image/>
      </style:table-cell-properties>
    </style:style>
    <style:style style:name="Tableau67.E3" style:family="table-cell" style:data-style-name="N4">
      <style:table-cell-properties style:vertical-align="middle" fo:background-color="#f8f8ff" fo:padding="0.049cm" fo:border-left="0.05pt solid #778899" fo:border-right="0.05pt solid #778899" fo:border-top="none" fo:border-bottom="0.05pt solid #778899">
        <style:background-image/>
      </style:table-cell-properties>
    </style:style>
    <style:style style:name="Tableau67.10" style:family="table-row">
      <style:table-row-properties style:min-row-height="0.677cm" fo:background-color="transparent" fo:keep-together="auto">
        <style:background-image/>
      </style:table-row-properties>
    </style:style>
    <style:style style:name="Tableau67.A10" style:family="table-cell">
      <style:table-cell-properties style:vertical-align="middle" fo:background-color="#00008b" fo:padding="0.049cm" fo:border-left="0.05pt solid #778899" fo:border-right="none" fo:border-top="none" fo:border-bottom="0.05pt solid #778899">
        <style:background-image/>
      </style:table-cell-properties>
    </style:style>
    <style:style style:name="Tableau96" style:family="table" style:master-page-name="Landscape">
      <style:table-properties style:width="28.702cm" style:page-number="auto" fo:break-before="auto" fo:break-after="auto" table:align="margins" fo:background-color="transparent">
        <style:background-image/>
      </style:table-properties>
    </style:style>
    <style:style style:name="Tableau96.A" style:family="table-column">
      <style:table-column-properties style:column-width="27.501cm" style:rel-column-width="62792*"/>
    </style:style>
    <style:style style:name="Tableau96.B" style:family="table-column">
      <style:table-column-properties style:column-width="0.4cm" style:rel-column-width="914*"/>
    </style:style>
    <style:style style:name="Tableau96.D" style:family="table-column">
      <style:table-column-properties style:column-width="0.4cm" style:rel-column-width="915*"/>
    </style:style>
    <style:style style:name="Tableau96.1" style:family="table-row">
      <style:table-row-properties fo:background-color="transparent">
        <style:background-image/>
      </style:table-row-properties>
    </style:style>
    <style:style style:name="Tableau96.A1" style:family="table-cell">
      <style:table-cell-properties style:vertical-align="middle" fo:padding="0cm" fo:border="none"/>
    </style:style>
    <style:style style:name="Tableau96.B1" style:family="table-cell" style:data-style-name="N0">
      <style:table-cell-properties style:vertical-align="middle" fo:padding="0cm" fo:border="none"/>
    </style:style>
    <style:style style:name="Tableau106" style:family="table">
      <style:table-properties style:width="28.702cm" table:align="margins" fo:background-color="transparent">
        <style:background-image/>
      </style:table-properties>
    </style:style>
    <style:style style:name="Tableau106.A" style:family="table-column">
      <style:table-column-properties style:column-width="28.702cm" style:rel-column-width="65535*"/>
    </style:style>
    <style:style style:name="Tableau106.1" style:family="table-row">
      <style:table-row-properties style:min-row-height="0.609cm" fo:background-color="transparent">
        <style:background-image/>
      </style:table-row-properties>
    </style:style>
    <style:style style:name="Tableau106.A1" style:family="table-cell">
      <style:table-cell-properties fo:background-color="#00008b" fo:padding="0.049cm" fo:border="none">
        <style:background-image/>
      </style:table-cell-properties>
    </style:style>
    <style:style style:name="Tableau74" style:family="table">
      <style:table-properties style:width="28.998cm" fo:break-before="auto" fo:break-after="auto" table:align="center" fo:background-color="transparent" fo:keep-with-next="auto" style:may-break-between-rows="true" style:writing-mode="page">
        <style:background-image/>
      </style:table-properties>
    </style:style>
    <style:style style:name="Tableau74.A" style:family="table-column">
      <style:table-column-properties style:column-width="1.852cm"/>
    </style:style>
    <style:style style:name="Tableau74.B" style:family="table-column">
      <style:table-column-properties style:column-width="3.413cm"/>
    </style:style>
    <style:style style:name="Tableau74.C" style:family="table-column">
      <style:table-column-properties style:column-width="3.096cm"/>
    </style:style>
    <style:style style:name="Tableau74.D" style:family="table-column">
      <style:table-column-properties style:column-width="3.704cm"/>
    </style:style>
    <style:style style:name="Tableau74.E" style:family="table-column">
      <style:table-column-properties style:column-width="1.191cm"/>
    </style:style>
    <style:style style:name="Tableau74.F" style:family="table-column">
      <style:table-column-properties style:column-width="3.307cm"/>
    </style:style>
    <style:style style:name="Tableau74.G" style:family="table-column">
      <style:table-column-properties style:column-width="3.281cm"/>
    </style:style>
    <style:style style:name="Tableau74.H" style:family="table-column">
      <style:table-column-properties style:column-width="1.508cm"/>
    </style:style>
    <style:style style:name="Tableau74.J" style:family="table-column">
      <style:table-column-properties style:column-width="4.339cm"/>
    </style:style>
    <style:style style:name="Tableau74.1" style:family="table-row">
      <style:table-row-properties style:min-row-height="0.503cm" fo:background-color="transparent">
        <style:background-image/>
      </style:table-row-properties>
    </style:style>
    <style:style style:name="Tableau74.A1" style:family="table-cell">
      <style:table-cell-properties style:vertical-align="middle" fo:background-color="transparent" fo:padding="0.049cm" fo:border="0.05pt solid #778899">
        <style:background-image/>
      </style:table-cell-properties>
    </style:style>
    <style:style style:name="Tableau74.A2" style:family="table-cell">
      <style:table-cell-properties style:vertical-align="middle" fo:background-color="transparent" fo:padding="0.049cm" fo:border-left="0.05pt solid #778899" fo:border-right="none" fo:border-top="none" fo:border-bottom="0.05pt solid #778899">
        <style:background-image/>
      </style:table-cell-properties>
    </style:style>
    <style:style style:name="Tableau74.B2" style:family="table-cell">
      <style:table-cell-properties style:vertical-align="middle" fo:background-color="#b0e0e6" fo:padding="0.049cm" fo:border-left="0.05pt solid #778899" fo:border-right="none" fo:border-top="none" fo:border-bottom="0.05pt solid #778899">
        <style:background-image/>
      </style:table-cell-properties>
    </style:style>
    <style:style style:name="Tableau74.D2" style:family="table-cell">
      <style:table-cell-properties style:vertical-align="middle" fo:background-color="#00008b" fo:padding="0.049cm" fo:border-left="0.05pt solid #778899" fo:border-right="none" fo:border-top="none" fo:border-bottom="0.05pt solid #778899">
        <style:background-image/>
      </style:table-cell-properties>
    </style:style>
    <style:style style:name="Tableau74.J2" style:family="table-cell">
      <style:table-cell-properties style:vertical-align="middle" fo:background-color="#f8f8ff" fo:padding="0.049cm" fo:border-left="0.05pt solid #778899" fo:border-right="0.05pt solid #778899" fo:border-top="none" fo:border-bottom="0.05pt solid #778899">
        <style:background-image/>
      </style:table-cell-properties>
    </style:style>
    <style:style style:name="Tableau74.3" style:family="table-row">
      <style:table-row-properties style:min-row-height="0.912cm" fo:background-color="transparent">
        <style:background-image/>
      </style:table-row-properties>
    </style:style>
    <style:style style:name="Tableau74.D3" style:family="table-cell">
      <style:table-cell-properties style:vertical-align="middle" fo:background-color="#f8f8ff" fo:padding="0.049cm" fo:border-left="0.05pt solid #778899" fo:border-right="none" fo:border-top="none" fo:border-bottom="0.05pt solid #778899">
        <style:background-image/>
      </style:table-cell-properties>
    </style:style>
    <style:style style:name="Tableau74.4" style:family="table-row">
      <style:table-row-properties style:min-row-height="0.513cm" fo:background-color="transparent" fo:keep-together="auto">
        <style:background-image/>
      </style:table-row-properties>
    </style:style>
    <style:style style:name="Tableau74.B4" style:family="table-cell" style:data-style-name="N4">
      <style:table-cell-properties style:vertical-align="middle" fo:background-color="#b0e0e6" fo:padding="0.049cm" fo:border-left="0.05pt solid #778899" fo:border-right="none" fo:border-top="none" fo:border-bottom="0.05pt solid #778899">
        <style:background-image/>
      </style:table-cell-properties>
    </style:style>
    <style:style style:name="Tableau74.C4" style:family="table-cell" style:data-style-name="N115">
      <style:table-cell-properties style:vertical-align="middle" fo:background-color="transparent" fo:padding="0.049cm" fo:border-left="0.05pt solid #778899" fo:border-right="none" fo:border-top="none" fo:border-bottom="0.05pt solid #778899">
        <style:background-image/>
      </style:table-cell-properties>
    </style:style>
    <style:style style:name="Tableau74.D4" style:family="table-cell" style:data-style-name="N4">
      <style:table-cell-properties style:vertical-align="middle" fo:background-color="#f8f8ff" fo:padding="0.049cm" fo:border-left="0.05pt solid #778899" fo:border-right="none" fo:border-top="none" fo:border-bottom="0.05pt solid #778899">
        <style:background-image/>
      </style:table-cell-properties>
    </style:style>
    <style:style style:name="Tableau74.E4" style:family="table-cell" style:data-style-name="N4">
      <style:table-cell-properties style:vertical-align="middle" fo:background-color="transparent" fo:padding="0.049cm" fo:border-left="0.05pt solid #778899" fo:border-right="none" fo:border-top="none" fo:border-bottom="0.05pt solid #778899">
        <style:background-image/>
      </style:table-cell-properties>
    </style:style>
    <style:style style:name="Tableau74.H4" style:family="table-cell" style:data-style-name="N5">
      <style:table-cell-properties style:vertical-align="middle" fo:background-color="transparent" fo:padding="0.049cm" fo:border-left="0.05pt solid #778899" fo:border-right="none" fo:border-top="none" fo:border-bottom="0.05pt solid #778899">
        <style:background-image/>
      </style:table-cell-properties>
    </style:style>
    <style:style style:name="Tableau74.J4" style:family="table-cell" style:data-style-name="N4">
      <style:table-cell-properties style:vertical-align="middle" fo:background-color="#f8f8ff" fo:padding="0.049cm" fo:border-left="0.05pt solid #778899" fo:border-right="0.05pt solid #778899" fo:border-top="none" fo:border-bottom="0.05pt solid #778899">
        <style:background-image/>
      </style:table-cell-properties>
    </style:style>
    <style:style style:name="Tableau74.6" style:family="table-row">
      <style:table-row-properties style:min-row-height="0.582cm" fo:background-color="transparent" fo:keep-together="auto">
        <style:background-image/>
      </style:table-row-properties>
    </style:style>
    <style:style style:name="Tableau75" style:family="table">
      <style:table-properties style:width="28.998cm" fo:break-before="auto" fo:break-after="auto" table:align="center" fo:background-color="transparent" fo:keep-with-next="auto" style:may-break-between-rows="true" style:writing-mode="page">
        <style:background-image/>
      </style:table-properties>
    </style:style>
    <style:style style:name="Tableau75.A" style:family="table-column">
      <style:table-column-properties style:column-width="9.35cm"/>
    </style:style>
    <style:style style:name="Tableau75.B" style:family="table-column">
      <style:table-column-properties style:column-width="4.805cm"/>
    </style:style>
    <style:style style:name="Tableau75.C" style:family="table-column">
      <style:table-column-properties style:column-width="2.963cm"/>
    </style:style>
    <style:style style:name="Tableau75.D" style:family="table-column">
      <style:table-column-properties style:column-width="5.292cm"/>
    </style:style>
    <style:style style:name="Tableau75.E" style:family="table-column">
      <style:table-column-properties style:column-width="1.349cm"/>
    </style:style>
    <style:style style:name="Tableau75.F" style:family="table-column">
      <style:table-column-properties style:column-width="5.239cm"/>
    </style:style>
    <style:style style:name="Tableau75.1" style:family="table-row">
      <style:table-row-properties style:min-row-height="0.503cm" fo:background-color="transparent">
        <style:background-image/>
      </style:table-row-properties>
    </style:style>
    <style:style style:name="Tableau75.A1" style:family="table-cell">
      <style:table-cell-properties style:vertical-align="middle" fo:background-color="transparent" fo:padding="0.101cm" fo:border-left="0.05pt solid #778899" fo:border-right="none" fo:border-top="0.05pt solid #778899" fo:border-bottom="0.05pt solid #778899">
        <style:background-image/>
      </style:table-cell-properties>
    </style:style>
    <style:style style:name="Tableau75.B1" style:family="table-cell">
      <style:table-cell-properties style:vertical-align="middle" fo:background-color="#b0e0e6" fo:padding="0.101cm" fo:border-left="0.05pt solid #778899" fo:border-right="none" fo:border-top="0.05pt solid #778899" fo:border-bottom="0.05pt solid #778899">
        <style:background-image/>
      </style:table-cell-properties>
    </style:style>
    <style:style style:name="Tableau75.D1" style:family="table-cell">
      <style:table-cell-properties style:vertical-align="middle" fo:background-color="#00008b" fo:padding="0.101cm" fo:border-left="0.05pt solid #778899" fo:border-right="none" fo:border-top="0.05pt solid #778899" fo:border-bottom="0.05pt solid #778899">
        <style:background-image/>
      </style:table-cell-properties>
    </style:style>
    <style:style style:name="Tableau75.F1" style:family="table-cell">
      <style:table-cell-properties style:vertical-align="middle" fo:background-color="#f8f8ff" fo:padding="0.101cm" fo:border="0.05pt solid #778899">
        <style:background-image/>
      </style:table-cell-properties>
    </style:style>
    <style:style style:name="Tableau75.2" style:family="table-row">
      <style:table-row-properties style:min-row-height="0.582cm" fo:background-color="transparent">
        <style:background-image/>
      </style:table-row-properties>
    </style:style>
    <style:style style:name="Tableau75.D2" style:family="table-cell">
      <style:table-cell-properties style:vertical-align="middle" fo:background-color="#f8f8ff" fo:padding="0.101cm" fo:border-left="0.05pt solid #778899" fo:border-right="none" fo:border-top="none" fo:border-bottom="0.05pt solid #778899">
        <style:background-image/>
      </style:table-cell-properties>
    </style:style>
    <style:style style:name="Tableau75.E2" style:family="table-cell">
      <style:table-cell-properties style:vertical-align="middle" fo:background-color="transparent" fo:padding="0.101cm" fo:border-left="0.05pt solid #778899" fo:border-right="none" fo:border-top="none" fo:border-bottom="0.05pt solid #778899">
        <style:background-image/>
      </style:table-cell-properties>
    </style:style>
    <style:style style:name="Tableau75.3" style:family="table-row">
      <style:table-row-properties style:min-row-height="0.723cm" fo:background-color="transparent" fo:keep-together="auto">
        <style:background-image/>
      </style:table-row-properties>
    </style:style>
    <style:style style:name="Tableau75.B3" style:family="table-cell" style:data-style-name="N4">
      <style:table-cell-properties style:vertical-align="middle" fo:background-color="#b0e0e6" fo:padding="0.101cm" fo:border-left="0.05pt solid #778899" fo:border-right="none" fo:border-top="none" fo:border-bottom="0.05pt solid #778899">
        <style:background-image/>
      </style:table-cell-properties>
    </style:style>
    <style:style style:name="Tableau75.C3" style:family="table-cell" style:data-style-name="N4">
      <style:table-cell-properties style:vertical-align="middle" fo:background-color="transparent" fo:padding="0.101cm" fo:border-left="0.05pt solid #778899" fo:border-right="none" fo:border-top="none" fo:border-bottom="0.05pt solid #778899">
        <style:background-image/>
      </style:table-cell-properties>
    </style:style>
    <style:style style:name="Tableau75.D3" style:family="table-cell" style:data-style-name="N4">
      <style:table-cell-properties style:vertical-align="middle" fo:background-color="#f8f8ff" fo:padding="0.101cm" fo:border-left="0.05pt solid #778899" fo:border-right="none" fo:border-top="none" fo:border-bottom="0.05pt solid #778899">
        <style:background-image/>
      </style:table-cell-properties>
    </style:style>
    <style:style style:name="Tableau75.E3" style:family="table-cell" style:data-style-name="N5">
      <style:table-cell-properties style:vertical-align="middle" fo:background-color="transparent" fo:padding="0.101cm" fo:border-left="0.05pt solid #778899" fo:border-right="none" fo:border-top="none" fo:border-bottom="0.05pt solid #778899">
        <style:background-image/>
      </style:table-cell-properties>
    </style:style>
    <style:style style:name="Tableau75.F3" style:family="table-cell" style:data-style-name="N4">
      <style:table-cell-properties style:vertical-align="middle" fo:background-color="#f8f8ff" fo:padding="0.101cm" fo:border-left="0.05pt solid #778899" fo:border-right="0.05pt solid #778899" fo:border-top="none" fo:border-bottom="0.05pt solid #778899">
        <style:background-image/>
      </style:table-cell-properties>
    </style:style>
    <style:style style:name="Tableau75.C8" style:family="table-cell" style:data-style-name="N0">
      <style:table-cell-properties style:vertical-align="middle" fo:background-color="transparent" fo:padding="0.101cm" fo:border-left="0.05pt solid #778899" fo:border-right="none" fo:border-top="none" fo:border-bottom="0.05pt solid #778899">
        <style:background-image/>
      </style:table-cell-properties>
    </style:style>
    <style:style style:name="Tableau75.10" style:family="table-row">
      <style:table-row-properties fo:background-color="transparent" fo:keep-together="auto">
        <style:background-image/>
      </style:table-row-properties>
    </style:style>
    <style:style style:name="Tableau75.A10" style:family="table-cell">
      <style:table-cell-properties style:vertical-align="middle" fo:background-color="#00008b" fo:padding="0.101cm" fo:border-left="0.05pt solid #778899" fo:border-right="none" fo:border-top="none" fo:border-bottom="0.05pt solid #778899">
        <style:background-image/>
      </style:table-cell-properties>
    </style:style>
    <style:style style:name="Tableau113" style:family="table">
      <style:table-properties style:width="20.301cm" table:align="center" fo:background-color="transparent">
        <style:background-image/>
      </style:table-properties>
    </style:style>
    <style:style style:name="Tableau113.A" style:family="table-column">
      <style:table-column-properties style:column-width="19.001cm"/>
    </style:style>
    <style:style style:name="Tableau113.B" style:family="table-column">
      <style:table-column-properties style:column-width="1.3cm"/>
    </style:style>
    <style:style style:name="Tableau113.1" style:family="table-row">
      <style:table-row-properties fo:background-color="transparent">
        <style:background-image/>
      </style:table-row-properties>
    </style:style>
    <style:style style:name="Tableau113.A1" style:family="table-cell">
      <style:table-cell-properties fo:background-color="#00008b" fo:padding="0.097cm" fo:border-left="none" fo:border-right="none" fo:border-top="none" fo:border-bottom="0.05pt solid #778899">
        <style:background-image/>
      </style:table-cell-properties>
    </style:style>
    <style:style style:name="Tableau113.2" style:family="table-row">
      <style:table-row-properties style:min-row-height="2.845cm"/>
    </style:style>
    <style:style style:name="Tableau113.A2" style:family="table-cell">
      <style:table-cell-properties fo:padding="0.097cm" fo:border-left="none" fo:border-right="none" fo:border-top="none" fo:border-bottom="0.05pt solid #778899"/>
    </style:style>
    <style:style style:name="Tableau113.B2" style:family="table-cell">
      <style:table-cell-properties fo:padding="0.097cm" fo:border="none"/>
    </style:style>
    <style:style style:name="Tableau113.A3" style:family="table-cell">
      <style:table-cell-properties fo:padding="0.097cm" fo:border-left="none" fo:border-right="none" fo:border-top="none" fo:border-bottom="0.05pt solid #778899"/>
    </style:style>
    <style:style style:name="Tableau113.B3" style:family="table-cell">
      <style:table-cell-properties fo:padding="0.097cm" fo:border="none"/>
    </style:style>
    <style:style style:name="Tableau113.A4" style:family="table-cell">
      <style:table-cell-properties fo:padding="0.097cm" fo:border-left="none" fo:border-right="none" fo:border-top="none" fo:border-bottom="0.05pt solid #778899"/>
    </style:style>
    <style:style style:name="Tableau113.B4" style:family="table-cell">
      <style:table-cell-properties fo:padding="0.097cm" fo:border="none"/>
    </style:style>
    <style:style style:name="Tableau113.A5" style:family="table-cell">
      <style:table-cell-properties fo:padding="0.097cm" fo:border-left="none" fo:border-right="none" fo:border-top="none" fo:border-bottom="0.05pt solid #778899"/>
    </style:style>
    <style:style style:name="Tableau113.B5" style:family="table-cell">
      <style:table-cell-properties fo:padding="0.097cm" fo:border="none"/>
    </style:style>
    <style:style style:name="Tableau113.A6" style:family="table-cell">
      <style:table-cell-properties fo:padding="0.097cm" fo:border="none"/>
    </style:style>
    <style:style style:name="Tableau113.B6" style:family="table-cell">
      <style:table-cell-properties fo:padding="0.097cm" fo:border="none"/>
    </style:style>
    <style:style style:name="Tableau114" style:family="table">
      <style:table-properties style:width="15cm" table:align="center"/>
    </style:style>
    <style:style style:name="Tableau114.A" style:family="table-column">
      <style:table-column-properties style:column-width="1.376cm"/>
    </style:style>
    <style:style style:name="Tableau114.B" style:family="table-column">
      <style:table-column-properties style:column-width="6.124cm"/>
    </style:style>
    <style:style style:name="Tableau114.C" style:family="table-column">
      <style:table-column-properties style:column-width="1.416cm"/>
    </style:style>
    <style:style style:name="Tableau114.D" style:family="table-column">
      <style:table-column-properties style:column-width="6.084cm"/>
    </style:style>
    <style:style style:name="Tableau114.A1" style:family="table-cell">
      <style:table-cell-properties style:vertical-align="middle" fo:padding="0cm" fo:border="none"/>
    </style:style>
    <style:style style:name="Tableau115" style:family="table">
      <style:table-properties style:width="7.511cm" fo:break-before="auto" fo:break-after="auto" table:align="center" fo:background-color="transparent">
        <style:background-image/>
      </style:table-properties>
    </style:style>
    <style:style style:name="Tableau115.A" style:family="table-column">
      <style:table-column-properties style:column-width="4.209cm"/>
    </style:style>
    <style:style style:name="Tableau115.B" style:family="table-column">
      <style:table-column-properties style:column-width="3.302cm"/>
    </style:style>
    <style:style style:name="Tableau115.1" style:family="table-row">
      <style:table-row-properties style:min-row-height="0.542cm" fo:background-color="transparent">
        <style:background-image/>
      </style:table-row-properties>
    </style:style>
    <style:style style:name="Tableau115.A1" style:family="table-cell">
      <style:table-cell-properties style:vertical-align="middle" fo:padding="0.101cm" fo:border="none"/>
    </style:style>
    <style:style style:name="Tableau115.B1" style:family="table-cell">
      <style:table-cell-properties style:vertical-align="middle" fo:background-color="transparent" fo:padding="0.101cm" fo:border="none">
        <style:background-image/>
      </style:table-cell-properties>
    </style:style>
    <style:style style:name="Tableau40" style:family="table" style:master-page-name="Notice">
      <style:table-properties style:width="20.301cm" style:page-number="auto" table:align="center" fo:background-color="transparent">
        <style:background-image/>
      </style:table-properties>
    </style:style>
    <style:style style:name="Tableau40.A" style:family="table-column">
      <style:table-column-properties style:column-width="19.001cm"/>
    </style:style>
    <style:style style:name="Tableau40.B" style:family="table-column">
      <style:table-column-properties style:column-width="1.3cm"/>
    </style:style>
    <style:style style:name="Tableau40.1" style:family="table-row">
      <style:table-row-properties fo:background-color="transparent">
        <style:background-image/>
      </style:table-row-properties>
    </style:style>
    <style:style style:name="Tableau40.A1" style:family="table-cell">
      <style:table-cell-properties fo:padding="0.097cm" fo:border="none"/>
    </style:style>
    <style:style style:name="Tableau40.A3" style:family="table-cell">
      <style:table-cell-properties fo:background-color="#00008b" fo:padding="0.097cm" fo:border="none">
        <style:background-image/>
      </style:table-cell-properties>
    </style:style>
    <style:style style:name="Tableau81" style:family="table" style:master-page-name="Notice">
      <style:table-properties style:width="20.301cm" style:page-number="auto" table:align="center" fo:background-color="transparent">
        <style:background-image/>
      </style:table-properties>
    </style:style>
    <style:style style:name="Tableau81.A" style:family="table-column">
      <style:table-column-properties style:column-width="19.001cm"/>
    </style:style>
    <style:style style:name="Tableau81.B" style:family="table-column">
      <style:table-column-properties style:column-width="1.3cm"/>
    </style:style>
    <style:style style:name="Tableau81.1" style:family="table-row">
      <style:table-row-properties fo:background-color="transparent">
        <style:background-image/>
      </style:table-row-properties>
    </style:style>
    <style:style style:name="Tableau81.A1" style:family="table-cell">
      <style:table-cell-properties fo:padding="0.097cm" fo:border-left="none" fo:border-right="none" fo:border-top="none" fo:border-bottom="0.05pt solid #778899"/>
    </style:style>
    <style:style style:name="Tableau81.B1" style:family="table-cell">
      <style:table-cell-properties fo:padding="0.097cm" fo:border="none"/>
    </style:style>
    <style:style style:name="Tableau81.2" style:family="table-row">
      <style:table-row-properties style:min-row-height="2.027cm" fo:background-color="transparent">
        <style:background-image/>
      </style:table-row-properties>
    </style:style>
    <style:style style:name="Tableau81.A2" style:family="table-cell">
      <style:table-cell-properties style:vertical-align="middle" fo:padding="0.097cm" fo:border-left="none" fo:border-right="none" fo:border-top="none" fo:border-bottom="0.05pt solid #778899"/>
    </style:style>
    <style:style style:name="Tableau81.A3" style:family="table-cell">
      <style:table-cell-properties fo:background-color="#00008b" fo:padding="0.097cm" fo:border-left="none" fo:border-right="none" fo:border-top="none" fo:border-bottom="0.05pt solid #778899">
        <style:background-image/>
      </style:table-cell-properties>
    </style:style>
    <style:style style:name="Tableau81.4" style:family="table-row">
      <style:table-row-properties style:min-row-height="10.061cm" fo:background-color="transparent">
        <style:background-image/>
      </style:table-row-properties>
    </style:style>
    <style:style style:name="Tableau81.A4" style:family="table-cell">
      <style:table-cell-properties style:vertical-align="middle" fo:padding="0.097cm" fo:border="none"/>
    </style:style>
    <style:style style:name="Tableau14" style:family="table">
      <style:table-properties style:width="18.81cm" fo:margin-left="0cm" fo:margin-top="0cm" fo:margin-bottom="0cm" table:align="left" fo:background-color="transparent">
        <style:background-image/>
      </style:table-properties>
    </style:style>
    <style:style style:name="Tableau14.A" style:family="table-column">
      <style:table-column-properties style:column-width="3.634cm"/>
    </style:style>
    <style:style style:name="Tableau14.B" style:family="table-column">
      <style:table-column-properties style:column-width="15.177cm"/>
    </style:style>
    <style:style style:name="Tableau14.1" style:family="table-row">
      <style:table-row-properties style:min-row-height="0.695cm" fo:background-color="transparent" fo:keep-together="auto">
        <style:background-image/>
      </style:table-row-properties>
    </style:style>
    <style:style style:name="Tableau14.A1" style:family="table-cell">
      <style:table-cell-properties style:vertical-align="middle" fo:background-color="#00008b" fo:padding-left="0.049cm" fo:padding-right="0.049cm" fo:padding-top="0cm" fo:padding-bottom="0cm" fo:border-left="0.05pt solid #778899" fo:border-right="none" fo:border-top="0.05pt solid #778899" fo:border-bottom="0.05pt solid #778899">
        <style:background-image/>
      </style:table-cell-properties>
    </style:style>
    <style:style style:name="Tableau14.B1" style:family="table-cell">
      <style:table-cell-properties style:vertical-align="middle" fo:background-color="#00008b" fo:padding-left="0.049cm" fo:padding-right="0.049cm" fo:padding-top="0cm" fo:padding-bottom="0cm" fo:border="0.05pt solid #778899">
        <style:background-image/>
      </style:table-cell-properties>
    </style:style>
    <style:style style:name="Tableau14.2" style:family="table-row">
      <style:table-row-properties style:min-row-height="0.991cm" fo:background-color="transparent" fo:keep-together="auto">
        <style:background-image/>
      </style:table-row-properties>
    </style:style>
    <style:style style:name="Tableau14.A2" style:family="table-cell">
      <style:table-cell-properties style:vertical-align="middle" fo:padding-left="0.049cm" fo:padding-right="0.049cm" fo:padding-top="0cm" fo:padding-bottom="0cm" fo:border-left="0.05pt solid #778899" fo:border-right="none" fo:border-top="none" fo:border-bottom="0.05pt solid #778899"/>
    </style:style>
    <style:style style:name="Tableau14.B2" style:family="table-cell">
      <style:table-cell-properties style:vertical-align="middle" fo:padding-left="0.101cm" fo:padding-right="0.049cm" fo:padding-top="0cm" fo:padding-bottom="0cm" fo:border-left="0.05pt solid #778899" fo:border-right="0.05pt solid #778899" fo:border-top="none" fo:border-bottom="0.05pt solid #778899"/>
    </style:style>
    <style:style style:name="Tableau14.3" style:family="table-row">
      <style:table-row-properties style:min-row-height="1.053cm" fo:background-color="transparent" fo:keep-together="auto">
        <style:background-image/>
      </style:table-row-properties>
    </style:style>
    <style:style style:name="Tableau14.A3" style:family="table-cell">
      <style:table-cell-properties style:vertical-align="middle" fo:padding-left="0.049cm" fo:padding-right="0.049cm" fo:padding-top="0cm" fo:padding-bottom="0cm" fo:border-left="0.05pt solid #778899" fo:border-right="none" fo:border-top="none" fo:border-bottom="0.05pt solid #778899"/>
    </style:style>
    <style:style style:name="Tableau14.B3" style:family="table-cell">
      <style:table-cell-properties style:vertical-align="middle" fo:padding-left="0.101cm" fo:padding-right="0.049cm" fo:padding-top="0cm" fo:padding-bottom="0cm" fo:border-left="0.05pt solid #778899" fo:border-right="0.05pt solid #778899" fo:border-top="none" fo:border-bottom="0.05pt solid #778899"/>
    </style:style>
    <style:style style:name="Tableau24" style:family="table" style:master-page-name="Notice">
      <style:table-properties style:width="20.301cm" style:page-number="auto" table:align="center" fo:background-color="transparent">
        <style:background-image/>
      </style:table-properties>
    </style:style>
    <style:style style:name="Tableau24.A" style:family="table-column">
      <style:table-column-properties style:column-width="19.001cm"/>
    </style:style>
    <style:style style:name="Tableau24.B" style:family="table-column">
      <style:table-column-properties style:column-width="1.3cm"/>
    </style:style>
    <style:style style:name="Tableau24.1" style:family="table-row">
      <style:table-row-properties style:min-row-height="6.218cm" fo:background-color="transparent">
        <style:background-image/>
      </style:table-row-properties>
    </style:style>
    <style:style style:name="Tableau24.A1" style:family="table-cell">
      <style:table-cell-properties fo:padding="0.097cm" fo:border-left="none" fo:border-right="none" fo:border-top="none" fo:border-bottom="0.05pt solid #778899"/>
    </style:style>
    <style:style style:name="Tableau24.B1" style:family="table-cell">
      <style:table-cell-properties fo:padding="0.097cm" fo:border="none"/>
    </style:style>
    <style:style style:name="Tableau24.2" style:family="table-row">
      <style:table-row-properties style:min-row-height="5.186cm" fo:background-color="transparent">
        <style:background-image/>
      </style:table-row-properties>
    </style:style>
    <style:style style:name="Tableau24.A2" style:family="table-cell">
      <style:table-cell-properties style:vertical-align="middle" fo:padding="0.097cm" fo:border-left="none" fo:border-right="none" fo:border-top="none" fo:border-bottom="0.05pt solid #778899"/>
    </style:style>
    <style:style style:name="Tableau24.3" style:family="table-row">
      <style:table-row-properties fo:background-color="transparent">
        <style:background-image/>
      </style:table-row-properties>
    </style:style>
    <style:style style:name="Tableau24.A3" style:family="table-cell">
      <style:table-cell-properties style:vertical-align="middle" fo:background-color="#00008b" fo:padding="0.097cm" fo:border-left="none" fo:border-right="none" fo:border-top="none" fo:border-bottom="0.05pt solid #778899">
        <style:background-image/>
      </style:table-cell-properties>
    </style:style>
    <style:style style:name="Tableau24.4" style:family="table-row">
      <style:table-row-properties fo:background-color="transparent">
        <style:background-image/>
      </style:table-row-properties>
    </style:style>
    <style:style style:name="Tableau24.5" style:family="table-row">
      <style:table-row-properties style:min-row-height="0.649cm" fo:background-color="transparent">
        <style:background-image/>
      </style:table-row-properties>
    </style:style>
    <style:style style:name="Tableau24.6" style:family="table-row">
      <style:table-row-properties style:min-row-height="3.674cm" fo:background-color="transparent">
        <style:background-image/>
      </style:table-row-properties>
    </style:style>
    <style:style style:name="Tableau24.7" style:family="table-row">
      <style:table-row-properties style:min-row-height="0.905cm" fo:background-color="transparent">
        <style:background-image/>
      </style:table-row-properties>
    </style:style>
    <style:style style:name="Tableau24.A7" style:family="table-cell">
      <style:table-cell-properties style:vertical-align="middle" fo:padding="0.097cm" fo:border="none"/>
    </style:style>
    <style:style style:name="Tableau79" style:family="table">
      <style:table-properties style:width="19.001cm" fo:margin-top="0cm" fo:margin-bottom="0cm" table:align="center" fo:background-color="transparent">
        <style:background-image/>
      </style:table-properties>
    </style:style>
    <style:style style:name="Tableau79.A" style:family="table-column">
      <style:table-column-properties style:column-width="2.685cm"/>
    </style:style>
    <style:style style:name="Tableau79.B" style:family="table-column">
      <style:table-column-properties style:column-width="4.08cm"/>
    </style:style>
    <style:style style:name="Tableau79.C" style:family="table-column">
      <style:table-column-properties style:column-width="12.236cm"/>
    </style:style>
    <style:style style:name="Tableau79.1" style:family="table-row">
      <style:table-row-properties style:min-row-height="0.695cm" fo:background-color="transparent" fo:keep-together="auto">
        <style:background-image/>
      </style:table-row-properties>
    </style:style>
    <style:style style:name="Tableau79.A1" style:family="table-cell">
      <style:table-cell-properties style:vertical-align="middle" fo:background-color="#00008b" fo:padding-left="0.049cm" fo:padding-right="0.049cm" fo:padding-top="0cm" fo:padding-bottom="0cm" fo:border-left="0.05pt solid #778899" fo:border-right="none" fo:border-top="0.05pt solid #778899" fo:border-bottom="0.05pt solid #778899">
        <style:background-image/>
      </style:table-cell-properties>
    </style:style>
    <style:style style:name="Tableau79.C1" style:family="table-cell">
      <style:table-cell-properties style:vertical-align="middle" fo:background-color="#00008b" fo:padding-left="0.049cm" fo:padding-right="0.049cm" fo:padding-top="0cm" fo:padding-bottom="0cm" fo:border="0.05pt solid #778899">
        <style:background-image/>
      </style:table-cell-properties>
    </style:style>
    <style:style style:name="Tableau79.2" style:family="table-row">
      <style:table-row-properties style:min-row-height="1.951cm" fo:keep-together="auto"/>
    </style:style>
    <style:style style:name="Tableau79.A2" style:family="table-cell">
      <style:table-cell-properties style:vertical-align="middle" fo:padding-left="0.049cm" fo:padding-right="0.049cm" fo:padding-top="0cm" fo:padding-bottom="0cm" fo:border-left="0.05pt solid #778899" fo:border-right="none" fo:border-top="none" fo:border-bottom="0.05pt solid #778899"/>
    </style:style>
    <style:style style:name="Tableau79.B2" style:family="table-cell">
      <style:table-cell-properties style:vertical-align="middle" fo:padding-left="0.049cm" fo:padding-right="0.049cm" fo:padding-top="0cm" fo:padding-bottom="0cm" fo:border-left="0.05pt solid #778899" fo:border-right="none" fo:border-top="none" fo:border-bottom="0.05pt solid #778899"/>
    </style:style>
    <style:style style:name="Tableau79.C2" style:family="table-cell">
      <style:table-cell-properties style:vertical-align="middle" fo:padding-left="0.049cm" fo:padding-right="0.049cm" fo:padding-top="0cm" fo:padding-bottom="0cm" fo:border-left="0.05pt solid #778899" fo:border-right="0.05pt solid #778899" fo:border-top="none" fo:border-bottom="0.05pt solid #778899"/>
    </style:style>
    <style:style style:name="Tableau79.3" style:family="table-row">
      <style:table-row-properties style:min-row-height="0.979cm" fo:keep-together="auto"/>
    </style:style>
    <style:style style:name="Tableau79.A3" style:family="table-cell">
      <style:table-cell-properties style:vertical-align="middle" fo:padding-left="0.049cm" fo:padding-right="0.049cm" fo:padding-top="0cm" fo:padding-bottom="0cm" fo:border-left="0.05pt solid #778899" fo:border-right="none" fo:border-top="none" fo:border-bottom="0.05pt solid #778899"/>
    </style:style>
    <style:style style:name="Tableau79.B3" style:family="table-cell">
      <style:table-cell-properties style:vertical-align="middle" fo:padding-left="0.049cm" fo:padding-right="0.049cm" fo:padding-top="0cm" fo:padding-bottom="0cm" fo:border-left="0.05pt solid #778899" fo:border-right="none" fo:border-top="none" fo:border-bottom="0.05pt solid #778899"/>
    </style:style>
    <style:style style:name="Tableau79.C3" style:family="table-cell">
      <style:table-cell-properties style:vertical-align="middle" fo:padding-left="0.049cm" fo:padding-right="0.049cm" fo:padding-top="0cm" fo:padding-bottom="0cm" fo:border-left="0.05pt solid #778899" fo:border-right="0.05pt solid #778899" fo:border-top="none" fo:border-bottom="0.05pt solid #778899"/>
    </style:style>
    <style:style style:name="Tableau79.4" style:family="table-row">
      <style:table-row-properties style:min-row-height="1.244cm" fo:keep-together="auto"/>
    </style:style>
    <style:style style:name="Tableau79.A4" style:family="table-cell">
      <style:table-cell-properties style:vertical-align="middle" fo:padding-left="0.049cm" fo:padding-right="0.049cm" fo:padding-top="0cm" fo:padding-bottom="0cm" fo:border-left="0.05pt solid #778899" fo:border-right="none" fo:border-top="none" fo:border-bottom="0.05pt solid #778899"/>
    </style:style>
    <style:style style:name="Tableau79.B4" style:family="table-cell">
      <style:table-cell-properties style:vertical-align="middle" fo:padding-left="0.049cm" fo:padding-right="0.049cm" fo:padding-top="0cm" fo:padding-bottom="0cm" fo:border-left="0.05pt solid #778899" fo:border-right="none" fo:border-top="none" fo:border-bottom="0.05pt solid #778899"/>
    </style:style>
    <style:style style:name="Tableau79.C4" style:family="table-cell">
      <style:table-cell-properties style:vertical-align="middle" fo:padding-left="0.049cm" fo:padding-right="0.049cm" fo:padding-top="0cm" fo:padding-bottom="0cm" fo:border-left="0.05pt solid #778899" fo:border-right="0.05pt solid #778899" fo:border-top="none" fo:border-bottom="0.05pt solid #778899"/>
    </style:style>
    <style:style style:name="Tableau79.5" style:family="table-row">
      <style:table-row-properties style:min-row-height="0.677cm" fo:keep-together="auto"/>
    </style:style>
    <style:style style:name="Tableau79.A5" style:family="table-cell">
      <style:table-cell-properties style:vertical-align="middle" fo:padding-left="0.049cm" fo:padding-right="0.049cm" fo:padding-top="0cm" fo:padding-bottom="0cm" fo:border-left="0.05pt solid #778899" fo:border-right="none" fo:border-top="0.05pt solid #778899" fo:border-bottom="0.05pt solid #778899"/>
    </style:style>
    <style:style style:name="Tableau79.C5" style:family="table-cell">
      <style:table-cell-properties style:vertical-align="middle" fo:padding-left="0.049cm" fo:padding-right="0.049cm" fo:padding-top="0cm" fo:padding-bottom="0cm" fo:border-left="0.05pt solid #778899" fo:border-right="0.05pt solid #778899" fo:border-top="none" fo:border-bottom="0.05pt solid #778899"/>
    </style:style>
    <style:style style:name="Tableau112" style:family="table">
      <style:table-properties style:width="12.33cm" table:align="right" fo:background-color="transparent">
        <style:background-image/>
      </style:table-properties>
    </style:style>
    <style:style style:name="Tableau112.A" style:family="table-column">
      <style:table-column-properties style:column-width="4.895cm"/>
    </style:style>
    <style:style style:name="Tableau112.B" style:family="table-column">
      <style:table-column-properties style:column-width="0.053cm"/>
    </style:style>
    <style:style style:name="Tableau112.C" style:family="table-column">
      <style:table-column-properties style:column-width="3.334cm"/>
    </style:style>
    <style:style style:name="Tableau112.D" style:family="table-column">
      <style:table-column-properties style:column-width="0.714cm"/>
    </style:style>
    <style:style style:name="Tableau112.1" style:family="table-row">
      <style:table-row-properties style:min-row-height="0.794cm" fo:background-color="transparent">
        <style:background-image/>
      </style:table-row-properties>
    </style:style>
    <style:style style:name="Tableau112.A1" style:family="table-cell">
      <style:table-cell-properties style:vertical-align="middle" fo:padding="0.097cm" fo:border="none"/>
    </style:style>
    <style:style style:name="Tableau37" style:family="table">
      <style:table-properties style:width="19.099cm" fo:margin-top="0cm" fo:margin-bottom="0cm" fo:break-before="auto" fo:break-after="auto" table:align="center" fo:background-color="transparent">
        <style:background-image/>
      </style:table-properties>
    </style:style>
    <style:style style:name="Tableau37.A" style:family="table-column">
      <style:table-column-properties style:column-width="3.493cm"/>
    </style:style>
    <style:style style:name="Tableau37.B" style:family="table-column">
      <style:table-column-properties style:column-width="15.607cm"/>
    </style:style>
    <style:style style:name="Tableau37.1" style:family="table-row">
      <style:table-row-properties style:min-row-height="0.718cm" fo:background-color="transparent" fo:keep-together="auto">
        <style:background-image/>
      </style:table-row-properties>
    </style:style>
    <style:style style:name="Tableau37.A1" style:family="table-cell">
      <style:table-cell-properties style:vertical-align="middle" fo:background-color="#00008b" fo:padding-left="0.049cm" fo:padding-right="0.049cm" fo:padding-top="0cm" fo:padding-bottom="0cm" fo:border-left="0.05pt solid #778899" fo:border-right="none" fo:border-top="0.05pt solid #778899" fo:border-bottom="0.05pt solid #778899">
        <style:background-image/>
      </style:table-cell-properties>
    </style:style>
    <style:style style:name="Tableau37.B1" style:family="table-cell">
      <style:table-cell-properties style:vertical-align="middle" fo:background-color="#00008b" fo:padding-left="0.049cm" fo:padding-right="0.049cm" fo:padding-top="0cm" fo:padding-bottom="0cm" fo:border="0.05pt solid #778899">
        <style:background-image/>
      </style:table-cell-properties>
    </style:style>
    <style:style style:name="Tableau37.2" style:family="table-row">
      <style:table-row-properties style:min-row-height="0.579cm" fo:keep-together="auto"/>
    </style:style>
    <style:style style:name="Tableau37.A2" style:family="table-cell">
      <style:table-cell-properties style:vertical-align="middle" fo:padding-left="0.049cm" fo:padding-right="0.049cm" fo:padding-top="0cm" fo:padding-bottom="0cm" fo:border-left="0.05pt solid #778899" fo:border-right="none" fo:border-top="none" fo:border-bottom="0.05pt solid #778899"/>
    </style:style>
    <style:style style:name="Tableau37.B2" style:family="table-cell">
      <style:table-cell-properties style:vertical-align="middle" fo:padding-left="0.049cm" fo:padding-right="0.049cm" fo:padding-top="0cm" fo:padding-bottom="0cm" fo:border-left="0.05pt solid #778899" fo:border-right="0.05pt solid #778899" fo:border-top="none" fo:border-bottom="0.05pt solid #778899"/>
    </style:style>
    <style:style style:name="Tableau37.3" style:family="table-row">
      <style:table-row-properties style:min-row-height="0.9cm" fo:keep-together="auto"/>
    </style:style>
    <style:style style:name="Tableau37.A3" style:family="table-cell">
      <style:table-cell-properties style:vertical-align="middle" fo:padding-left="0.049cm" fo:padding-right="0.049cm" fo:padding-top="0cm" fo:padding-bottom="0cm" fo:border-left="0.05pt solid #778899" fo:border-right="none" fo:border-top="none" fo:border-bottom="0.05pt solid #778899"/>
    </style:style>
    <style:style style:name="Tableau37.B3" style:family="table-cell">
      <style:table-cell-properties style:vertical-align="middle" fo:padding-left="0.049cm" fo:padding-right="0.049cm" fo:padding-top="0cm" fo:padding-bottom="0cm" fo:border-left="0.05pt solid #778899" fo:border-right="0.05pt solid #778899" fo:border-top="none" fo:border-bottom="0.05pt solid #778899"/>
    </style:style>
    <style:style style:name="Tableau13" style:family="table" style:master-page-name="Notice">
      <style:table-properties style:width="20.301cm" style:page-number="auto" table:align="center" fo:background-color="transparent">
        <style:background-image/>
      </style:table-properties>
    </style:style>
    <style:style style:name="Tableau13.A" style:family="table-column">
      <style:table-column-properties style:column-width="18.999cm"/>
    </style:style>
    <style:style style:name="Tableau13.B" style:family="table-column">
      <style:table-column-properties style:column-width="1.302cm"/>
    </style:style>
    <style:style style:name="Tableau13.1" style:family="table-row">
      <style:table-row-properties style:min-row-height="5.9cm" fo:background-color="transparent">
        <style:background-image/>
      </style:table-row-properties>
    </style:style>
    <style:style style:name="Tableau13.A1" style:family="table-cell">
      <style:table-cell-properties style:vertical-align="middle" fo:background-color="#f5fffa" fo:padding="0.097cm" fo:border-left="none" fo:border-right="none" fo:border-top="none" fo:border-bottom="0.05pt solid #778899">
        <style:background-image/>
      </style:table-cell-properties>
    </style:style>
    <style:style style:name="Tableau13.B1" style:family="table-cell">
      <style:table-cell-properties fo:padding="0.097cm" fo:border="none"/>
    </style:style>
    <style:style style:name="Tableau13.2" style:family="table-row">
      <style:table-row-properties style:min-row-height="6.01cm" fo:background-color="transparent">
        <style:background-image/>
      </style:table-row-properties>
    </style:style>
    <style:style style:name="Tableau13.B2" style:family="table-cell">
      <style:table-cell-properties fo:padding="0.097cm" fo:border="none"/>
    </style:style>
    <style:style style:name="Tableau13.3" style:family="table-row">
      <style:table-row-properties fo:background-color="transparent">
        <style:background-image/>
      </style:table-row-properties>
    </style:style>
    <style:style style:name="Tableau13.A3" style:family="table-cell">
      <style:table-cell-properties style:vertical-align="middle" fo:background-color="#00008b" fo:padding="0.097cm" fo:border-left="none" fo:border-right="none" fo:border-top="none" fo:border-bottom="0.05pt solid #778899">
        <style:background-image/>
      </style:table-cell-properties>
    </style:style>
    <style:style style:name="Tableau13.B3" style:family="table-cell">
      <style:table-cell-properties fo:padding="0.097cm" fo:border="none"/>
    </style:style>
    <style:style style:name="Tableau13.4" style:family="table-row">
      <style:table-row-properties style:min-row-height="4.129cm"/>
    </style:style>
    <style:style style:name="Tableau13.A4" style:family="table-cell">
      <style:table-cell-properties style:vertical-align="middle" fo:padding="0.097cm" fo:border-left="none" fo:border-right="none" fo:border-top="none" fo:border-bottom="0.05pt solid #778899"/>
    </style:style>
    <style:style style:name="Tableau13.B4" style:family="table-cell">
      <style:table-cell-properties fo:padding="0.097cm" fo:border="none"/>
    </style:style>
    <style:style style:name="Tableau13.5" style:family="table-row">
      <style:table-row-properties style:min-row-height="2.699cm"/>
    </style:style>
    <style:style style:name="Tableau13.A5" style:family="table-cell">
      <style:table-cell-properties style:vertical-align="middle" fo:padding="0.097cm" fo:border-left="none" fo:border-right="none" fo:border-top="none" fo:border-bottom="0.05pt solid #778899"/>
    </style:style>
    <style:style style:name="Tableau13.B5" style:family="table-cell">
      <style:table-cell-properties fo:padding="0.097cm" fo:border="none"/>
    </style:style>
    <style:style style:name="Tableau13.6" style:family="table-row">
      <style:table-row-properties style:min-row-height="2.887cm" fo:background-color="transparent">
        <style:background-image/>
      </style:table-row-properties>
    </style:style>
    <style:style style:name="Tableau13.A6" style:family="table-cell">
      <style:table-cell-properties style:vertical-align="middle" fo:background-color="#f5fffa" fo:padding="0.097cm" fo:border="none">
        <style:background-image/>
      </style:table-cell-properties>
    </style:style>
    <style:style style:name="Tableau13.B6" style:family="table-cell">
      <style:table-cell-properties fo:padding="0.097cm" fo:border="none"/>
    </style:style>
    <style:style style:name="Tableau119" style:family="table">
      <style:table-properties style:width="18.891cm" fo:margin-top="0cm" fo:margin-bottom="0cm" table:align="center" fo:background-color="transparent">
        <style:background-image/>
      </style:table-properties>
    </style:style>
    <style:style style:name="Tableau119.A" style:family="table-column">
      <style:table-column-properties style:column-width="4.313cm"/>
    </style:style>
    <style:style style:name="Tableau119.B" style:family="table-column">
      <style:table-column-properties style:column-width="5.027cm"/>
    </style:style>
    <style:style style:name="Tableau119.C" style:family="table-column">
      <style:table-column-properties style:column-width="9.551cm"/>
    </style:style>
    <style:style style:name="Tableau119.1" style:family="table-row">
      <style:table-row-properties style:min-row-height="0.714cm" fo:background-color="transparent" fo:keep-together="auto">
        <style:background-image/>
      </style:table-row-properties>
    </style:style>
    <style:style style:name="Tableau119.A1" style:family="table-cell">
      <style:table-cell-properties style:vertical-align="middle" fo:background-color="#f5fffa" fo:padding-left="0.049cm" fo:padding-right="0.049cm" fo:padding-top="0cm" fo:padding-bottom="0cm" fo:border-left="0.05pt solid #c0c0c0" fo:border-right="none" fo:border-top="0.05pt solid #c0c0c0" fo:border-bottom="0.05pt solid #c0c0c0">
        <style:background-image/>
      </style:table-cell-properties>
    </style:style>
    <style:style style:name="Tableau119.C1" style:family="table-cell">
      <style:table-cell-properties style:vertical-align="middle" fo:background-color="#f5fffa" fo:padding-left="0.049cm" fo:padding-right="0.049cm" fo:padding-top="0cm" fo:padding-bottom="0cm" fo:border="0.05pt solid #c0c0c0">
        <style:background-image/>
      </style:table-cell-properties>
    </style:style>
    <style:style style:name="Tableau119.2" style:family="table-row">
      <style:table-row-properties style:min-row-height="2.302cm" fo:background-color="transparent" fo:keep-together="auto">
        <style:background-image/>
      </style:table-row-properties>
    </style:style>
    <style:style style:name="Tableau119.B2" style:family="table-cell">
      <style:table-cell-properties style:vertical-align="middle" fo:background-color="#f5fffa" fo:padding-left="0.049cm" fo:padding-right="0.049cm" fo:padding-top="0cm" fo:padding-bottom="0cm" fo:border-left="0.05pt solid #c0c0c0" fo:border-right="0.05pt solid #c0c0c0" fo:border-top="none" fo:border-bottom="0.05pt solid #c0c0c0">
        <style:background-image/>
      </style:table-cell-properties>
    </style:style>
    <style:style style:name="Tableau120" style:family="table">
      <style:table-properties style:width="5.001cm" table:align="center" fo:background-color="transparent">
        <style:background-image/>
      </style:table-properties>
    </style:style>
    <style:style style:name="Tableau120.A" style:family="table-column">
      <style:table-column-properties style:column-width="0.917cm"/>
    </style:style>
    <style:style style:name="Tableau120.B" style:family="table-column">
      <style:table-column-properties style:column-width="4.083cm"/>
    </style:style>
    <style:style style:name="Tableau120.1" style:family="table-row">
      <style:table-row-properties fo:background-color="transparent">
        <style:background-image/>
      </style:table-row-properties>
    </style:style>
    <style:style style:name="Tableau120.A1" style:family="table-cell">
      <style:table-cell-properties style:vertical-align="middle" fo:padding="0cm" fo:border="none"/>
    </style:style>
    <style:style style:name="Tableau121" style:family="table">
      <style:table-properties style:width="14.339cm" table:align="center" fo:background-color="transparent">
        <style:background-image/>
      </style:table-properties>
    </style:style>
    <style:style style:name="Tableau121.A" style:family="table-column">
      <style:table-column-properties style:column-width="7.011cm"/>
    </style:style>
    <style:style style:name="Tableau121.B" style:family="table-column">
      <style:table-column-properties style:column-width="0.688cm"/>
    </style:style>
    <style:style style:name="Tableau121.C" style:family="table-column">
      <style:table-column-properties style:column-width="3.016cm"/>
    </style:style>
    <style:style style:name="Tableau121.D" style:family="table-column">
      <style:table-column-properties style:column-width="0.582cm"/>
    </style:style>
    <style:style style:name="Tableau121.E" style:family="table-column">
      <style:table-column-properties style:column-width="3.041cm"/>
    </style:style>
    <style:style style:name="Tableau121.1" style:family="table-row">
      <style:table-row-properties style:min-row-height="0.794cm" fo:background-color="transparent">
        <style:background-image/>
      </style:table-row-properties>
    </style:style>
    <style:style style:name="Tableau121.A1" style:family="table-cell">
      <style:table-cell-properties style:vertical-align="middle" fo:padding="0.097cm" fo:border="none"/>
    </style:style>
    <style:style style:name="Tableau122" style:family="table">
      <style:table-properties style:width="18.891cm" fo:margin-top="0cm" fo:margin-bottom="0cm" fo:break-before="auto" fo:break-after="auto" table:align="center" fo:background-color="transparent">
        <style:background-image/>
      </style:table-properties>
    </style:style>
    <style:style style:name="Tableau122.A" style:family="table-column">
      <style:table-column-properties style:column-width="5.556cm"/>
    </style:style>
    <style:style style:name="Tableau122.B" style:family="table-column">
      <style:table-column-properties style:column-width="3.784cm"/>
    </style:style>
    <style:style style:name="Tableau122.C" style:family="table-column">
      <style:table-column-properties style:column-width="9.551cm"/>
    </style:style>
    <style:style style:name="Tableau122.1" style:family="table-row">
      <style:table-row-properties style:min-row-height="0.741cm" fo:background-color="transparent" fo:keep-together="auto">
        <style:background-image/>
      </style:table-row-properties>
    </style:style>
    <style:style style:name="Tableau122.A1" style:family="table-cell">
      <style:table-cell-properties style:vertical-align="middle" fo:background-color="#f5fffa" fo:padding-left="0.049cm" fo:padding-right="0.049cm" fo:padding-top="0cm" fo:padding-bottom="0cm" fo:border-left="0.05pt solid #c0c0c0" fo:border-right="none" fo:border-top="0.05pt solid #c0c0c0" fo:border-bottom="0.05pt solid #c0c0c0">
        <style:background-image/>
      </style:table-cell-properties>
    </style:style>
    <style:style style:name="Tableau122.C1" style:family="table-cell">
      <style:table-cell-properties style:vertical-align="middle" fo:background-color="#f5fffa" fo:padding-left="0.049cm" fo:padding-right="0.049cm" fo:padding-top="0cm" fo:padding-bottom="0cm" fo:border="0.05pt solid #c0c0c0">
        <style:background-image/>
      </style:table-cell-properties>
    </style:style>
    <style:style style:name="Tableau122.2" style:family="table-row">
      <style:table-row-properties style:min-row-height="2.619cm" fo:background-color="transparent" fo:keep-together="auto">
        <style:background-image/>
      </style:table-row-properties>
    </style:style>
    <style:style style:name="Tableau122.B2" style:family="table-cell">
      <style:table-cell-properties style:vertical-align="middle" fo:background-color="#f5fffa" fo:padding-left="0.049cm" fo:padding-right="0.049cm" fo:padding-top="0cm" fo:padding-bottom="0cm" fo:border-left="0.05pt solid #c0c0c0" fo:border-right="0.05pt solid #c0c0c0" fo:border-top="none" fo:border-bottom="0.05pt solid #c0c0c0">
        <style:background-image/>
      </style:table-cell-properties>
    </style:style>
    <style:style style:name="Tableau122.3" style:family="table-row">
      <style:table-row-properties style:min-row-height="2.381cm" fo:background-color="transparent" fo:keep-together="auto">
        <style:background-image/>
      </style:table-row-properties>
    </style:style>
    <style:style style:name="Tableau123" style:family="table">
      <style:table-properties style:width="5.001cm" table:align="center" fo:background-color="transparent">
        <style:background-image/>
      </style:table-properties>
    </style:style>
    <style:style style:name="Tableau123.A" style:family="table-column">
      <style:table-column-properties style:column-width="0.944cm"/>
    </style:style>
    <style:style style:name="Tableau123.B" style:family="table-column">
      <style:table-column-properties style:column-width="4.057cm"/>
    </style:style>
    <style:style style:name="Tableau123.1" style:family="table-row">
      <style:table-row-properties fo:background-color="transparent">
        <style:background-image/>
      </style:table-row-properties>
    </style:style>
    <style:style style:name="Tableau123.A1" style:family="table-cell">
      <style:table-cell-properties style:vertical-align="middle" fo:padding="0cm" fo:border="none"/>
    </style:style>
    <style:style style:name="Tableau124" style:family="table">
      <style:table-properties style:width="12.33cm" table:align="center" fo:background-color="transparent">
        <style:background-image/>
      </style:table-properties>
    </style:style>
    <style:style style:name="Tableau124.A" style:family="table-column">
      <style:table-column-properties style:column-width="5.054cm"/>
    </style:style>
    <style:style style:name="Tableau124.B" style:family="table-column">
      <style:table-column-properties style:column-width="0.688cm"/>
    </style:style>
    <style:style style:name="Tableau124.C" style:family="table-column">
      <style:table-column-properties style:column-width="3.016cm"/>
    </style:style>
    <style:style style:name="Tableau124.D" style:family="table-column">
      <style:table-column-properties style:column-width="0.582cm"/>
    </style:style>
    <style:style style:name="Tableau124.E" style:family="table-column">
      <style:table-column-properties style:column-width="2.99cm"/>
    </style:style>
    <style:style style:name="Tableau124.1" style:family="table-row">
      <style:table-row-properties style:min-row-height="0.794cm" fo:background-color="transparent">
        <style:background-image/>
      </style:table-row-properties>
    </style:style>
    <style:style style:name="Tableau124.A1" style:family="table-cell">
      <style:table-cell-properties style:vertical-align="middle" fo:padding="0.097cm" fo:border="none"/>
    </style:style>
    <style:style style:name="Tableau12" style:family="table">
      <style:table-properties style:width="16.722cm" table:align="center"/>
    </style:style>
    <style:style style:name="Tableau12.A" style:family="table-column">
      <style:table-column-properties style:column-width="8.705cm"/>
    </style:style>
    <style:style style:name="Tableau12.B" style:family="table-column">
      <style:table-column-properties style:column-width="0.609cm"/>
    </style:style>
    <style:style style:name="Tableau12.C" style:family="table-column">
      <style:table-column-properties style:column-width="3.387cm"/>
    </style:style>
    <style:style style:name="Tableau12.E" style:family="table-column">
      <style:table-column-properties style:column-width="3.413cm"/>
    </style:style>
    <style:style style:name="Tableau12.1" style:family="table-row">
      <style:table-row-properties style:min-row-height="0.794cm"/>
    </style:style>
    <style:style style:name="Tableau12.A1" style:family="table-cell">
      <style:table-cell-properties style:vertical-align="middle" fo:padding="0.097cm" fo:border-left="0.05pt solid #778899" fo:border-right="none" fo:border-top="0.05pt solid #778899" fo:border-bottom="0.05pt solid #778899"/>
    </style:style>
    <style:style style:name="Tableau12.D1" style:family="table-cell">
      <style:table-cell-properties style:vertical-align="middle" fo:padding="0.097cm" fo:border-left="none" fo:border-right="none" fo:border-top="0.05pt solid #778899" fo:border-bottom="0.05pt solid #778899"/>
    </style:style>
    <style:style style:name="Tableau12.E1" style:family="table-cell">
      <style:table-cell-properties style:vertical-align="middle" fo:padding="0.097cm" fo:border-left="none" fo:border-right="0.05pt solid #778899" fo:border-top="0.05pt solid #778899" fo:border-bottom="0.05pt solid #778899"/>
    </style:style>
    <style:style style:name="Tableau116" style:family="table">
      <style:table-properties style:width="19.099cm" fo:margin-top="0cm" fo:margin-bottom="0cm" fo:break-before="auto" fo:break-after="auto" table:align="center" fo:background-color="transparent">
        <style:background-image/>
      </style:table-properties>
    </style:style>
    <style:style style:name="Tableau116.A" style:family="table-column">
      <style:table-column-properties style:column-width="3.493cm"/>
    </style:style>
    <style:style style:name="Tableau116.B" style:family="table-column">
      <style:table-column-properties style:column-width="15.607cm"/>
    </style:style>
    <style:style style:name="Tableau116.1" style:family="table-row">
      <style:table-row-properties style:min-row-height="0.718cm" fo:background-color="transparent" fo:keep-together="auto">
        <style:background-image/>
      </style:table-row-properties>
    </style:style>
    <style:style style:name="Tableau116.A1" style:family="table-cell">
      <style:table-cell-properties style:vertical-align="middle" fo:background-color="#00008b" fo:padding-left="0.049cm" fo:padding-right="0.049cm" fo:padding-top="0cm" fo:padding-bottom="0cm" fo:border-left="0.05pt solid #778899" fo:border-right="none" fo:border-top="0.05pt solid #778899" fo:border-bottom="0.05pt solid #778899">
        <style:background-image/>
      </style:table-cell-properties>
    </style:style>
    <style:style style:name="Tableau116.B1" style:family="table-cell">
      <style:table-cell-properties style:vertical-align="middle" fo:background-color="#00008b" fo:padding-left="0.049cm" fo:padding-right="0.049cm" fo:padding-top="0cm" fo:padding-bottom="0cm" fo:border="0.05pt solid #778899">
        <style:background-image/>
      </style:table-cell-properties>
    </style:style>
    <style:style style:name="Tableau116.2" style:family="table-row">
      <style:table-row-properties style:min-row-height="0.718cm" fo:keep-together="auto"/>
    </style:style>
    <style:style style:name="Tableau116.A2" style:family="table-cell">
      <style:table-cell-properties style:vertical-align="middle" fo:padding-left="0.049cm" fo:padding-right="0.049cm" fo:padding-top="0cm" fo:padding-bottom="0cm" fo:border-left="0.05pt solid #778899" fo:border-right="none" fo:border-top="none" fo:border-bottom="0.05pt solid #778899"/>
    </style:style>
    <style:style style:name="Tableau116.B2" style:family="table-cell">
      <style:table-cell-properties style:vertical-align="middle" fo:padding-left="0.049cm" fo:padding-right="0.049cm" fo:padding-top="0cm" fo:padding-bottom="0cm" fo:border-left="0.05pt solid #778899" fo:border-right="0.05pt solid #778899" fo:border-top="none" fo:border-bottom="0.05pt solid #778899"/>
    </style:style>
    <style:style style:name="Tableau116.3" style:family="table-row">
      <style:table-row-properties style:min-row-height="0.977cm" fo:keep-together="auto"/>
    </style:style>
    <style:style style:name="Tableau116.A3" style:family="table-cell">
      <style:table-cell-properties style:vertical-align="middle" fo:padding-left="0.049cm" fo:padding-right="0.049cm" fo:padding-top="0cm" fo:padding-bottom="0cm" fo:border-left="0.05pt solid #778899" fo:border-right="none" fo:border-top="none" fo:border-bottom="0.05pt solid #778899"/>
    </style:style>
    <style:style style:name="Tableau116.B3" style:family="table-cell">
      <style:table-cell-properties style:vertical-align="middle" fo:padding-left="0.049cm" fo:padding-right="0.049cm" fo:padding-top="0cm" fo:padding-bottom="0cm" fo:border-left="0.05pt solid #778899" fo:border-right="0.05pt solid #778899" fo:border-top="none" fo:border-bottom="0.05pt solid #778899"/>
    </style:style>
    <style:style style:name="Tableau26" style:family="table">
      <style:table-properties style:width="18.891cm" fo:margin-top="0cm" fo:margin-bottom="0cm" table:align="center" fo:background-color="transparent">
        <style:background-image/>
      </style:table-properties>
    </style:style>
    <style:style style:name="Tableau26.A" style:family="table-column">
      <style:table-column-properties style:column-width="4.366cm"/>
    </style:style>
    <style:style style:name="Tableau26.B" style:family="table-column">
      <style:table-column-properties style:column-width="3.598cm"/>
    </style:style>
    <style:style style:name="Tableau26.C" style:family="table-column">
      <style:table-column-properties style:column-width="10.927cm"/>
    </style:style>
    <style:style style:name="Tableau26.1" style:family="table-row">
      <style:table-row-properties style:min-row-height="0.609cm" fo:background-color="transparent" fo:keep-together="auto">
        <style:background-image/>
      </style:table-row-properties>
    </style:style>
    <style:style style:name="Tableau26.A1" style:family="table-cell">
      <style:table-cell-properties style:vertical-align="middle" fo:background-color="#f5fffa" fo:padding-left="0.049cm" fo:padding-right="0.049cm" fo:padding-top="0cm" fo:padding-bottom="0cm" fo:border-left="0.05pt solid #c0c0c0" fo:border-right="none" fo:border-top="0.05pt solid #c0c0c0" fo:border-bottom="0.05pt solid #c0c0c0">
        <style:background-image/>
      </style:table-cell-properties>
    </style:style>
    <style:style style:name="Tableau26.C1" style:family="table-cell">
      <style:table-cell-properties style:vertical-align="middle" fo:background-color="#f5fffa" fo:padding-left="0.049cm" fo:padding-right="0.049cm" fo:padding-top="0cm" fo:padding-bottom="0cm" fo:border="0.05pt solid #c0c0c0">
        <style:background-image/>
      </style:table-cell-properties>
    </style:style>
    <style:style style:name="Tableau26.2" style:family="table-row">
      <style:table-row-properties style:min-row-height="2.302cm" fo:background-color="transparent" fo:keep-together="auto">
        <style:background-image/>
      </style:table-row-properties>
    </style:style>
    <style:style style:name="Tableau26.B2" style:family="table-cell">
      <style:table-cell-properties style:vertical-align="middle" fo:background-color="#f5fffa" fo:padding-left="0.049cm" fo:padding-right="0.049cm" fo:padding-top="0cm" fo:padding-bottom="0cm" fo:border-left="0.05pt solid #c0c0c0" fo:border-right="0.05pt solid #c0c0c0" fo:border-top="none" fo:border-bottom="0.05pt solid #c0c0c0">
        <style:background-image/>
      </style:table-cell-properties>
    </style:style>
    <style:style style:name="Tableau45" style:family="table">
      <style:table-properties style:width="5.001cm" table:align="center" fo:background-color="transparent">
        <style:background-image/>
      </style:table-properties>
    </style:style>
    <style:style style:name="Tableau45.A" style:family="table-column">
      <style:table-column-properties style:column-width="0.917cm"/>
    </style:style>
    <style:style style:name="Tableau45.B" style:family="table-column">
      <style:table-column-properties style:column-width="4.083cm"/>
    </style:style>
    <style:style style:name="Tableau45.1" style:family="table-row">
      <style:table-row-properties fo:background-color="transparent">
        <style:background-image/>
      </style:table-row-properties>
    </style:style>
    <style:style style:name="Tableau45.A1" style:family="table-cell">
      <style:table-cell-properties style:vertical-align="middle" fo:padding="0cm" fo:border="none"/>
    </style:style>
    <style:style style:name="Tableau51" style:family="table">
      <style:table-properties style:width="14.261cm" table:align="center" fo:background-color="transparent">
        <style:background-image/>
      </style:table-properties>
    </style:style>
    <style:style style:name="Tableau51.A" style:family="table-column">
      <style:table-column-properties style:column-width="7.011cm"/>
    </style:style>
    <style:style style:name="Tableau51.B" style:family="table-column">
      <style:table-column-properties style:column-width="0.688cm"/>
    </style:style>
    <style:style style:name="Tableau51.C" style:family="table-column">
      <style:table-column-properties style:column-width="2.99cm"/>
    </style:style>
    <style:style style:name="Tableau51.D" style:family="table-column">
      <style:table-column-properties style:column-width="0.609cm"/>
    </style:style>
    <style:style style:name="Tableau51.E" style:family="table-column">
      <style:table-column-properties style:column-width="2.963cm"/>
    </style:style>
    <style:style style:name="Tableau51.1" style:family="table-row">
      <style:table-row-properties style:min-row-height="0.9cm" fo:background-color="transparent">
        <style:background-image/>
      </style:table-row-properties>
    </style:style>
    <style:style style:name="Tableau51.A1" style:family="table-cell">
      <style:table-cell-properties style:vertical-align="middle" fo:padding="0.097cm" fo:border="none"/>
    </style:style>
    <style:style style:name="Tableau9" style:family="table" style:master-page-name="Notice">
      <style:table-properties style:width="20.301cm" style:page-number="auto" table:align="center" fo:background-color="transparent">
        <style:background-image/>
      </style:table-properties>
    </style:style>
    <style:style style:name="Tableau9.A" style:family="table-column">
      <style:table-column-properties style:column-width="18.999cm"/>
    </style:style>
    <style:style style:name="Tableau9.B" style:family="table-column">
      <style:table-column-properties style:column-width="1.302cm"/>
    </style:style>
    <style:style style:name="Tableau9.1" style:family="table-row">
      <style:table-row-properties fo:background-color="transparent">
        <style:background-image/>
      </style:table-row-properties>
    </style:style>
    <style:style style:name="Tableau9.A1" style:family="table-cell">
      <style:table-cell-properties style:vertical-align="middle" fo:background-color="#f5fffa" fo:padding="0.097cm" fo:border-left="none" fo:border-right="none" fo:border-top="none" fo:border-bottom="0.05pt solid #778899">
        <style:background-image/>
      </style:table-cell-properties>
    </style:style>
    <style:style style:name="Tableau9.B1" style:family="table-cell">
      <style:table-cell-properties fo:padding="0.097cm" fo:border="none"/>
    </style:style>
    <style:style style:name="Tableau9.A2" style:family="table-cell">
      <style:table-cell-properties style:vertical-align="middle" fo:background-color="#00008b" fo:padding="0.097cm" fo:border-left="none" fo:border-right="none" fo:border-top="none" fo:border-bottom="0.05pt solid #778899">
        <style:background-image/>
      </style:table-cell-properties>
    </style:style>
    <style:style style:name="Tableau9.B2" style:family="table-cell">
      <style:table-cell-properties fo:padding="0.097cm" fo:border="none"/>
    </style:style>
    <style:style style:name="Tableau9.A3" style:family="table-cell">
      <style:table-cell-properties style:vertical-align="middle" fo:padding="0.097cm" fo:border-left="none" fo:border-right="none" fo:border-top="none" fo:border-bottom="0.05pt solid #778899"/>
    </style:style>
    <style:style style:name="Tableau9.B3" style:family="table-cell">
      <style:table-cell-properties fo:padding="0.097cm" fo:border="none"/>
    </style:style>
    <style:style style:name="Tableau9.A4" style:family="table-cell">
      <style:table-cell-properties style:vertical-align="middle" fo:padding="0.097cm" fo:border-left="none" fo:border-right="none" fo:border-top="none" fo:border-bottom="0.05pt solid #778899"/>
    </style:style>
    <style:style style:name="Tableau9.B4" style:family="table-cell">
      <style:table-cell-properties fo:padding="0.097cm" fo:border="none"/>
    </style:style>
    <style:style style:name="Tableau9.B5" style:family="table-cell">
      <style:table-cell-properties fo:padding="0.097cm" fo:border="none"/>
    </style:style>
    <style:style style:name="Tableau9.A6" style:family="table-cell">
      <style:table-cell-properties style:vertical-align="middle" fo:background-color="#f5fffa" fo:padding="0.097cm" fo:border="none">
        <style:background-image/>
      </style:table-cell-properties>
    </style:style>
    <style:style style:name="Tableau9.B6" style:family="table-cell">
      <style:table-cell-properties fo:padding="0.097cm" fo:border="none"/>
    </style:style>
    <style:style style:name="Tableau102" style:family="table">
      <style:table-properties style:width="18.891cm" fo:margin-top="0cm" fo:margin-bottom="0cm" fo:break-before="auto" fo:break-after="auto" table:align="center" fo:background-color="transparent">
        <style:background-image/>
      </style:table-properties>
    </style:style>
    <style:style style:name="Tableau102.A" style:family="table-column">
      <style:table-column-properties style:column-width="5.609cm"/>
    </style:style>
    <style:style style:name="Tableau102.B" style:family="table-column">
      <style:table-column-properties style:column-width="4.789cm"/>
    </style:style>
    <style:style style:name="Tableau102.C" style:family="table-column">
      <style:table-column-properties style:column-width="8.493cm"/>
    </style:style>
    <style:style style:name="Tableau102.1" style:family="table-row">
      <style:table-row-properties style:min-row-height="0.794cm" fo:background-color="transparent" fo:keep-together="auto">
        <style:background-image/>
      </style:table-row-properties>
    </style:style>
    <style:style style:name="Tableau102.A1" style:family="table-cell">
      <style:table-cell-properties style:vertical-align="middle" fo:background-color="#f5fffa" fo:padding-left="0.049cm" fo:padding-right="0.049cm" fo:padding-top="0cm" fo:padding-bottom="0cm" fo:border-left="0.05pt solid #c0c0c0" fo:border-right="none" fo:border-top="0.05pt solid #c0c0c0" fo:border-bottom="0.05pt solid #c0c0c0">
        <style:background-image/>
      </style:table-cell-properties>
    </style:style>
    <style:style style:name="Tableau102.C1" style:family="table-cell">
      <style:table-cell-properties style:vertical-align="middle" fo:background-color="#f5fffa" fo:padding-left="0.049cm" fo:padding-right="0.049cm" fo:padding-top="0cm" fo:padding-bottom="0cm" fo:border="0.05pt solid #c0c0c0">
        <style:background-image/>
      </style:table-cell-properties>
    </style:style>
    <style:style style:name="Tableau102.2" style:family="table-row">
      <style:table-row-properties style:min-row-height="2.752cm" fo:background-color="transparent" fo:keep-together="auto">
        <style:background-image/>
      </style:table-row-properties>
    </style:style>
    <style:style style:name="Tableau102.B2" style:family="table-cell">
      <style:table-cell-properties style:vertical-align="middle" fo:background-color="#f5fffa" fo:padding-left="0.049cm" fo:padding-right="0.049cm" fo:padding-top="0cm" fo:padding-bottom="0cm" fo:border-left="0.05pt solid #c0c0c0" fo:border-right="0.05pt solid #c0c0c0" fo:border-top="none" fo:border-bottom="0.05pt solid #c0c0c0">
        <style:background-image/>
      </style:table-cell-properties>
    </style:style>
    <style:style style:name="Tableau102.3" style:family="table-row">
      <style:table-row-properties style:min-row-height="2.355cm" fo:background-color="transparent" fo:keep-together="auto">
        <style:background-image/>
      </style:table-row-properties>
    </style:style>
    <style:style style:name="Tableau117" style:family="table">
      <style:table-properties style:width="5.001cm" table:align="center" fo:background-color="transparent">
        <style:background-image/>
      </style:table-properties>
    </style:style>
    <style:style style:name="Tableau117.A" style:family="table-column">
      <style:table-column-properties style:column-width="0.944cm"/>
    </style:style>
    <style:style style:name="Tableau117.B" style:family="table-column">
      <style:table-column-properties style:column-width="4.057cm"/>
    </style:style>
    <style:style style:name="Tableau117.1" style:family="table-row">
      <style:table-row-properties fo:background-color="transparent">
        <style:background-image/>
      </style:table-row-properties>
    </style:style>
    <style:style style:name="Tableau117.A1" style:family="table-cell">
      <style:table-cell-properties style:vertical-align="middle" fo:padding="0cm" fo:border="none"/>
    </style:style>
    <style:style style:name="Tableau118" style:family="table">
      <style:table-properties style:width="13.07cm" table:align="center" fo:background-color="transparent">
        <style:background-image/>
      </style:table-properties>
    </style:style>
    <style:style style:name="Tableau118.A" style:family="table-column">
      <style:table-column-properties style:column-width="5.609cm"/>
    </style:style>
    <style:style style:name="Tableau118.B" style:family="table-column">
      <style:table-column-properties style:column-width="0.688cm"/>
    </style:style>
    <style:style style:name="Tableau118.C" style:family="table-column">
      <style:table-column-properties style:column-width="3.096cm"/>
    </style:style>
    <style:style style:name="Tableau118.D" style:family="table-column">
      <style:table-column-properties style:column-width="0.609cm"/>
    </style:style>
    <style:style style:name="Tableau118.E" style:family="table-column">
      <style:table-column-properties style:column-width="3.069cm"/>
    </style:style>
    <style:style style:name="Tableau118.1" style:family="table-row">
      <style:table-row-properties style:min-row-height="0.794cm" fo:background-color="transparent">
        <style:background-image/>
      </style:table-row-properties>
    </style:style>
    <style:style style:name="Tableau118.A1" style:family="table-cell">
      <style:table-cell-properties style:vertical-align="middle" fo:padding="0.097cm" fo:border="none"/>
    </style:style>
    <style:style style:name="Tableau20" style:family="table">
      <style:table-properties style:width="17.674cm" table:align="center"/>
    </style:style>
    <style:style style:name="Tableau20.A" style:family="table-column">
      <style:table-column-properties style:column-width="9.657cm"/>
    </style:style>
    <style:style style:name="Tableau20.B" style:family="table-column">
      <style:table-column-properties style:column-width="0.609cm"/>
    </style:style>
    <style:style style:name="Tableau20.C" style:family="table-column">
      <style:table-column-properties style:column-width="3.387cm"/>
    </style:style>
    <style:style style:name="Tableau20.E" style:family="table-column">
      <style:table-column-properties style:column-width="3.413cm"/>
    </style:style>
    <style:style style:name="Tableau20.1" style:family="table-row">
      <style:table-row-properties style:min-row-height="0.794cm"/>
    </style:style>
    <style:style style:name="Tableau20.A1" style:family="table-cell">
      <style:table-cell-properties style:vertical-align="middle" fo:padding="0.097cm" fo:border-left="0.05pt solid #778899" fo:border-right="none" fo:border-top="0.05pt solid #778899" fo:border-bottom="0.05pt solid #778899"/>
    </style:style>
    <style:style style:name="Tableau20.D1" style:family="table-cell">
      <style:table-cell-properties style:vertical-align="middle" fo:padding="0.097cm" fo:border-left="none" fo:border-right="none" fo:border-top="0.05pt solid #778899" fo:border-bottom="0.05pt solid #778899"/>
    </style:style>
    <style:style style:name="Tableau20.E1" style:family="table-cell">
      <style:table-cell-properties style:vertical-align="middle" fo:padding="0.097cm" fo:border-left="none" fo:border-right="0.05pt solid #778899" fo:border-top="0.05pt solid #778899" fo:border-bottom="0.05pt solid #778899"/>
    </style:style>
    <style:style style:name="Tableau17" style:family="table">
      <style:table-properties style:width="19.099cm" fo:margin-top="0cm" fo:margin-bottom="0cm" fo:break-before="auto" fo:break-after="auto" table:align="center" fo:background-color="transparent">
        <style:background-image/>
      </style:table-properties>
    </style:style>
    <style:style style:name="Tableau17.A" style:family="table-column">
      <style:table-column-properties style:column-width="3.493cm"/>
    </style:style>
    <style:style style:name="Tableau17.B" style:family="table-column">
      <style:table-column-properties style:column-width="15.607cm"/>
    </style:style>
    <style:style style:name="Tableau17.1" style:family="table-row">
      <style:table-row-properties style:min-row-height="0.718cm" fo:background-color="transparent" fo:keep-together="auto">
        <style:background-image/>
      </style:table-row-properties>
    </style:style>
    <style:style style:name="Tableau17.A1" style:family="table-cell">
      <style:table-cell-properties style:vertical-align="middle" fo:background-color="#00008b" fo:padding-left="0.049cm" fo:padding-right="0.049cm" fo:padding-top="0cm" fo:padding-bottom="0cm" fo:border-left="0.05pt solid #778899" fo:border-right="none" fo:border-top="0.05pt solid #778899" fo:border-bottom="0.05pt solid #778899">
        <style:background-image/>
      </style:table-cell-properties>
    </style:style>
    <style:style style:name="Tableau17.B1" style:family="table-cell">
      <style:table-cell-properties style:vertical-align="middle" fo:background-color="#00008b" fo:padding-left="0.049cm" fo:padding-right="0.049cm" fo:padding-top="0cm" fo:padding-bottom="0cm" fo:border="0.05pt solid #778899">
        <style:background-image/>
      </style:table-cell-properties>
    </style:style>
    <style:style style:name="Tableau17.2" style:family="table-row">
      <style:table-row-properties style:min-row-height="0.718cm" fo:keep-together="auto"/>
    </style:style>
    <style:style style:name="Tableau17.A2" style:family="table-cell">
      <style:table-cell-properties style:vertical-align="middle" fo:padding-left="0.049cm" fo:padding-right="0.049cm" fo:padding-top="0cm" fo:padding-bottom="0cm" fo:border-left="0.05pt solid #778899" fo:border-right="none" fo:border-top="none" fo:border-bottom="0.05pt solid #778899"/>
    </style:style>
    <style:style style:name="Tableau17.B2" style:family="table-cell">
      <style:table-cell-properties style:vertical-align="middle" fo:padding-left="0.049cm" fo:padding-right="0.049cm" fo:padding-top="0cm" fo:padding-bottom="0cm" fo:border-left="0.05pt solid #778899" fo:border-right="0.05pt solid #778899" fo:border-top="none" fo:border-bottom="0.05pt solid #778899"/>
    </style:style>
    <style:style style:name="Tableau17.3" style:family="table-row">
      <style:table-row-properties style:min-row-height="0.977cm" fo:keep-together="auto"/>
    </style:style>
    <style:style style:name="Tableau17.A3" style:family="table-cell">
      <style:table-cell-properties style:vertical-align="middle" fo:padding-left="0.049cm" fo:padding-right="0.049cm" fo:padding-top="0cm" fo:padding-bottom="0cm" fo:border-left="0.05pt solid #778899" fo:border-right="none" fo:border-top="none" fo:border-bottom="0.05pt solid #778899"/>
    </style:style>
    <style:style style:name="Tableau17.B3" style:family="table-cell">
      <style:table-cell-properties style:vertical-align="middle" fo:padding-left="0.049cm" fo:padding-right="0.049cm" fo:padding-top="0cm" fo:padding-bottom="0cm" fo:border-left="0.05pt solid #778899" fo:border-right="0.05pt solid #778899" fo:border-top="none" fo:border-bottom="0.05pt solid #778899"/>
    </style:style>
    <style:style style:name="Tableau125" style:family="table">
      <style:table-properties style:width="18.891cm" fo:margin-top="0cm" fo:margin-bottom="0cm" table:align="center" fo:background-color="transparent">
        <style:background-image/>
      </style:table-properties>
    </style:style>
    <style:style style:name="Tableau125.A" style:family="table-column">
      <style:table-column-properties style:column-width="4.207cm"/>
    </style:style>
    <style:style style:name="Tableau125.B" style:family="table-column">
      <style:table-column-properties style:column-width="5.054cm"/>
    </style:style>
    <style:style style:name="Tableau125.C" style:family="table-column">
      <style:table-column-properties style:column-width="9.631cm"/>
    </style:style>
    <style:style style:name="Tableau125.1" style:family="table-row">
      <style:table-row-properties style:min-row-height="0.661cm" fo:background-color="transparent" fo:keep-together="auto">
        <style:background-image/>
      </style:table-row-properties>
    </style:style>
    <style:style style:name="Tableau125.A1" style:family="table-cell">
      <style:table-cell-properties style:vertical-align="middle" fo:background-color="#f5fffa" fo:padding-left="0.049cm" fo:padding-right="0.049cm" fo:padding-top="0cm" fo:padding-bottom="0cm" fo:border-left="0.05pt solid #c0c0c0" fo:border-right="none" fo:border-top="0.05pt solid #c0c0c0" fo:border-bottom="0.05pt solid #c0c0c0">
        <style:background-image/>
      </style:table-cell-properties>
    </style:style>
    <style:style style:name="Tableau125.C1" style:family="table-cell">
      <style:table-cell-properties style:vertical-align="middle" fo:background-color="#f5fffa" fo:padding-left="0.049cm" fo:padding-right="0.049cm" fo:padding-top="0cm" fo:padding-bottom="0cm" fo:border="0.05pt solid #c0c0c0">
        <style:background-image/>
      </style:table-cell-properties>
    </style:style>
    <style:style style:name="Tableau125.2" style:family="table-row">
      <style:table-row-properties style:min-row-height="2.249cm" fo:background-color="transparent" fo:keep-together="auto">
        <style:background-image/>
      </style:table-row-properties>
    </style:style>
    <style:style style:name="Tableau125.B2" style:family="table-cell">
      <style:table-cell-properties style:vertical-align="middle" fo:background-color="#f5fffa" fo:padding-left="0.049cm" fo:padding-right="0.049cm" fo:padding-top="0cm" fo:padding-bottom="0cm" fo:border-left="0.05pt solid #c0c0c0" fo:border-right="0.05pt solid #c0c0c0" fo:border-top="none" fo:border-bottom="0.05pt solid #c0c0c0">
        <style:background-image/>
      </style:table-cell-properties>
    </style:style>
    <style:style style:name="Tableau125.3" style:family="table-row">
      <style:table-row-properties style:min-row-height="2.302cm" fo:background-color="transparent" fo:keep-together="auto">
        <style:background-image/>
      </style:table-row-properties>
    </style:style>
    <style:style style:name="Tableau126" style:family="table">
      <style:table-properties style:width="5.001cm" table:align="center" fo:background-color="transparent">
        <style:background-image/>
      </style:table-properties>
    </style:style>
    <style:style style:name="Tableau126.A" style:family="table-column">
      <style:table-column-properties style:column-width="0.917cm"/>
    </style:style>
    <style:style style:name="Tableau126.B" style:family="table-column">
      <style:table-column-properties style:column-width="4.083cm"/>
    </style:style>
    <style:style style:name="Tableau126.1" style:family="table-row">
      <style:table-row-properties fo:background-color="transparent">
        <style:background-image/>
      </style:table-row-properties>
    </style:style>
    <style:style style:name="Tableau126.A1" style:family="table-cell">
      <style:table-cell-properties style:vertical-align="middle" fo:padding="0cm" fo:border="none"/>
    </style:style>
    <style:style style:name="Tableau127" style:family="table">
      <style:table-properties style:width="14.367cm" table:align="center" fo:background-color="transparent">
        <style:background-image/>
      </style:table-properties>
    </style:style>
    <style:style style:name="Tableau127.A" style:family="table-column">
      <style:table-column-properties style:column-width="7.197cm"/>
    </style:style>
    <style:style style:name="Tableau127.B" style:family="table-column">
      <style:table-column-properties style:column-width="0.609cm"/>
    </style:style>
    <style:style style:name="Tableau127.C" style:family="table-column">
      <style:table-column-properties style:column-width="3.016cm"/>
    </style:style>
    <style:style style:name="Tableau127.D" style:family="table-column">
      <style:table-column-properties style:column-width="0.582cm"/>
    </style:style>
    <style:style style:name="Tableau127.E" style:family="table-column">
      <style:table-column-properties style:column-width="2.963cm"/>
    </style:style>
    <style:style style:name="Tableau127.1" style:family="table-row">
      <style:table-row-properties style:min-row-height="0.794cm" fo:background-color="transparent">
        <style:background-image/>
      </style:table-row-properties>
    </style:style>
    <style:style style:name="Tableau127.A1" style:family="table-cell">
      <style:table-cell-properties style:vertical-align="middle" fo:padding="0.097cm" fo:border="none"/>
    </style:style>
    <style:style style:name="Tableau128" style:family="table">
      <style:table-properties style:width="18.891cm" fo:margin-top="0cm" fo:margin-bottom="0cm" fo:break-before="auto" fo:break-after="auto" table:align="center" fo:background-color="transparent">
        <style:background-image/>
      </style:table-properties>
    </style:style>
    <style:style style:name="Tableau128.A" style:family="table-column">
      <style:table-column-properties style:column-width="5.45cm"/>
    </style:style>
    <style:style style:name="Tableau128.B" style:family="table-column">
      <style:table-column-properties style:column-width="4.154cm"/>
    </style:style>
    <style:style style:name="Tableau128.C" style:family="table-column">
      <style:table-column-properties style:column-width="9.287cm"/>
    </style:style>
    <style:style style:name="Tableau128.1" style:family="table-row">
      <style:table-row-properties style:min-row-height="0.609cm" fo:background-color="transparent" fo:keep-together="auto">
        <style:background-image/>
      </style:table-row-properties>
    </style:style>
    <style:style style:name="Tableau128.A1" style:family="table-cell">
      <style:table-cell-properties style:vertical-align="middle" fo:background-color="#f5fffa" fo:padding-left="0.049cm" fo:padding-right="0.049cm" fo:padding-top="0cm" fo:padding-bottom="0cm" fo:border-left="0.05pt solid #c0c0c0" fo:border-right="none" fo:border-top="0.05pt solid #c0c0c0" fo:border-bottom="0.05pt solid #c0c0c0">
        <style:background-image/>
      </style:table-cell-properties>
    </style:style>
    <style:style style:name="Tableau128.C1" style:family="table-cell">
      <style:table-cell-properties style:vertical-align="middle" fo:background-color="#f5fffa" fo:padding-left="0.049cm" fo:padding-right="0.049cm" fo:padding-top="0cm" fo:padding-bottom="0cm" fo:border="0.05pt solid #c0c0c0">
        <style:background-image/>
      </style:table-cell-properties>
    </style:style>
    <style:style style:name="Tableau128.2" style:family="table-row">
      <style:table-row-properties style:min-row-height="2.54cm" fo:background-color="transparent" fo:keep-together="auto">
        <style:background-image/>
      </style:table-row-properties>
    </style:style>
    <style:style style:name="Tableau128.B2" style:family="table-cell">
      <style:table-cell-properties style:vertical-align="middle" fo:background-color="#f5fffa" fo:padding-left="0.049cm" fo:padding-right="0.049cm" fo:padding-top="0cm" fo:padding-bottom="0cm" fo:border-left="0.05pt solid #c0c0c0" fo:border-right="0.05pt solid #c0c0c0" fo:border-top="none" fo:border-bottom="0.05pt solid #c0c0c0">
        <style:background-image/>
      </style:table-cell-properties>
    </style:style>
    <style:style style:name="Tableau128.3" style:family="table-row">
      <style:table-row-properties style:min-row-height="2.09cm" fo:background-color="transparent" fo:keep-together="auto">
        <style:background-image/>
      </style:table-row-properties>
    </style:style>
    <style:style style:name="Tableau129" style:family="table">
      <style:table-properties style:width="5.001cm" table:align="center" fo:background-color="transparent">
        <style:background-image/>
      </style:table-properties>
    </style:style>
    <style:style style:name="Tableau129.A" style:family="table-column">
      <style:table-column-properties style:column-width="0.944cm"/>
    </style:style>
    <style:style style:name="Tableau129.B" style:family="table-column">
      <style:table-column-properties style:column-width="4.057cm"/>
    </style:style>
    <style:style style:name="Tableau129.1" style:family="table-row">
      <style:table-row-properties fo:background-color="transparent">
        <style:background-image/>
      </style:table-row-properties>
    </style:style>
    <style:style style:name="Tableau129.A1" style:family="table-cell">
      <style:table-cell-properties style:vertical-align="middle" fo:padding="0cm" fo:border="none"/>
    </style:style>
    <style:style style:name="Tableau130" style:family="table">
      <style:table-properties style:width="13.194cm" table:align="center" fo:background-color="transparent">
        <style:background-image/>
      </style:table-properties>
    </style:style>
    <style:style style:name="Tableau130.A" style:family="table-column">
      <style:table-column-properties style:column-width="5.212cm"/>
    </style:style>
    <style:style style:name="Tableau130.B" style:family="table-column">
      <style:table-column-properties style:column-width="0.609cm"/>
    </style:style>
    <style:style style:name="Tableau130.C" style:family="table-column">
      <style:table-column-properties style:column-width="3.334cm"/>
    </style:style>
    <style:style style:name="Tableau130.D" style:family="table-column">
      <style:table-column-properties style:column-width="0.9cm"/>
    </style:style>
    <style:style style:name="Tableau130.E" style:family="table-column">
      <style:table-column-properties style:column-width="3.14cm"/>
    </style:style>
    <style:style style:name="Tableau130.1" style:family="table-row">
      <style:table-row-properties style:min-row-height="0.794cm" fo:background-color="transparent">
        <style:background-image/>
      </style:table-row-properties>
    </style:style>
    <style:style style:name="Tableau130.A1" style:family="table-cell">
      <style:table-cell-properties style:vertical-align="middle" fo:padding="0.097cm" fo:border="none"/>
    </style:style>
    <style:style style:name="Tableau22" style:family="table" style:master-page-name="Notice">
      <style:table-properties style:width="20.301cm" style:page-number="auto" fo:break-before="auto" fo:break-after="auto" table:align="center" fo:background-color="transparent">
        <style:background-image/>
      </style:table-properties>
    </style:style>
    <style:style style:name="Tableau22.A" style:family="table-column">
      <style:table-column-properties style:column-width="19.001cm"/>
    </style:style>
    <style:style style:name="Tableau22.B" style:family="table-column">
      <style:table-column-properties style:column-width="1.3cm"/>
    </style:style>
    <style:style style:name="Tableau22.1" style:family="table-row">
      <style:table-row-properties style:min-row-height="0.649cm" fo:background-color="transparent">
        <style:background-image/>
      </style:table-row-properties>
    </style:style>
    <style:style style:name="Tableau22.A1" style:family="table-cell">
      <style:table-cell-properties style:vertical-align="middle" fo:background-color="#00008b" fo:padding="0.097cm" fo:border-left="none" fo:border-right="none" fo:border-top="none" fo:border-bottom="0.05pt solid #778899">
        <style:background-image/>
      </style:table-cell-properties>
    </style:style>
    <style:style style:name="Tableau22.2" style:family="table-row">
      <style:table-row-properties style:min-row-height="1.549cm" fo:background-color="transparent">
        <style:background-image/>
      </style:table-row-properties>
    </style:style>
    <style:style style:name="Tableau22.A2" style:family="table-cell">
      <style:table-cell-properties style:vertical-align="middle" fo:background-color="transparent" fo:padding="0.097cm" fo:border-left="none" fo:border-right="none" fo:border-top="none" fo:border-bottom="0.05pt solid #778899">
        <style:background-image/>
      </style:table-cell-properties>
    </style:style>
    <style:style style:name="Tableau22.B2" style:family="table-cell">
      <style:table-cell-properties style:vertical-align="middle" fo:background-color="transparent" fo:padding="0.097cm" fo:border="none">
        <style:background-image/>
      </style:table-cell-properties>
    </style:style>
    <style:style style:name="Tableau22.3" style:family="table-row">
      <style:table-row-properties style:min-row-height="1.674cm" fo:background-color="transparent">
        <style:background-image/>
      </style:table-row-properties>
    </style:style>
    <style:style style:name="Tableau22.4" style:family="table-row">
      <style:table-row-properties style:min-row-height="6.387cm" fo:background-color="transparent">
        <style:background-image/>
      </style:table-row-properties>
    </style:style>
    <style:style style:name="Tableau22.5" style:family="table-row">
      <style:table-row-properties style:min-row-height="0.753cm" fo:background-color="transparent">
        <style:background-image/>
      </style:table-row-properties>
    </style:style>
    <style:style style:name="Tableau22.6" style:family="table-row">
      <style:table-row-properties style:min-row-height="1.707cm" fo:background-color="transparent">
        <style:background-image/>
      </style:table-row-properties>
    </style:style>
    <style:style style:name="Tableau25" style:family="table">
      <style:table-properties style:width="17.597cm" fo:margin-top="0cm" fo:margin-bottom="0cm" table:align="center" fo:background-color="transparent">
        <style:background-image/>
      </style:table-properties>
    </style:style>
    <style:style style:name="Tableau25.A" style:family="table-column">
      <style:table-column-properties style:column-width="9.657cm"/>
    </style:style>
    <style:style style:name="Tableau25.B" style:family="table-column">
      <style:table-column-properties style:column-width="4.154cm"/>
    </style:style>
    <style:style style:name="Tableau25.C" style:family="table-column">
      <style:table-column-properties style:column-width="3.785cm"/>
    </style:style>
    <style:style style:name="Tableau25.1" style:family="table-row">
      <style:table-row-properties style:min-row-height="0.695cm" fo:background-color="transparent" fo:keep-together="auto">
        <style:background-image/>
      </style:table-row-properties>
    </style:style>
    <style:style style:name="Tableau25.A1" style:family="table-cell">
      <style:table-cell-properties style:vertical-align="middle" fo:background-color="#00008b" fo:padding="0.049cm" fo:border-left="0.05pt solid #778899" fo:border-right="none" fo:border-top="0.05pt solid #778899" fo:border-bottom="0.05pt solid #778899">
        <style:background-image/>
      </style:table-cell-properties>
    </style:style>
    <style:style style:name="Tableau25.C1" style:family="table-cell">
      <style:table-cell-properties style:vertical-align="middle" fo:background-color="#00008b" fo:padding="0.049cm" fo:border="0.05pt solid #778899">
        <style:background-image/>
      </style:table-cell-properties>
    </style:style>
    <style:style style:name="Tableau25.2" style:family="table-row">
      <style:table-row-properties style:min-row-height="0.654cm" fo:background-color="transparent" fo:keep-together="auto">
        <style:background-image/>
      </style:table-row-properties>
    </style:style>
    <style:style style:name="Tableau25.A2" style:family="table-cell">
      <style:table-cell-properties style:vertical-align="middle" fo:padding="0.049cm" fo:border-left="0.05pt solid #778899" fo:border-right="none" fo:border-top="none" fo:border-bottom="0.05pt solid #778899"/>
    </style:style>
    <style:style style:name="Tableau25.B2" style:family="table-cell">
      <style:table-cell-properties style:vertical-align="middle" fo:padding="0.049cm" fo:border-left="0.05pt solid #778899" fo:border-right="none" fo:border-top="none" fo:border-bottom="0.05pt solid #778899"/>
    </style:style>
    <style:style style:name="Tableau25.C2" style:family="table-cell">
      <style:table-cell-properties style:vertical-align="middle" fo:padding="0.049cm" fo:border-left="0.05pt solid #778899" fo:border-right="0.05pt solid #778899" fo:border-top="none" fo:border-bottom="0.05pt solid #778899"/>
    </style:style>
    <style:style style:name="Tableau25.A3" style:family="table-cell">
      <style:table-cell-properties style:vertical-align="middle" fo:padding="0.049cm" fo:border-left="0.05pt solid #778899" fo:border-right="none" fo:border-top="none" fo:border-bottom="0.05pt solid #778899"/>
    </style:style>
    <style:style style:name="Tableau25.B3" style:family="table-cell">
      <style:table-cell-properties style:vertical-align="middle" fo:padding="0.049cm" fo:border-left="0.05pt solid #778899" fo:border-right="none" fo:border-top="none" fo:border-bottom="0.05pt solid #778899"/>
    </style:style>
    <style:style style:name="Tableau25.C3" style:family="table-cell">
      <style:table-cell-properties style:vertical-align="middle" fo:padding="0.049cm" fo:border-left="0.05pt solid #778899" fo:border-right="0.05pt solid #778899" fo:border-top="none" fo:border-bottom="0.05pt solid #778899"/>
    </style:style>
    <style:style style:name="Tableau25.A4" style:family="table-cell">
      <style:table-cell-properties style:vertical-align="middle" fo:padding="0.049cm" fo:border-left="0.05pt solid #778899" fo:border-right="none" fo:border-top="none" fo:border-bottom="0.05pt solid #778899"/>
    </style:style>
    <style:style style:name="Tableau25.B4" style:family="table-cell">
      <style:table-cell-properties style:vertical-align="middle" fo:padding="0.049cm" fo:border-left="0.05pt solid #778899" fo:border-right="none" fo:border-top="none" fo:border-bottom="0.05pt solid #778899"/>
    </style:style>
    <style:style style:name="Tableau25.C4" style:family="table-cell">
      <style:table-cell-properties style:vertical-align="middle" fo:padding="0.049cm" fo:border-left="0.05pt solid #778899" fo:border-right="0.05pt solid #778899" fo:border-top="none" fo:border-bottom="0.05pt solid #778899"/>
    </style:style>
    <style:style style:name="Tableau25.A5" style:family="table-cell">
      <style:table-cell-properties style:vertical-align="middle" fo:padding="0.049cm" fo:border-left="0.05pt solid #778899" fo:border-right="none" fo:border-top="none" fo:border-bottom="0.05pt solid #778899"/>
    </style:style>
    <style:style style:name="Tableau25.B5" style:family="table-cell">
      <style:table-cell-properties style:vertical-align="middle" fo:padding="0.049cm" fo:border-left="0.05pt solid #778899" fo:border-right="none" fo:border-top="none" fo:border-bottom="0.05pt solid #778899"/>
    </style:style>
    <style:style style:name="Tableau25.C5" style:family="table-cell">
      <style:table-cell-properties style:vertical-align="middle" fo:padding="0.049cm" fo:border-left="0.05pt solid #778899" fo:border-right="0.05pt solid #778899" fo:border-top="none" fo:border-bottom="0.05pt solid #778899"/>
    </style:style>
    <style:style style:name="Tableau25.A6" style:family="table-cell">
      <style:table-cell-properties style:vertical-align="middle" fo:padding="0.049cm" fo:border-left="0.05pt solid #778899" fo:border-right="none" fo:border-top="none" fo:border-bottom="0.05pt solid #778899"/>
    </style:style>
    <style:style style:name="Tableau25.B6" style:family="table-cell">
      <style:table-cell-properties style:vertical-align="middle" fo:padding="0.049cm" fo:border-left="0.05pt solid #778899" fo:border-right="none" fo:border-top="none" fo:border-bottom="0.05pt solid #778899"/>
    </style:style>
    <style:style style:name="Tableau25.C6" style:family="table-cell">
      <style:table-cell-properties style:vertical-align="middle" fo:padding="0.049cm" fo:border-left="0.05pt solid #778899" fo:border-right="0.05pt solid #778899" fo:border-top="none" fo:border-bottom="0.05pt solid #778899"/>
    </style:style>
    <style:style style:name="Tableau25.A7" style:family="table-cell">
      <style:table-cell-properties style:vertical-align="middle" fo:padding="0.049cm" fo:border-left="0.05pt solid #778899" fo:border-right="none" fo:border-top="none" fo:border-bottom="0.05pt solid #778899"/>
    </style:style>
    <style:style style:name="Tableau25.B7" style:family="table-cell">
      <style:table-cell-properties style:vertical-align="middle" fo:padding="0.049cm" fo:border-left="0.05pt solid #778899" fo:border-right="none" fo:border-top="none" fo:border-bottom="0.05pt solid #778899"/>
    </style:style>
    <style:style style:name="Tableau25.C7" style:family="table-cell">
      <style:table-cell-properties style:vertical-align="middle" fo:padding="0.049cm" fo:border-left="0.05pt solid #778899" fo:border-right="0.05pt solid #778899" fo:border-top="none" fo:border-bottom="0.05pt solid #778899"/>
    </style:style>
    <style:style style:name="Tableau25.A8" style:family="table-cell">
      <style:table-cell-properties style:vertical-align="middle" fo:padding="0.049cm" fo:border-left="0.05pt solid #778899" fo:border-right="none" fo:border-top="none" fo:border-bottom="0.05pt solid #778899"/>
    </style:style>
    <style:style style:name="Tableau25.B8" style:family="table-cell">
      <style:table-cell-properties style:vertical-align="middle" fo:padding="0.049cm" fo:border-left="0.05pt solid #778899" fo:border-right="none" fo:border-top="none" fo:border-bottom="0.05pt solid #778899"/>
    </style:style>
    <style:style style:name="Tableau25.C8" style:family="table-cell">
      <style:table-cell-properties style:vertical-align="middle" fo:padding="0.049cm" fo:border-left="0.05pt solid #778899" fo:border-right="0.05pt solid #778899" fo:border-top="none" fo:border-bottom="0.05pt solid #778899"/>
    </style:style>
    <style:style style:name="Tableau25.A9" style:family="table-cell">
      <style:table-cell-properties style:vertical-align="middle" fo:padding="0.049cm" fo:border-left="0.05pt solid #778899" fo:border-right="none" fo:border-top="none" fo:border-bottom="0.05pt solid #778899"/>
    </style:style>
    <style:style style:name="Tableau25.B9" style:family="table-cell">
      <style:table-cell-properties style:vertical-align="middle" fo:padding="0.049cm" fo:border-left="0.05pt solid #778899" fo:border-right="none" fo:border-top="none" fo:border-bottom="0.05pt solid #778899"/>
    </style:style>
    <style:style style:name="Tableau25.C9" style:family="table-cell">
      <style:table-cell-properties style:vertical-align="middle" fo:padding="0.049cm" fo:border-left="0.05pt solid #778899" fo:border-right="0.05pt solid #778899" fo:border-top="none" fo:border-bottom="0.05pt solid #778899"/>
    </style:style>
    <style:style style:name="Tableau63" style:family="table" style:master-page-name="Notice">
      <style:table-properties style:width="20.301cm" style:page-number="auto" table:align="center" fo:background-color="transparent">
        <style:background-image/>
      </style:table-properties>
    </style:style>
    <style:style style:name="Tableau63.A" style:family="table-column">
      <style:table-column-properties style:column-width="19.001cm"/>
    </style:style>
    <style:style style:name="Tableau63.B" style:family="table-column">
      <style:table-column-properties style:column-width="1.3cm"/>
    </style:style>
    <style:style style:name="Tableau63.1" style:family="table-row">
      <style:table-row-properties style:min-row-height="5.609cm" fo:background-color="transparent">
        <style:background-image/>
      </style:table-row-properties>
    </style:style>
    <style:style style:name="Tableau63.A1" style:family="table-cell">
      <style:table-cell-properties style:vertical-align="middle" fo:padding="0.097cm" fo:border-left="none" fo:border-right="none" fo:border-top="none" fo:border-bottom="0.05pt solid #778899"/>
    </style:style>
    <style:style style:name="Tableau63.B1" style:family="table-cell">
      <style:table-cell-properties fo:padding="0.097cm" fo:border="none"/>
    </style:style>
    <style:style style:name="Tableau63.2" style:family="table-row">
      <style:table-row-properties style:min-row-height="0.794cm" fo:background-color="transparent">
        <style:background-image/>
      </style:table-row-properties>
    </style:style>
    <style:style style:name="Tableau63.A2" style:family="table-cell">
      <style:table-cell-properties style:vertical-align="middle" fo:background-color="#00008b" fo:padding="0.097cm" fo:border-left="none" fo:border-right="none" fo:border-top="none" fo:border-bottom="0.05pt solid #778899">
        <style:background-image/>
      </style:table-cell-properties>
    </style:style>
    <style:style style:name="Tableau63.B2" style:family="table-cell">
      <style:table-cell-properties fo:padding="0.097cm" fo:border="none"/>
    </style:style>
    <style:style style:name="Tableau63.3" style:family="table-row">
      <style:table-row-properties style:min-row-height="3.096cm" fo:background-color="transparent">
        <style:background-image/>
      </style:table-row-properties>
    </style:style>
    <style:style style:name="Tableau63.B3" style:family="table-cell">
      <style:table-cell-properties fo:padding="0.097cm" fo:border="none"/>
    </style:style>
    <style:style style:name="Tableau63.4" style:family="table-row">
      <style:table-row-properties style:min-row-height="0.868cm" fo:background-color="transparent">
        <style:background-image/>
      </style:table-row-properties>
    </style:style>
    <style:style style:name="Tableau63.B4" style:family="table-cell">
      <style:table-cell-properties fo:padding="0.097cm" fo:border="none"/>
    </style:style>
    <style:style style:name="Tableau63.5" style:family="table-row">
      <style:table-row-properties style:min-row-height="10.933cm" fo:background-color="transparent">
        <style:background-image/>
      </style:table-row-properties>
    </style:style>
    <style:style style:name="Tableau63.B5" style:family="table-cell">
      <style:table-cell-properties fo:padding="0.097cm" fo:border="none"/>
    </style:style>
    <style:style style:name="Tableau63.6" style:family="table-row">
      <style:table-row-properties style:min-row-height="1.905cm" fo:background-color="transparent">
        <style:background-image/>
      </style:table-row-properties>
    </style:style>
    <style:style style:name="Tableau63.A6" style:family="table-cell">
      <style:table-cell-properties style:vertical-align="middle" fo:padding="0.097cm" fo:border="none"/>
    </style:style>
    <style:style style:name="Tableau63.B6" style:family="table-cell">
      <style:table-cell-properties fo:padding="0.097cm" fo:border="none"/>
    </style:style>
    <style:style style:name="Tableau7" style:family="table">
      <style:table-properties style:width="18.309cm" table:align="center" fo:background-color="transparent">
        <style:background-image/>
      </style:table-properties>
    </style:style>
    <style:style style:name="Tableau7.A" style:family="table-column">
      <style:table-column-properties style:column-width="12.197cm"/>
    </style:style>
    <style:style style:name="Tableau7.B" style:family="table-column">
      <style:table-column-properties style:column-width="6.112cm"/>
    </style:style>
    <style:style style:name="Tableau7.1" style:family="table-row">
      <style:table-row-properties style:min-row-height="0.503cm" fo:background-color="transparent">
        <style:background-image/>
      </style:table-row-properties>
    </style:style>
    <style:style style:name="Tableau7.A1" style:family="table-cell">
      <style:table-cell-properties style:vertical-align="middle" fo:background-color="#00008b" fo:padding="0cm" fo:border-left="0.05pt solid #778899" fo:border-right="0.05pt solid #778899" fo:border-top="none" fo:border-bottom="none">
        <style:background-image/>
      </style:table-cell-properties>
    </style:style>
    <style:style style:name="Tableau7.2" style:family="table-row">
      <style:table-row-properties style:min-row-height="0.688cm" fo:background-color="transparent">
        <style:background-image/>
      </style:table-row-properties>
    </style:style>
    <style:style style:name="Tableau7.A2" style:family="table-cell">
      <style:table-cell-properties style:vertical-align="middle" fo:padding="0cm" fo:border-left="0.05pt solid #778899" fo:border-right="0.05pt solid #778899" fo:border-top="none" fo:border-bottom="none"/>
    </style:style>
    <style:style style:name="Tableau7.A3" style:family="table-cell">
      <style:table-cell-properties style:vertical-align="middle" fo:padding="0cm" fo:border-left="0.05pt solid #778899" fo:border-right="none" fo:border-top="none" fo:border-bottom="0.05pt solid #778899"/>
    </style:style>
    <style:style style:name="Tableau7.B3" style:family="table-cell">
      <style:table-cell-properties style:vertical-align="middle" fo:padding="0cm" fo:border-left="none" fo:border-right="0.05pt solid #778899" fo:border-top="none" fo:border-bottom="0.05pt solid #778899"/>
    </style:style>
    <style:style style:name="Tableau109" style:family="table" style:master-page-name="Notice">
      <style:table-properties style:width="20.301cm" style:page-number="auto" table:align="center" fo:background-color="transparent">
        <style:background-image/>
      </style:table-properties>
    </style:style>
    <style:style style:name="Tableau109.A" style:family="table-column">
      <style:table-column-properties style:column-width="19.001cm"/>
    </style:style>
    <style:style style:name="Tableau109.B" style:family="table-column">
      <style:table-column-properties style:column-width="1.3cm"/>
    </style:style>
    <style:style style:name="Tableau109.1" style:family="table-row">
      <style:table-row-properties style:min-row-height="5.318cm" fo:background-color="transparent">
        <style:background-image/>
      </style:table-row-properties>
    </style:style>
    <style:style style:name="Tableau109.A1" style:family="table-cell">
      <style:table-cell-properties style:vertical-align="middle" fo:background-color="transparent" fo:padding="0.097cm" fo:border-left="none" fo:border-right="none" fo:border-top="none" fo:border-bottom="0.05pt solid #778899">
        <style:background-image/>
      </style:table-cell-properties>
    </style:style>
    <style:style style:name="Tableau109.B1" style:family="table-cell">
      <style:table-cell-properties fo:background-color="transparent" fo:padding="0.097cm" fo:border="none">
        <style:background-image/>
      </style:table-cell-properties>
    </style:style>
    <style:style style:name="Tableau109.2" style:family="table-row">
      <style:table-row-properties style:min-row-height="2.746cm" fo:background-color="transparent">
        <style:background-image/>
      </style:table-row-properties>
    </style:style>
    <style:style style:name="Tableau109.B2" style:family="table-cell">
      <style:table-cell-properties fo:background-color="transparent" fo:padding="0.097cm" fo:border="none">
        <style:background-image/>
      </style:table-cell-properties>
    </style:style>
    <style:style style:name="Tableau109.3" style:family="table-row">
      <style:table-row-properties style:min-row-height="15.051cm" fo:background-color="transparent">
        <style:background-image/>
      </style:table-row-properties>
    </style:style>
    <style:style style:name="Tableau109.A3" style:family="table-cell">
      <style:table-cell-properties style:vertical-align="middle" fo:background-color="#f5fffa" fo:padding="0.097cm" fo:border="none">
        <style:background-image/>
      </style:table-cell-properties>
    </style:style>
    <style:style style:name="Tableau109.B3" style:family="table-cell">
      <style:table-cell-properties fo:background-color="transparent" fo:padding="0.097cm" fo:border="none">
        <style:background-image/>
      </style:table-cell-properties>
    </style:style>
    <style:style style:name="Tableau29" style:family="table" style:master-page-name="First_20_Page">
      <style:table-properties style:width="18.5cm" fo:margin-top="0cm" fo:margin-bottom="0cm" style:page-number="auto" fo:break-before="auto" fo:break-after="auto" table:align="center" fo:background-color="transparent">
        <style:background-image/>
      </style:table-properties>
    </style:style>
    <style:style style:name="Tableau29.A" style:family="table-column">
      <style:table-column-properties style:column-width="10.352cm"/>
    </style:style>
    <style:style style:name="Tableau29.B" style:family="table-column">
      <style:table-column-properties style:column-width="8.147cm"/>
    </style:style>
    <style:style style:name="Tableau29.1" style:family="table-row">
      <style:table-row-properties style:min-row-height="0.699cm" fo:background-color="transparent" fo:keep-together="auto">
        <style:background-image/>
      </style:table-row-properties>
    </style:style>
    <style:style style:name="Tableau29.A1" style:family="table-cell">
      <style:table-cell-properties style:vertical-align="middle" fo:background-color="#00008b" fo:padding="0.101cm" fo:border-left="0.05pt solid #a9a9a9" fo:border-right="none" fo:border-top="0.05pt solid #a9a9a9" fo:border-bottom="0.05pt solid #a9a9a9">
        <style:background-image/>
      </style:table-cell-properties>
    </style:style>
    <style:style style:name="Tableau29.B1" style:family="table-cell">
      <style:table-cell-properties style:vertical-align="middle" fo:background-color="#00008b" fo:padding="0.101cm" fo:border="0.05pt solid #a9a9a9">
        <style:background-image/>
      </style:table-cell-properties>
    </style:style>
    <style:style style:name="Tableau29.2" style:family="table-row">
      <style:table-row-properties style:min-row-height="0.616cm" fo:background-color="transparent" fo:keep-together="auto">
        <style:background-image/>
      </style:table-row-properties>
    </style:style>
    <style:style style:name="Tableau29.A2" style:family="table-cell">
      <style:table-cell-properties style:vertical-align="middle" fo:padding="0.101cm" fo:border-left="0.05pt solid #a9a9a9" fo:border-right="none" fo:border-top="none" fo:border-bottom="0.05pt solid #a9a9a9"/>
    </style:style>
    <style:style style:name="Tableau29.B2" style:family="table-cell">
      <style:table-cell-properties style:vertical-align="middle" fo:padding="0.101cm" fo:border-left="0.05pt solid #a9a9a9" fo:border-right="0.05pt solid #a9a9a9" fo:border-top="none" fo:border-bottom="0.05pt solid #a9a9a9"/>
    </style:style>
    <style:style style:name="Tableau29.3" style:family="table-row">
      <style:table-row-properties style:min-row-height="0.605cm" fo:background-color="transparent" fo:keep-together="auto">
        <style:background-image/>
      </style:table-row-properties>
    </style:style>
    <style:style style:name="Tableau29.A3" style:family="table-cell">
      <style:table-cell-properties style:vertical-align="middle" fo:padding="0.101cm" fo:border-left="0.05pt solid #a9a9a9" fo:border-right="none" fo:border-top="none" fo:border-bottom="0.05pt solid #a9a9a9"/>
    </style:style>
    <style:style style:name="Tableau29.B3" style:family="table-cell">
      <style:table-cell-properties style:vertical-align="middle" fo:padding="0.101cm" fo:border-left="0.05pt solid #a9a9a9" fo:border-right="0.05pt solid #a9a9a9" fo:border-top="none" fo:border-bottom="0.05pt solid #a9a9a9"/>
    </style:style>
    <style:style style:name="Tableau29.A4" style:family="table-cell">
      <style:table-cell-properties style:vertical-align="middle" fo:padding="0.101cm" fo:border-left="0.05pt solid #a9a9a9" fo:border-right="none" fo:border-top="none" fo:border-bottom="0.05pt solid #a9a9a9"/>
    </style:style>
    <style:style style:name="Tableau29.B4" style:family="table-cell">
      <style:table-cell-properties style:vertical-align="middle" fo:padding="0.101cm" fo:border-left="0.05pt solid #a9a9a9" fo:border-right="0.05pt solid #a9a9a9" fo:border-top="none" fo:border-bottom="0.05pt solid #a9a9a9"/>
    </style:style>
    <style:style style:name="Tableau29.A5" style:family="table-cell">
      <style:table-cell-properties style:vertical-align="middle" fo:padding="0.101cm" fo:border-left="0.05pt solid #a9a9a9" fo:border-right="none" fo:border-top="none" fo:border-bottom="0.05pt solid #a9a9a9"/>
    </style:style>
    <style:style style:name="Tableau29.B5" style:family="table-cell">
      <style:table-cell-properties style:vertical-align="middle" fo:padding="0.101cm" fo:border-left="0.05pt solid #a9a9a9" fo:border-right="0.05pt solid #a9a9a9" fo:border-top="none" fo:border-bottom="0.05pt solid #a9a9a9"/>
    </style:style>
    <style:style style:name="Tableau29.A6" style:family="table-cell">
      <style:table-cell-properties style:vertical-align="middle" fo:padding="0.101cm" fo:border-left="0.05pt solid #a9a9a9" fo:border-right="none" fo:border-top="none" fo:border-bottom="0.05pt solid #a9a9a9"/>
    </style:style>
    <style:style style:name="Tableau29.B6" style:family="table-cell">
      <style:table-cell-properties style:vertical-align="middle" fo:padding="0.101cm" fo:border-left="0.05pt solid #a9a9a9" fo:border-right="0.05pt solid #a9a9a9" fo:border-top="none" fo:border-bottom="0.05pt solid #a9a9a9"/>
    </style:style>
    <style:style style:name="Tableau29.A7" style:family="table-cell">
      <style:table-cell-properties style:vertical-align="middle" fo:padding="0.101cm" fo:border-left="0.05pt solid #a9a9a9" fo:border-right="none" fo:border-top="none" fo:border-bottom="0.05pt solid #a9a9a9"/>
    </style:style>
    <style:style style:name="Tableau29.B7" style:family="table-cell">
      <style:table-cell-properties style:vertical-align="middle" fo:padding="0.101cm" fo:border-left="0.05pt solid #a9a9a9" fo:border-right="0.05pt solid #a9a9a9" fo:border-top="none" fo:border-bottom="0.05pt solid #a9a9a9"/>
    </style:style>
    <style:style style:name="Tableau29.A8" style:family="table-cell">
      <style:table-cell-properties style:vertical-align="middle" fo:padding="0.101cm" fo:border-left="0.05pt solid #a9a9a9" fo:border-right="none" fo:border-top="none" fo:border-bottom="0.05pt solid #a9a9a9"/>
    </style:style>
    <style:style style:name="Tableau29.B8" style:family="table-cell">
      <style:table-cell-properties style:vertical-align="middle" fo:padding="0.101cm" fo:border-left="0.05pt solid #a9a9a9" fo:border-right="0.05pt solid #a9a9a9" fo:border-top="none" fo:border-bottom="0.05pt solid #a9a9a9"/>
    </style:style>
    <style:style style:name="Tableau29.A9" style:family="table-cell">
      <style:table-cell-properties style:vertical-align="middle" fo:padding="0.101cm" fo:border-left="0.05pt solid #a9a9a9" fo:border-right="none" fo:border-top="none" fo:border-bottom="0.05pt solid #a9a9a9"/>
    </style:style>
    <style:style style:name="Tableau29.B9" style:family="table-cell">
      <style:table-cell-properties style:vertical-align="middle" fo:padding="0.101cm" fo:border-left="0.05pt solid #a9a9a9" fo:border-right="0.05pt solid #a9a9a9" fo:border-top="none" fo:border-bottom="0.05pt solid #a9a9a9"/>
    </style:style>
    <style:style style:name="Tableau47" style:family="table">
      <style:table-properties style:width="18.805cm" table:align="margins" fo:background-color="transparent">
        <style:background-image/>
      </style:table-properties>
    </style:style>
    <style:style style:name="Tableau47.A" style:family="table-column">
      <style:table-column-properties style:column-width="4.313cm" style:rel-column-width="15028*"/>
    </style:style>
    <style:style style:name="Tableau47.B" style:family="table-column">
      <style:table-column-properties style:column-width="8.223cm" style:rel-column-width="28661*"/>
    </style:style>
    <style:style style:name="Tableau47.C" style:family="table-column">
      <style:table-column-properties style:column-width="6.269cm" style:rel-column-width="21846*"/>
    </style:style>
    <style:style style:name="Tableau47.1" style:family="table-row">
      <style:table-row-properties fo:background-color="transparent">
        <style:background-image/>
      </style:table-row-properties>
    </style:style>
    <style:style style:name="Tableau47.A1" style:family="table-cell">
      <style:table-cell-properties style:vertical-align="middle" fo:padding-left="0.101cm" fo:padding-right="0.101cm" fo:padding-top="0.101cm" fo:padding-bottom="0.049cm" fo:border-left="0.05pt solid #778899" fo:border-right="none" fo:border-top="0.05pt solid #778899" fo:border-bottom="0.05pt solid #778899"/>
    </style:style>
    <style:style style:name="Tableau47.C1" style:family="table-cell">
      <style:table-cell-properties style:vertical-align="middle" fo:padding-left="0.101cm" fo:padding-right="0.101cm" fo:padding-top="0.101cm" fo:padding-bottom="0.049cm" fo:border="0.05pt solid #778899"/>
    </style:style>
    <style:style style:name="Tableau47.A2" style:family="table-cell">
      <style:table-cell-properties style:vertical-align="middle" fo:padding-left="0.101cm" fo:padding-right="0.101cm" fo:padding-top="0.101cm" fo:padding-bottom="0.049cm" fo:border-left="0.05pt solid #778899" fo:border-right="none" fo:border-top="none" fo:border-bottom="0.05pt solid #778899"/>
    </style:style>
    <style:style style:name="Tableau47.C2" style:family="table-cell" style:data-style-name="N4">
      <style:table-cell-properties style:vertical-align="middle" fo:padding-left="0.101cm" fo:padding-right="0.101cm" fo:padding-top="0.101cm" fo:padding-bottom="0.049cm" fo:border-left="0.05pt solid #778899" fo:border-right="0.05pt solid #778899" fo:border-top="none" fo:border-bottom="0.05pt solid #778899"/>
    </style:style>
    <style:style style:name="Tableau48" style:family="table">
      <style:table-properties style:width="9.287cm" fo:margin-left="4.538cm" table:align="left"/>
    </style:style>
    <style:style style:name="Tableau48.A" style:family="table-column">
      <style:table-column-properties style:column-width="4.842cm"/>
    </style:style>
    <style:style style:name="Tableau48.B" style:family="table-column">
      <style:table-column-properties style:column-width="4.445cm"/>
    </style:style>
    <style:style style:name="Tableau48.A1" style:family="table-cell">
      <style:table-cell-properties style:vertical-align="middle" fo:padding="0.097cm" fo:border-left="0.05pt solid #778899" fo:border-right="none" fo:border-top="0.05pt solid #778899" fo:border-bottom="0.05pt solid #778899"/>
    </style:style>
    <style:style style:name="Tableau48.B1" style:family="table-cell">
      <style:table-cell-properties style:vertical-align="middle" fo:padding="0.097cm" fo:border="0.05pt solid #778899"/>
    </style:style>
    <style:style style:name="Tableau48.A2" style:family="table-cell">
      <style:table-cell-properties style:vertical-align="middle" fo:padding="0.097cm" fo:border-left="0.05pt solid #778899" fo:border-right="none" fo:border-top="none" fo:border-bottom="0.05pt solid #778899"/>
    </style:style>
    <style:style style:name="Tableau48.B2" style:family="table-cell" style:data-style-name="N0">
      <style:table-cell-properties style:vertical-align="middle" fo:padding="0.097cm" fo:border-left="0.05pt solid #778899" fo:border-right="0.05pt solid #778899" fo:border-top="none" fo:border-bottom="0.05pt solid #778899"/>
    </style:style>
    <style:style style:name="Tableau49" style:family="table">
      <style:table-properties style:width="14.21cm" fo:break-before="auto" fo:break-after="auto" table:align="center" fo:background-color="transparent" fo:keep-with-next="auto" style:may-break-between-rows="true" style:writing-mode="page">
        <style:background-image/>
      </style:table-properties>
    </style:style>
    <style:style style:name="Tableau49.A" style:family="table-column">
      <style:table-column-properties style:column-width="2.408cm"/>
    </style:style>
    <style:style style:name="Tableau49.B" style:family="table-column">
      <style:table-column-properties style:column-width="2.147cm"/>
    </style:style>
    <style:style style:name="Tableau49.C" style:family="table-column">
      <style:table-column-properties style:column-width="1.991cm"/>
    </style:style>
    <style:style style:name="Tableau49.E" style:family="table-column">
      <style:table-column-properties style:column-width="1.018cm"/>
    </style:style>
    <style:style style:name="Tableau49.F" style:family="table-column">
      <style:table-column-properties style:column-width="1.873cm"/>
    </style:style>
    <style:style style:name="Tableau49.G" style:family="table-column">
      <style:table-column-properties style:column-width="2.626cm"/>
    </style:style>
    <style:style style:name="Tableau49.1" style:family="table-row">
      <style:table-row-properties style:min-row-height="0.503cm" fo:background-color="transparent">
        <style:background-image/>
      </style:table-row-properties>
    </style:style>
    <style:style style:name="Tableau49.A1" style:family="table-cell">
      <style:table-cell-properties style:vertical-align="middle" fo:background-color="#f5fffa" fo:padding="0.049cm" fo:border-left="0.05pt solid #778899" fo:border-right="none" fo:border-top="none" fo:border-bottom="0.05pt solid #778899">
        <style:background-image/>
      </style:table-cell-properties>
    </style:style>
    <style:style style:name="Tableau49.G1" style:family="table-cell">
      <style:table-cell-properties style:vertical-align="middle" fo:background-color="#f5fffa" fo:padding="0.049cm" fo:border-left="0.05pt solid #778899" fo:border-right="0.05pt solid #778899" fo:border-top="none" fo:border-bottom="0.05pt solid #778899">
        <style:background-image/>
      </style:table-cell-properties>
    </style:style>
    <style:style style:name="Tableau49.2" style:family="table-row">
      <style:table-row-properties style:min-row-height="0.515cm" fo:background-color="transparent">
        <style:background-image/>
      </style:table-row-properties>
    </style:style>
    <style:style style:name="Tableau49.3" style:family="table-row">
      <style:table-row-properties style:min-row-height="0.508cm" fo:background-color="transparent" fo:keep-together="auto">
        <style:background-image/>
      </style:table-row-properties>
    </style:style>
    <style:style style:name="Tableau49.A3" style:family="table-cell" style:data-style-name="N4">
      <style:table-cell-properties style:vertical-align="middle" fo:background-color="#f5fffa" fo:padding="0.049cm" fo:border-left="0.05pt solid #778899" fo:border-right="none" fo:border-top="none" fo:border-bottom="0.05pt solid #778899">
        <style:background-image/>
      </style:table-cell-properties>
    </style:style>
    <style:style style:name="Tableau49.B3" style:family="table-cell" style:data-style-name="N3">
      <style:table-cell-properties style:vertical-align="middle" fo:background-color="#f5fffa" fo:padding="0.049cm" fo:border-left="0.05pt solid #778899" fo:border-right="none" fo:border-top="none" fo:border-bottom="0.05pt solid #778899">
        <style:background-image/>
      </style:table-cell-properties>
    </style:style>
    <style:style style:name="Tableau49.G3" style:family="table-cell" style:data-style-name="N4">
      <style:table-cell-properties style:vertical-align="middle" fo:background-color="#f5fffa" fo:padding="0.049cm" fo:border-left="0.05pt solid #778899" fo:border-right="0.05pt solid #778899" fo:border-top="none" fo:border-bottom="0.05pt solid #778899">
        <style:background-image/>
      </style:table-cell-properties>
    </style:style>
    <style:style style:name="Tableau50" style:family="table">
      <style:table-properties style:width="18.805cm" table:align="margins" fo:background-color="transparent">
        <style:background-image/>
      </style:table-properties>
    </style:style>
    <style:style style:name="Tableau50.A" style:family="table-column">
      <style:table-column-properties style:column-width="2.302cm" style:rel-column-width="8021*"/>
    </style:style>
    <style:style style:name="Tableau50.B" style:family="table-column">
      <style:table-column-properties style:column-width="3.201cm" style:rel-column-width="11156*"/>
    </style:style>
    <style:style style:name="Tableau50.C" style:family="table-column">
      <style:table-column-properties style:column-width="5.001cm" style:rel-column-width="17425*"/>
    </style:style>
    <style:style style:name="Tableau50.D" style:family="table-column">
      <style:table-column-properties style:column-width="3.704cm" style:rel-column-width="12907*"/>
    </style:style>
    <style:style style:name="Tableau50.E" style:family="table-column">
      <style:table-column-properties style:column-width="4.598cm" style:rel-column-width="16026*"/>
    </style:style>
    <style:style style:name="Tableau50.1" style:family="table-row">
      <style:table-row-properties fo:background-color="transparent">
        <style:background-image/>
      </style:table-row-properties>
    </style:style>
    <style:style style:name="Tableau50.A1" style:family="table-cell">
      <style:table-cell-properties style:vertical-align="middle" fo:padding-left="0.101cm" fo:padding-right="0.101cm" fo:padding-top="0.101cm" fo:padding-bottom="0.049cm" fo:border-left="0.05pt solid #778899" fo:border-right="none" fo:border-top="0.05pt solid #778899" fo:border-bottom="0.05pt solid #778899"/>
    </style:style>
    <style:style style:name="Tableau50.E1" style:family="table-cell">
      <style:table-cell-properties style:vertical-align="middle" fo:padding-left="0.101cm" fo:padding-right="0.101cm" fo:padding-top="0.101cm" fo:padding-bottom="0.049cm" fo:border="0.05pt solid #778899"/>
    </style:style>
    <style:style style:name="Tableau50.A2" style:family="table-cell">
      <style:table-cell-properties style:vertical-align="middle" fo:padding-left="0.101cm" fo:padding-right="0.101cm" fo:padding-top="0.101cm" fo:padding-bottom="0.049cm" fo:border-left="0.05pt solid #778899" fo:border-right="none" fo:border-top="none" fo:border-bottom="0.05pt solid #778899"/>
    </style:style>
    <style:style style:name="Tableau50.C2" style:family="table-cell" style:data-style-name="N0">
      <style:table-cell-properties style:vertical-align="middle" fo:padding-left="0.101cm" fo:padding-right="0.101cm" fo:padding-top="0.101cm" fo:padding-bottom="0.049cm" fo:border-left="0.05pt solid #778899" fo:border-right="none" fo:border-top="none" fo:border-bottom="0.05pt solid #778899"/>
    </style:style>
    <style:style style:name="Tableau50.D2" style:family="table-cell" style:data-style-name="N115">
      <style:table-cell-properties style:vertical-align="middle" fo:padding-left="0.101cm" fo:padding-right="0.101cm" fo:padding-top="0.101cm" fo:padding-bottom="0.049cm" fo:border-left="0.05pt solid #778899" fo:border-right="none" fo:border-top="none" fo:border-bottom="0.05pt solid #778899"/>
    </style:style>
    <style:style style:name="Tableau50.E2" style:family="table-cell" style:data-style-name="N4">
      <style:table-cell-properties style:vertical-align="middle" fo:padding-left="0.101cm" fo:padding-right="0.101cm" fo:padding-top="0.101cm" fo:padding-bottom="0.049cm" fo:border-left="0.05pt solid #778899" fo:border-right="0.05pt solid #778899" fo:border-top="none" fo:border-bottom="0.05pt solid #778899"/>
    </style:style>
    <style:style style:name="Tableau52" style:family="table">
      <style:table-properties style:width="18.805cm" table:align="margins" fo:background-color="transparent">
        <style:background-image/>
      </style:table-properties>
    </style:style>
    <style:style style:name="Tableau52.A" style:family="table-column">
      <style:table-column-properties style:column-width="4.313cm" style:rel-column-width="15028*"/>
    </style:style>
    <style:style style:name="Tableau52.B" style:family="table-column">
      <style:table-column-properties style:column-width="8.223cm" style:rel-column-width="28661*"/>
    </style:style>
    <style:style style:name="Tableau52.C" style:family="table-column">
      <style:table-column-properties style:column-width="6.269cm" style:rel-column-width="21846*"/>
    </style:style>
    <style:style style:name="Tableau52.1" style:family="table-row">
      <style:table-row-properties fo:background-color="transparent">
        <style:background-image/>
      </style:table-row-properties>
    </style:style>
    <style:style style:name="Tableau52.A1" style:family="table-cell">
      <style:table-cell-properties style:vertical-align="middle" fo:padding-left="0.101cm" fo:padding-right="0.101cm" fo:padding-top="0.101cm" fo:padding-bottom="0.049cm" fo:border-left="0.05pt solid #778899" fo:border-right="none" fo:border-top="0.05pt solid #778899" fo:border-bottom="0.05pt solid #778899"/>
    </style:style>
    <style:style style:name="Tableau52.C1" style:family="table-cell">
      <style:table-cell-properties style:vertical-align="middle" fo:padding-left="0.101cm" fo:padding-right="0.101cm" fo:padding-top="0.101cm" fo:padding-bottom="0.049cm" fo:border="0.05pt solid #778899"/>
    </style:style>
    <style:style style:name="Tableau52.A2" style:family="table-cell">
      <style:table-cell-properties style:vertical-align="middle" fo:padding-left="0.101cm" fo:padding-right="0.101cm" fo:padding-top="0.101cm" fo:padding-bottom="0.049cm" fo:border-left="0.05pt solid #778899" fo:border-right="none" fo:border-top="none" fo:border-bottom="0.05pt solid #778899"/>
    </style:style>
    <style:style style:name="Tableau52.C2" style:family="table-cell" style:data-style-name="N4">
      <style:table-cell-properties style:vertical-align="middle" fo:padding-left="0.101cm" fo:padding-right="0.101cm" fo:padding-top="0.101cm" fo:padding-bottom="0.049cm" fo:border-left="0.05pt solid #778899" fo:border-right="0.05pt solid #778899" fo:border-top="none" fo:border-bottom="0.05pt solid #778899"/>
    </style:style>
    <style:style style:name="Tableau27" style:family="table" style:master-page-name="Notice">
      <style:table-properties style:width="20.299cm" style:page-number="auto" table:align="center" fo:background-color="transparent">
        <style:background-image/>
      </style:table-properties>
    </style:style>
    <style:style style:name="Tableau27.A" style:family="table-column">
      <style:table-column-properties style:column-width="18.999cm"/>
    </style:style>
    <style:style style:name="Tableau27.B" style:family="table-column">
      <style:table-column-properties style:column-width="1.3cm"/>
    </style:style>
    <style:style style:name="Tableau27.1" style:family="table-row">
      <style:table-row-properties style:min-row-height="3.995cm" fo:background-color="transparent">
        <style:background-image/>
      </style:table-row-properties>
    </style:style>
    <style:style style:name="Tableau27.A1" style:family="table-cell">
      <style:table-cell-properties style:vertical-align="middle" fo:background-color="#f5fffa" fo:padding="0.097cm" fo:border-left="none" fo:border-right="none" fo:border-top="0.05pt solid #778899" fo:border-bottom="0.05pt solid #778899">
        <style:background-image/>
      </style:table-cell-properties>
    </style:style>
    <style:style style:name="Tableau27.B1" style:family="table-cell">
      <style:table-cell-properties style:vertical-align="middle" fo:background-color="transparent" fo:padding="0.097cm" fo:border-left="none" fo:border-right="none" fo:border-top="0.05pt solid #778899" fo:border-bottom="none">
        <style:background-image/>
      </style:table-cell-properties>
    </style:style>
    <style:style style:name="Tableau27.2" style:family="table-row">
      <style:table-row-properties style:min-row-height="2.117cm" fo:background-color="transparent">
        <style:background-image/>
      </style:table-row-properties>
    </style:style>
    <style:style style:name="Tableau27.A2" style:family="table-cell">
      <style:table-cell-properties style:vertical-align="middle" fo:background-color="transparent" fo:padding="0.097cm" fo:border-left="none" fo:border-right="none" fo:border-top="none" fo:border-bottom="0.05pt solid #778899">
        <style:background-image/>
      </style:table-cell-properties>
    </style:style>
    <style:style style:name="Tableau27.3" style:family="table-row">
      <style:table-row-properties style:min-row-height="2.766cm" fo:background-color="transparent">
        <style:background-image/>
      </style:table-row-properties>
    </style:style>
    <style:style style:name="Tableau27.A3" style:family="table-cell">
      <style:table-cell-properties style:vertical-align="middle" fo:background-color="#f5fffa" fo:padding="0.097cm" fo:border-left="none" fo:border-right="none" fo:border-top="none" fo:border-bottom="0.05pt solid #778899">
        <style:background-image/>
      </style:table-cell-properties>
    </style:style>
    <style:style style:name="Tableau27.4" style:family="table-row">
      <style:table-row-properties style:min-row-height="1.296cm" fo:background-color="transparent">
        <style:background-image/>
      </style:table-row-properties>
    </style:style>
    <style:style style:name="Tableau27.5" style:family="table-row">
      <style:table-row-properties style:min-row-height="1.483cm" fo:background-color="transparent">
        <style:background-image/>
      </style:table-row-properties>
    </style:style>
    <style:style style:name="Tableau27.6" style:family="table-row">
      <style:table-row-properties style:min-row-height="5.346cm" fo:background-color="transparent">
        <style:background-image/>
      </style:table-row-properties>
    </style:style>
    <style:style style:name="Tableau27.A8" style:family="table-cell">
      <style:table-cell-properties style:vertical-align="middle" fo:background-color="transparent" fo:padding="0.097cm" fo:border="none">
        <style:background-image/>
      </style:table-cell-properties>
    </style:style>
    <style:style style:name="Tableau38" style:family="table">
      <style:table-properties style:width="11.007cm" fo:break-before="auto" fo:break-after="auto" table:align="center" fo:background-color="transparent" fo:keep-with-next="auto" style:may-break-between-rows="true" style:writing-mode="page">
        <style:background-image/>
      </style:table-properties>
    </style:style>
    <style:style style:name="Tableau38.A" style:family="table-column">
      <style:table-column-properties style:column-width="2.196cm"/>
    </style:style>
    <style:style style:name="Tableau38.B" style:family="table-column">
      <style:table-column-properties style:column-width="2.011cm"/>
    </style:style>
    <style:style style:name="Tableau38.C" style:family="table-column">
      <style:table-column-properties style:column-width="6.8cm"/>
    </style:style>
    <style:style style:name="Tableau38.1" style:family="table-row">
      <style:table-row-properties style:min-row-height="0.741cm" fo:background-color="transparent">
        <style:background-image/>
      </style:table-row-properties>
    </style:style>
    <style:style style:name="Tableau38.A1" style:family="table-cell">
      <style:table-cell-properties style:vertical-align="middle" fo:background-color="transparent" fo:padding="0.049cm" fo:border-left="0.05pt solid #778899" fo:border-right="none" fo:border-top="0.05pt solid #778899" fo:border-bottom="0.05pt solid #778899">
        <style:background-image/>
      </style:table-cell-properties>
    </style:style>
    <style:style style:name="Tableau38.C1" style:family="table-cell">
      <style:table-cell-properties style:vertical-align="middle" fo:background-color="transparent" fo:padding="0.049cm" fo:border="0.05pt solid #778899">
        <style:background-image/>
      </style:table-cell-properties>
    </style:style>
    <style:style style:name="Tableau38.2" style:family="table-row">
      <style:table-row-properties style:min-row-height="0.556cm" fo:background-color="transparent" fo:keep-together="auto">
        <style:background-image/>
      </style:table-row-properties>
    </style:style>
    <style:style style:name="Tableau38.A2" style:family="table-cell" style:data-style-name="N4">
      <style:table-cell-properties style:vertical-align="middle" fo:background-color="transparent" fo:padding="0.049cm" fo:border-left="0.05pt solid #778899" fo:border-right="none" fo:border-top="none" fo:border-bottom="0.05pt solid #778899">
        <style:background-image/>
      </style:table-cell-properties>
    </style:style>
    <style:style style:name="Tableau38.B2" style:family="table-cell" style:data-style-name="N5">
      <style:table-cell-properties style:vertical-align="middle" fo:background-color="transparent" fo:padding="0.049cm" fo:border-left="0.05pt solid #778899" fo:border-right="none" fo:border-top="none" fo:border-bottom="0.05pt solid #778899">
        <style:background-image/>
      </style:table-cell-properties>
    </style:style>
    <style:style style:name="Tableau38.C2" style:family="table-cell" style:data-style-name="N4">
      <style:table-cell-properties style:vertical-align="middle" fo:background-color="transparent" fo:padding="0.049cm" fo:border-left="0.05pt solid #778899" fo:border-right="0.05pt solid #778899" fo:border-top="none" fo:border-bottom="0.05pt solid #778899">
        <style:background-image/>
      </style:table-cell-properties>
    </style:style>
    <style:style style:name="Tableau131" style:family="table" style:master-page-name="Notice">
      <style:table-properties style:width="20.301cm" style:page-number="auto" table:align="center" fo:background-color="transparent">
        <style:background-image/>
      </style:table-properties>
    </style:style>
    <style:style style:name="Tableau131.A" style:family="table-column">
      <style:table-column-properties style:column-width="19.001cm"/>
    </style:style>
    <style:style style:name="Tableau131.B" style:family="table-column">
      <style:table-column-properties style:column-width="1.3cm"/>
    </style:style>
    <style:style style:name="Tableau131.1" style:family="table-row">
      <style:table-row-properties style:min-row-height="5.059cm" fo:background-color="transparent">
        <style:background-image/>
      </style:table-row-properties>
    </style:style>
    <style:style style:name="Tableau131.A1" style:family="table-cell">
      <style:table-cell-properties style:vertical-align="middle" fo:background-color="transparent" fo:padding="0.097cm" fo:border-left="none" fo:border-right="none" fo:border-top="0.05pt solid #778899" fo:border-bottom="0.05pt solid #778899">
        <style:background-image/>
      </style:table-cell-properties>
    </style:style>
    <style:style style:name="Tableau131.B1" style:family="table-cell">
      <style:table-cell-properties fo:background-color="transparent" fo:padding="0.097cm" fo:border-left="none" fo:border-right="none" fo:border-top="0.05pt solid #778899" fo:border-bottom="0.05pt solid #778899">
        <style:background-image/>
      </style:table-cell-properties>
    </style:style>
    <style:style style:name="Tableau131.2" style:family="table-row">
      <style:table-row-properties style:min-row-height="1.104cm" fo:background-color="transparent">
        <style:background-image/>
      </style:table-row-properties>
    </style:style>
    <style:style style:name="Tableau131.A2" style:family="table-cell">
      <style:table-cell-properties style:vertical-align="middle" fo:background-color="transparent" fo:padding="0.097cm" fo:border-left="none" fo:border-right="none" fo:border-top="none" fo:border-bottom="0.05pt solid #778899">
        <style:background-image/>
      </style:table-cell-properties>
    </style:style>
    <style:style style:name="Tableau131.B2" style:family="table-cell">
      <style:table-cell-properties fo:background-color="transparent" fo:padding="0.097cm" fo:border-left="none" fo:border-right="none" fo:border-top="0.05pt solid #778899" fo:border-bottom="0.05pt solid #778899">
        <style:background-image/>
      </style:table-cell-properties>
    </style:style>
    <style:style style:name="Tableau28" style:family="table">
      <style:table-properties style:width="18.487cm" table:align="center" fo:background-color="transparent">
        <style:background-image/>
      </style:table-properties>
    </style:style>
    <style:style style:name="Tableau28.A" style:family="table-column">
      <style:table-column-properties style:column-width="8.202cm"/>
    </style:style>
    <style:style style:name="Tableau28.B" style:family="table-column">
      <style:table-column-properties style:column-width="1.455cm"/>
    </style:style>
    <style:style style:name="Tableau28.C" style:family="table-column">
      <style:table-column-properties style:column-width="0.053cm"/>
    </style:style>
    <style:style style:name="Tableau28.D" style:family="table-column">
      <style:table-column-properties style:column-width="1.402cm"/>
    </style:style>
    <style:style style:name="Tableau28.E" style:family="table-column">
      <style:table-column-properties style:column-width="0.9cm"/>
    </style:style>
    <style:style style:name="Tableau28.F" style:family="table-column">
      <style:table-column-properties style:column-width="0.092cm"/>
    </style:style>
    <style:style style:name="Tableau28.G" style:family="table-column">
      <style:table-column-properties style:column-width="0.993cm"/>
    </style:style>
    <style:style style:name="Tableau28.H" style:family="table-column">
      <style:table-column-properties style:column-width="2.695cm"/>
    </style:style>
    <style:style style:name="Tableau28.1" style:family="table-row">
      <style:table-row-properties fo:background-color="transparent">
        <style:background-image/>
      </style:table-row-properties>
    </style:style>
    <style:style style:name="Tableau28.A1" style:family="table-cell">
      <style:table-cell-properties style:vertical-align="middle" fo:padding-left="0.101cm" fo:padding-right="0.101cm" fo:padding-top="0.101cm" fo:padding-bottom="0.049cm" fo:border-left="0.05pt solid #778899" fo:border-right="none" fo:border-top="0.05pt solid #778899" fo:border-bottom="0.05pt solid #778899"/>
    </style:style>
    <style:style style:name="Tableau28.B1" style:family="table-cell">
      <style:table-cell-properties style:vertical-align="middle" fo:background-color="#00008b" fo:padding-left="0.101cm" fo:padding-right="0.101cm" fo:padding-top="0.101cm" fo:padding-bottom="0.049cm" fo:border-left="1.75pt solid #778899" fo:border-right="1.75pt solid #778899" fo:border-top="0.05pt solid #778899" fo:border-bottom="0.05pt solid #778899">
        <style:background-image/>
      </style:table-cell-properties>
    </style:style>
    <style:style style:name="Tableau28.B2" style:family="table-cell">
      <style:table-cell-properties style:vertical-align="middle" fo:padding-left="0.101cm" fo:padding-right="0.101cm" fo:padding-top="0.101cm" fo:padding-bottom="0.049cm" fo:border-left="1.75pt solid #778899" fo:border-right="none" fo:border-top="none" fo:border-bottom="0.05pt solid #778899"/>
    </style:style>
    <style:style style:name="Tableau28.E2" style:family="table-cell">
      <style:table-cell-properties style:vertical-align="middle" fo:padding-left="0.101cm" fo:padding-right="0.101cm" fo:padding-top="0.101cm" fo:padding-bottom="0.049cm" fo:border-left="0.05pt solid #778899" fo:border-right="none" fo:border-top="none" fo:border-bottom="0.05pt solid #778899"/>
    </style:style>
    <style:style style:name="Tableau28.H2" style:family="table-cell">
      <style:table-cell-properties style:vertical-align="middle" fo:padding-left="0.101cm" fo:padding-right="0.101cm" fo:padding-top="0.101cm" fo:padding-bottom="0.049cm" fo:border-left="0.05pt solid #778899" fo:border-right="1.75pt solid #778899" fo:border-top="none" fo:border-bottom="0.05pt solid #778899"/>
    </style:style>
    <style:style style:name="Tableau28.B3" style:family="table-cell">
      <style:table-cell-properties style:vertical-align="middle" fo:padding-left="0.101cm" fo:padding-right="0.101cm" fo:padding-top="0.101cm" fo:padding-bottom="0.049cm" fo:border-left="1.75pt solid #778899" fo:border-right="none" fo:border-top="none" fo:border-bottom="0.05pt solid #778899"/>
    </style:style>
    <style:style style:name="Tableau28.D3" style:family="table-cell">
      <style:table-cell-properties style:vertical-align="middle" fo:padding-left="0.101cm" fo:padding-right="0.101cm" fo:padding-top="0.101cm" fo:padding-bottom="0.049cm" fo:border-left="0.05pt solid #778899" fo:border-right="none" fo:border-top="none" fo:border-bottom="0.05pt solid #778899"/>
    </style:style>
    <style:style style:name="Tableau28.E3" style:family="table-cell">
      <style:table-cell-properties style:vertical-align="middle" fo:padding-left="0.101cm" fo:padding-right="0.101cm" fo:padding-top="0.101cm" fo:padding-bottom="0.049cm" fo:border-left="0.05pt solid #778899" fo:border-right="none" fo:border-top="none" fo:border-bottom="0.05pt solid #778899"/>
    </style:style>
    <style:style style:name="Tableau28.F3" style:family="table-cell">
      <style:table-cell-properties style:vertical-align="middle" fo:padding-left="0.101cm" fo:padding-right="0.101cm" fo:padding-top="0.101cm" fo:padding-bottom="0.049cm" fo:border-left="0.05pt solid #778899" fo:border-right="none" fo:border-top="none" fo:border-bottom="0.05pt solid #778899"/>
    </style:style>
    <style:style style:name="Tableau28.H3" style:family="table-cell">
      <style:table-cell-properties style:vertical-align="middle" fo:background-color="transparent" fo:padding-left="0.101cm" fo:padding-right="0.101cm" fo:padding-top="0.101cm" fo:padding-bottom="0.049cm" fo:border-left="none" fo:border-right="none" fo:border-top="none" fo:border-bottom="0.05pt solid #778899">
        <style:background-image/>
      </style:table-cell-properties>
    </style:style>
    <style:style style:name="Tableau28.I3" style:family="table-cell">
      <style:table-cell-properties style:vertical-align="middle" fo:background-color="transparent" fo:padding-left="0.101cm" fo:padding-right="0.101cm" fo:padding-top="0.101cm" fo:padding-bottom="0.049cm" fo:border-left="none" fo:border-right="1.75pt solid #778899" fo:border-top="none" fo:border-bottom="0.05pt solid #778899">
        <style:background-image/>
      </style:table-cell-properties>
    </style:style>
    <style:style style:name="Tableau28.A4" style:family="table-cell">
      <style:table-cell-properties style:vertical-align="middle" fo:padding-left="0.101cm" fo:padding-right="0.101cm" fo:padding-top="0.101cm" fo:padding-bottom="0.049cm" fo:border-left="0.05pt solid #778899" fo:border-right="none" fo:border-top="none" fo:border-bottom="0.05pt solid #778899"/>
    </style:style>
    <style:style style:name="Tableau28.B4" style:family="table-cell" style:data-style-name="N0">
      <style:table-cell-properties style:vertical-align="middle" fo:padding-left="0.101cm" fo:padding-right="0.101cm" fo:padding-top="0.101cm" fo:padding-bottom="0.049cm" fo:border-left="1.75pt solid #778899" fo:border-right="none" fo:border-top="none" fo:border-bottom="0.05pt solid #778899"/>
    </style:style>
    <style:style style:name="Tableau28.C4" style:family="table-cell" style:data-style-name="N0">
      <style:table-cell-properties style:vertical-align="middle" fo:padding-left="0.101cm" fo:padding-right="0.101cm" fo:padding-top="0.101cm" fo:padding-bottom="0.049cm" fo:border-left="1.75pt solid #778899" fo:border-right="none" fo:border-top="none" fo:border-bottom="0.05pt solid #778899"/>
    </style:style>
    <style:style style:name="Tableau28.E4" style:family="table-cell" style:data-style-name="N0">
      <style:table-cell-properties style:vertical-align="middle" fo:padding-left="0.101cm" fo:padding-right="0.101cm" fo:padding-top="0.101cm" fo:padding-bottom="0.049cm" fo:border-left="0.05pt solid #778899" fo:border-right="none" fo:border-top="none" fo:border-bottom="0.05pt solid #778899"/>
    </style:style>
    <style:style style:name="Tableau28.H4" style:family="table-cell" style:data-style-name="N4">
      <style:table-cell-properties style:vertical-align="middle" fo:padding-left="0.101cm" fo:padding-right="0.101cm" fo:padding-top="0.101cm" fo:padding-bottom="0.049cm" fo:border-left="0.05pt solid #778899" fo:border-right="1.75pt solid #778899" fo:border-top="none" fo:border-bottom="0.05pt solid #778899"/>
    </style:style>
    <style:style style:name="Tableau28.A5" style:family="table-cell">
      <style:table-cell-properties style:vertical-align="middle" fo:padding-left="0.101cm" fo:padding-right="0.101cm" fo:padding-top="0.101cm" fo:padding-bottom="0.049cm" fo:border-left="0.05pt solid #778899" fo:border-right="none" fo:border-top="none" fo:border-bottom="0.05pt solid #778899"/>
    </style:style>
    <style:style style:name="Tableau28.B5" style:family="table-cell" style:data-style-name="N0">
      <style:table-cell-properties style:vertical-align="middle" fo:padding-left="0.101cm" fo:padding-right="0.101cm" fo:padding-top="0.101cm" fo:padding-bottom="0.049cm" fo:border-left="1.75pt solid #778899" fo:border-right="none" fo:border-top="none" fo:border-bottom="0.05pt solid #778899"/>
    </style:style>
    <style:style style:name="Tableau28.C5" style:family="table-cell" style:data-style-name="N0">
      <style:table-cell-properties style:vertical-align="middle" fo:padding-left="0.101cm" fo:padding-right="0.101cm" fo:padding-top="0.101cm" fo:padding-bottom="0.049cm" fo:border-left="1.75pt solid #778899" fo:border-right="none" fo:border-top="none" fo:border-bottom="0.05pt solid #778899"/>
    </style:style>
    <style:style style:name="Tableau28.E5" style:family="table-cell" style:data-style-name="N0">
      <style:table-cell-properties style:vertical-align="middle" fo:padding-left="0.101cm" fo:padding-right="0.101cm" fo:padding-top="0.101cm" fo:padding-bottom="0.049cm" fo:border-left="0.05pt solid #778899" fo:border-right="none" fo:border-top="none" fo:border-bottom="0.05pt solid #778899"/>
    </style:style>
    <style:style style:name="Tableau28.G5" style:family="table-cell" style:data-style-name="N0">
      <style:table-cell-properties style:vertical-align="middle" fo:padding-left="0.101cm" fo:padding-right="0.101cm" fo:padding-top="0.101cm" fo:padding-bottom="0.049cm" fo:border-left="0.05pt solid #778899" fo:border-right="none" fo:border-top="none" fo:border-bottom="0.05pt solid #778899"/>
    </style:style>
    <style:style style:name="Tableau28.H5" style:family="table-cell" style:data-style-name="N0">
      <style:table-cell-properties style:vertical-align="middle" fo:background-color="#dcdcdc" fo:padding-left="0.101cm" fo:padding-right="0.101cm" fo:padding-top="0.101cm" fo:padding-bottom="0.049cm" fo:border-left="0.05pt solid #778899" fo:border-right="1.75pt solid #778899" fo:border-top="none" fo:border-bottom="0.05pt solid #778899">
        <style:background-image/>
      </style:table-cell-properties>
    </style:style>
    <style:style style:name="Tableau28.A6" style:family="table-cell">
      <style:table-cell-properties style:vertical-align="middle" fo:padding-left="0.101cm" fo:padding-right="0.101cm" fo:padding-top="0.101cm" fo:padding-bottom="0.049cm" fo:border-left="0.05pt solid #778899" fo:border-right="none" fo:border-top="none" fo:border-bottom="0.05pt solid #778899"/>
    </style:style>
    <style:style style:name="Tableau28.B6" style:family="table-cell" style:data-style-name="N0">
      <style:table-cell-properties style:vertical-align="middle" fo:padding-left="0.101cm" fo:padding-right="0.101cm" fo:padding-top="0.101cm" fo:padding-bottom="0.049cm" fo:border-left="1.75pt solid #778899" fo:border-right="none" fo:border-top="none" fo:border-bottom="0.05pt solid #778899"/>
    </style:style>
    <style:style style:name="Tableau28.C6" style:family="table-cell" style:data-style-name="N0">
      <style:table-cell-properties style:vertical-align="middle" fo:padding-left="0.101cm" fo:padding-right="0.101cm" fo:padding-top="0.101cm" fo:padding-bottom="0.049cm" fo:border-left="1.75pt solid #778899" fo:border-right="none" fo:border-top="none" fo:border-bottom="0.05pt solid #778899"/>
    </style:style>
    <style:style style:name="Tableau28.E6" style:family="table-cell">
      <style:table-cell-properties style:vertical-align="middle" fo:padding-left="0.101cm" fo:padding-right="0.101cm" fo:padding-top="0.101cm" fo:padding-bottom="0.049cm" fo:border-left="0.05pt solid #778899" fo:border-right="none" fo:border-top="none" fo:border-bottom="0.05pt solid #778899"/>
    </style:style>
    <style:style style:name="Tableau28.G6" style:family="table-cell" style:data-style-name="N0">
      <style:table-cell-properties style:vertical-align="middle" fo:padding-left="0.101cm" fo:padding-right="0.101cm" fo:padding-top="0.101cm" fo:padding-bottom="0.049cm" fo:border-left="0.05pt solid #778899" fo:border-right="none" fo:border-top="none" fo:border-bottom="0.05pt solid #778899"/>
    </style:style>
    <style:style style:name="Tableau28.A7" style:family="table-cell">
      <style:table-cell-properties style:vertical-align="middle" fo:padding-left="0.101cm" fo:padding-right="0.101cm" fo:padding-top="0.101cm" fo:padding-bottom="0.049cm" fo:border-left="0.05pt solid #778899" fo:border-right="none" fo:border-top="none" fo:border-bottom="0.05pt solid #778899"/>
    </style:style>
    <style:style style:name="Tableau28.B7" style:family="table-cell" style:data-style-name="N0">
      <style:table-cell-properties style:vertical-align="middle" fo:padding-left="0.101cm" fo:padding-right="0.101cm" fo:padding-top="0.101cm" fo:padding-bottom="0.049cm" fo:border-left="1.75pt solid #778899" fo:border-right="none" fo:border-top="none" fo:border-bottom="0.05pt solid #778899"/>
    </style:style>
    <style:style style:name="Tableau28.C7" style:family="table-cell" style:data-style-name="N0">
      <style:table-cell-properties style:vertical-align="middle" fo:padding-left="0.101cm" fo:padding-right="0.101cm" fo:padding-top="0.101cm" fo:padding-bottom="0.049cm" fo:border-left="1.75pt solid #778899" fo:border-right="none" fo:border-top="none" fo:border-bottom="0.05pt solid #778899"/>
    </style:style>
    <style:style style:name="Tableau28.E7" style:family="table-cell">
      <style:table-cell-properties style:vertical-align="middle" fo:padding-left="0.101cm" fo:padding-right="0.101cm" fo:padding-top="0.101cm" fo:padding-bottom="0.049cm" fo:border-left="0.05pt solid #778899" fo:border-right="none" fo:border-top="none" fo:border-bottom="0.05pt solid #778899"/>
    </style:style>
    <style:style style:name="Tableau28.G7" style:family="table-cell" style:data-style-name="N0">
      <style:table-cell-properties style:vertical-align="middle" fo:padding-left="0.101cm" fo:padding-right="0.101cm" fo:padding-top="0.101cm" fo:padding-bottom="0.049cm" fo:border-left="0.05pt solid #778899" fo:border-right="none" fo:border-top="none" fo:border-bottom="0.05pt solid #778899"/>
    </style:style>
    <style:style style:name="Tableau28.A8" style:family="table-cell">
      <style:table-cell-properties style:vertical-align="middle" fo:padding-left="0.101cm" fo:padding-right="0.101cm" fo:padding-top="0.101cm" fo:padding-bottom="0.049cm" fo:border-left="0.05pt solid #778899" fo:border-right="none" fo:border-top="none" fo:border-bottom="0.05pt solid #778899"/>
    </style:style>
    <style:style style:name="Tableau28.B8" style:family="table-cell" style:data-style-name="N0">
      <style:table-cell-properties style:vertical-align="middle" fo:padding-left="0.101cm" fo:padding-right="0.101cm" fo:padding-top="0.101cm" fo:padding-bottom="0.049cm" fo:border-left="1.75pt solid #778899" fo:border-right="none" fo:border-top="none" fo:border-bottom="0.05pt solid #778899"/>
    </style:style>
    <style:style style:name="Tableau28.C8" style:family="table-cell" style:data-style-name="N0">
      <style:table-cell-properties style:vertical-align="middle" fo:padding-left="0.101cm" fo:padding-right="0.101cm" fo:padding-top="0.101cm" fo:padding-bottom="0.049cm" fo:border-left="1.75pt solid #778899" fo:border-right="none" fo:border-top="none" fo:border-bottom="0.05pt solid #778899"/>
    </style:style>
    <style:style style:name="Tableau28.E8" style:family="table-cell">
      <style:table-cell-properties style:vertical-align="middle" fo:padding-left="0.101cm" fo:padding-right="0.101cm" fo:padding-top="0.101cm" fo:padding-bottom="0.049cm" fo:border-left="0.05pt solid #778899" fo:border-right="none" fo:border-top="none" fo:border-bottom="0.05pt solid #778899"/>
    </style:style>
    <style:style style:name="Tableau28.G8" style:family="table-cell" style:data-style-name="N0">
      <style:table-cell-properties style:vertical-align="middle" fo:padding-left="0.101cm" fo:padding-right="0.101cm" fo:padding-top="0.101cm" fo:padding-bottom="0.049cm" fo:border-left="0.05pt solid #778899" fo:border-right="none" fo:border-top="none" fo:border-bottom="0.05pt solid #778899"/>
    </style:style>
    <style:style style:name="Tableau28.A9" style:family="table-cell">
      <style:table-cell-properties style:vertical-align="middle" fo:padding-left="0.101cm" fo:padding-right="0.101cm" fo:padding-top="0.101cm" fo:padding-bottom="0.049cm" fo:border-left="0.05pt solid #778899" fo:border-right="none" fo:border-top="none" fo:border-bottom="0.05pt solid #778899"/>
    </style:style>
    <style:style style:name="Tableau28.B9" style:family="table-cell" style:data-style-name="N0">
      <style:table-cell-properties style:vertical-align="middle" fo:padding-left="0.101cm" fo:padding-right="0.101cm" fo:padding-top="0.101cm" fo:padding-bottom="0.049cm" fo:border-left="1.75pt solid #778899" fo:border-right="none" fo:border-top="none" fo:border-bottom="0.05pt solid #778899"/>
    </style:style>
    <style:style style:name="Tableau28.C9" style:family="table-cell" style:data-style-name="N0">
      <style:table-cell-properties style:vertical-align="middle" fo:padding-left="0.101cm" fo:padding-right="0.101cm" fo:padding-top="0.101cm" fo:padding-bottom="0.049cm" fo:border-left="1.75pt solid #778899" fo:border-right="none" fo:border-top="none" fo:border-bottom="0.05pt solid #778899"/>
    </style:style>
    <style:style style:name="Tableau28.E9" style:family="table-cell">
      <style:table-cell-properties style:vertical-align="middle" fo:padding-left="0.101cm" fo:padding-right="0.101cm" fo:padding-top="0.101cm" fo:padding-bottom="0.049cm" fo:border-left="0.05pt solid #778899" fo:border-right="none" fo:border-top="none" fo:border-bottom="0.05pt solid #778899"/>
    </style:style>
    <style:style style:name="Tableau28.G9" style:family="table-cell" style:data-style-name="N0">
      <style:table-cell-properties style:vertical-align="middle" fo:padding-left="0.101cm" fo:padding-right="0.101cm" fo:padding-top="0.101cm" fo:padding-bottom="0.049cm" fo:border-left="0.05pt solid #778899" fo:border-right="none" fo:border-top="none" fo:border-bottom="0.05pt solid #778899"/>
    </style:style>
    <style:style style:name="Tableau28.10" style:family="table-row">
      <style:table-row-properties style:min-row-height="0.589cm" fo:background-color="transparent">
        <style:background-image/>
      </style:table-row-properties>
    </style:style>
    <style:style style:name="Tableau28.A10" style:family="table-cell">
      <style:table-cell-properties style:vertical-align="middle" fo:padding-left="0.101cm" fo:padding-right="0.101cm" fo:padding-top="0.101cm" fo:padding-bottom="0.049cm" fo:border-left="0.05pt solid #778899" fo:border-right="none" fo:border-top="none" fo:border-bottom="0.05pt solid #778899"/>
    </style:style>
    <style:style style:name="Tableau28.B10" style:family="table-cell" style:data-style-name="N0">
      <style:table-cell-properties style:vertical-align="middle" fo:padding-left="0.101cm" fo:padding-right="0.101cm" fo:padding-top="0.101cm" fo:padding-bottom="0.049cm" fo:border-left="1.75pt solid #778899" fo:border-right="none" fo:border-top="none" fo:border-bottom="0.05pt solid #778899"/>
    </style:style>
    <style:style style:name="Tableau28.C10" style:family="table-cell" style:data-style-name="N0">
      <style:table-cell-properties style:vertical-align="middle" fo:padding-left="0.101cm" fo:padding-right="0.101cm" fo:padding-top="0.101cm" fo:padding-bottom="0.049cm" fo:border-left="1.75pt solid #778899" fo:border-right="none" fo:border-top="none" fo:border-bottom="0.05pt solid #778899"/>
    </style:style>
    <style:style style:name="Tableau28.E10" style:family="table-cell">
      <style:table-cell-properties style:vertical-align="middle" fo:padding-left="0.101cm" fo:padding-right="0.101cm" fo:padding-top="0.101cm" fo:padding-bottom="0.049cm" fo:border-left="0.05pt solid #778899" fo:border-right="none" fo:border-top="none" fo:border-bottom="0.05pt solid #778899"/>
    </style:style>
    <style:style style:name="Tableau28.G10" style:family="table-cell" style:data-style-name="N0">
      <style:table-cell-properties style:vertical-align="middle" fo:padding-left="0.101cm" fo:padding-right="0.101cm" fo:padding-top="0.101cm" fo:padding-bottom="0.049cm" fo:border-left="0.05pt solid #778899" fo:border-right="none" fo:border-top="none" fo:border-bottom="0.05pt solid #778899"/>
    </style:style>
    <style:style style:name="Tableau28.A11" style:family="table-cell">
      <style:table-cell-properties style:vertical-align="middle" fo:padding-left="0.101cm" fo:padding-right="0.101cm" fo:padding-top="0.101cm" fo:padding-bottom="0.049cm" fo:border-left="0.05pt solid #778899" fo:border-right="none" fo:border-top="none" fo:border-bottom="0.05pt solid #778899"/>
    </style:style>
    <style:style style:name="Tableau28.B11" style:family="table-cell" style:data-style-name="N0">
      <style:table-cell-properties style:vertical-align="middle" fo:padding-left="0.101cm" fo:padding-right="0.101cm" fo:padding-top="0.101cm" fo:padding-bottom="0.049cm" fo:border-left="1.75pt solid #778899" fo:border-right="none" fo:border-top="none" fo:border-bottom="0.05pt solid #778899"/>
    </style:style>
    <style:style style:name="Tableau28.C11" style:family="table-cell" style:data-style-name="N0">
      <style:table-cell-properties style:vertical-align="middle" fo:padding-left="0.101cm" fo:padding-right="0.101cm" fo:padding-top="0.101cm" fo:padding-bottom="0.049cm" fo:border-left="1.75pt solid #778899" fo:border-right="none" fo:border-top="none" fo:border-bottom="0.05pt solid #778899"/>
    </style:style>
    <style:style style:name="Tableau28.E11" style:family="table-cell">
      <style:table-cell-properties style:vertical-align="middle" fo:padding-left="0.101cm" fo:padding-right="0.101cm" fo:padding-top="0.101cm" fo:padding-bottom="0.049cm" fo:border-left="0.05pt solid #778899" fo:border-right="none" fo:border-top="none" fo:border-bottom="0.05pt solid #778899"/>
    </style:style>
    <style:style style:name="Tableau28.G11" style:family="table-cell" style:data-style-name="N0">
      <style:table-cell-properties style:vertical-align="middle" fo:padding-left="0.101cm" fo:padding-right="0.101cm" fo:padding-top="0.101cm" fo:padding-bottom="0.049cm" fo:border-left="0.05pt solid #778899" fo:border-right="none" fo:border-top="none" fo:border-bottom="0.05pt solid #778899"/>
    </style:style>
    <style:style style:name="Tableau15" style:family="table">
      <style:table-properties style:width="18.487cm" table:align="center" fo:background-color="transparent">
        <style:background-image/>
      </style:table-properties>
    </style:style>
    <style:style style:name="Tableau15.A" style:family="table-column">
      <style:table-column-properties style:column-width="8.403cm"/>
    </style:style>
    <style:style style:name="Tableau15.B" style:family="table-column">
      <style:table-column-properties style:column-width="5.041cm"/>
    </style:style>
    <style:style style:name="Tableau15.C" style:family="table-column">
      <style:table-column-properties style:column-width="5.043cm"/>
    </style:style>
    <style:style style:name="Tableau15.1" style:family="table-row">
      <style:table-row-properties fo:background-color="transparent">
        <style:background-image/>
      </style:table-row-properties>
    </style:style>
    <style:style style:name="Tableau15.A1" style:family="table-cell">
      <style:table-cell-properties style:vertical-align="middle" fo:padding-left="0.101cm" fo:padding-right="0.101cm" fo:padding-top="0.101cm" fo:padding-bottom="0.049cm" fo:border-left="1.75pt solid #778899" fo:border-right="none" fo:border-top="0.05pt solid #778899" fo:border-bottom="0.05pt solid #778899"/>
    </style:style>
    <style:style style:name="Tableau15.A2" style:family="table-cell">
      <style:table-cell-properties style:vertical-align="middle" fo:padding-left="0.101cm" fo:padding-right="0.101cm" fo:padding-top="0.101cm" fo:padding-bottom="0.049cm" fo:border-left="1.75pt solid #778899" fo:border-right="none" fo:border-top="none" fo:border-bottom="0.05pt solid #778899"/>
    </style:style>
    <style:style style:name="Tableau15.C2" style:family="table-cell">
      <style:table-cell-properties style:vertical-align="middle" fo:padding-left="0.101cm" fo:padding-right="0.101cm" fo:padding-top="0.101cm" fo:padding-bottom="0.049cm" fo:border-left="1.75pt solid #778899" fo:border-right="2.25pt solid #778899" fo:border-top="none" fo:border-bottom="0.05pt solid #778899"/>
    </style:style>
    <style:style style:name="Tableau15.B3" style:family="table-cell" style:data-style-name="N4">
      <style:table-cell-properties style:vertical-align="middle" fo:padding-left="0.101cm" fo:padding-right="0.101cm" fo:padding-top="0.101cm" fo:padding-bottom="0.049cm" fo:border-left="1.75pt solid #778899" fo:border-right="none" fo:border-top="none" fo:border-bottom="0.05pt solid #778899"/>
    </style:style>
    <style:style style:name="Tableau15.C3" style:family="table-cell" style:data-style-name="N115">
      <style:table-cell-properties style:vertical-align="middle" fo:padding-left="0.101cm" fo:padding-right="0.101cm" fo:padding-top="0.101cm" fo:padding-bottom="0.049cm" fo:border-left="1.75pt solid #778899" fo:border-right="2.25pt solid #778899" fo:border-top="none" fo:border-bottom="0.05pt solid #778899"/>
    </style:style>
    <style:style style:name="Tableau15.8" style:family="table-row">
      <style:table-row-properties style:min-row-height="0.589cm" fo:background-color="transparent">
        <style:background-image/>
      </style:table-row-properties>
    </style:style>
    <style:style style:name="Tableau15.B10" style:family="table-cell" style:data-style-name="N5">
      <style:table-cell-properties style:vertical-align="middle" fo:padding-left="0.101cm" fo:padding-right="0.101cm" fo:padding-top="0.101cm" fo:padding-bottom="0.049cm" fo:border-left="1.75pt solid #778899" fo:border-right="none" fo:border-top="none" fo:border-bottom="0.05pt solid #778899"/>
    </style:style>
    <style:style style:name="Tableau31" style:family="table">
      <style:table-properties style:width="18.501cm" fo:break-before="auto" fo:break-after="auto" table:align="center" fo:background-color="transparent" fo:keep-with-next="auto" style:may-break-between-rows="true" style:writing-mode="page">
        <style:background-image/>
      </style:table-properties>
    </style:style>
    <style:style style:name="Tableau31.A" style:family="table-column">
      <style:table-column-properties style:column-width="0.688cm"/>
    </style:style>
    <style:style style:name="Tableau31.B" style:family="table-column">
      <style:table-column-properties style:column-width="6.403cm"/>
    </style:style>
    <style:style style:name="Tableau31.C" style:family="table-column">
      <style:table-column-properties style:column-width="1.111cm"/>
    </style:style>
    <style:style style:name="Tableau31.D" style:family="table-column">
      <style:table-column-properties style:column-width="2.09cm"/>
    </style:style>
    <style:style style:name="Tableau31.E" style:family="table-column">
      <style:table-column-properties style:column-width="4.627cm"/>
    </style:style>
    <style:style style:name="Tableau31.F" style:family="table-column">
      <style:table-column-properties style:column-width="3.582cm"/>
    </style:style>
    <style:style style:name="Tableau31.1" style:family="table-row">
      <style:table-row-properties style:min-row-height="0.397cm" fo:background-color="transparent" fo:keep-together="auto">
        <style:background-image/>
      </style:table-row-properties>
    </style:style>
    <style:style style:name="Tableau31.A1" style:family="table-cell">
      <style:table-cell-properties style:vertical-align="middle" fo:background-color="transparent" fo:padding="0cm" fo:border-left="0.05pt solid #a9a9a9" fo:border-right="none" fo:border-top="0.05pt solid #a9a9a9" fo:border-bottom="0.05pt solid #a9a9a9">
        <style:background-image/>
      </style:table-cell-properties>
    </style:style>
    <style:style style:name="Tableau31.F1" style:family="table-cell">
      <style:table-cell-properties style:vertical-align="middle" fo:background-color="transparent" fo:padding="0cm" fo:border="0.05pt solid #a9a9a9">
        <style:background-image/>
      </style:table-cell-properties>
    </style:style>
    <style:style style:name="Tableau31.2" style:family="table-row">
      <style:table-row-properties style:min-row-height="0.515cm" fo:background-color="transparent" fo:keep-together="auto">
        <style:background-image/>
      </style:table-row-properties>
    </style:style>
    <style:style style:name="Tableau31.C2" style:family="table-cell">
      <style:table-cell-properties style:vertical-align="middle" fo:background-color="transparent" fo:padding="0cm" fo:border-left="0.05pt solid #a9a9a9" fo:border-right="none" fo:border-top="none" fo:border-bottom="0.05pt solid #a9a9a9">
        <style:background-image/>
      </style:table-cell-properties>
    </style:style>
    <style:style style:name="Tableau31.F2" style:family="table-cell">
      <style:table-cell-properties style:vertical-align="middle" fo:background-color="transparent" fo:padding="0cm" fo:border-left="0.05pt solid #a9a9a9" fo:border-right="0.05pt solid #a9a9a9" fo:border-top="none" fo:border-bottom="0.05pt solid #a9a9a9">
        <style:background-image/>
      </style:table-cell-properties>
    </style:style>
    <style:style style:name="Tableau53" style:family="table" style:master-page-name="Notice">
      <style:table-properties style:width="20.301cm" style:page-number="auto" table:align="center" fo:background-color="transparent">
        <style:background-image/>
      </style:table-properties>
    </style:style>
    <style:style style:name="Tableau53.A" style:family="table-column">
      <style:table-column-properties style:column-width="19.001cm"/>
    </style:style>
    <style:style style:name="Tableau53.B" style:family="table-column">
      <style:table-column-properties style:column-width="1.3cm"/>
    </style:style>
    <style:style style:name="Tableau53.1" style:family="table-row">
      <style:table-row-properties style:min-row-height="2.514cm" fo:background-color="transparent">
        <style:background-image/>
      </style:table-row-properties>
    </style:style>
    <style:style style:name="Tableau53.A1" style:family="table-cell">
      <style:table-cell-properties style:vertical-align="middle" fo:background-color="transparent" fo:padding="0.097cm" fo:border-left="none" fo:border-right="none" fo:border-top="none" fo:border-bottom="0.05pt solid #778899">
        <style:background-image/>
      </style:table-cell-properties>
    </style:style>
    <style:style style:name="Tableau53.2" style:family="table-row">
      <style:table-row-properties style:min-row-height="0.993cm" fo:background-color="transparent">
        <style:background-image/>
      </style:table-row-properties>
    </style:style>
    <style:style style:name="Tableau53.A2" style:family="table-cell">
      <style:table-cell-properties style:vertical-align="middle" fo:background-color="#00008b" fo:padding="0.097cm" fo:border-left="none" fo:border-right="none" fo:border-top="none" fo:border-bottom="0.05pt solid #778899">
        <style:background-image/>
      </style:table-cell-properties>
    </style:style>
    <style:style style:name="Tableau53.3" style:family="table-row">
      <style:table-row-properties style:min-row-height="1.275cm" fo:background-color="transparent">
        <style:background-image/>
      </style:table-row-properties>
    </style:style>
    <style:style style:name="Tableau53.A3" style:family="table-cell">
      <style:table-cell-properties style:vertical-align="middle" fo:background-color="#f5fffa" fo:padding="0.097cm" fo:border-left="none" fo:border-right="none" fo:border-top="none" fo:border-bottom="0.05pt solid #778899">
        <style:background-image/>
      </style:table-cell-properties>
    </style:style>
    <style:style style:name="Tableau53.A5" style:family="table-cell">
      <style:table-cell-properties style:vertical-align="middle" fo:background-color="#f5fffa" fo:padding="0.097cm" fo:border="none">
        <style:background-image/>
      </style:table-cell-properties>
    </style:style>
    <style:style style:name="Tableau35" style:family="table">
      <style:table-properties style:width="18.5cm" fo:break-before="auto" fo:break-after="auto" table:align="center" fo:background-color="transparent" fo:keep-with-next="auto" style:may-break-between-rows="true" style:writing-mode="page">
        <style:background-image/>
      </style:table-properties>
    </style:style>
    <style:style style:name="Tableau35.A" style:family="table-column">
      <style:table-column-properties style:column-width="0.688cm"/>
    </style:style>
    <style:style style:name="Tableau35.B" style:family="table-column">
      <style:table-column-properties style:column-width="4.313cm"/>
    </style:style>
    <style:style style:name="Tableau35.C" style:family="table-column">
      <style:table-column-properties style:column-width="5.212cm"/>
    </style:style>
    <style:style style:name="Tableau35.D" style:family="table-column">
      <style:table-column-properties style:column-width="0.979cm"/>
    </style:style>
    <style:style style:name="Tableau35.E" style:family="table-column">
      <style:table-column-properties style:column-width="7.308cm"/>
    </style:style>
    <style:style style:name="Tableau35.1" style:family="table-row">
      <style:table-row-properties style:min-row-height="0.677cm" fo:background-color="transparent" fo:keep-together="auto">
        <style:background-image/>
      </style:table-row-properties>
    </style:style>
    <style:style style:name="Tableau35.A1" style:family="table-cell">
      <style:table-cell-properties style:vertical-align="middle" fo:background-color="transparent" fo:padding="0cm" fo:border-left="0.05pt solid #a9a9a9" fo:border-right="none" fo:border-top="0.05pt solid #a9a9a9" fo:border-bottom="0.05pt solid #a9a9a9">
        <style:background-image/>
      </style:table-cell-properties>
    </style:style>
    <style:style style:name="Tableau35.E1" style:family="table-cell">
      <style:table-cell-properties style:vertical-align="middle" fo:background-color="transparent" fo:padding="0cm" fo:border="0.05pt solid #a9a9a9">
        <style:background-image/>
      </style:table-cell-properties>
    </style:style>
    <style:style style:name="Tableau35.B2" style:family="table-cell">
      <style:table-cell-properties style:vertical-align="middle" fo:background-color="transparent" fo:padding="0cm" fo:border-left="0.05pt solid #a9a9a9" fo:border-right="none" fo:border-top="none" fo:border-bottom="0.05pt solid #a9a9a9">
        <style:background-image/>
      </style:table-cell-properties>
    </style:style>
    <style:style style:name="Tableau35.E2" style:family="table-cell">
      <style:table-cell-properties style:vertical-align="middle" fo:background-color="transparent" fo:padding="0cm" fo:border-left="0.05pt solid #a9a9a9" fo:border-right="0.05pt solid #a9a9a9" fo:border-top="none" fo:border-bottom="0.05pt solid #a9a9a9">
        <style:background-image/>
      </style:table-cell-properties>
    </style:style>
    <style:style style:name="Tableau6" style:family="table">
      <style:table-properties style:width="13.044cm" fo:break-before="auto" fo:break-after="auto" table:align="center" fo:background-color="transparent" fo:keep-with-next="auto" style:may-break-between-rows="true" style:writing-mode="page">
        <style:background-image/>
      </style:table-properties>
    </style:style>
    <style:style style:name="Tableau6.A" style:family="table-column">
      <style:table-column-properties style:column-width="4.233cm"/>
    </style:style>
    <style:style style:name="Tableau6.B" style:family="table-column">
      <style:table-column-properties style:column-width="3.493cm"/>
    </style:style>
    <style:style style:name="Tableau6.C" style:family="table-column">
      <style:table-column-properties style:column-width="5.318cm"/>
    </style:style>
    <style:style style:name="Tableau6.1" style:family="table-row">
      <style:table-row-properties style:min-row-height="0.716cm" fo:background-color="transparent">
        <style:background-image/>
      </style:table-row-properties>
    </style:style>
    <style:style style:name="Tableau6.A1" style:family="table-cell">
      <style:table-cell-properties style:vertical-align="middle" fo:background-color="transparent" fo:padding="0.049cm" fo:border-left="0.05pt solid #778899" fo:border-right="none" fo:border-top="0.05pt solid #778899" fo:border-bottom="0.05pt solid #778899">
        <style:background-image/>
      </style:table-cell-properties>
    </style:style>
    <style:style style:name="Tableau6.C1" style:family="table-cell">
      <style:table-cell-properties style:vertical-align="middle" fo:background-color="transparent" fo:padding="0.049cm" fo:border="0.05pt solid #778899">
        <style:background-image/>
      </style:table-cell-properties>
    </style:style>
    <style:style style:name="Tableau6.2" style:family="table-row">
      <style:table-row-properties style:min-row-height="0.552cm" fo:background-color="transparent" fo:keep-together="auto">
        <style:background-image/>
      </style:table-row-properties>
    </style:style>
    <style:style style:name="Tableau6.A2" style:family="table-cell" style:data-style-name="N4">
      <style:table-cell-properties style:vertical-align="middle" fo:background-color="transparent" fo:padding="0.049cm" fo:border-left="0.05pt solid #778899" fo:border-right="none" fo:border-top="none" fo:border-bottom="0.05pt solid #778899">
        <style:background-image/>
      </style:table-cell-properties>
    </style:style>
    <style:style style:name="Tableau6.C2" style:family="table-cell" style:data-style-name="N4">
      <style:table-cell-properties style:vertical-align="middle" fo:background-color="transparent" fo:padding="0.049cm" fo:border-left="0.05pt solid #778899" fo:border-right="0.05pt solid #778899" fo:border-top="none" fo:border-bottom="0.05pt solid #778899">
        <style:background-image/>
      </style:table-cell-properties>
    </style:style>
    <style:style style:name="Tableau134" style:family="table">
      <style:table-properties style:width="12.462cm" fo:break-before="auto" fo:break-after="auto" table:align="center" fo:background-color="transparent" fo:keep-with-next="auto" style:may-break-between-rows="true" style:writing-mode="page">
        <style:background-image/>
      </style:table-properties>
    </style:style>
    <style:style style:name="Tableau134.A" style:family="table-column">
      <style:table-column-properties style:column-width="2.08cm"/>
    </style:style>
    <style:style style:name="Tableau134.B" style:family="table-column">
      <style:table-column-properties style:column-width="3.5cm"/>
    </style:style>
    <style:style style:name="Tableau134.C" style:family="table-column">
      <style:table-column-properties style:column-width="1.926cm"/>
    </style:style>
    <style:style style:name="Tableau134.D" style:family="table-column">
      <style:table-column-properties style:column-width="1.924cm"/>
    </style:style>
    <style:style style:name="Tableau134.E" style:family="table-column">
      <style:table-column-properties style:column-width="3.032cm"/>
    </style:style>
    <style:style style:name="Tableau134.1" style:family="table-row">
      <style:table-row-properties style:min-row-height="0.716cm" fo:background-color="transparent">
        <style:background-image/>
      </style:table-row-properties>
    </style:style>
    <style:style style:name="Tableau134.A1" style:family="table-cell">
      <style:table-cell-properties style:vertical-align="middle" fo:background-color="transparent" fo:padding="0.049cm" fo:border-left="0.05pt solid #778899" fo:border-right="none" fo:border-top="0.05pt solid #778899" fo:border-bottom="0.05pt solid #778899">
        <style:background-image/>
      </style:table-cell-properties>
    </style:style>
    <style:style style:name="Tableau134.E1" style:family="table-cell">
      <style:table-cell-properties style:vertical-align="middle" fo:background-color="transparent" fo:padding="0.049cm" fo:border="0.05pt solid #778899">
        <style:background-image/>
      </style:table-cell-properties>
    </style:style>
    <style:style style:name="Tableau134.2" style:family="table-row">
      <style:table-row-properties style:min-row-height="0.552cm" fo:background-color="transparent" fo:keep-together="auto">
        <style:background-image/>
      </style:table-row-properties>
    </style:style>
    <style:style style:name="Tableau134.A2" style:family="table-cell" style:data-style-name="N4">
      <style:table-cell-properties style:vertical-align="middle" fo:background-color="transparent" fo:padding="0.049cm" fo:border-left="0.05pt solid #778899" fo:border-right="none" fo:border-top="none" fo:border-bottom="0.05pt solid #778899">
        <style:background-image/>
      </style:table-cell-properties>
    </style:style>
    <style:style style:name="Tableau134.D2" style:family="table-cell" style:data-style-name="N115">
      <style:table-cell-properties style:vertical-align="middle" fo:background-color="transparent" fo:padding="0.049cm" fo:border-left="0.05pt solid #778899" fo:border-right="none" fo:border-top="none" fo:border-bottom="0.05pt solid #778899">
        <style:background-image/>
      </style:table-cell-properties>
    </style:style>
    <style:style style:name="Tableau134.E2" style:family="table-cell">
      <style:table-cell-properties style:vertical-align="middle" fo:background-color="transparent" fo:padding="0.049cm" fo:border-left="0.05pt solid #778899" fo:border-right="0.05pt solid #778899" fo:border-top="none" fo:border-bottom="0.05pt solid #778899">
        <style:background-image/>
      </style:table-cell-properties>
    </style:style>
    <style:style style:name="Tableau18" style:family="table">
      <style:table-properties style:width="18.902cm" fo:break-before="auto" fo:break-after="auto" table:align="center" fo:background-color="transparent" fo:keep-with-next="auto" style:may-break-between-rows="true" style:writing-mode="page">
        <style:background-image/>
      </style:table-properties>
    </style:style>
    <style:style style:name="Tableau18.A" style:family="table-column">
      <style:table-column-properties style:column-width="1.64cm"/>
    </style:style>
    <style:style style:name="Tableau18.B" style:family="table-column">
      <style:table-column-properties style:column-width="1.508cm"/>
    </style:style>
    <style:style style:name="Tableau18.C" style:family="table-column">
      <style:table-column-properties style:column-width="1.702cm"/>
    </style:style>
    <style:style style:name="Tableau18.D" style:family="table-column">
      <style:table-column-properties style:column-width="3.022cm"/>
    </style:style>
    <style:style style:name="Tableau18.E" style:family="table-column">
      <style:table-column-properties style:column-width="1.168cm"/>
    </style:style>
    <style:style style:name="Tableau18.F" style:family="table-column">
      <style:table-column-properties style:column-width="1.896cm"/>
    </style:style>
    <style:style style:name="Tableau18.G" style:family="table-column">
      <style:table-column-properties style:column-width="0.997cm"/>
    </style:style>
    <style:style style:name="Tableau18.H" style:family="table-column">
      <style:table-column-properties style:column-width="1.319cm"/>
    </style:style>
    <style:style style:name="Tableau18.I" style:family="table-column">
      <style:table-column-properties style:column-width="1.785cm"/>
    </style:style>
    <style:style style:name="Tableau18.J" style:family="table-column">
      <style:table-column-properties style:column-width="1.808cm"/>
    </style:style>
    <style:style style:name="Tableau18.K" style:family="table-column">
      <style:table-column-properties style:column-width="2.057cm"/>
    </style:style>
    <style:style style:name="Tableau18.1" style:family="table-row">
      <style:table-row-properties style:min-row-height="0.503cm" fo:background-color="transparent">
        <style:background-image/>
      </style:table-row-properties>
    </style:style>
    <style:style style:name="Tableau18.A1" style:family="table-cell">
      <style:table-cell-properties style:vertical-align="middle" fo:background-color="transparent" fo:padding="0.049cm" fo:border="0.05pt solid #778899">
        <style:background-image/>
      </style:table-cell-properties>
    </style:style>
    <style:style style:name="Tableau18.A2" style:family="table-cell">
      <style:table-cell-properties style:vertical-align="middle" fo:background-color="transparent" fo:padding="0.049cm" fo:border-left="0.05pt solid #778899" fo:border-right="none" fo:border-top="none" fo:border-bottom="0.05pt solid #778899">
        <style:background-image/>
      </style:table-cell-properties>
    </style:style>
    <style:style style:name="Tableau18.B2" style:family="table-cell">
      <style:table-cell-properties style:vertical-align="middle" fo:background-color="#b0e0e6" fo:padding="0.049cm" fo:border-left="0.05pt solid #778899" fo:border-right="none" fo:border-top="none" fo:border-bottom="0.05pt solid #778899">
        <style:background-image/>
      </style:table-cell-properties>
    </style:style>
    <style:style style:name="Tableau18.D2" style:family="table-cell">
      <style:table-cell-properties style:vertical-align="middle" fo:background-color="#00008b" fo:padding="0.049cm" fo:border-left="0.05pt solid #778899" fo:border-right="none" fo:border-top="none" fo:border-bottom="0.05pt solid #778899">
        <style:background-image/>
      </style:table-cell-properties>
    </style:style>
    <style:style style:name="Tableau18.G2" style:family="table-cell">
      <style:table-cell-properties style:vertical-align="middle" fo:background-color="#f5f5f5" fo:padding="0.049cm" fo:border-left="0.05pt solid #778899" fo:border-right="none" fo:border-top="none" fo:border-bottom="0.05pt solid #778899">
        <style:background-image/>
      </style:table-cell-properties>
    </style:style>
    <style:style style:name="Tableau18.K2" style:family="table-cell">
      <style:table-cell-properties style:vertical-align="middle" fo:background-color="#f8f8ff" fo:padding="0.049cm" fo:border-left="0.05pt solid #778899" fo:border-right="0.05pt solid #778899" fo:border-top="none" fo:border-bottom="0.05pt solid #778899">
        <style:background-image/>
      </style:table-cell-properties>
    </style:style>
    <style:style style:name="Tableau18.3" style:family="table-row">
      <style:table-row-properties style:min-row-height="0.716cm" fo:background-color="transparent">
        <style:background-image/>
      </style:table-row-properties>
    </style:style>
    <style:style style:name="Tableau18.D3" style:family="table-cell">
      <style:table-cell-properties style:vertical-align="middle" fo:background-color="#f8f8ff" fo:padding="0.049cm" fo:border-left="0.05pt solid #778899" fo:border-right="none" fo:border-top="none" fo:border-bottom="0.05pt solid #778899">
        <style:background-image/>
      </style:table-cell-properties>
    </style:style>
    <style:style style:name="Tableau18.F3" style:family="table-cell">
      <style:table-cell-properties style:vertical-align="middle" fo:background-color="#ffb6c1" fo:padding="0.049cm" fo:border-left="0.05pt solid #778899" fo:border-right="none" fo:border-top="none" fo:border-bottom="0.05pt solid #778899">
        <style:background-image/>
      </style:table-cell-properties>
    </style:style>
    <style:style style:name="Tableau18.4" style:family="table-row">
      <style:table-row-properties style:min-row-height="0.552cm" fo:background-color="transparent" fo:keep-together="auto">
        <style:background-image/>
      </style:table-row-properties>
    </style:style>
    <style:style style:name="Tableau18.B4" style:family="table-cell" style:data-style-name="N4">
      <style:table-cell-properties style:vertical-align="middle" fo:background-color="#b0e0e6" fo:padding="0.049cm" fo:border-left="0.05pt solid #778899" fo:border-right="none" fo:border-top="none" fo:border-bottom="0.05pt solid #778899">
        <style:background-image/>
      </style:table-cell-properties>
    </style:style>
    <style:style style:name="Tableau18.D4" style:family="table-cell" style:data-style-name="N4">
      <style:table-cell-properties style:vertical-align="middle" fo:background-color="#f8f8ff" fo:padding="0.049cm" fo:border-left="0.05pt solid #778899" fo:border-right="none" fo:border-top="none" fo:border-bottom="0.05pt solid #778899">
        <style:background-image/>
      </style:table-cell-properties>
    </style:style>
    <style:style style:name="Tableau18.E4" style:family="table-cell" style:data-style-name="N4">
      <style:table-cell-properties style:vertical-align="middle" fo:background-color="transparent" fo:padding="0.049cm" fo:border-left="0.05pt solid #778899" fo:border-right="none" fo:border-top="none" fo:border-bottom="0.05pt solid #778899">
        <style:background-image/>
      </style:table-cell-properties>
    </style:style>
    <style:style style:name="Tableau18.F4" style:family="table-cell" style:data-style-name="N4">
      <style:table-cell-properties style:vertical-align="middle" fo:background-color="#ffb6c1" fo:padding="0.049cm" fo:border-left="0.05pt solid #778899" fo:border-right="none" fo:border-top="none" fo:border-bottom="0.05pt solid #778899">
        <style:background-image/>
      </style:table-cell-properties>
    </style:style>
    <style:style style:name="Tableau18.G4" style:family="table-cell" style:data-style-name="N4">
      <style:table-cell-properties style:vertical-align="middle" fo:background-color="#f5f5f5" fo:padding="0.049cm" fo:border-left="0.05pt solid #778899" fo:border-right="none" fo:border-top="none" fo:border-bottom="0.05pt solid #778899">
        <style:background-image/>
      </style:table-cell-properties>
    </style:style>
    <style:style style:name="Tableau18.H4" style:family="table-cell" style:data-style-name="N115">
      <style:table-cell-properties style:vertical-align="middle" fo:background-color="transparent" fo:padding="0.049cm" fo:border-left="0.05pt solid #778899" fo:border-right="none" fo:border-top="none" fo:border-bottom="0.05pt solid #778899">
        <style:background-image/>
      </style:table-cell-properties>
    </style:style>
    <style:style style:name="Tableau18.I4" style:family="table-cell" style:data-style-name="N5">
      <style:table-cell-properties style:vertical-align="middle" fo:background-color="transparent" fo:padding="0.049cm" fo:border-left="0.05pt solid #778899" fo:border-right="none" fo:border-top="none" fo:border-bottom="0.05pt solid #778899">
        <style:background-image/>
      </style:table-cell-properties>
    </style:style>
    <style:style style:name="Tableau18.K4" style:family="table-cell" style:data-style-name="N4">
      <style:table-cell-properties style:vertical-align="middle" fo:background-color="#f8f8ff" fo:padding="0.049cm" fo:border-left="0.05pt solid #778899" fo:border-right="0.05pt solid #778899" fo:border-top="none" fo:border-bottom="0.05pt solid #778899">
        <style:background-image/>
      </style:table-cell-properties>
    </style:style>
    <style:style style:name="Tableau19" style:family="table">
      <style:table-properties style:width="13.044cm" fo:break-before="auto" fo:break-after="auto" table:align="center" fo:background-color="transparent" fo:keep-with-next="auto" style:may-break-between-rows="true" style:writing-mode="page">
        <style:background-image/>
      </style:table-properties>
    </style:style>
    <style:style style:name="Tableau19.A" style:family="table-column">
      <style:table-column-properties style:column-width="4.233cm"/>
    </style:style>
    <style:style style:name="Tableau19.B" style:family="table-column">
      <style:table-column-properties style:column-width="3.493cm"/>
    </style:style>
    <style:style style:name="Tableau19.C" style:family="table-column">
      <style:table-column-properties style:column-width="5.318cm"/>
    </style:style>
    <style:style style:name="Tableau19.1" style:family="table-row">
      <style:table-row-properties style:min-row-height="0.716cm" fo:background-color="transparent">
        <style:background-image/>
      </style:table-row-properties>
    </style:style>
    <style:style style:name="Tableau19.A1" style:family="table-cell">
      <style:table-cell-properties style:vertical-align="middle" fo:background-color="transparent" fo:padding="0.049cm" fo:border-left="0.05pt solid #778899" fo:border-right="none" fo:border-top="0.05pt solid #778899" fo:border-bottom="0.05pt solid #778899">
        <style:background-image/>
      </style:table-cell-properties>
    </style:style>
    <style:style style:name="Tableau19.C1" style:family="table-cell">
      <style:table-cell-properties style:vertical-align="middle" fo:background-color="transparent" fo:padding="0.049cm" fo:border="0.05pt solid #778899">
        <style:background-image/>
      </style:table-cell-properties>
    </style:style>
    <style:style style:name="Tableau19.2" style:family="table-row">
      <style:table-row-properties style:min-row-height="0.552cm" fo:background-color="transparent" fo:keep-together="auto">
        <style:background-image/>
      </style:table-row-properties>
    </style:style>
    <style:style style:name="Tableau19.A2" style:family="table-cell" style:data-style-name="N4">
      <style:table-cell-properties style:vertical-align="middle" fo:background-color="transparent" fo:padding="0.049cm" fo:border-left="0.05pt solid #778899" fo:border-right="none" fo:border-top="none" fo:border-bottom="0.05pt solid #778899">
        <style:background-image/>
      </style:table-cell-properties>
    </style:style>
    <style:style style:name="Tableau19.C2" style:family="table-cell" style:data-style-name="N4">
      <style:table-cell-properties style:vertical-align="middle" fo:background-color="transparent" fo:padding="0.049cm" fo:border-left="0.05pt solid #778899" fo:border-right="0.05pt solid #778899" fo:border-top="none" fo:border-bottom="0.05pt solid #778899">
        <style:background-image/>
      </style:table-cell-properties>
    </style:style>
    <style:style style:name="Tableau39" style:family="table" style:master-page-name="Notice">
      <style:table-properties style:width="20.301cm" style:page-number="auto" table:align="center" fo:background-color="transparent">
        <style:background-image/>
      </style:table-properties>
    </style:style>
    <style:style style:name="Tableau39.A" style:family="table-column">
      <style:table-column-properties style:column-width="19.001cm"/>
    </style:style>
    <style:style style:name="Tableau39.B" style:family="table-column">
      <style:table-column-properties style:column-width="1.3cm"/>
    </style:style>
    <style:style style:name="Tableau39.1" style:family="table-row">
      <style:table-row-properties style:min-row-height="1.275cm" fo:background-color="transparent">
        <style:background-image/>
      </style:table-row-properties>
    </style:style>
    <style:style style:name="Tableau39.A1" style:family="table-cell">
      <style:table-cell-properties style:vertical-align="middle" fo:background-color="#f5fffa" fo:padding="0.097cm" fo:border="none">
        <style:background-image/>
      </style:table-cell-properties>
    </style:style>
    <style:style style:name="Tableau39.B1" style:family="table-cell">
      <style:table-cell-properties style:vertical-align="middle" fo:background-color="transparent" fo:padding="0.097cm" fo:border="none">
        <style:background-image/>
      </style:table-cell-properties>
    </style:style>
    <style:style style:name="Tableau140" style:family="table">
      <style:table-properties style:width="12.462cm" fo:break-before="auto" fo:break-after="auto" table:align="center" fo:background-color="transparent" fo:keep-with-next="auto" style:may-break-between-rows="true" style:writing-mode="page">
        <style:background-image/>
      </style:table-properties>
    </style:style>
    <style:style style:name="Tableau140.A" style:family="table-column">
      <style:table-column-properties style:column-width="2.08cm"/>
    </style:style>
    <style:style style:name="Tableau140.B" style:family="table-column">
      <style:table-column-properties style:column-width="3.5cm"/>
    </style:style>
    <style:style style:name="Tableau140.C" style:family="table-column">
      <style:table-column-properties style:column-width="1.926cm"/>
    </style:style>
    <style:style style:name="Tableau140.D" style:family="table-column">
      <style:table-column-properties style:column-width="1.924cm"/>
    </style:style>
    <style:style style:name="Tableau140.E" style:family="table-column">
      <style:table-column-properties style:column-width="3.032cm"/>
    </style:style>
    <style:style style:name="Tableau140.1" style:family="table-row">
      <style:table-row-properties style:min-row-height="0.716cm" fo:background-color="transparent">
        <style:background-image/>
      </style:table-row-properties>
    </style:style>
    <style:style style:name="Tableau140.A1" style:family="table-cell">
      <style:table-cell-properties style:vertical-align="middle" fo:background-color="transparent" fo:padding="0.049cm" fo:border-left="0.05pt solid #778899" fo:border-right="none" fo:border-top="0.05pt solid #778899" fo:border-bottom="0.05pt solid #778899">
        <style:background-image/>
      </style:table-cell-properties>
    </style:style>
    <style:style style:name="Tableau140.E1" style:family="table-cell">
      <style:table-cell-properties style:vertical-align="middle" fo:background-color="transparent" fo:padding="0.049cm" fo:border="0.05pt solid #778899">
        <style:background-image/>
      </style:table-cell-properties>
    </style:style>
    <style:style style:name="Tableau140.2" style:family="table-row">
      <style:table-row-properties style:min-row-height="0.552cm" fo:background-color="transparent" fo:keep-together="auto">
        <style:background-image/>
      </style:table-row-properties>
    </style:style>
    <style:style style:name="Tableau140.A2" style:family="table-cell" style:data-style-name="N4">
      <style:table-cell-properties style:vertical-align="middle" fo:background-color="transparent" fo:padding="0.049cm" fo:border-left="0.05pt solid #778899" fo:border-right="none" fo:border-top="none" fo:border-bottom="0.05pt solid #778899">
        <style:background-image/>
      </style:table-cell-properties>
    </style:style>
    <style:style style:name="Tableau140.D2" style:family="table-cell" style:data-style-name="N115">
      <style:table-cell-properties style:vertical-align="middle" fo:background-color="transparent" fo:padding="0.049cm" fo:border-left="0.05pt solid #778899" fo:border-right="none" fo:border-top="none" fo:border-bottom="0.05pt solid #778899">
        <style:background-image/>
      </style:table-cell-properties>
    </style:style>
    <style:style style:name="Tableau140.E2" style:family="table-cell">
      <style:table-cell-properties style:vertical-align="middle" fo:background-color="transparent" fo:padding="0.049cm" fo:border-left="0.05pt solid #778899" fo:border-right="0.05pt solid #778899" fo:border-top="none" fo:border-bottom="0.05pt solid #778899">
        <style:background-image/>
      </style:table-cell-properties>
    </style:style>
    <style:style style:name="Tableau141" style:family="table">
      <style:table-properties style:width="18.902cm" fo:break-before="auto" fo:break-after="auto" table:align="center" fo:background-color="transparent" fo:keep-with-next="auto" style:may-break-between-rows="true" style:writing-mode="page">
        <style:background-image/>
      </style:table-properties>
    </style:style>
    <style:style style:name="Tableau141.A" style:family="table-column">
      <style:table-column-properties style:column-width="1.64cm"/>
    </style:style>
    <style:style style:name="Tableau141.B" style:family="table-column">
      <style:table-column-properties style:column-width="1.508cm"/>
    </style:style>
    <style:style style:name="Tableau141.C" style:family="table-column">
      <style:table-column-properties style:column-width="1.702cm"/>
    </style:style>
    <style:style style:name="Tableau141.D" style:family="table-column">
      <style:table-column-properties style:column-width="3.022cm"/>
    </style:style>
    <style:style style:name="Tableau141.E" style:family="table-column">
      <style:table-column-properties style:column-width="1.168cm"/>
    </style:style>
    <style:style style:name="Tableau141.F" style:family="table-column">
      <style:table-column-properties style:column-width="1.896cm"/>
    </style:style>
    <style:style style:name="Tableau141.G" style:family="table-column">
      <style:table-column-properties style:column-width="0.997cm"/>
    </style:style>
    <style:style style:name="Tableau141.H" style:family="table-column">
      <style:table-column-properties style:column-width="1.319cm"/>
    </style:style>
    <style:style style:name="Tableau141.I" style:family="table-column">
      <style:table-column-properties style:column-width="1.785cm"/>
    </style:style>
    <style:style style:name="Tableau141.J" style:family="table-column">
      <style:table-column-properties style:column-width="1.808cm"/>
    </style:style>
    <style:style style:name="Tableau141.K" style:family="table-column">
      <style:table-column-properties style:column-width="2.057cm"/>
    </style:style>
    <style:style style:name="Tableau141.1" style:family="table-row">
      <style:table-row-properties style:min-row-height="0.503cm" fo:background-color="transparent">
        <style:background-image/>
      </style:table-row-properties>
    </style:style>
    <style:style style:name="Tableau141.A1" style:family="table-cell">
      <style:table-cell-properties style:vertical-align="middle" fo:background-color="transparent" fo:padding="0.049cm" fo:border="0.05pt solid #778899">
        <style:background-image/>
      </style:table-cell-properties>
    </style:style>
    <style:style style:name="Tableau141.A2" style:family="table-cell">
      <style:table-cell-properties style:vertical-align="middle" fo:background-color="transparent" fo:padding="0.049cm" fo:border-left="0.05pt solid #778899" fo:border-right="none" fo:border-top="none" fo:border-bottom="0.05pt solid #778899">
        <style:background-image/>
      </style:table-cell-properties>
    </style:style>
    <style:style style:name="Tableau141.B2" style:family="table-cell">
      <style:table-cell-properties style:vertical-align="middle" fo:background-color="#b0e0e6" fo:padding="0.049cm" fo:border-left="0.05pt solid #778899" fo:border-right="none" fo:border-top="none" fo:border-bottom="0.05pt solid #778899">
        <style:background-image/>
      </style:table-cell-properties>
    </style:style>
    <style:style style:name="Tableau141.D2" style:family="table-cell">
      <style:table-cell-properties style:vertical-align="middle" fo:background-color="#00008b" fo:padding="0.049cm" fo:border-left="0.05pt solid #778899" fo:border-right="none" fo:border-top="none" fo:border-bottom="0.05pt solid #778899">
        <style:background-image/>
      </style:table-cell-properties>
    </style:style>
    <style:style style:name="Tableau141.G2" style:family="table-cell">
      <style:table-cell-properties style:vertical-align="middle" fo:background-color="#f5f5f5" fo:padding="0.049cm" fo:border-left="0.05pt solid #778899" fo:border-right="none" fo:border-top="none" fo:border-bottom="0.05pt solid #778899">
        <style:background-image/>
      </style:table-cell-properties>
    </style:style>
    <style:style style:name="Tableau141.K2" style:family="table-cell">
      <style:table-cell-properties style:vertical-align="middle" fo:background-color="transparent" fo:padding="0.049cm" fo:border-left="0.05pt solid #778899" fo:border-right="0.05pt solid #778899" fo:border-top="none" fo:border-bottom="0.05pt solid #778899">
        <style:background-image/>
      </style:table-cell-properties>
    </style:style>
    <style:style style:name="Tableau141.3" style:family="table-row">
      <style:table-row-properties style:min-row-height="0.716cm" fo:background-color="transparent">
        <style:background-image/>
      </style:table-row-properties>
    </style:style>
    <style:style style:name="Tableau141.J3" style:family="table-cell">
      <style:table-cell-properties style:vertical-align="middle" fo:background-color="#ffb6c1" fo:padding="0.049cm" fo:border-left="0.05pt solid #778899" fo:border-right="none" fo:border-top="none" fo:border-bottom="0.05pt solid #778899">
        <style:background-image/>
      </style:table-cell-properties>
    </style:style>
    <style:style style:name="Tableau141.4" style:family="table-row">
      <style:table-row-properties style:min-row-height="0.552cm" fo:background-color="transparent" fo:keep-together="auto">
        <style:background-image/>
      </style:table-row-properties>
    </style:style>
    <style:style style:name="Tableau141.B4" style:family="table-cell" style:data-style-name="N4">
      <style:table-cell-properties style:vertical-align="middle" fo:background-color="#b0e0e6" fo:padding="0.049cm" fo:border-left="0.05pt solid #778899" fo:border-right="none" fo:border-top="none" fo:border-bottom="0.05pt solid #778899">
        <style:background-image/>
      </style:table-cell-properties>
    </style:style>
    <style:style style:name="Tableau141.D4" style:family="table-cell" style:data-style-name="N4">
      <style:table-cell-properties style:vertical-align="middle" fo:background-color="transparent" fo:padding="0.049cm" fo:border-left="0.05pt solid #778899" fo:border-right="none" fo:border-top="none" fo:border-bottom="0.05pt solid #778899">
        <style:background-image/>
      </style:table-cell-properties>
    </style:style>
    <style:style style:name="Tableau141.G4" style:family="table-cell" style:data-style-name="N4">
      <style:table-cell-properties style:vertical-align="middle" fo:background-color="#f5f5f5" fo:padding="0.049cm" fo:border-left="0.05pt solid #778899" fo:border-right="none" fo:border-top="none" fo:border-bottom="0.05pt solid #778899">
        <style:background-image/>
      </style:table-cell-properties>
    </style:style>
    <style:style style:name="Tableau141.H4" style:family="table-cell" style:data-style-name="N115">
      <style:table-cell-properties style:vertical-align="middle" fo:background-color="transparent" fo:padding="0.049cm" fo:border-left="0.05pt solid #778899" fo:border-right="none" fo:border-top="none" fo:border-bottom="0.05pt solid #778899">
        <style:background-image/>
      </style:table-cell-properties>
    </style:style>
    <style:style style:name="Tableau141.I4" style:family="table-cell" style:data-style-name="N5">
      <style:table-cell-properties style:vertical-align="middle" fo:background-color="transparent" fo:padding="0.049cm" fo:border-left="0.05pt solid #778899" fo:border-right="none" fo:border-top="none" fo:border-bottom="0.05pt solid #778899">
        <style:background-image/>
      </style:table-cell-properties>
    </style:style>
    <style:style style:name="Tableau141.J4" style:family="table-cell" style:data-style-name="N4">
      <style:table-cell-properties style:vertical-align="middle" fo:background-color="#ffc0cb" fo:padding="0.049cm" fo:border-left="0.05pt solid #778899" fo:border-right="none" fo:border-top="none" fo:border-bottom="0.05pt solid #778899">
        <style:background-image/>
      </style:table-cell-properties>
    </style:style>
    <style:style style:name="Tableau141.K4" style:family="table-cell" style:data-style-name="N4">
      <style:table-cell-properties style:vertical-align="middle" fo:background-color="transparent" fo:padding="0.049cm" fo:border-left="0.05pt solid #778899" fo:border-right="0.05pt solid #778899" fo:border-top="none" fo:border-bottom="0.05pt solid #778899">
        <style:background-image/>
      </style:table-cell-properties>
    </style:style>
    <style:style style:name="Tableau33" style:family="table">
      <style:table-properties style:width="18.8cm" fo:break-before="auto" fo:break-after="auto" table:align="center" fo:background-color="transparent" fo:keep-with-next="auto" style:may-break-between-rows="true" style:writing-mode="page">
        <style:background-image/>
      </style:table-properties>
    </style:style>
    <style:style style:name="Tableau33.A" style:family="table-column">
      <style:table-column-properties style:column-width="7.65cm"/>
    </style:style>
    <style:style style:name="Tableau33.B" style:family="table-column">
      <style:table-column-properties style:column-width="3.378cm"/>
    </style:style>
    <style:style style:name="Tableau33.C" style:family="table-column">
      <style:table-column-properties style:column-width="3.5cm"/>
    </style:style>
    <style:style style:name="Tableau33.D" style:family="table-column">
      <style:table-column-properties style:column-width="0.91cm"/>
    </style:style>
    <style:style style:name="Tableau33.E" style:family="table-column">
      <style:table-column-properties style:column-width="3.362cm"/>
    </style:style>
    <style:style style:name="Tableau33.1" style:family="table-row">
      <style:table-row-properties style:min-row-height="0.503cm" fo:background-color="transparent">
        <style:background-image/>
      </style:table-row-properties>
    </style:style>
    <style:style style:name="Tableau33.A1" style:family="table-cell">
      <style:table-cell-properties style:vertical-align="middle" fo:background-color="transparent" fo:padding="0.049cm" fo:border-left="0.05pt solid #778899" fo:border-right="none" fo:border-top="0.05pt solid #778899" fo:border-bottom="0.05pt solid #778899">
        <style:background-image/>
      </style:table-cell-properties>
    </style:style>
    <style:style style:name="Tableau33.B1" style:family="table-cell">
      <style:table-cell-properties style:vertical-align="middle" fo:background-color="#b0e0e6" fo:padding="0.049cm" fo:border-left="0.05pt solid #778899" fo:border-right="none" fo:border-top="0.05pt solid #778899" fo:border-bottom="0.05pt solid #778899">
        <style:background-image/>
      </style:table-cell-properties>
    </style:style>
    <style:style style:name="Tableau33.C1" style:family="table-cell">
      <style:table-cell-properties style:vertical-align="middle" fo:background-color="#00008b" fo:padding="0.049cm" fo:border-left="0.05pt solid #778899" fo:border-right="none" fo:border-top="0.05pt solid #778899" fo:border-bottom="0.05pt solid #778899">
        <style:background-image/>
      </style:table-cell-properties>
    </style:style>
    <style:style style:name="Tableau33.E1" style:family="table-cell">
      <style:table-cell-properties style:vertical-align="middle" fo:background-color="#f8f8ff" fo:padding="0.049cm" fo:border="0.05pt solid #778899">
        <style:background-image/>
      </style:table-cell-properties>
    </style:style>
    <style:style style:name="Tableau33.2" style:family="table-row">
      <style:table-row-properties style:min-row-height="0.582cm" fo:background-color="transparent">
        <style:background-image/>
      </style:table-row-properties>
    </style:style>
    <style:style style:name="Tableau33.C2" style:family="table-cell">
      <style:table-cell-properties style:vertical-align="middle" fo:background-color="#f8f8ff" fo:padding="0.049cm" fo:border-left="0.05pt solid #778899" fo:border-right="none" fo:border-top="none" fo:border-bottom="0.05pt solid #778899">
        <style:background-image/>
      </style:table-cell-properties>
    </style:style>
    <style:style style:name="Tableau33.D2" style:family="table-cell">
      <style:table-cell-properties style:vertical-align="middle" fo:background-color="transparent" fo:padding="0.049cm" fo:border-left="0.05pt solid #778899" fo:border-right="none" fo:border-top="none" fo:border-bottom="0.05pt solid #778899">
        <style:background-image/>
      </style:table-cell-properties>
    </style:style>
    <style:style style:name="Tableau33.3" style:family="table-row">
      <style:table-row-properties style:min-row-height="0.723cm" fo:background-color="transparent" fo:keep-together="auto">
        <style:background-image/>
      </style:table-row-properties>
    </style:style>
    <style:style style:name="Tableau33.B3" style:family="table-cell" style:data-style-name="N4">
      <style:table-cell-properties style:vertical-align="middle" fo:background-color="#b0e0e6" fo:padding="0.049cm" fo:border-left="0.05pt solid #778899" fo:border-right="none" fo:border-top="none" fo:border-bottom="0.05pt solid #778899">
        <style:background-image/>
      </style:table-cell-properties>
    </style:style>
    <style:style style:name="Tableau33.C3" style:family="table-cell" style:data-style-name="N4">
      <style:table-cell-properties style:vertical-align="middle" fo:background-color="#f8f8ff" fo:padding="0.049cm" fo:border-left="0.05pt solid #778899" fo:border-right="none" fo:border-top="none" fo:border-bottom="0.05pt solid #778899">
        <style:background-image/>
      </style:table-cell-properties>
    </style:style>
    <style:style style:name="Tableau33.D3" style:family="table-cell" style:data-style-name="N5">
      <style:table-cell-properties style:vertical-align="middle" fo:background-color="transparent" fo:padding="0.049cm" fo:border-left="0.05pt solid #778899" fo:border-right="none" fo:border-top="none" fo:border-bottom="0.05pt solid #778899">
        <style:background-image/>
      </style:table-cell-properties>
    </style:style>
    <style:style style:name="Tableau33.E3" style:family="table-cell" style:data-style-name="N4">
      <style:table-cell-properties style:vertical-align="middle" fo:background-color="#f8f8ff" fo:padding="0.049cm" fo:border-left="0.05pt solid #778899" fo:border-right="0.05pt solid #778899" fo:border-top="none" fo:border-bottom="0.05pt solid #778899">
        <style:background-image/>
      </style:table-cell-properties>
    </style:style>
    <style:style style:name="Tableau33.4" style:family="table-row">
      <style:table-row-properties style:min-row-height="0.566cm" fo:background-color="transparent" fo:keep-together="auto">
        <style:background-image/>
      </style:table-row-properties>
    </style:style>
    <style:style style:name="Tableau33.A4" style:family="table-cell">
      <style:table-cell-properties style:vertical-align="middle" fo:background-color="#00008b" fo:padding="0.049cm" fo:border-left="0.05pt solid #778899" fo:border-right="none" fo:border-top="none" fo:border-bottom="0.05pt solid #778899">
        <style:background-image/>
      </style:table-cell-properties>
    </style:style>
    <style:style style:name="Tableau34" style:family="table">
      <style:table-properties style:width="18.501cm" fo:break-before="auto" fo:break-after="auto" table:align="center" fo:background-color="transparent" fo:keep-with-next="auto" style:may-break-between-rows="true" style:writing-mode="page">
        <style:background-image/>
      </style:table-properties>
    </style:style>
    <style:style style:name="Tableau34.A" style:family="table-column">
      <style:table-column-properties style:column-width="0.688cm"/>
    </style:style>
    <style:style style:name="Tableau34.B" style:family="table-column">
      <style:table-column-properties style:column-width="6.403cm"/>
    </style:style>
    <style:style style:name="Tableau34.C" style:family="table-column">
      <style:table-column-properties style:column-width="1.111cm"/>
    </style:style>
    <style:style style:name="Tableau34.D" style:family="table-column">
      <style:table-column-properties style:column-width="2.09cm"/>
    </style:style>
    <style:style style:name="Tableau34.E" style:family="table-column">
      <style:table-column-properties style:column-width="4.627cm"/>
    </style:style>
    <style:style style:name="Tableau34.F" style:family="table-column">
      <style:table-column-properties style:column-width="3.582cm"/>
    </style:style>
    <style:style style:name="Tableau34.1" style:family="table-row">
      <style:table-row-properties style:min-row-height="0.397cm" fo:background-color="transparent" fo:keep-together="auto">
        <style:background-image/>
      </style:table-row-properties>
    </style:style>
    <style:style style:name="Tableau34.A1" style:family="table-cell">
      <style:table-cell-properties style:vertical-align="middle" fo:background-color="transparent" fo:padding="0cm" fo:border-left="0.05pt solid #a9a9a9" fo:border-right="none" fo:border-top="0.05pt solid #a9a9a9" fo:border-bottom="0.05pt solid #a9a9a9">
        <style:background-image/>
      </style:table-cell-properties>
    </style:style>
    <style:style style:name="Tableau34.F1" style:family="table-cell">
      <style:table-cell-properties style:vertical-align="middle" fo:background-color="transparent" fo:padding="0cm" fo:border="0.05pt solid #a9a9a9">
        <style:background-image/>
      </style:table-cell-properties>
    </style:style>
    <style:style style:name="Tableau34.2" style:family="table-row">
      <style:table-row-properties style:min-row-height="0.515cm" fo:background-color="transparent" fo:keep-together="auto">
        <style:background-image/>
      </style:table-row-properties>
    </style:style>
    <style:style style:name="Tableau34.C2" style:family="table-cell">
      <style:table-cell-properties style:vertical-align="middle" fo:background-color="transparent" fo:padding="0cm" fo:border-left="0.05pt solid #a9a9a9" fo:border-right="none" fo:border-top="none" fo:border-bottom="0.05pt solid #a9a9a9">
        <style:background-image/>
      </style:table-cell-properties>
    </style:style>
    <style:style style:name="Tableau34.F2" style:family="table-cell">
      <style:table-cell-properties style:vertical-align="middle" fo:background-color="transparent" fo:padding="0cm" fo:border-left="0.05pt solid #a9a9a9" fo:border-right="0.05pt solid #a9a9a9" fo:border-top="none" fo:border-bottom="0.05pt solid #a9a9a9">
        <style:background-image/>
      </style:table-cell-properties>
    </style:style>
    <style:style style:name="Tableau36" style:family="table" style:master-page-name="Notice">
      <style:table-properties style:width="20.301cm" style:page-number="auto" table:align="center" fo:background-color="transparent">
        <style:background-image/>
      </style:table-properties>
    </style:style>
    <style:style style:name="Tableau36.A" style:family="table-column">
      <style:table-column-properties style:column-width="19.001cm"/>
    </style:style>
    <style:style style:name="Tableau36.B" style:family="table-column">
      <style:table-column-properties style:column-width="1.3cm"/>
    </style:style>
    <style:style style:name="Tableau36.1" style:family="table-row">
      <style:table-row-properties style:min-row-height="1.071cm" fo:background-color="transparent">
        <style:background-image/>
      </style:table-row-properties>
    </style:style>
    <style:style style:name="Tableau36.A1" style:family="table-cell">
      <style:table-cell-properties style:vertical-align="middle" fo:background-color="transparent" fo:padding="0.097cm" fo:border="none">
        <style:background-image/>
      </style:table-cell-properties>
    </style:style>
    <style:style style:name="Tableau36.A2" style:family="table-cell">
      <style:table-cell-properties style:vertical-align="middle" fo:background-color="#00008b" fo:padding="0.097cm" fo:border="none">
        <style:background-image/>
      </style:table-cell-properties>
    </style:style>
    <style:style style:name="Tableau41" style:family="table">
      <style:table-properties style:width="18.5cm" fo:break-before="auto" fo:break-after="auto" table:align="center" fo:background-color="transparent" fo:keep-with-next="auto" style:may-break-between-rows="true" style:writing-mode="page">
        <style:background-image/>
      </style:table-properties>
    </style:style>
    <style:style style:name="Tableau41.A" style:family="table-column">
      <style:table-column-properties style:column-width="0.688cm"/>
    </style:style>
    <style:style style:name="Tableau41.B" style:family="table-column">
      <style:table-column-properties style:column-width="4.313cm"/>
    </style:style>
    <style:style style:name="Tableau41.C" style:family="table-column">
      <style:table-column-properties style:column-width="5.212cm"/>
    </style:style>
    <style:style style:name="Tableau41.D" style:family="table-column">
      <style:table-column-properties style:column-width="0.979cm"/>
    </style:style>
    <style:style style:name="Tableau41.E" style:family="table-column">
      <style:table-column-properties style:column-width="7.308cm"/>
    </style:style>
    <style:style style:name="Tableau41.1" style:family="table-row">
      <style:table-row-properties style:min-row-height="0.677cm" fo:background-color="transparent" fo:keep-together="auto">
        <style:background-image/>
      </style:table-row-properties>
    </style:style>
    <style:style style:name="Tableau41.A1" style:family="table-cell">
      <style:table-cell-properties style:vertical-align="middle" fo:background-color="transparent" fo:padding="0cm" fo:border-left="0.05pt solid #a9a9a9" fo:border-right="none" fo:border-top="0.05pt solid #a9a9a9" fo:border-bottom="0.05pt solid #a9a9a9">
        <style:background-image/>
      </style:table-cell-properties>
    </style:style>
    <style:style style:name="Tableau41.E1" style:family="table-cell">
      <style:table-cell-properties style:vertical-align="middle" fo:background-color="transparent" fo:padding="0cm" fo:border="0.05pt solid #a9a9a9">
        <style:background-image/>
      </style:table-cell-properties>
    </style:style>
    <style:style style:name="Tableau41.B2" style:family="table-cell">
      <style:table-cell-properties style:vertical-align="middle" fo:background-color="transparent" fo:padding="0cm" fo:border-left="0.05pt solid #a9a9a9" fo:border-right="none" fo:border-top="none" fo:border-bottom="0.05pt solid #a9a9a9">
        <style:background-image/>
      </style:table-cell-properties>
    </style:style>
    <style:style style:name="Tableau41.E2" style:family="table-cell">
      <style:table-cell-properties style:vertical-align="middle" fo:background-color="transparent" fo:padding="0cm" fo:border-left="0.05pt solid #a9a9a9" fo:border-right="0.05pt solid #a9a9a9" fo:border-top="none" fo:border-bottom="0.05pt solid #a9a9a9">
        <style:background-image/>
      </style:table-cell-properties>
    </style:style>
    <style:style style:name="Tableau62" style:family="table">
      <style:table-properties style:width="17.889cm" fo:break-before="auto" fo:break-after="auto" table:align="center" fo:background-color="transparent" fo:keep-with-next="auto" style:may-break-between-rows="true" style:writing-mode="page">
        <style:background-image/>
      </style:table-properties>
    </style:style>
    <style:style style:name="Tableau62.A" style:family="table-column">
      <style:table-column-properties style:column-width="8.149cm"/>
    </style:style>
    <style:style style:name="Tableau62.B" style:family="table-column">
      <style:table-column-properties style:column-width="2.725cm"/>
    </style:style>
    <style:style style:name="Tableau62.D" style:family="table-column">
      <style:table-column-properties style:column-width="4.29cm"/>
    </style:style>
    <style:style style:name="Tableau62.1" style:family="table-row">
      <style:table-row-properties style:min-row-height="0.716cm" fo:background-color="transparent">
        <style:background-image/>
      </style:table-row-properties>
    </style:style>
    <style:style style:name="Tableau62.A1" style:family="table-cell">
      <style:table-cell-properties style:vertical-align="middle" fo:background-color="transparent" fo:padding="0.049cm" fo:border-left="0.05pt solid #778899" fo:border-right="none" fo:border-top="0.05pt solid #778899" fo:border-bottom="0.05pt solid #778899">
        <style:background-image/>
      </style:table-cell-properties>
    </style:style>
    <style:style style:name="Tableau62.D1" style:family="table-cell">
      <style:table-cell-properties style:vertical-align="middle" fo:background-color="transparent" fo:padding="0.049cm" fo:border="0.05pt solid #778899">
        <style:background-image/>
      </style:table-cell-properties>
    </style:style>
    <style:style style:name="Tableau62.2" style:family="table-row">
      <style:table-row-properties style:min-row-height="0.552cm" fo:background-color="transparent" fo:keep-together="auto">
        <style:background-image/>
      </style:table-row-properties>
    </style:style>
    <style:style style:name="Tableau62.A2" style:family="table-cell">
      <style:table-cell-properties style:vertical-align="middle" fo:background-color="transparent" fo:padding="0.049cm" fo:border-left="0.05pt solid #778899" fo:border-right="none" fo:border-top="none" fo:border-bottom="0.05pt solid #778899">
        <style:background-image/>
      </style:table-cell-properties>
    </style:style>
    <style:style style:name="Tableau62.B2" style:family="table-cell" style:data-style-name="N115">
      <style:table-cell-properties style:vertical-align="middle" fo:background-color="transparent" fo:padding="0.049cm" fo:border-left="0.05pt solid #778899" fo:border-right="none" fo:border-top="none" fo:border-bottom="0.05pt solid #778899">
        <style:background-image/>
      </style:table-cell-properties>
    </style:style>
    <style:style style:name="Tableau62.D2" style:family="table-cell">
      <style:table-cell-properties style:vertical-align="middle" fo:background-color="transparent" fo:padding="0.049cm" fo:border-left="0.05pt solid #778899" fo:border-right="0.05pt solid #778899" fo:border-top="none" fo:border-bottom="0.05pt solid #778899">
        <style:background-image/>
      </style:table-cell-properties>
    </style:style>
    <style:style style:name="Tableau142" style:family="table">
      <style:table-properties style:width="18.801cm" fo:break-before="auto" fo:break-after="auto" table:align="center" fo:background-color="transparent" fo:keep-with-next="auto" style:may-break-between-rows="true" style:writing-mode="page">
        <style:background-image/>
      </style:table-properties>
    </style:style>
    <style:style style:name="Tableau142.A" style:family="table-column">
      <style:table-column-properties style:column-width="1.198cm"/>
    </style:style>
    <style:style style:name="Tableau142.B" style:family="table-column">
      <style:table-column-properties style:column-width="2.215cm"/>
    </style:style>
    <style:style style:name="Tableau142.C" style:family="table-column">
      <style:table-column-properties style:column-width="2.006cm"/>
    </style:style>
    <style:style style:name="Tableau142.D" style:family="table-column">
      <style:table-column-properties style:column-width="2.402cm"/>
    </style:style>
    <style:style style:name="Tableau142.E" style:family="table-column">
      <style:table-column-properties style:column-width="1.042cm"/>
    </style:style>
    <style:style style:name="Tableau142.F" style:family="table-column">
      <style:table-column-properties style:column-width="1.873cm"/>
    </style:style>
    <style:style style:name="Tableau142.G" style:family="table-column">
      <style:table-column-properties style:column-width="1.619cm"/>
    </style:style>
    <style:style style:name="Tableau142.H" style:family="table-column">
      <style:table-column-properties style:column-width="1.485cm"/>
    </style:style>
    <style:style style:name="Tableau142.I" style:family="table-column">
      <style:table-column-properties style:column-width="2.143cm"/>
    </style:style>
    <style:style style:name="Tableau142.J" style:family="table-column">
      <style:table-column-properties style:column-width="2.817cm"/>
    </style:style>
    <style:style style:name="Tableau142.1" style:family="table-row">
      <style:table-row-properties style:min-row-height="0.609cm" fo:background-color="transparent">
        <style:background-image/>
      </style:table-row-properties>
    </style:style>
    <style:style style:name="Tableau142.A1" style:family="table-cell">
      <style:table-cell-properties style:vertical-align="middle" fo:background-color="transparent" fo:padding="0.049cm" fo:border="0.05pt solid #778899">
        <style:background-image/>
      </style:table-cell-properties>
    </style:style>
    <style:style style:name="Tableau142.2" style:family="table-row">
      <style:table-row-properties style:min-row-height="0.45cm" fo:background-color="transparent">
        <style:background-image/>
      </style:table-row-properties>
    </style:style>
    <style:style style:name="Tableau142.A2" style:family="table-cell">
      <style:table-cell-properties style:vertical-align="middle" fo:background-color="transparent" fo:padding="0.049cm" fo:border-left="0.05pt solid #778899" fo:border-right="none" fo:border-top="none" fo:border-bottom="0.05pt solid #778899">
        <style:background-image/>
      </style:table-cell-properties>
    </style:style>
    <style:style style:name="Tableau142.B2" style:family="table-cell">
      <style:table-cell-properties style:vertical-align="middle" fo:background-color="#b0e0e6" fo:padding="0.049cm" fo:border-left="0.05pt solid #778899" fo:border-right="none" fo:border-top="none" fo:border-bottom="0.05pt solid #778899">
        <style:background-image/>
      </style:table-cell-properties>
    </style:style>
    <style:style style:name="Tableau142.D2" style:family="table-cell">
      <style:table-cell-properties style:vertical-align="middle" fo:background-color="#00008b" fo:padding="0.049cm" fo:border-left="0.05pt solid #778899" fo:border-right="none" fo:border-top="none" fo:border-bottom="0.05pt solid #778899">
        <style:background-image/>
      </style:table-cell-properties>
    </style:style>
    <style:style style:name="Tableau142.J2" style:family="table-cell">
      <style:table-cell-properties style:vertical-align="middle" fo:background-color="#f8f8ff" fo:padding="0.049cm" fo:border-left="0.05pt solid #778899" fo:border-right="0.05pt solid #778899" fo:border-top="none" fo:border-bottom="0.05pt solid #778899">
        <style:background-image/>
      </style:table-cell-properties>
    </style:style>
    <style:style style:name="Tableau142.3" style:family="table-row">
      <style:table-row-properties style:min-row-height="0.912cm" fo:background-color="transparent">
        <style:background-image/>
      </style:table-row-properties>
    </style:style>
    <style:style style:name="Tableau142.D3" style:family="table-cell">
      <style:table-cell-properties style:vertical-align="middle" fo:background-color="#f8f8ff" fo:padding="0.049cm" fo:border-left="0.05pt solid #778899" fo:border-right="none" fo:border-top="none" fo:border-bottom="0.05pt solid #778899">
        <style:background-image/>
      </style:table-cell-properties>
    </style:style>
    <style:style style:name="Tableau142.4" style:family="table-row">
      <style:table-row-properties style:min-row-height="0.513cm" fo:background-color="transparent" fo:keep-together="auto">
        <style:background-image/>
      </style:table-row-properties>
    </style:style>
    <style:style style:name="Tableau142.B4" style:family="table-cell" style:data-style-name="N4">
      <style:table-cell-properties style:vertical-align="middle" fo:background-color="#b0e0e6" fo:padding="0.049cm" fo:border-left="0.05pt solid #778899" fo:border-right="none" fo:border-top="none" fo:border-bottom="0.05pt solid #778899">
        <style:background-image/>
      </style:table-cell-properties>
    </style:style>
    <style:style style:name="Tableau142.C4" style:family="table-cell" style:data-style-name="N115">
      <style:table-cell-properties style:vertical-align="middle" fo:background-color="transparent" fo:padding="0.049cm" fo:border-left="0.05pt solid #778899" fo:border-right="none" fo:border-top="none" fo:border-bottom="0.05pt solid #778899">
        <style:background-image/>
      </style:table-cell-properties>
    </style:style>
    <style:style style:name="Tableau142.D4" style:family="table-cell" style:data-style-name="N4">
      <style:table-cell-properties style:vertical-align="middle" fo:background-color="#f8f8ff" fo:padding="0.049cm" fo:border-left="0.05pt solid #778899" fo:border-right="none" fo:border-top="none" fo:border-bottom="0.05pt solid #778899">
        <style:background-image/>
      </style:table-cell-properties>
    </style:style>
    <style:style style:name="Tableau142.E4" style:family="table-cell" style:data-style-name="N4">
      <style:table-cell-properties style:vertical-align="middle" fo:background-color="transparent" fo:padding="0.049cm" fo:border-left="0.05pt solid #778899" fo:border-right="none" fo:border-top="none" fo:border-bottom="0.05pt solid #778899">
        <style:background-image/>
      </style:table-cell-properties>
    </style:style>
    <style:style style:name="Tableau142.H4" style:family="table-cell" style:data-style-name="N5">
      <style:table-cell-properties style:vertical-align="middle" fo:background-color="transparent" fo:padding="0.049cm" fo:border-left="0.05pt solid #778899" fo:border-right="none" fo:border-top="none" fo:border-bottom="0.05pt solid #778899">
        <style:background-image/>
      </style:table-cell-properties>
    </style:style>
    <style:style style:name="Tableau142.J4" style:family="table-cell" style:data-style-name="N4">
      <style:table-cell-properties style:vertical-align="middle" fo:background-color="#f8f8ff" fo:padding="0.049cm" fo:border-left="0.05pt solid #778899" fo:border-right="0.05pt solid #778899" fo:border-top="none" fo:border-bottom="0.05pt solid #778899">
        <style:background-image/>
      </style:table-cell-properties>
    </style:style>
    <style:style style:name="Tableau142.A5" style:family="table-cell">
      <style:table-cell-properties style:vertical-align="middle" fo:background-color="#dcdcdc" fo:padding="0.049cm" fo:border-left="0.05pt solid #778899" fo:border-right="none" fo:border-top="none" fo:border-bottom="0.05pt solid #778899">
        <style:background-image/>
      </style:table-cell-properties>
    </style:style>
    <style:style style:name="Tableau142.B5" style:family="table-cell" style:data-style-name="N4">
      <style:table-cell-properties style:vertical-align="middle" fo:background-color="#dcdcdc" fo:padding="0.049cm" fo:border-left="0.05pt solid #778899" fo:border-right="none" fo:border-top="none" fo:border-bottom="0.05pt solid #778899">
        <style:background-image/>
      </style:table-cell-properties>
    </style:style>
    <style:style style:name="Tableau142.C5" style:family="table-cell" style:data-style-name="N115">
      <style:table-cell-properties style:vertical-align="middle" fo:background-color="#dcdcdc" fo:padding="0.049cm" fo:border-left="0.05pt solid #778899" fo:border-right="none" fo:border-top="none" fo:border-bottom="0.05pt solid #778899">
        <style:background-image/>
      </style:table-cell-properties>
    </style:style>
    <style:style style:name="Tableau142.H5" style:family="table-cell" style:data-style-name="N5">
      <style:table-cell-properties style:vertical-align="middle" fo:background-color="#dcdcdc" fo:padding="0.049cm" fo:border-left="0.05pt solid #778899" fo:border-right="none" fo:border-top="none" fo:border-bottom="0.05pt solid #778899">
        <style:background-image/>
      </style:table-cell-properties>
    </style:style>
    <style:style style:name="Tableau142.J5" style:family="table-cell" style:data-style-name="N4">
      <style:table-cell-properties style:vertical-align="middle" fo:background-color="#dcdcdc" fo:padding="0.049cm" fo:border-left="0.05pt solid #778899" fo:border-right="0.05pt solid #778899" fo:border-top="none" fo:border-bottom="0.05pt solid #778899">
        <style:background-image/>
      </style:table-cell-properties>
    </style:style>
    <style:style style:name="Tableau142.6" style:family="table-row">
      <style:table-row-properties style:min-row-height="0.582cm" fo:background-color="transparent" fo:keep-together="auto">
        <style:background-image/>
      </style:table-row-properties>
    </style:style>
    <style:style style:name="Tableau100" style:family="table">
      <style:table-properties style:width="18.801cm" fo:break-before="auto" fo:break-after="auto" table:align="center" fo:background-color="transparent" fo:keep-with-next="auto" style:may-break-between-rows="true" style:writing-mode="page">
        <style:background-image/>
      </style:table-properties>
    </style:style>
    <style:style style:name="Tableau100.A" style:family="table-column">
      <style:table-column-properties style:column-width="4.207cm"/>
    </style:style>
    <style:style style:name="Tableau100.B" style:family="table-column">
      <style:table-column-properties style:column-width="3.201cm"/>
    </style:style>
    <style:style style:name="Tableau100.C" style:family="table-column">
      <style:table-column-properties style:column-width="2.196cm"/>
    </style:style>
    <style:style style:name="Tableau100.D" style:family="table-column">
      <style:table-column-properties style:column-width="3.598cm"/>
    </style:style>
    <style:style style:name="Tableau100.E" style:family="table-column">
      <style:table-column-properties style:column-width="2.2cm"/>
    </style:style>
    <style:style style:name="Tableau100.F" style:family="table-column">
      <style:table-column-properties style:column-width="3.399cm"/>
    </style:style>
    <style:style style:name="Tableau100.1" style:family="table-row">
      <style:table-row-properties style:min-row-height="0.503cm" fo:background-color="transparent">
        <style:background-image/>
      </style:table-row-properties>
    </style:style>
    <style:style style:name="Tableau100.A1" style:family="table-cell">
      <style:table-cell-properties style:vertical-align="middle" fo:background-color="transparent" fo:padding="0.101cm" fo:border-left="0.05pt solid #778899" fo:border-right="none" fo:border-top="0.05pt solid #778899" fo:border-bottom="0.05pt solid #778899">
        <style:background-image/>
      </style:table-cell-properties>
    </style:style>
    <style:style style:name="Tableau100.B1" style:family="table-cell">
      <style:table-cell-properties style:vertical-align="middle" fo:background-color="#b0e0e6" fo:padding="0.101cm" fo:border-left="0.05pt solid #778899" fo:border-right="none" fo:border-top="0.05pt solid #778899" fo:border-bottom="0.05pt solid #778899">
        <style:background-image/>
      </style:table-cell-properties>
    </style:style>
    <style:style style:name="Tableau100.D1" style:family="table-cell">
      <style:table-cell-properties style:vertical-align="middle" fo:background-color="#00008b" fo:padding="0.101cm" fo:border-left="0.05pt solid #778899" fo:border-right="none" fo:border-top="0.05pt solid #778899" fo:border-bottom="0.05pt solid #778899">
        <style:background-image/>
      </style:table-cell-properties>
    </style:style>
    <style:style style:name="Tableau100.F1" style:family="table-cell">
      <style:table-cell-properties style:vertical-align="middle" fo:background-color="#f8f8ff" fo:padding="0.101cm" fo:border="0.05pt solid #778899">
        <style:background-image/>
      </style:table-cell-properties>
    </style:style>
    <style:style style:name="Tableau100.2" style:family="table-row">
      <style:table-row-properties style:min-row-height="0.582cm" fo:background-color="transparent">
        <style:background-image/>
      </style:table-row-properties>
    </style:style>
    <style:style style:name="Tableau100.D2" style:family="table-cell">
      <style:table-cell-properties style:vertical-align="middle" fo:background-color="#f8f8ff" fo:padding="0.101cm" fo:border-left="0.05pt solid #778899" fo:border-right="none" fo:border-top="none" fo:border-bottom="0.05pt solid #778899">
        <style:background-image/>
      </style:table-cell-properties>
    </style:style>
    <style:style style:name="Tableau100.E2" style:family="table-cell">
      <style:table-cell-properties style:vertical-align="middle" fo:background-color="transparent" fo:padding="0.101cm" fo:border-left="0.05pt solid #778899" fo:border-right="none" fo:border-top="none" fo:border-bottom="0.05pt solid #778899">
        <style:background-image/>
      </style:table-cell-properties>
    </style:style>
    <style:style style:name="Tableau100.3" style:family="table-row">
      <style:table-row-properties style:min-row-height="0.723cm" fo:background-color="transparent" fo:keep-together="auto">
        <style:background-image/>
      </style:table-row-properties>
    </style:style>
    <style:style style:name="Tableau100.B3" style:family="table-cell" style:data-style-name="N4">
      <style:table-cell-properties style:vertical-align="middle" fo:background-color="#b0e0e6" fo:padding="0.101cm" fo:border-left="0.05pt solid #778899" fo:border-right="none" fo:border-top="none" fo:border-bottom="0.05pt solid #778899">
        <style:background-image/>
      </style:table-cell-properties>
    </style:style>
    <style:style style:name="Tableau100.C3" style:family="table-cell" style:data-style-name="N4">
      <style:table-cell-properties style:vertical-align="middle" fo:background-color="transparent" fo:padding="0.101cm" fo:border-left="0.05pt solid #778899" fo:border-right="none" fo:border-top="none" fo:border-bottom="0.05pt solid #778899">
        <style:background-image/>
      </style:table-cell-properties>
    </style:style>
    <style:style style:name="Tableau100.D3" style:family="table-cell" style:data-style-name="N4">
      <style:table-cell-properties style:vertical-align="middle" fo:background-color="#f8f8ff" fo:padding="0.101cm" fo:border-left="0.05pt solid #778899" fo:border-right="none" fo:border-top="none" fo:border-bottom="0.05pt solid #778899">
        <style:background-image/>
      </style:table-cell-properties>
    </style:style>
    <style:style style:name="Tableau100.E3" style:family="table-cell" style:data-style-name="N5">
      <style:table-cell-properties style:vertical-align="middle" fo:background-color="transparent" fo:padding="0.101cm" fo:border-left="0.05pt solid #778899" fo:border-right="none" fo:border-top="none" fo:border-bottom="0.05pt solid #778899">
        <style:background-image/>
      </style:table-cell-properties>
    </style:style>
    <style:style style:name="Tableau100.F3" style:family="table-cell" style:data-style-name="N4">
      <style:table-cell-properties style:vertical-align="middle" fo:background-color="#f8f8ff" fo:padding="0.101cm" fo:border-left="0.05pt solid #778899" fo:border-right="0.05pt solid #778899" fo:border-top="none" fo:border-bottom="0.05pt solid #778899">
        <style:background-image/>
      </style:table-cell-properties>
    </style:style>
    <style:style style:name="Tableau100.A4" style:family="table-cell">
      <style:table-cell-properties style:vertical-align="middle" fo:background-color="#00008b" fo:padding="0.101cm" fo:border-left="0.05pt solid #778899" fo:border-right="none" fo:border-top="none" fo:border-bottom="0.05pt solid #778899">
        <style:background-image/>
      </style:table-cell-properties>
    </style:style>
    <style:style style:name="P1" style:family="paragraph" style:parent-style-name="Table_20_Contents">
      <style:paragraph-properties fo:text-align="justify" style:justify-single-word="false"/>
      <style:text-properties fo:font-size="7pt" style:font-size-asian="6.09999990463257pt" style:font-size-complex="7pt"/>
    </style:style>
    <style:style style:name="P2" style:family="paragraph" style:parent-style-name="Standard">
      <loext:graphic-properties draw:fill-gradient-name="gradient" draw:fill-hatch-name="hatch"/>
      <style:paragraph-properties fo:margin-left="-0.7cm" fo:margin-right="0cm" fo:text-align="center" style:justify-single-word="false" fo:text-indent="0cm" style:auto-text-indent="false"/>
      <style:text-properties style:text-outline="false" style:text-line-through-style="none" style:text-line-through-type="none" style:font-name="Marianne1" fo:font-size="15pt" fo:font-style="normal" fo:text-shadow="none" style:text-underline-style="none" fo:font-weight="bold" officeooo:paragraph-rsid="0707fbc8" style:font-size-asian="15pt" style:font-style-asian="normal" style:font-weight-asian="bold" style:font-size-complex="15pt" style:text-emphasize="none"/>
    </style:style>
    <style:style style:name="P3" style:family="paragraph">
      <style:paragraph-properties fo:text-align="center"/>
      <style:text-properties fo:color="#ff0000" style:font-name="Marianne5" fo:font-size="10pt" fo:font-weight="bold"/>
    </style:style>
    <style:style style:name="P4" style:family="paragraph" style:parent-style-name="Standard">
      <loext:graphic-properties draw:fill-hatch-name="hatch"/>
      <style:paragraph-properties fo:margin-top="0.101cm" fo:margin-bottom="0cm" style:contextual-spacing="false" fo:text-align="center" style:justify-single-word="false"/>
      <style:text-properties officeooo:paragraph-rsid="06694fb6"/>
    </style:style>
    <style:style style:name="P5" style:family="paragraph" style:parent-style-name="Standard">
      <loext:graphic-properties draw:fill-hatch-name="hatch"/>
      <style:paragraph-properties fo:margin-top="0.101cm" fo:margin-bottom="0cm" style:contextual-spacing="false" fo:text-align="center" style:justify-single-word="false"/>
      <style:text-properties officeooo:paragraph-rsid="0707fbc8"/>
    </style:style>
    <style:style style:name="P6" style:family="paragraph" style:parent-style-name="Standard">
      <loext:graphic-properties draw:fill-gradient-name="gradient" draw:fill-hatch-name="hatch"/>
      <style:paragraph-properties fo:margin-left="-0.6cm" fo:margin-right="0cm" fo:margin-top="0.101cm" fo:margin-bottom="0.101cm" style:contextual-spacing="false" fo:text-align="center" style:justify-single-word="false" fo:text-indent="0cm" style:auto-text-indent="false"/>
      <style:text-properties officeooo:paragraph-rsid="0707fbc8"/>
    </style:style>
    <style:style style:name="P7" style:family="paragraph" style:parent-style-name="Standard">
      <loext:graphic-properties draw:fill-gradient-name="gradient" draw:fill-hatch-name="hatch"/>
      <style:paragraph-properties fo:margin-left="-0.7cm" fo:margin-right="0cm" fo:margin-top="0.199cm" fo:margin-bottom="0cm" style:contextual-spacing="false" fo:text-align="center" style:justify-single-word="false" fo:text-indent="0cm" style:auto-text-indent="false"/>
      <style:text-properties officeooo:paragraph-rsid="0707fbc8"/>
    </style:style>
    <style:style style:name="P8" style:family="paragraph" style:parent-style-name="Table_20_Contents">
      <style:paragraph-properties fo:text-align="center" style:justify-single-word="false"/>
      <style:text-properties fo:color="#00008b" loext:opacity="100%" style:font-name="Marianne1" fo:font-size="9pt" fo:font-weight="bold" officeooo:rsid="0064dcee" officeooo:paragraph-rsid="0064dcee" style:font-size-asian="7.84999990463257pt" style:font-weight-asian="bold" style:font-size-complex="9pt" style:font-weight-complex="bold"/>
    </style:style>
    <style:style style:name="P9" style:family="paragraph" style:parent-style-name="Table_20_Contents">
      <style:paragraph-properties fo:text-align="center" style:justify-single-word="false"/>
      <style:text-properties fo:color="#00008b" loext:opacity="100%" style:font-name="Marianne1" fo:font-size="9pt" fo:font-weight="bold" officeooo:rsid="06dec43a" officeooo:paragraph-rsid="06dec43a" style:font-size-asian="7.84999990463257pt" style:font-weight-asian="bold" style:font-size-complex="9pt" style:font-weight-complex="bold"/>
    </style:style>
    <style:style style:name="P10" style:family="paragraph" style:parent-style-name="Table_20_Contents">
      <style:paragraph-properties fo:text-align="center" style:justify-single-word="false"/>
      <style:text-properties fo:color="#00008b" loext:opacity="100%" style:font-name="Marianne1" fo:font-size="9pt" fo:font-weight="bold" style:font-size-asian="7.84999990463257pt" style:font-weight-asian="bold" style:font-size-complex="9pt" style:font-weight-complex="bold"/>
    </style:style>
    <style:style style:name="P11" style:family="paragraph" style:parent-style-name="Table_20_Contents">
      <style:paragraph-properties fo:text-align="center" style:justify-single-word="false"/>
      <style:text-properties fo:color="#00008b" loext:opacity="100%" style:font-name="Marianne1" fo:font-size="9pt" fo:font-weight="bold" officeooo:rsid="07925672" officeooo:paragraph-rsid="07925672" style:font-size-asian="7.84999990463257pt" style:font-weight-asian="bold" style:font-size-complex="9pt" style:font-weight-complex="bold"/>
    </style:style>
    <style:style style:name="P12" style:family="paragraph" style:parent-style-name="Table_20_Contents">
      <style:paragraph-properties fo:text-align="center" style:justify-single-word="false"/>
      <style:text-properties fo:color="#00008b" loext:opacity="100%" style:font-name="Marianne1" fo:font-size="6pt" fo:font-weight="bold" officeooo:rsid="053eaabd" officeooo:paragraph-rsid="053eaabd" style:font-size-asian="5.25pt" style:font-weight-asian="bold" style:font-size-complex="6pt" style:font-weight-complex="bold"/>
    </style:style>
    <style:style style:name="P13" style:family="paragraph" style:parent-style-name="Standard">
      <loext:graphic-properties draw:fill-hatch-name="hatch"/>
      <style:paragraph-properties fo:margin-left="0cm" fo:margin-right="0cm" fo:text-align="center" style:justify-single-word="false" fo:text-indent="0cm" style:auto-text-indent="false"/>
      <style:text-properties style:text-outline="false" style:text-line-through-style="none" style:text-line-through-type="none" style:font-name="Marianne1" fo:font-size="12pt" fo:font-style="normal" fo:text-shadow="none" style:text-underline-style="none" fo:font-weight="normal" officeooo:rsid="01c0feef" officeooo:paragraph-rsid="02853323" style:font-size-asian="10.5pt" style:font-style-asian="normal" style:font-weight-asian="normal" style:font-size-complex="12pt" style:font-weight-complex="normal" style:text-emphasize="none"/>
    </style:style>
    <style:style style:name="P14" style:family="paragraph">
      <style:paragraph-properties fo:text-align="center"/>
      <style:text-properties fo:color="#0000cd" style:font-name="Marianne7" fo:font-size="12pt"/>
    </style:style>
    <style:style style:name="P15" style:family="paragraph" style:parent-style-name="Standard">
      <loext:graphic-properties draw:fill-hatch-name="hatch"/>
      <style:paragraph-properties fo:margin-left="0cm" fo:margin-right="0cm" fo:text-align="center" style:justify-single-word="false" fo:text-indent="0cm" style:auto-text-indent="false"/>
      <style:text-properties style:text-outline="false" style:text-line-through-style="none" style:text-line-through-type="none" style:font-name="Marianne1" fo:font-size="12pt" fo:font-style="normal" fo:text-shadow="none" style:text-underline-style="none" fo:font-weight="normal" officeooo:rsid="01c0feef" officeooo:paragraph-rsid="02853323" fo:background-color="transparent" style:font-size-asian="10.5pt" style:font-style-asian="normal" style:font-weight-asian="normal" style:font-size-complex="12pt" style:font-weight-complex="normal" style:text-emphasize="none"/>
    </style:style>
    <style:style style:name="P16" style:family="paragraph" style:parent-style-name="Table_20_Contents">
      <loext:graphic-properties draw:fill-hatch-name="hatch"/>
      <style:paragraph-properties fo:margin-top="0cm" fo:margin-bottom="0cm" style:contextual-spacing="false" fo:text-align="center" style:justify-single-word="false"/>
      <style:text-properties style:text-outline="false" style:text-line-through-style="none" style:text-line-through-type="none" style:font-name="Marianne2" fo:font-size="10pt" fo:font-style="normal" fo:text-shadow="none" style:text-underline-style="none" fo:font-weight="normal" officeooo:rsid="00294f34" officeooo:paragraph-rsid="02853323" fo:background-color="transparent" style:font-size-asian="10pt" style:font-style-asian="normal" style:font-weight-asian="normal" style:font-size-complex="10pt" style:font-weight-complex="normal" style:text-emphasize="none"/>
    </style:style>
    <style:style style:name="P17" style:family="paragraph" style:parent-style-name="Standard">
      <loext:graphic-properties draw:fill-hatch-name="hatch"/>
      <style:paragraph-properties fo:margin-top="0cm" fo:margin-bottom="0cm" style:contextual-spacing="false" fo:text-align="center" style:justify-single-word="false"/>
      <style:text-properties fo:color="#00008b" loext:opacity="100%" style:text-outline="false" style:text-line-through-style="none" style:text-line-through-type="none" style:font-name="Marianne1" fo:font-size="12pt" fo:font-style="normal" fo:text-shadow="none" style:text-underline-style="none" fo:font-weight="bold" officeooo:rsid="08189b9a" officeooo:paragraph-rsid="08189b9a" fo:background-color="transparent" style:font-size-asian="12pt" style:font-style-asian="normal" style:font-weight-asian="bold" style:font-size-complex="12pt" style:text-emphasize="none"/>
    </style:style>
    <style:style style:name="P18" style:family="paragraph" style:parent-style-name="Table_20_Contents">
      <loext:graphic-properties draw:fill-hatch-name="hatch"/>
      <style:paragraph-properties fo:margin-top="0cm" fo:margin-bottom="0cm" style:contextual-spacing="false" fo:text-align="center" style:justify-single-word="false"/>
      <style:text-properties style:text-outline="false" style:text-line-through-style="none" style:text-line-through-type="none" style:font-name="Marianne1" fo:font-size="10pt" fo:font-style="normal" fo:text-shadow="none" style:text-underline-style="none" fo:font-weight="normal" officeooo:rsid="00aa0605" officeooo:paragraph-rsid="02853323" fo:background-color="transparent" style:font-size-asian="10pt" style:font-style-asian="normal" style:font-weight-asian="normal" style:font-size-complex="10pt" style:font-weight-complex="normal" style:text-emphasize="none"/>
    </style:style>
    <style:style style:name="P19" style:family="paragraph" style:parent-style-name="Standard">
      <loext:graphic-properties draw:fill-hatch-name="hatch"/>
      <style:paragraph-properties fo:margin-top="0cm" fo:margin-bottom="0cm" style:contextual-spacing="false" fo:text-align="center" style:justify-single-word="false"/>
      <style:text-properties style:text-outline="false" style:text-line-through-style="none" style:text-line-through-type="none" style:font-name="Marianne1" fo:font-size="12pt" fo:font-style="normal" fo:text-shadow="none" style:text-underline-style="none" fo:font-weight="bold" officeooo:rsid="00aa0605" officeooo:paragraph-rsid="068450eb" fo:background-color="transparent" style:font-size-asian="12pt" style:font-style-asian="normal" style:font-weight-asian="bold" style:font-size-complex="12pt" style:text-emphasize="none"/>
    </style:style>
    <style:style style:name="P20" style:family="paragraph">
      <style:paragraph-properties fo:text-align="center"/>
      <style:text-properties fo:color="#00008b" style:text-line-through-style="none" style:text-line-through-type="none" style:font-name="Marianne6" fo:font-size="10pt" fo:font-style="normal" style:text-underline-style="none" fo:font-weight="bold"/>
    </style:style>
    <style:style style:name="P21" style:family="paragraph" style:parent-style-name="Standard">
      <style:text-properties fo:font-size="6pt" officeooo:paragraph-rsid="02853323" style:font-size-asian="5.25pt" style:font-size-complex="6pt"/>
    </style:style>
    <style:style style:name="P22" style:family="paragraph" style:parent-style-name="Standard">
      <loext:graphic-properties draw:fill-gradient-name="gradient" draw:fill-hatch-name="hatch"/>
      <style:paragraph-properties fo:margin-left="-0.6cm" fo:margin-right="0cm" fo:margin-top="0cm" fo:margin-bottom="0cm" style:contextual-spacing="false" fo:text-align="center" style:justify-single-word="false" fo:text-indent="0cm" style:auto-text-indent="false"/>
      <style:text-properties style:font-name="Marianne1" fo:font-size="11pt" fo:font-weight="bold" officeooo:rsid="02707ce6" officeooo:paragraph-rsid="02853323" style:font-size-asian="11pt" style:font-weight-asian="bold" style:font-size-complex="11pt" style:font-weight-complex="bold"/>
    </style:style>
    <style:style style:name="P23" style:family="paragraph" style:parent-style-name="Standard">
      <style:paragraph-properties fo:margin-top="0cm" fo:margin-bottom="0cm" style:contextual-spacing="false" fo:text-align="center" style:justify-single-word="false"/>
      <style:text-properties style:font-name="Marianne1" fo:font-size="9pt" officeooo:rsid="02707ce6" officeooo:paragraph-rsid="02853323" style:font-size-asian="9pt" style:font-size-complex="9pt"/>
    </style:style>
    <style:style style:name="P24" style:family="paragraph" style:parent-style-name="Standard">
      <style:paragraph-properties fo:margin-top="0cm" fo:margin-bottom="0cm" style:contextual-spacing="false" fo:text-align="center" style:justify-single-word="false"/>
      <style:text-properties style:font-name="Marianne1" fo:font-size="9pt" officeooo:paragraph-rsid="02853323" style:font-size-asian="9pt" style:font-size-complex="9pt"/>
    </style:style>
    <style:style style:name="P25" style:family="paragraph" style:parent-style-name="Table_20_Contents">
      <style:paragraph-properties fo:text-align="justify" style:justify-single-word="false"/>
      <style:text-properties fo:color="#0000cd" loext:opacity="100%" style:font-name="Marianne1" fo:font-size="9pt" fo:font-weight="bold" officeooo:rsid="063c25af" officeooo:paragraph-rsid="063c25af" style:font-size-asian="9pt" style:font-weight-asian="bold" style:font-size-complex="9pt" style:font-weight-complex="bold"/>
    </style:style>
    <style:style style:name="P26" style:family="paragraph" style:parent-style-name="Standard">
      <style:paragraph-properties fo:text-align="justify" style:justify-single-word="false"/>
      <style:text-properties officeooo:paragraph-rsid="02853323"/>
    </style:style>
    <style:style style:name="P27" style:family="paragraph">
      <style:paragraph-properties fo:text-align="center"/>
      <style:text-properties fo:color="#0000cd" style:text-line-through-style="none" style:text-line-through-type="none" style:font-name="Marianne5" fo:font-size="10pt" fo:font-style="normal" style:text-underline-style="none" fo:font-weight="bold"/>
    </style:style>
    <style:style style:name="P28" style:family="paragraph" style:parent-style-name="Standard">
      <style:paragraph-properties fo:text-align="justify" style:justify-single-word="false"/>
      <style:text-properties officeooo:paragraph-rsid="0287034a"/>
    </style:style>
    <style:style style:name="P29" style:family="paragraph" style:parent-style-name="Standard">
      <style:paragraph-properties fo:margin-top="0cm" fo:margin-bottom="0cm" style:contextual-spacing="false" fo:text-align="justify" style:justify-single-word="false"/>
      <style:text-properties officeooo:paragraph-rsid="02853323"/>
    </style:style>
    <style:style style:name="P30" style:family="paragraph" style:parent-style-name="Standard">
      <loext:graphic-properties draw:fill-gradient-name="gradient" draw:fill-hatch-name="hatch"/>
      <style:paragraph-properties fo:margin-left="-0.499cm" fo:margin-right="0cm" fo:margin-top="0cm" fo:margin-bottom="0cm" style:contextual-spacing="false" fo:text-align="center" style:justify-single-word="false" fo:text-indent="0cm" style:auto-text-indent="false"/>
      <style:text-properties style:font-name="Marianne1" fo:font-size="10pt" officeooo:paragraph-rsid="0427cb65" style:font-size-asian="10pt" style:font-size-complex="10pt"/>
    </style:style>
    <style:style style:name="P31" style:family="paragraph">
      <style:paragraph-properties fo:text-align="center"/>
      <style:text-properties fo:color="#ff0000" style:font-name="Marianne5" fo:font-size="8pt" fo:font-weight="bold"/>
    </style:style>
    <style:style style:name="P32" style:family="paragraph" style:parent-style-name="Standard">
      <style:paragraph-properties fo:text-align="justify" style:justify-single-word="false"/>
      <style:text-properties fo:color="#0000cd" loext:opacity="100%" style:font-name="Marianne1" fo:font-size="9pt" fo:font-weight="bold" officeooo:paragraph-rsid="039bba7b" style:font-size-asian="9pt" style:font-weight-asian="bold" style:font-size-complex="9pt" style:font-weight-complex="bold"/>
    </style:style>
    <style:style style:name="P33" style:family="paragraph">
      <style:paragraph-properties fo:text-align="center"/>
      <style:text-properties fo:color="#00008b" style:text-line-through-style="none" style:text-line-through-type="none" style:font-name="Marianne6" fo:font-size="9pt" fo:font-style="normal" style:text-underline-style="none" fo:font-weight="bold"/>
    </style:style>
    <style:style style:name="P34" style:family="paragraph" style:parent-style-name="Table_20_Contents">
      <loext:graphic-properties draw:fill-gradient-name="gradient" draw:fill-hatch-name="hatch"/>
      <style:paragraph-properties fo:margin-left="-0.499cm" fo:margin-right="0cm" fo:margin-top="0cm" fo:margin-bottom="0cm" style:contextual-spacing="false" fo:text-align="center" style:justify-single-word="false" fo:text-indent="0cm" style:auto-text-indent="false"/>
      <style:text-properties fo:color="#0000cd" loext:opacity="100%" style:font-name="Marianne1" fo:font-size="10pt" fo:font-weight="bold" officeooo:paragraph-rsid="0427cb65" style:font-size-asian="10pt" style:font-weight-asian="bold" style:font-size-complex="10pt" style:font-weight-complex="bold"/>
    </style:style>
    <style:style style:name="P35" style:family="paragraph" style:parent-style-name="Standard">
      <style:paragraph-properties fo:text-align="center" style:justify-single-word="false"/>
      <style:text-properties style:font-name="Marianne1" fo:font-size="9pt" fo:font-weight="bold" officeooo:rsid="01e224b6" officeooo:paragraph-rsid="02853323" style:font-size-asian="9pt" style:font-weight-asian="bold" style:font-size-complex="9pt" style:font-weight-complex="bold"/>
    </style:style>
    <style:style style:name="P36" style:family="paragraph" style:parent-style-name="Standard">
      <style:paragraph-properties fo:text-align="justify" style:justify-single-word="false"/>
      <style:text-properties style:font-name="Marianne1" fo:font-size="9pt" officeooo:rsid="008ea495" officeooo:paragraph-rsid="02853323" style:font-size-asian="9pt" style:font-size-complex="9pt"/>
    </style:style>
    <style:style style:name="P37" style:family="paragraph" style:parent-style-name="Standard">
      <style:paragraph-properties fo:text-align="justify" style:justify-single-word="false"/>
      <style:text-properties style:font-name="Marianne1" fo:font-size="9pt" officeooo:paragraph-rsid="0287034a" style:font-size-asian="9pt" style:font-size-complex="9pt"/>
    </style:style>
    <style:style style:name="P38" style:family="paragraph" style:parent-style-name="Standard">
      <style:paragraph-properties fo:text-align="justify" style:justify-single-word="false"/>
      <style:text-properties style:font-name="Marianne1" fo:font-size="9pt" officeooo:rsid="00cae342" officeooo:paragraph-rsid="0287034a" style:font-size-asian="9pt" style:font-size-complex="9pt"/>
    </style:style>
    <style:style style:name="P39" style:family="paragraph" style:parent-style-name="Standard">
      <style:text-properties officeooo:paragraph-rsid="02853323"/>
    </style:style>
    <style:style style:name="P40" style:family="paragraph" style:parent-style-name="Standard">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1" fo:font-size="10pt" fo:font-style="normal" fo:text-shadow="none" style:text-underline-style="none" fo:font-weight="normal" officeooo:paragraph-rsid="0427cb65" style:font-size-asian="10pt" style:font-style-asian="normal" style:font-weight-asian="normal" style:font-size-complex="10pt" style:font-weight-complex="normal" style:text-emphasize="none"/>
    </style:style>
    <style:style style:name="P41" style:family="paragraph" style:parent-style-name="Standard">
      <style:paragraph-properties fo:text-align="justify" style:justify-single-word="false"/>
      <style:text-properties fo:color="#0000cd" loext:opacity="100%" style:font-name="Marianne1" fo:font-size="9pt" fo:font-weight="bold" officeooo:paragraph-rsid="02853323" style:font-size-asian="9pt" style:font-weight-asian="bold" style:font-size-complex="9pt" style:font-weight-complex="bold"/>
    </style:style>
    <style:style style:name="P42" style:family="paragraph" style:parent-style-name="Table_20_Contents">
      <loext:graphic-properties draw:fill-gradient-name="gradient" draw:fill-hatch-name="hatch"/>
      <style:paragraph-properties fo:margin-left="0.049cm" fo:margin-right="0cm" fo:margin-top="0cm" fo:margin-bottom="0cm" style:contextual-spacing="false" fo:text-align="justify" style:justify-single-word="false" fo:text-indent="0cm" style:auto-text-indent="false"/>
      <style:text-properties fo:color="#0000cd" loext:opacity="100%" style:font-name="Marianne1" fo:font-size="10pt" fo:font-weight="bold" officeooo:rsid="021d384c" officeooo:paragraph-rsid="0427cb65" style:font-size-asian="10pt" style:font-weight-asian="bold" style:font-size-complex="10pt" style:font-weight-complex="bold"/>
    </style:style>
    <style:style style:name="P43" style:family="paragraph" style:parent-style-name="Standard">
      <style:paragraph-properties fo:text-align="center" style:justify-single-word="false"/>
      <style:text-properties style:font-name="Marianne1" fo:font-size="9pt" fo:font-weight="bold" officeooo:rsid="01e224b6" officeooo:paragraph-rsid="0287034a" style:font-size-asian="9pt" style:font-weight-asian="bold" style:font-size-complex="9pt" style:font-weight-complex="bold"/>
    </style:style>
    <style:style style:name="P44" style:family="paragraph" style:parent-style-name="Standard">
      <loext:graphic-properties draw:fill-gradient-name="gradient" draw:fill-hatch-name="hatch"/>
      <style:paragraph-properties fo:text-align="center" style:justify-single-word="false"/>
      <style:text-properties style:font-name="Marianne1" fo:font-size="9pt" fo:font-weight="bold" officeooo:rsid="01e3db9b" officeooo:paragraph-rsid="0287034a" style:font-size-asian="9pt" style:font-weight-asian="bold" style:font-size-complex="9pt" style:font-weight-complex="bold"/>
    </style:style>
    <style:style style:name="P45" style:family="paragraph" style:parent-style-name="Standard">
      <style:paragraph-properties fo:text-align="center" style:justify-single-word="false"/>
      <style:text-properties style:font-name="Marianne1" fo:font-size="9pt" fo:font-weight="bold" officeooo:rsid="01e3db9b" officeooo:paragraph-rsid="0287034a" style:font-size-asian="9pt" style:font-weight-asian="bold" style:font-size-complex="9pt" style:font-weight-complex="bold"/>
    </style:style>
    <style:style style:name="P46" style:family="paragraph" style:parent-style-name="Standard">
      <style:paragraph-properties fo:text-align="justify" style:justify-single-word="false"/>
      <style:text-properties style:font-name="Marianne1" fo:font-size="9pt" officeooo:paragraph-rsid="0293a3b3" style:font-size-asian="9pt" style:font-size-complex="9pt"/>
    </style:style>
    <style:style style:name="P47" style:family="paragraph" style:parent-style-name="Standard">
      <style:paragraph-properties fo:text-align="justify" style:justify-single-word="false"/>
      <style:text-properties style:font-name="Marianne1" fo:font-size="9pt" officeooo:rsid="00cae342" officeooo:paragraph-rsid="0293a3b3" style:font-size-asian="9pt" style:font-size-complex="9pt"/>
    </style:style>
    <style:style style:name="P48" style:family="paragraph" style:parent-style-name="Standard">
      <style:text-properties officeooo:paragraph-rsid="0287034a"/>
    </style:style>
    <style:style style:name="P49" style:family="paragraph" style:parent-style-name="Standard">
      <style:paragraph-properties fo:margin-top="0cm" fo:margin-bottom="0cm" style:contextual-spacing="false" fo:text-align="center" style:justify-single-word="false"/>
      <style:text-properties fo:color="#000000" loext:opacity="100%" style:text-outline="false" style:text-line-through-style="none" style:text-line-through-type="none" style:font-name="Marianne1" fo:font-size="9pt" fo:font-style="normal" fo:text-shadow="none" style:text-underline-style="none" fo:font-weight="normal" officeooo:rsid="00127268" officeooo:paragraph-rsid="000c0d54" style:font-size-asian="9pt" style:font-style-asian="normal" style:font-weight-asian="normal" style:font-size-complex="9pt" style:font-weight-complex="normal" style:text-emphasize="none"/>
    </style:style>
    <style:style style:name="P50" style:family="paragraph" style:parent-style-name="Standard">
      <style:text-properties fo:font-size="8pt" officeooo:paragraph-rsid="02853323" style:font-size-asian="7pt" style:font-size-complex="8pt"/>
    </style:style>
    <style:style style:name="P51" style:family="paragraph" style:parent-style-name="Standard">
      <loext:graphic-properties draw:fill-gradient-name="gradient" draw:fill-hatch-name="hatch"/>
      <style:paragraph-properties fo:margin-left="0.101cm" fo:margin-right="0cm" fo:margin-top="0cm" fo:margin-bottom="0cm" style:contextual-spacing="false" fo:text-align="justify" style:justify-single-word="false" fo:text-indent="0cm" style:auto-text-indent="false">
        <style:tab-stops>
          <style:tab-stop style:position="7.17cm"/>
        </style:tab-stops>
      </style:paragraph-properties>
      <style:text-properties officeooo:paragraph-rsid="07bce1ff"/>
    </style:style>
    <style:style style:name="P52" style:family="paragraph" style:parent-style-name="Standard">
      <loext:graphic-properties draw:fill-hatch-name="hatch"/>
      <style:paragraph-properties fo:margin-top="0cm" fo:margin-bottom="0cm" style:contextual-spacing="false" fo:text-align="center" style:justify-single-word="false">
        <style:tab-stops>
          <style:tab-stop style:position="7.17cm"/>
        </style:tab-stops>
      </style:paragraph-properties>
      <style:text-properties style:text-outline="false" style:text-line-through-style="none" style:text-line-through-type="none" style:font-name="Marianne1" fo:font-size="11pt" fo:font-style="normal" fo:text-shadow="none" style:text-underline-style="none" fo:font-weight="normal" officeooo:rsid="00294f34" officeooo:paragraph-rsid="07bce1ff" style:font-size-asian="11pt" style:font-style-asian="normal" style:font-weight-asian="normal" style:font-size-complex="11pt" style:font-weight-complex="normal" style:text-emphasize="none"/>
    </style:style>
    <style:style style:name="P53" style:family="paragraph" style:parent-style-name="Standard">
      <style:text-properties officeooo:paragraph-rsid="07bce1ff"/>
    </style:style>
    <style:style style:name="P54" style:family="paragraph">
      <style:paragraph-properties fo:text-align="center"/>
      <style:text-properties fo:color="#0000cd" style:font-name="Marianne5" fo:font-size="13pt" fo:font-weight="bold"/>
    </style:style>
    <style:style style:name="P55" style:family="paragraph" style:parent-style-name="Standard">
      <loext:graphic-properties draw:fill-hatch-name="hatch"/>
      <style:paragraph-properties fo:margin-top="0cm" fo:margin-bottom="0cm" style:contextual-spacing="false" fo:text-align="center" style:justify-single-word="false"/>
      <style:text-properties style:text-outline="false" style:text-line-through-style="none" style:text-line-through-type="none" style:font-name="Marianne1" fo:font-size="12pt" fo:font-style="normal" fo:text-shadow="none" style:text-underline-style="none" fo:font-weight="normal" officeooo:rsid="00294f34" officeooo:paragraph-rsid="07bce1ff" style:font-size-asian="12pt" style:font-style-asian="normal" style:font-weight-asian="normal" style:font-size-complex="12pt" style:font-weight-complex="normal" style:text-emphasize="none"/>
    </style:style>
    <style:style style:name="P56" style:family="paragraph" style:parent-style-name="Standard">
      <loext:graphic-properties draw:fill-gradient-name="gradient" draw:fill-hatch-name="hatch"/>
      <style:paragraph-properties fo:margin-left="-0.801cm" fo:margin-right="0cm" fo:text-align="center" style:justify-single-word="false" fo:text-indent="0cm" style:auto-text-indent="false"/>
      <style:text-properties officeooo:paragraph-rsid="070e03ff"/>
    </style:style>
    <style:style style:name="P57" style:family="paragraph" style:parent-style-name="Standard">
      <loext:graphic-properties draw:fill-gradient-name="gradient" draw:fill-hatch-name="hatch"/>
      <style:paragraph-properties fo:margin-left="-0.9cm" fo:margin-right="0cm" fo:text-align="center" style:justify-single-word="false" fo:text-indent="0cm" style:auto-text-indent="false"/>
      <style:text-properties officeooo:paragraph-rsid="070e03ff"/>
    </style:style>
    <style:style style:name="P58" style:family="paragraph" style:parent-style-name="Table_20_Contents">
      <style:paragraph-properties fo:text-align="center" style:justify-single-word="false"/>
      <style:text-properties fo:color="#00008b" loext:opacity="100%" style:font-name="Marianne1" fo:font-size="10pt" fo:font-weight="bold" style:font-size-asian="10pt" style:font-weight-asian="bold" style:font-size-complex="10pt" style:font-weight-complex="bold"/>
    </style:style>
    <style:style style:name="P59" style:family="paragraph" style:parent-style-name="Table_20_Contents">
      <style:paragraph-properties fo:text-align="justify" style:justify-single-word="false"/>
      <style:text-properties style:font-name="Marianne1" fo:font-size="10pt" style:font-size-asian="10pt" style:font-size-complex="10pt"/>
    </style:style>
    <style:style style:name="P60" style:family="paragraph" style:parent-style-name="Standard">
      <style:paragraph-properties fo:text-align="center" style:justify-single-word="false"/>
      <style:text-properties style:font-name="Marianne1" fo:font-size="9pt" fo:font-weight="normal" officeooo:rsid="083fcc57" officeooo:paragraph-rsid="02974b85" style:font-size-asian="9pt" style:font-weight-asian="normal" style:font-size-complex="9pt" style:font-weight-complex="normal"/>
    </style:style>
    <style:style style:name="P61" style:family="paragraph" style:parent-style-name="Table_20_Contents">
      <style:paragraph-properties fo:text-align="center" style:justify-single-word="false"/>
      <style:text-properties style:font-name="Marianne1" fo:font-size="9pt" fo:font-weight="normal" officeooo:rsid="083fcc57" style:font-size-asian="9pt" style:font-weight-asian="normal" style:font-size-complex="9pt" style:font-weight-complex="normal"/>
    </style:style>
    <style:style style:name="P62" style:family="paragraph" style:parent-style-name="Table_20_Contents">
      <style:paragraph-properties fo:text-align="justify" style:justify-single-word="false"/>
      <style:text-properties style:font-name="Marianne1" fo:font-size="10pt" officeooo:rsid="0089c164" officeooo:paragraph-rsid="006e986e" fo:background-color="transparent" style:font-size-asian="10pt" style:font-size-complex="10pt"/>
    </style:style>
    <style:style style:name="P63" style:family="paragraph" style:parent-style-name="Table_20_Contents">
      <loext:graphic-properties draw:fill-gradient-name="gradient" draw:fill-hatch-name="hatch"/>
      <style:paragraph-properties fo:text-align="justify" style:justify-single-word="false" fo:hyphenation-ladder-count="no-limit" fo:hyphenation-keep="auto" loext:hyphenation-keep-type="column"/>
      <style:text-properties style:font-name="Marianne1" fo:font-size="10pt" officeooo:rsid="0089c164" officeooo:paragraph-rsid="006e986e"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64" style:family="paragraph" style:parent-style-name="Table_20_Contents">
      <loext:graphic-properties draw:fill-gradient-name="gradient" draw:fill-hatch-name="hatch"/>
      <style:paragraph-properties fo:text-align="start" style:justify-single-word="false" fo:hyphenation-ladder-count="no-limit" fo:hyphenation-keep="auto" loext:hyphenation-keep-type="column"/>
      <style:text-properties style:font-name="Marianne1" fo:font-size="10pt" officeooo:rsid="0089c164" officeooo:paragraph-rsid="00ca189b"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65" style:family="paragraph" style:parent-style-name="Table_20_Contents">
      <loext:graphic-properties draw:fill-gradient-name="gradient" draw:fill-hatch-name="hatch"/>
      <style:paragraph-properties fo:text-align="start" style:justify-single-word="false" fo:hyphenation-ladder-count="no-limit" fo:hyphenation-keep="auto" loext:hyphenation-keep-type="column"/>
      <style:text-properties style:font-name="Marianne1" fo:font-size="10pt" officeooo:paragraph-rsid="00ca189b"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66" style:family="paragraph" style:parent-style-name="Table_20_Contents">
      <style:paragraph-properties fo:text-align="start" style:justify-single-word="false"/>
      <style:text-properties style:font-name="Marianne1" fo:font-size="10.5pt" fo:font-weight="bold" officeooo:rsid="00149703" officeooo:paragraph-rsid="00111bf8" style:font-size-asian="10.5pt" style:font-weight-asian="bold" style:font-size-complex="10.5pt" style:font-weight-complex="bold"/>
    </style:style>
    <style:style style:name="P67" style:family="paragraph" style:parent-style-name="Table_20_Contents">
      <style:paragraph-properties fo:text-align="center" style:justify-single-word="false"/>
      <style:text-properties style:font-name="Marianne1" fo:font-size="10pt" fo:font-weight="bold" officeooo:rsid="00111bf8" style:font-size-asian="10pt" style:font-weight-asian="bold" style:font-size-complex="10pt" style:font-weight-complex="bold"/>
    </style:style>
    <style:style style:name="P68" style:family="paragraph" style:parent-style-name="Standard">
      <style:paragraph-properties fo:text-align="justify" style:justify-single-word="false"/>
      <style:text-properties fo:font-size="8pt" style:font-size-asian="7pt" style:font-size-complex="8pt"/>
    </style:style>
    <style:style style:name="P69" style:family="paragraph" style:parent-style-name="Standard">
      <loext:graphic-properties draw:fill="solid" draw:fill-color="#00008b" draw:fill-gradient-name="gradient" draw:fill-hatch-name="hatch"/>
      <style:paragraph-properties fo:margin-left="7.699cm" fo:margin-right="0cm" fo:text-align="justify" style:justify-single-word="false" fo:text-indent="0cm" style:auto-text-indent="false" fo:background-color="#00008b" fo:padding="0.049cm" fo:border="0.06pt solid #00008b"/>
      <style:text-properties style:font-name="Marianne1" fo:font-size="10pt" officeooo:paragraph-rsid="070fe21c" style:font-size-asian="10pt" style:font-size-complex="10pt"/>
    </style:style>
    <style:style style:name="P70" style:family="paragraph" style:parent-style-name="Standard">
      <style:paragraph-properties fo:margin-top="0cm" fo:margin-bottom="0cm" style:contextual-spacing="false" fo:text-align="justify" style:justify-single-word="false"/>
      <style:text-properties style:font-name="Marianne1" fo:font-size="10pt" officeooo:paragraph-rsid="070ffc81" style:font-size-asian="10pt" style:font-size-complex="10pt"/>
    </style:style>
    <style:style style:name="P71" style:family="paragraph" style:parent-style-name="Standard">
      <style:paragraph-properties fo:text-align="justify" style:justify-single-word="false"/>
      <style:text-properties style:font-name="Marianne1" fo:font-size="10pt" officeooo:paragraph-rsid="07936e4e" style:font-size-asian="10pt" style:font-size-complex="10pt"/>
    </style:style>
    <style:style style:name="P72" style:family="paragraph" style:parent-style-name="Table_20_Contents">
      <loext:graphic-properties draw:fill-gradient-name="gradient" draw:fill-hatch-name="hatch"/>
      <style:paragraph-properties fo:margin-left="0.101cm" fo:margin-right="0cm" fo:text-align="justify" style:justify-single-word="false" fo:text-indent="0cm" style:auto-text-indent="false"/>
      <style:text-properties officeooo:paragraph-rsid="07119513"/>
    </style:style>
    <style:style style:name="P73" style:family="paragraph" style:parent-style-name="Standard">
      <style:paragraph-properties style:writing-mode="lr-tb"/>
      <style:text-properties fo:font-size="10pt" officeooo:paragraph-rsid="002acfb2" style:font-size-asian="10pt" style:font-size-complex="10pt"/>
    </style:style>
    <style:style style:name="P74" style:family="paragraph">
      <style:paragraph-properties fo:text-align="center"/>
      <style:text-properties fo:color="#00008b" style:font-name="Marianne5" fo:font-size="9pt" fo:font-weight="bold"/>
    </style:style>
    <style:style style:name="P75" style:family="paragraph" style:parent-style-name="Table_20_Contents">
      <style:text-properties fo:font-size="9pt" fo:font-weight="bold" style:font-size-asian="9pt" style:font-weight-asian="bold" style:font-size-complex="9pt" style:font-weight-complex="bold"/>
    </style:style>
    <style:style style:name="P76" style:family="paragraph" style:parent-style-name="Standard">
      <style:paragraph-properties style:writing-mode="lr-tb"/>
      <style:text-properties style:text-outline="false" style:text-line-through-style="none" style:text-line-through-type="none" style:font-name="Marianne1" fo:font-size="10pt" fo:font-style="normal" fo:text-shadow="none" style:text-underline-style="none" fo:font-weight="normal" officeooo:paragraph-rsid="00a7a047" style:font-size-asian="10pt" style:font-style-asian="normal" style:font-weight-asian="normal" style:font-size-complex="10pt" style:text-emphasize="none"/>
    </style:style>
    <style:style style:name="P77" style:family="paragraph" style:parent-style-name="Text_20_body">
      <loext:graphic-properties draw:fill-gradient-name="gradient" draw:fill-hatch-name="hatch"/>
      <style:paragraph-properties fo:margin-top="0cm" fo:margin-bottom="0cm" style:contextual-spacing="false"/>
      <style:text-properties fo:font-size="7pt" style:font-size-asian="6.09999990463257pt" style:font-size-complex="7pt"/>
    </style:style>
    <style:style style:name="P78" style:family="paragraph" style:parent-style-name="Standard">
      <loext:graphic-properties draw:fill="solid" draw:fill-color="#00008b"/>
      <style:paragraph-properties fo:text-align="center" style:justify-single-word="false" fo:background-color="#00008b" fo:padding="0.049cm" fo:border="0.06pt solid #00008b"/>
      <style:text-properties style:text-outline="false" style:text-line-through-style="none" style:text-line-through-type="none" style:font-name="Marianne1" fo:font-size="11pt" fo:font-style="normal" fo:text-shadow="none" style:text-underline-style="none" fo:font-weight="bold" officeooo:rsid="0029cd98" officeooo:paragraph-rsid="00549088" style:font-size-asian="11pt" style:font-style-asian="normal" style:font-weight-asian="bold" style:font-size-complex="11pt" style:font-weight-complex="bold" style:text-emphasize="none"/>
    </style:style>
    <style:style style:name="P79" style:family="paragraph" style:parent-style-name="Table_20_Contents">
      <style:paragraph-properties fo:text-align="center" style:justify-single-word="false"/>
      <style:text-properties style:text-outline="false" style:text-line-through-style="none" style:text-line-through-type="none" style:font-name="Marianne1" fo:font-size="11pt" fo:font-style="normal" fo:text-shadow="none" style:text-underline-style="none" fo:font-weight="bold" officeooo:paragraph-rsid="002acfb2" style:font-size-asian="11pt" style:font-style-asian="normal" style:font-weight-asian="bold" style:font-size-complex="11pt" style:font-weight-complex="bold" style:text-emphasize="none"/>
    </style:style>
    <style:style style:name="P80" style:family="paragraph" style:parent-style-name="Standard">
      <style:paragraph-properties fo:text-align="start" style:justify-single-word="false" style:writing-mode="lr-tb"/>
      <style:text-properties style:text-outline="false" style:text-line-through-style="none" style:text-line-through-type="none" style:font-name="Marianne1" fo:font-size="10pt" fo:font-style="normal" fo:text-shadow="none" style:text-underline-style="none" fo:font-weight="bold" officeooo:paragraph-rsid="002acfb2" style:font-size-asian="10pt" style:font-style-asian="normal" style:font-weight-asian="bold" style:font-size-complex="10pt" style:font-weight-complex="bold" style:text-emphasize="none"/>
    </style:style>
    <style:style style:name="P81" style:family="paragraph" style:parent-style-name="Standard">
      <loext:graphic-properties draw:fill-hatch-name="hatch"/>
      <style:paragraph-properties fo:margin-top="0.199cm" fo:margin-bottom="0cm" style:contextual-spacing="false" fo:text-align="justify" style:justify-single-word="false" style:writing-mode="lr-tb"/>
      <style:text-properties style:text-outline="false" style:text-line-through-style="none" style:text-line-through-type="none" style:font-name="Marianne1" fo:font-size="10pt" fo:font-style="normal" fo:text-shadow="none" style:text-underline-style="none" fo:font-weight="normal" officeooo:paragraph-rsid="002acfb2" style:font-size-asian="10pt" style:font-style-asian="normal" style:font-weight-asian="normal" style:font-size-complex="10pt" style:font-weight-complex="bold" style:text-emphasize="none"/>
    </style:style>
    <style:style style:name="P82" style:family="paragraph" style:parent-style-name="Standard">
      <loext:graphic-properties draw:fill-gradient-name="gradient" draw:fill-hatch-name="hatch"/>
      <style:paragraph-properties fo:margin-top="0.049cm" fo:margin-bottom="0cm" style:contextual-spacing="false" fo:text-align="justify" style:justify-single-word="false"/>
      <style:text-properties style:font-name="Marianne1" fo:font-size="6pt" officeooo:rsid="06a7ae5e" officeooo:paragraph-rsid="02c4a3ed" style:font-size-asian="5.25pt" style:font-size-complex="6pt"/>
    </style:style>
    <style:style style:name="P83" style:family="paragraph" style:parent-style-name="Footer">
      <loext:graphic-properties draw:fill="none" draw:fill-hatch-name="hatch"/>
      <style:paragraph-properties fo:margin-left="0cm" fo:margin-right="0cm" fo:margin-top="0cm" fo:margin-bottom="0cm" style:contextual-spacing="false" fo:text-align="justify" style:justify-single-word="false" fo:hyphenation-ladder-count="no-limit" fo:hyphenation-keep="auto" loext:hyphenation-keep-type="column" fo:text-indent="0cm" style:auto-text-indent="false" fo:background-color="transparent" text:number-lines="false" text:line-number="0">
        <style:tab-stops>
          <style:tab-stop style:position="19.5cm" style:type="center"/>
          <style:tab-stop style:position="28.702cm" style:type="right"/>
        </style:tab-stops>
      </style:paragraph-properties>
      <style:text-properties fo:color="#00008b" loext:opacity="100%" style:font-name="Marianne1" fo:font-size="9pt" fo:font-style="italic" fo:font-weight="bold" officeooo:rsid="0439d0ca" officeooo:paragraph-rsid="078efdb3" style:font-size-asian="9pt" style:font-style-asian="italic" style:font-weight-asian="bold"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84" style:family="paragraph" style:parent-style-name="Footer">
      <loext:graphic-properties draw:fill="none"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text:number-lines="false" text:line-number="0">
        <style:tab-stops>
          <style:tab-stop style:position="19.5cm" style:type="center"/>
          <style:tab-stop style:position="28.702cm" style:type="right"/>
        </style:tab-stops>
      </style:paragraph-properties>
      <style:text-properties fo:color="#00008b" loext:opacity="100%" style:font-name="Marianne2" fo:font-size="9pt" fo:font-style="italic" fo:font-weight="bold" officeooo:rsid="0680887b" officeooo:paragraph-rsid="06c04eec" style:font-size-asian="9pt" style:font-style-asian="italic" style:font-weight-asian="bold"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85" style:family="paragraph" style:parent-style-name="Text_20_body">
      <loext:graphic-properties draw:fill-gradient-name="gradient" draw:fill-hatch-name="hatch"/>
      <style:paragraph-properties fo:margin-top="0cm" fo:margin-bottom="0cm" style:contextual-spacing="false"/>
      <style:text-properties fo:font-size="8pt" style:font-size-asian="7pt" style:font-size-complex="8pt"/>
    </style:style>
    <style:style style:name="P86" style:family="paragraph" style:parent-style-name="Standard">
      <loext:graphic-properties draw:fill="solid"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00008b">
        <style:tab-stops>
          <style:tab-stop style:position="14.711cm"/>
          <style:tab-stop style:position="15.187cm"/>
          <style:tab-stop style:position="19.897cm"/>
        </style:tab-stops>
      </style:paragraph-properties>
      <style:text-properties officeooo:paragraph-rsid="0725cbee" fo:hyphenate="false" fo:hyphenation-remain-char-count="2" fo:hyphenation-push-char-count="2" loext:hyphenation-no-caps="false" loext:hyphenation-no-last-word="false" loext:hyphenation-word-char-count="no-limit" loext:hyphenation-zone="no-limit"/>
    </style:style>
    <style:style style:name="P87" style:family="paragraph" style:parent-style-name="Standard">
      <loext:graphic-properties draw:fill-gradient-name="gradient" draw:fill-hatch-name="hatch"/>
      <style:paragraph-properties fo:margin-top="0.4cm" fo:margin-bottom="0.199cm" style:contextual-spacing="false" fo:text-align="center" style:justify-single-word="false"/>
      <style:text-properties style:font-name="Marianne1" fo:font-size="6pt" officeooo:rsid="00a94260" officeooo:paragraph-rsid="06c04eec" style:font-size-asian="5.25pt" style:font-size-complex="6pt"/>
    </style:style>
    <style:style style:name="P88" style:family="paragraph" style:parent-style-name="Standard">
      <loext:graphic-properties draw:fill-gradient-name="gradient" draw:fill-hatch-name="hatch"/>
      <style:paragraph-properties fo:margin-top="0.199cm" fo:margin-bottom="0.101cm" style:contextual-spacing="false" fo:text-align="center" style:justify-single-word="false"/>
      <style:text-properties style:font-name="Marianne1" fo:font-size="11pt" fo:font-style="italic" style:text-underline-style="solid" style:text-underline-width="auto" style:text-underline-color="font-color" fo:font-weight="bold" officeooo:rsid="027e308e" officeooo:paragraph-rsid="06c04eec" style:font-size-asian="11pt" style:font-style-asian="italic" style:font-weight-asian="bold" style:font-size-complex="11pt" style:font-style-complex="italic" style:font-weight-complex="bold"/>
    </style:style>
    <style:style style:name="P89" style:family="paragraph" style:parent-style-name="Standard">
      <style:paragraph-properties fo:break-before="auto" fo:break-after="auto"/>
      <style:text-properties fo:font-size="6pt" officeooo:paragraph-rsid="082dcf45" style:font-size-asian="5.25pt" style:font-size-complex="6pt"/>
    </style:style>
    <style:style style:name="P90" style:family="paragraph" style:parent-style-name="Standard">
      <loext:graphic-properties draw:fill-gradient-name="gradient" draw:fill-hatch-name="hatch"/>
      <style:paragraph-properties fo:text-align="center" style:justify-single-word="false"/>
      <style:text-properties fo:color="#00008b" loext:opacity="100%" style:text-outline="false" style:text-line-through-style="none" style:text-line-through-type="none" style:text-position="0% 100%" style:font-name="Marianne2" fo:font-size="12pt" fo:font-style="normal" fo:text-shadow="none" style:text-underline-style="none" fo:font-weight="bold" officeooo:rsid="00530523" officeooo:paragraph-rsid="082dcf45" style:font-size-asian="12pt" style:font-style-asian="normal" style:font-weight-asian="bold" style:font-size-complex="12pt" style:font-style-complex="italic" style:font-weight-complex="bold" style:text-emphasize="none"/>
    </style:style>
    <style:style style:name="P91" style:family="paragraph" style:parent-style-name="Standard">
      <style:paragraph-properties fo:text-align="center" style:justify-single-word="false"/>
      <style:text-properties fo:color="#00008b" loext:opacity="100%" style:text-outline="false" style:text-line-through-style="none" style:text-line-through-type="none" style:text-position="0% 100%" style:font-name="Marianne2" fo:font-size="8.5pt" fo:font-style="normal" fo:text-shadow="none" style:text-underline-style="none" fo:font-weight="bold" officeooo:rsid="057f4b7e" officeooo:paragraph-rsid="082dcf45" style:font-size-asian="8.5pt" style:font-style-asian="normal" style:font-weight-asian="bold" style:font-size-complex="8.5pt" style:font-weight-complex="bold" style:text-emphasize="none"/>
    </style:style>
    <style:style style:name="P92" style:family="paragraph" style:parent-style-name="Table_20_Contents">
      <style:paragraph-properties fo:text-align="center" style:justify-single-word="false"/>
      <style:text-properties fo:color="#000000" loext:opacity="100%" style:text-outline="false" style:text-line-through-style="none" style:text-line-through-type="none" style:text-position="0% 100%" style:font-name="Marianne2" fo:font-size="8.5pt" fo:font-style="normal" fo:text-shadow="none" style:text-underline-style="none" fo:font-weight="bold" officeooo:rsid="00863fd5" officeooo:paragraph-rsid="082dcf45" fo:background-color="transparent" style:font-size-asian="8.5pt" style:font-style-asian="normal" style:font-weight-asian="bold" style:font-size-complex="8.5pt" style:font-weight-complex="bold" style:text-emphasize="none"/>
    </style:style>
    <style:style style:name="P93" style:family="paragraph" style:parent-style-name="Table_20_Contents">
      <style:paragraph-properties fo:text-align="center" style:justify-single-word="false"/>
      <style:text-properties fo:color="#000000" loext:opacity="100%" style:text-outline="false" style:text-line-through-style="none" style:text-line-through-type="none" style:text-position="0% 100%" style:font-name="Marianne2" fo:font-size="8.5pt" fo:font-style="normal" fo:text-shadow="none" style:text-underline-style="none" fo:font-weight="bold" officeooo:rsid="04a3eb93" officeooo:paragraph-rsid="082dcf45" fo:background-color="transparent" style:font-size-asian="8.5pt" style:font-style-asian="normal" style:font-weight-asian="bold" style:font-size-complex="8.5pt" style:font-weight-complex="bold" style:text-emphasize="none"/>
    </style:style>
    <style:style style:name="P94" style:family="paragraph" style:parent-style-name="Table_20_Contents">
      <loext:graphic-properties draw:fill-gradient-name="gradient" draw:fill-hatch-name="hatch"/>
      <style:paragraph-properties fo:margin-left="-0.7cm" fo:margin-right="0cm" fo:text-align="center" style:justify-single-word="false" fo:text-indent="0cm" style:auto-text-indent="false">
        <style:tab-stops>
          <style:tab-stop style:position="4.313cm"/>
          <style:tab-stop style:position="5.212cm"/>
        </style:tab-stops>
      </style:paragraph-properties>
      <style:text-properties fo:color="#ffffff" loext:opacity="100%" style:font-name="Marianne2" fo:font-size="10pt" fo:font-weight="bold" officeooo:paragraph-rsid="082dcf45" style:font-size-asian="10pt" style:font-weight-asian="bold" style:font-size-complex="10pt" style:font-weight-complex="bold"/>
    </style:style>
    <style:style style:name="P95" style:family="paragraph" style:parent-style-name="Table_20_Contents">
      <loext:graphic-properties draw:fill-hatch-name="hatch"/>
      <style:paragraph-properties fo:margin-left="0cm" fo:margin-right="0cm" fo:text-align="center" style:justify-single-word="false" fo:text-indent="0cm" style:auto-text-indent="false"/>
      <style:text-properties style:font-name="Marianne2" fo:font-size="8.5pt" fo:font-weight="normal" officeooo:rsid="001049af" officeooo:paragraph-rsid="082dcf45" fo:background-color="transparent" style:font-size-asian="8.5pt" style:font-weight-asian="normal" style:font-size-complex="8.5pt" style:font-weight-complex="normal"/>
    </style:style>
    <style:style style:name="P96" style:family="paragraph" style:parent-style-name="Table_20_Contents">
      <loext:graphic-properties draw:fill-hatch-name="hatch"/>
      <style:paragraph-properties fo:margin-left="0cm" fo:margin-right="0cm" fo:text-align="center" style:justify-single-word="false" fo:text-indent="0cm" style:auto-text-indent="false"/>
      <style:text-properties style:font-name="Marianne2" fo:font-size="8.5pt" fo:font-weight="normal" officeooo:rsid="088749d6" officeooo:paragraph-rsid="082dcf45" fo:background-color="transparent" style:font-size-asian="8.5pt" style:font-weight-asian="normal" style:font-size-complex="8.5pt" style:font-weight-complex="normal"/>
    </style:style>
    <style:style style:name="P97" style:family="paragraph" style:parent-style-name="Table_20_Contents">
      <loext:graphic-properties draw:fill-gradient-name="gradient" draw:fill-hatch-name="hatch"/>
      <style:paragraph-properties fo:margin-left="-0.6cm" fo:margin-right="0cm" fo:text-align="center" style:justify-single-word="false" fo:text-indent="0cm" style:auto-text-indent="false">
        <style:tab-stops>
          <style:tab-stop style:position="5.398cm"/>
        </style:tab-stops>
      </style:paragraph-properties>
      <style:text-properties fo:color="#ffffff" loext:opacity="100%" style:font-name="Marianne2" fo:font-size="10pt" fo:font-weight="bold" officeooo:rsid="00879692" officeooo:paragraph-rsid="082dcf45" style:font-size-asian="10pt" style:font-weight-asian="bold" style:font-size-complex="10pt" style:font-weight-complex="bold"/>
    </style:style>
    <style:style style:name="P98" style:family="paragraph" style:parent-style-name="Table_20_Contents">
      <style:paragraph-properties fo:text-align="center" style:justify-single-word="false"/>
      <style:text-properties fo:color="#00008b" loext:opacity="100%" style:font-name="Marianne2" fo:font-size="9pt" fo:font-weight="bold" officeooo:rsid="04a740fa" officeooo:paragraph-rsid="082dcf45" style:font-size-asian="9pt" style:font-weight-asian="bold" style:font-size-complex="9pt" style:font-weight-complex="bold"/>
    </style:style>
    <style:style style:name="P99" style:family="paragraph" style:parent-style-name="Table_20_Contents">
      <loext:graphic-properties draw:fill-gradient-name="gradient" draw:fill-hatch-name="hatch"/>
      <style:paragraph-properties fo:margin-left="0cm" fo:margin-right="0cm" fo:text-align="center" style:justify-single-word="false" fo:text-indent="0cm" style:auto-text-indent="false"/>
      <style:text-properties fo:color="#000000" loext:opacity="100%" style:font-name="Marianne2" fo:font-size="8.5pt" fo:font-weight="bold" officeooo:rsid="04a3eb93" officeooo:paragraph-rsid="082dcf45" fo:background-color="transparent" style:font-size-asian="8.5pt" style:font-weight-asian="bold" style:font-size-complex="8.5pt" style:font-weight-complex="bold"/>
    </style:style>
    <style:style style:name="P100" style:family="paragraph" style:parent-style-name="Table_20_Contents">
      <style:paragraph-properties fo:text-align="center" style:justify-single-word="false"/>
      <style:text-properties fo:color="#00008b" loext:opacity="100%" style:font-name="Marianne2" fo:font-size="8.5pt" fo:font-weight="bold" officeooo:rsid="00879692" officeooo:paragraph-rsid="082dcf45" fo:background-color="transparent" style:font-size-asian="8.5pt" style:font-weight-asian="bold" style:font-size-complex="8.5pt" style:font-weight-complex="bold"/>
    </style:style>
    <style:style style:name="P101" style:family="paragraph" style:parent-style-name="Table_20_Contents">
      <style:paragraph-properties fo:text-align="center" style:justify-single-word="false"/>
      <style:text-properties fo:color="#00008b" loext:opacity="100%" style:font-name="Marianne2" fo:font-size="8.5pt" fo:font-weight="bold" officeooo:rsid="054dbf26" officeooo:paragraph-rsid="082dcf45" fo:background-color="transparent" style:font-size-asian="8.5pt" style:font-weight-asian="bold" style:font-size-complex="8.5pt" style:font-weight-complex="bold"/>
    </style:style>
    <style:style style:name="P102" style:family="paragraph" style:parent-style-name="Table_20_Contents">
      <style:paragraph-properties fo:text-align="center" style:justify-single-word="false"/>
      <style:text-properties fo:color="#00008b" loext:opacity="100%" style:font-name="Marianne2" fo:font-size="8.5pt" fo:font-weight="bold" officeooo:rsid="00863fd5" officeooo:paragraph-rsid="082dcf45" fo:background-color="transparent" style:font-size-asian="8.5pt" style:font-weight-asian="bold" style:font-size-complex="8.5pt" style:font-weight-complex="bold"/>
    </style:style>
    <style:style style:name="P103"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9pt" fo:font-style="normal" fo:text-shadow="none" style:text-underline-style="none" fo:font-weight="bold" officeooo:rsid="0001532b" officeooo:paragraph-rsid="082dcf45" fo:background-color="transparent" style:font-size-asian="9pt" style:font-style-asian="normal" style:font-weight-asian="bold" style:font-size-complex="9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104"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8pt" fo:font-style="normal" fo:text-shadow="none" style:text-underline-style="none" fo:font-weight="normal" officeooo:rsid="086dd2dc" officeooo:paragraph-rsid="086dd2dc" fo:background-color="transparent" style:font-size-asian="8pt" style:font-style-asian="normal" style:font-weight-asian="normal" style:font-size-complex="8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105" style:family="paragraph" style:parent-style-name="Table_20_Contents">
      <style:paragraph-properties fo:text-align="center" style:justify-single-word="false"/>
      <style:text-properties fo:color="#000000" loext:opacity="100%" style:font-name="Marianne2" fo:font-size="8.5pt" fo:font-weight="normal" officeooo:rsid="082bef2a" officeooo:paragraph-rsid="082dcf45" fo:background-color="transparent" style:font-size-asian="8.5pt" style:font-weight-asian="normal" style:font-size-complex="8.5pt" style:font-weight-complex="normal"/>
    </style:style>
    <style:style style:name="P106" style:family="paragraph" style:parent-style-name="Table_20_Contents">
      <style:paragraph-properties fo:text-align="center" style:justify-single-word="false"/>
      <style:text-properties fo:color="#00008b" loext:opacity="100%" style:font-name="Marianne2" fo:font-size="8.5pt" fo:font-weight="normal" officeooo:rsid="06d60e8e" officeooo:paragraph-rsid="082dcf45" fo:background-color="transparent" style:font-size-asian="8.5pt" style:font-weight-asian="normal" style:font-size-complex="8.5pt" style:font-weight-complex="normal"/>
    </style:style>
    <style:style style:name="P107" style:family="paragraph" style:parent-style-name="Table_20_Contents">
      <style:paragraph-properties fo:text-align="center" style:justify-single-word="false"/>
      <style:text-properties fo:color="#0000ff" loext:opacity="100%" style:font-name="Marianne2" fo:font-size="8.5pt" fo:font-weight="normal" officeooo:rsid="08813da8" officeooo:paragraph-rsid="082dcf45" style:font-size-asian="8.5pt" style:font-weight-asian="normal" style:font-size-complex="8.5pt" style:font-weight-complex="normal"/>
    </style:style>
    <style:style style:name="P108" style:family="paragraph" style:parent-style-name="Table_20_Contents">
      <style:paragraph-properties fo:text-align="center" style:justify-single-word="false"/>
      <style:text-properties fo:color="#000000" loext:opacity="100%" style:font-name="Marianne2" fo:font-size="8.5pt" fo:font-weight="normal" officeooo:rsid="08813da8" officeooo:paragraph-rsid="082dcf45" fo:background-color="transparent" style:font-size-asian="8.5pt" style:font-weight-asian="normal" style:font-size-complex="8.5pt" style:font-weight-complex="normal"/>
    </style:style>
    <style:style style:name="P109" style:family="paragraph" style:parent-style-name="Table_20_Contents">
      <style:paragraph-properties fo:text-align="center" style:justify-single-word="false"/>
      <style:text-properties fo:color="#00008b" loext:opacity="100%" style:font-name="Marianne2" fo:font-size="8.5pt" fo:font-weight="normal" officeooo:rsid="08813da8" officeooo:paragraph-rsid="082dcf45" fo:background-color="transparent" style:font-size-asian="8.5pt" style:font-weight-asian="normal" style:font-size-complex="8.5pt" style:font-weight-complex="normal"/>
    </style:style>
    <style:style style:name="P110" style:family="paragraph" style:parent-style-name="Standard">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ff" loext:opacity="100%" style:text-outline="false" style:text-line-through-style="none" style:text-line-through-type="none" style:text-position="0% 100%" style:font-name="Marianne1" fo:font-size="9pt" fo:font-style="normal" fo:text-shadow="none" style:text-underline-style="none" fo:font-weight="normal" officeooo:rsid="00164189" officeooo:paragraph-rsid="082dcf45"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111"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ff" loext:opacity="100%" style:text-outline="false" style:text-line-through-style="none" style:text-line-through-type="none" style:text-position="0% 100%" style:font-name="Marianne2" fo:font-size="9pt" fo:font-style="normal" fo:text-shadow="none" style:text-underline-style="none" fo:font-weight="bold" officeooo:rsid="0001532b" officeooo:paragraph-rsid="082dcf45" fo:background-color="transparent" style:font-size-asian="9pt" style:font-style-asian="normal" style:font-weight-asian="bold" style:font-size-complex="9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112"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8.5pt" fo:font-style="normal" fo:text-shadow="none" style:text-underline-style="none" fo:font-weight="normal" officeooo:rsid="08753aa6" officeooo:paragraph-rsid="082dcf45" fo:background-color="transparent" style:font-size-asian="8.5pt" style:font-style-asian="normal" style:font-weight-asian="normal" style:font-size-complex="8.5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113"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8.5pt" fo:font-style="normal" fo:text-shadow="none" style:text-underline-style="none" fo:font-weight="normal" officeooo:rsid="0879fb14" officeooo:paragraph-rsid="082dcf45" fo:background-color="transparent" style:font-size-asian="8.5pt" style:font-style-asian="normal" style:font-weight-asian="normal" style:font-size-complex="8.5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114" style:family="paragraph" style:parent-style-name="Table_20_Contents">
      <style:paragraph-properties fo:text-align="center" style:justify-single-word="false"/>
      <style:text-properties fo:color="#000000" loext:opacity="100%" style:font-name="Marianne2" fo:font-size="8.5pt" fo:font-weight="normal" officeooo:rsid="0012fbc9" officeooo:paragraph-rsid="082dcf45" style:font-size-asian="8.5pt" style:font-weight-asian="normal" style:font-size-complex="8.5pt" style:font-weight-complex="normal"/>
    </style:style>
    <style:style style:name="P115" style:family="paragraph" style:parent-style-name="Table_20_Contents">
      <style:paragraph-properties fo:text-align="center" style:justify-single-word="false"/>
      <style:text-properties fo:color="#000000" loext:opacity="100%" style:font-name="Marianne2" fo:font-size="8.5pt" fo:font-weight="normal" officeooo:rsid="001d8e94" officeooo:paragraph-rsid="082dcf45" fo:background-color="transparent" style:font-size-asian="8.5pt" style:font-weight-asian="normal" style:font-size-complex="8.5pt" style:font-weight-complex="normal"/>
    </style:style>
    <style:style style:name="P116" style:family="paragraph" style:parent-style-name="Table_20_Contents">
      <style:paragraph-properties fo:text-align="center" style:justify-single-word="false"/>
      <style:text-properties fo:color="#00008b" loext:opacity="100%" style:font-name="Marianne2" fo:font-size="8.5pt" fo:font-weight="normal" officeooo:rsid="0879fb14" officeooo:paragraph-rsid="082dcf45" fo:background-color="transparent" style:font-size-asian="8.5pt" style:font-weight-asian="normal" style:font-size-complex="8.5pt" style:font-weight-complex="normal"/>
    </style:style>
    <style:style style:name="P117" style:family="paragraph" style:parent-style-name="Table_20_Contents">
      <style:paragraph-properties fo:text-align="center" style:justify-single-word="false"/>
      <style:text-properties fo:color="#0000ff" loext:opacity="100%" style:font-name="Marianne2" fo:font-size="8.5pt" fo:font-weight="normal" officeooo:rsid="068c943f" officeooo:paragraph-rsid="082dcf45" fo:background-color="transparent" style:font-size-asian="8.5pt" style:font-weight-asian="normal" style:font-size-complex="8.5pt" style:font-weight-complex="normal"/>
    </style:style>
    <style:style style:name="P118"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start" style:justify-single-word="false" fo:hyphenation-ladder-count="no-limit" fo:hyphenation-keep="auto" loext:hyphenation-keep-type="column" fo:text-indent="0cm" style:auto-text-indent="false" fo:background-color="transparent"/>
      <style:text-properties fo:color="#ffffff" loext:opacity="100%" style:text-outline="false" style:text-line-through-style="none" style:text-line-through-type="none" style:text-position="0% 100%" style:font-name="Marianne2" fo:font-size="9.5pt" fo:font-style="normal" fo:text-shadow="none" style:text-underline-style="none" fo:font-weight="bold" officeooo:rsid="0001532b" officeooo:paragraph-rsid="082dcf45" fo:background-color="transparent" style:font-size-asian="9.5pt" style:font-style-asian="normal" style:font-weight-asian="bold" style:font-size-complex="9.5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119" style:family="paragraph" style:parent-style-name="Standard">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8b" loext:opacity="100%" style:text-outline="false" style:text-line-through-style="none" style:text-line-through-type="none" style:text-position="0% 100%" style:font-name="Marianne1" fo:font-size="9pt" fo:font-style="normal" fo:text-shadow="none" style:text-underline-style="none" fo:font-weight="bold" officeooo:rsid="08813da8" officeooo:paragraph-rsid="082dcf45" fo:background-color="transparent" style:font-size-asian="9pt" style:font-style-asian="normal" style:font-weight-asian="bold" style:font-size-complex="9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120" style:family="paragraph" style:parent-style-name="Standard">
      <style:text-properties fo:font-size="6pt" officeooo:paragraph-rsid="082dcf45" style:font-size-asian="5.25pt" style:font-size-complex="6pt"/>
    </style:style>
    <style:style style:name="P121" style:family="paragraph" style:parent-style-name="Standard">
      <style:text-properties fo:font-size="6pt" officeooo:paragraph-rsid="06d60e8e" style:font-size-asian="5.25pt" style:font-size-complex="6pt"/>
    </style:style>
    <style:style style:name="P122" style:family="paragraph" style:parent-style-name="Standard">
      <style:paragraph-properties fo:text-align="center" style:justify-single-word="false"/>
      <style:text-properties style:use-window-font-color="true" loext:opacity="0%" style:text-outline="false" style:text-line-through-style="none" style:text-line-through-type="none" style:text-position="0% 100%" style:font-name="Marianne" fo:font-size="9pt" fo:letter-spacing="normal" fo:font-style="normal" fo:text-shadow="none" style:text-underline-style="none" fo:font-weight="bold" officeooo:rsid="069177cf" officeooo:paragraph-rsid="082dcf45" style:letter-kerning="true" fo:background-color="transparent" style:font-size-asian="9pt" style:font-style-asian="normal" style:font-weight-asian="bold" style:font-size-complex="9pt" style:font-weight-complex="bold" style:text-emphasize="none"/>
    </style:style>
    <style:style style:name="P123" style:family="paragraph" style:parent-style-name="Table_20_Contents">
      <loext:graphic-properties draw:fill-gradient-name="gradient" draw:fill-hatch-name="hatch"/>
      <style:paragraph-properties fo:margin-left="-0.3cm" fo:margin-right="0cm" fo:text-align="center" style:justify-single-word="false" fo:text-indent="0cm" style:auto-text-indent="false"/>
      <style:text-properties fo:color="#ffffff" loext:opacity="100%" style:font-name="Marianne2" fo:font-size="10pt" fo:font-weight="bold" officeooo:paragraph-rsid="082dcf45" style:font-size-asian="10pt" style:font-weight-asian="bold" style:font-size-complex="10pt" style:font-weight-complex="bold"/>
    </style:style>
    <style:style style:name="P124" style:family="paragraph" style:parent-style-name="Table_20_Contents">
      <loext:graphic-properties draw:fill-hatch-name="hatch"/>
      <style:paragraph-properties fo:margin-left="0.101cm" fo:margin-right="0cm" fo:text-align="justify" style:justify-single-word="false" fo:text-indent="0cm" style:auto-text-indent="false"/>
      <style:text-properties fo:color="#000000" loext:opacity="100%" style:font-name="Marianne2" fo:font-size="8.5pt" fo:font-weight="bold" officeooo:rsid="04a3eb93" officeooo:paragraph-rsid="082dcf45" fo:background-color="transparent" style:font-size-asian="8.5pt" style:font-weight-asian="bold" style:font-size-complex="8.5pt" style:font-weight-complex="bold"/>
    </style:style>
    <style:style style:name="P125"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justify"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9pt" fo:font-style="normal" fo:text-shadow="none" style:text-underline-style="none" fo:font-weight="bold" officeooo:rsid="051a8b16" officeooo:paragraph-rsid="082dcf45" fo:background-color="transparent" style:font-size-asian="9pt" style:font-style-asian="normal" style:font-weight-asian="bold" style:font-size-complex="9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126"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9pt" fo:font-style="normal" fo:text-shadow="none" style:text-underline-style="none" fo:font-weight="normal" officeooo:rsid="08b9e753" officeooo:paragraph-rsid="082dcf45"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127"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1" fo:font-size="9pt" fo:font-style="normal" fo:text-shadow="none" style:text-underline-style="none" fo:font-weight="normal" officeooo:rsid="082d75d9" officeooo:paragraph-rsid="082dcf45"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128"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8b" loext:opacity="100%" style:text-outline="false" style:text-line-through-style="none" style:text-line-through-type="none" style:text-position="0% 100%" style:font-name="Marianne2" fo:font-size="9pt" fo:font-style="normal" fo:text-shadow="none" style:text-underline-style="none" fo:font-weight="normal" officeooo:rsid="06d8849f" officeooo:paragraph-rsid="082dcf45"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129" style:family="paragraph" style:parent-style-name="Standard">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1" fo:font-size="9pt" fo:font-style="normal" fo:text-shadow="none" style:text-underline-style="none" fo:font-weight="normal" officeooo:rsid="00164189" officeooo:paragraph-rsid="082dcf45"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130" style:family="paragraph" style:parent-style-name="Standard">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1" fo:font-size="9pt" fo:font-style="normal" fo:text-shadow="none" style:text-underline-style="none" fo:font-weight="normal" officeooo:rsid="082d75d9" officeooo:paragraph-rsid="082dcf45"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131"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9pt" fo:font-style="normal" fo:text-shadow="none" style:text-underline-style="none" fo:font-weight="normal" officeooo:rsid="001a86a6" officeooo:paragraph-rsid="082dcf45"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132"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9pt" fo:font-style="normal" fo:text-shadow="none" style:text-underline-style="none" fo:font-weight="normal" officeooo:rsid="00164189" officeooo:paragraph-rsid="082dcf45"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133" style:family="paragraph" style:parent-style-name="Standard">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1" fo:font-size="9pt" fo:font-style="normal" fo:text-shadow="none" style:text-underline-style="none" fo:font-weight="normal" officeooo:rsid="001a86a6" officeooo:paragraph-rsid="082dcf45"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134" style:family="paragraph" style:parent-style-name="Standard">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1" fo:font-size="9pt" fo:font-style="normal" fo:text-shadow="none" style:text-underline-style="none" fo:font-weight="normal" officeooo:rsid="0596d0b1" officeooo:paragraph-rsid="082dcf45"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135" style:family="paragraph" style:parent-style-name="Table_20_Contents">
      <loext:graphic-properties draw:fill-gradient-name="gradient" draw:fill-hatch-name="hatch"/>
      <style:paragraph-properties fo:text-align="start" style:justify-single-word="false" fo:hyphenation-ladder-count="no-limit" fo:hyphenation-keep="auto" loext:hyphenation-keep-type="column"/>
      <style:text-properties style:font-name="Marianne2" fo:font-size="9.5pt" fo:font-weight="bold" officeooo:rsid="0001532b" officeooo:paragraph-rsid="082dcf45" style:font-size-asian="9.5pt" style:font-weight-asian="bold" style:font-size-complex="9.5pt" style:font-weight-complex="bold" fo:hyphenate="false" fo:hyphenation-remain-char-count="2" fo:hyphenation-push-char-count="2" loext:hyphenation-no-caps="false" loext:hyphenation-no-last-word="false" loext:hyphenation-word-char-count="no-limit" loext:hyphenation-zone="no-limit"/>
    </style:style>
    <style:style style:name="P136" style:family="paragraph" style:parent-style-name="Table_20_Contents">
      <style:paragraph-properties fo:text-align="center" style:justify-single-word="false"/>
      <style:text-properties fo:color="#00008b" loext:opacity="100%" style:font-name="Marianne2" fo:font-size="10pt" fo:font-weight="bold" officeooo:rsid="0596d0b1" officeooo:paragraph-rsid="082dcf45" fo:background-color="transparent" style:font-size-asian="10pt" style:font-weight-asian="bold" style:font-size-complex="10pt" style:font-weight-complex="bold"/>
    </style:style>
    <style:style style:name="P137" style:family="paragraph" style:parent-style-name="Standard">
      <style:paragraph-properties fo:break-before="auto" fo:break-after="auto"/>
      <style:text-properties fo:color="#ff0000" loext:opacity="100%" style:text-outline="false" style:text-line-through-style="none" style:text-line-through-type="none" style:text-position="super 58%" style:font-name="Marianne2" fo:font-size="6pt" fo:font-style="normal" fo:text-shadow="none" style:text-underline-style="solid" style:text-underline-width="auto" style:text-underline-color="font-color" fo:font-weight="bold" officeooo:rsid="05229117" officeooo:paragraph-rsid="06d84113" style:font-size-asian="5.25pt" style:font-style-asian="normal" style:font-weight-asian="bold" style:font-size-complex="6pt" style:font-style-complex="italic" style:font-weight-complex="bold" style:text-emphasize="none"/>
    </style:style>
    <style:style style:name="P138" style:family="paragraph" style:parent-style-name="Footer">
      <loext:graphic-properties draw:fill="none"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text:number-lines="false" text:line-number="0">
        <style:tab-stops>
          <style:tab-stop style:position="19.5cm" style:type="center"/>
          <style:tab-stop style:position="28.702cm" style:type="right"/>
        </style:tab-stops>
      </style:paragraph-properties>
      <style:text-properties fo:color="#00008b" loext:opacity="100%" style:font-name="Marianne2" fo:font-size="9pt" fo:font-style="italic" fo:font-weight="bold" officeooo:rsid="0680887b" officeooo:paragraph-rsid="06d84113" style:font-size-asian="9pt" style:font-style-asian="italic" style:font-weight-asian="bold"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39" style:family="paragraph" style:parent-style-name="Text_20_body" style:master-page-name="">
      <loext:graphic-properties draw:fill-gradient-name="gradient" draw:fill-hatch-name="hatch"/>
      <style:paragraph-properties fo:margin-top="0cm" fo:margin-bottom="0cm" style:contextual-spacing="false" style:page-number="auto"/>
      <style:text-properties fo:font-size="8pt" officeooo:paragraph-rsid="06d84113" style:font-size-asian="8pt" style:font-size-complex="8pt"/>
    </style:style>
    <style:style style:name="P140" style:family="paragraph" style:parent-style-name="Text_20_body">
      <loext:graphic-properties draw:fill-gradient-name="gradient" draw:fill-hatch-name="hatch"/>
      <style:paragraph-properties fo:margin-top="0cm" fo:margin-bottom="0cm" style:contextual-spacing="false"/>
      <style:text-properties fo:font-size="8pt" officeooo:paragraph-rsid="07cd7aea" style:font-size-asian="8pt" style:font-size-complex="8pt"/>
    </style:style>
    <style:style style:name="P141" style:family="paragraph" style:parent-style-name="Standard">
      <loext:graphic-properties draw:fill="solid"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00008b">
        <style:tab-stops>
          <style:tab-stop style:position="14.711cm"/>
          <style:tab-stop style:position="15.187cm"/>
          <style:tab-stop style:position="19.897cm"/>
        </style:tab-stops>
      </style:paragraph-properties>
      <style:text-properties officeooo:paragraph-rsid="07cd7aea" fo:hyphenate="false" fo:hyphenation-remain-char-count="2" fo:hyphenation-push-char-count="2" loext:hyphenation-no-caps="false" loext:hyphenation-no-last-word="false" loext:hyphenation-word-char-count="no-limit" loext:hyphenation-zone="no-limit"/>
    </style:style>
    <style:style style:name="P142" style:family="paragraph" style:parent-style-name="Standard">
      <loext:graphic-properties draw:fill-gradient-name="gradient" draw:fill-hatch-name="hatch"/>
      <style:paragraph-properties fo:margin-top="0.4cm" fo:margin-bottom="0.199cm" style:contextual-spacing="false" fo:text-align="center" style:justify-single-word="false"/>
      <style:text-properties officeooo:paragraph-rsid="06d84113"/>
    </style:style>
    <style:style style:name="P143" style:family="paragraph" style:parent-style-name="Standard">
      <loext:graphic-properties draw:fill-gradient-name="gradient" draw:fill-hatch-name="hatch"/>
      <style:paragraph-properties fo:margin-top="0.4cm" fo:margin-bottom="0.199cm" style:contextual-spacing="false" fo:text-align="center" style:justify-single-word="false"/>
      <style:text-properties fo:font-size="6pt" officeooo:paragraph-rsid="06d84113" style:font-size-asian="5.25pt" style:font-size-complex="6pt"/>
    </style:style>
    <style:style style:name="P144" style:family="paragraph" style:parent-style-name="Table_20_Contents">
      <loext:graphic-properties draw:fill-hatch-name="hatch"/>
      <style:paragraph-properties fo:margin-left="0cm" fo:margin-right="0cm" fo:text-align="center" style:justify-single-word="false" fo:text-indent="0cm" style:auto-text-indent="false"/>
      <style:text-properties style:font-name="Marianne2" fo:font-size="8.5pt" fo:font-weight="normal" officeooo:rsid="088749d6" officeooo:paragraph-rsid="082dcf45" fo:background-color="#ffff00" style:font-size-asian="8.5pt" style:font-weight-asian="normal" style:font-size-complex="8.5pt" style:font-weight-complex="normal"/>
    </style:style>
    <style:style style:name="P145" style:family="paragraph" style:parent-style-name="Table_20_Contents">
      <loext:graphic-properties draw:fill-gradient-name="gradient" draw:fill-hatch-name="hatch"/>
      <style:paragraph-properties fo:margin-left="-0.499cm" fo:margin-right="0cm" fo:text-align="center" style:justify-single-word="false" fo:text-indent="0cm" style:auto-text-indent="false">
        <style:tab-stops>
          <style:tab-stop style:position="4.313cm"/>
          <style:tab-stop style:position="5.212cm"/>
        </style:tab-stops>
      </style:paragraph-properties>
      <style:text-properties fo:color="#ffffff" loext:opacity="100%" style:font-name="Marianne2" fo:font-size="10pt" fo:font-weight="bold" officeooo:paragraph-rsid="082dcf45" style:font-size-asian="10pt" style:font-weight-asian="bold" style:font-size-complex="10pt" style:font-weight-complex="bold"/>
    </style:style>
    <style:style style:name="P146" style:family="paragraph" style:parent-style-name="Table_20_Contents">
      <loext:graphic-properties draw:fill-gradient-name="gradient" draw:fill-hatch-name="hatch"/>
      <style:paragraph-properties fo:margin-left="0.6cm" fo:margin-right="0cm" fo:text-align="justify" style:justify-single-word="false" fo:text-indent="0cm" style:auto-text-indent="false">
        <style:tab-stops>
          <style:tab-stop style:position="5.398cm"/>
        </style:tab-stops>
      </style:paragraph-properties>
      <style:text-properties style:font-name="Marianne2" fo:font-size="10pt" fo:font-weight="bold" officeooo:rsid="00879692" officeooo:paragraph-rsid="082dcf45" style:font-size-asian="10pt" style:font-weight-asian="bold" style:font-size-complex="10pt" style:font-weight-complex="bold"/>
    </style:style>
    <style:style style:name="P147" style:family="paragraph" style:parent-style-name="Table_20_Contents">
      <style:paragraph-properties fo:text-align="center" style:justify-single-word="false"/>
      <style:text-properties officeooo:paragraph-rsid="082dcf45" fo:background-color="transparent"/>
    </style:style>
    <style:style style:name="P148"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8pt" fo:font-style="normal" fo:text-shadow="none" style:text-underline-style="none" fo:font-weight="bold" officeooo:rsid="0001532b" officeooo:paragraph-rsid="082dcf45" fo:background-color="transparent" style:font-size-asian="8pt" style:font-style-asian="normal" style:font-weight-asian="bold" style:font-size-complex="8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149"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8.5pt" fo:font-style="normal" fo:text-shadow="none" style:text-underline-style="none" fo:font-weight="normal" officeooo:rsid="08aceb03" officeooo:paragraph-rsid="082dcf45" fo:background-color="transparent" style:font-size-asian="8.5pt" style:font-style-asian="normal" style:font-weight-asian="normal" style:font-size-complex="8.5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150"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8b" loext:opacity="100%" style:text-outline="false" style:text-line-through-style="none" style:text-line-through-type="none" style:text-position="0% 100%" style:font-name="Marianne2" fo:font-size="9pt" fo:font-style="normal" fo:text-shadow="none" style:text-underline-style="none" fo:font-weight="normal" officeooo:rsid="0859a393" officeooo:paragraph-rsid="08547cdf"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151" style:family="paragraph" style:parent-style-name="Table_20_Contents">
      <style:paragraph-properties fo:text-align="center" style:justify-single-word="false"/>
      <style:text-properties fo:color="#000000" loext:opacity="100%" style:font-name="Marianne2" fo:font-size="8.5pt" fo:font-weight="normal" officeooo:rsid="0886fa10" officeooo:paragraph-rsid="082dcf45" fo:background-color="transparent" style:font-size-asian="8.5pt" style:font-weight-asian="normal" style:font-size-complex="8.5pt" style:font-weight-complex="normal"/>
    </style:style>
    <style:style style:name="P152" style:family="paragraph" style:parent-style-name="Table_20_Contents">
      <style:paragraph-properties fo:text-align="center" style:justify-single-word="false"/>
      <style:text-properties fo:color="#0000ff" loext:opacity="100%" style:font-name="Marianne2" fo:font-size="8.5pt" fo:font-weight="normal" officeooo:rsid="08825416" officeooo:paragraph-rsid="082dcf45" style:font-size-asian="8.5pt" style:font-weight-asian="normal" style:font-size-complex="8.5pt" style:font-weight-complex="normal"/>
    </style:style>
    <style:style style:name="P153" style:family="paragraph" style:parent-style-name="Table_20_Contents">
      <style:paragraph-properties fo:text-align="center" style:justify-single-word="false"/>
      <style:text-properties fo:color="#00008b" loext:opacity="100%" style:font-name="Marianne2" fo:font-size="8.5pt" fo:font-weight="normal" officeooo:rsid="088a176c" officeooo:paragraph-rsid="082dcf45" fo:background-color="transparent" style:font-size-asian="8.5pt" style:font-weight-asian="normal" style:font-size-complex="8.5pt" style:font-weight-complex="normal"/>
    </style:style>
    <style:style style:name="P154" style:family="paragraph" style:parent-style-name="Table_20_Contents">
      <style:paragraph-properties fo:text-align="center" style:justify-single-word="false"/>
      <style:text-properties fo:color="#000000" loext:opacity="100%" style:font-name="Marianne2" fo:font-size="8.5pt" fo:font-weight="normal" officeooo:rsid="0888b190" officeooo:paragraph-rsid="082dcf45" fo:background-color="transparent" style:font-size-asian="8.5pt" style:font-weight-asian="normal" style:font-size-complex="8.5pt" style:font-weight-complex="normal"/>
    </style:style>
    <style:style style:name="P155"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ff" loext:opacity="100%" style:text-outline="false" style:text-line-through-style="none" style:text-line-through-type="none" style:text-position="0% 100%" style:font-name="Marianne2" fo:font-size="8pt" fo:font-style="normal" fo:text-shadow="none" style:text-underline-style="none" fo:font-weight="bold" officeooo:rsid="0001532b" officeooo:paragraph-rsid="082dcf45" fo:background-color="transparent" style:font-size-asian="8pt" style:font-style-asian="normal" style:font-weight-asian="bold" style:font-size-complex="8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156" style:family="paragraph" style:parent-style-name="Table_20_Contents">
      <style:paragraph-properties fo:text-align="center" style:justify-single-word="false"/>
      <style:text-properties fo:color="#000000" loext:opacity="100%" style:font-name="Marianne2" fo:font-size="8.5pt" fo:font-weight="normal" officeooo:rsid="087eeed5" officeooo:paragraph-rsid="082dcf45" style:font-size-asian="8.5pt" style:font-weight-asian="normal" style:font-size-complex="8.5pt" style:font-weight-complex="normal"/>
    </style:style>
    <style:style style:name="P157" style:family="paragraph" style:parent-style-name="Table_20_Contents">
      <style:paragraph-properties fo:text-align="center" style:justify-single-word="false"/>
      <style:text-properties fo:color="#0000ff" loext:opacity="100%" style:font-name="Marianne2" fo:font-size="8.5pt" fo:font-weight="normal" officeooo:rsid="0888b190" officeooo:paragraph-rsid="082dcf45" fo:background-color="transparent" style:font-size-asian="8.5pt" style:font-weight-asian="normal" style:font-size-complex="8.5pt" style:font-weight-complex="normal"/>
    </style:style>
    <style:style style:name="P158" style:family="paragraph" style:parent-style-name="Standard">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8b" loext:opacity="100%" style:text-outline="false" style:text-line-through-style="none" style:text-line-through-type="none" style:text-position="0% 100%" style:font-name="Marianne1" fo:font-size="9pt" fo:font-style="normal" fo:text-shadow="none" style:text-underline-style="none" fo:font-weight="bold" officeooo:rsid="08825416" officeooo:paragraph-rsid="082dcf45" fo:background-color="transparent" style:font-size-asian="9pt" style:font-style-asian="normal" style:font-weight-asian="bold" style:font-size-complex="9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159" style:family="paragraph" style:parent-style-name="Standard">
      <style:text-properties fo:font-size="6pt" officeooo:paragraph-rsid="06d84113" style:font-size-asian="5.25pt" style:font-size-complex="6pt"/>
    </style:style>
    <style:style style:name="P160" style:family="paragraph" style:parent-style-name="Standard">
      <style:text-properties fo:font-size="6pt" officeooo:paragraph-rsid="07925672" style:font-size-asian="5.25pt" style:font-size-complex="6pt"/>
    </style:style>
    <style:style style:name="P161" style:family="paragraph" style:parent-style-name="Standard">
      <style:paragraph-properties fo:break-before="auto" fo:break-after="auto"/>
      <style:text-properties fo:color="#ff0000" loext:opacity="100%" style:text-outline="false" style:text-line-through-style="none" style:text-line-through-type="none" style:text-position="super 58%" style:font-name="Marianne2" fo:font-size="6pt" fo:font-style="normal" fo:text-shadow="none" style:text-underline-style="solid" style:text-underline-width="auto" style:text-underline-color="font-color" fo:font-weight="bold" officeooo:rsid="05229117" officeooo:paragraph-rsid="082dcf45" style:font-size-asian="5.25pt" style:font-style-asian="normal" style:font-weight-asian="bold" style:font-size-complex="6pt" style:font-style-complex="italic" style:font-weight-complex="bold" style:text-emphasize="none"/>
    </style:style>
    <style:style style:name="P162" style:family="paragraph" style:parent-style-name="Table_20_Contents">
      <loext:graphic-properties draw:fill-hatch-name="hatch"/>
      <style:paragraph-properties fo:margin-left="-0.101cm" fo:margin-right="0cm" fo:text-align="center" style:justify-single-word="false" fo:text-indent="0cm" style:auto-text-indent="false"/>
      <style:text-properties fo:color="#00008b" loext:opacity="100%" style:text-outline="false" style:text-line-through-style="none" style:text-line-through-type="none" style:text-position="0% 100%" style:font-name="Marianne2" fo:font-size="8.5pt" fo:font-style="normal" fo:text-shadow="none" style:text-underline-style="none" fo:font-weight="bold" officeooo:rsid="085c6cd5" officeooo:paragraph-rsid="082dcf45" fo:background-color="transparent" style:font-size-asian="8.5pt" style:font-style-asian="normal" style:font-weight-asian="bold" style:font-size-complex="8.5pt" style:font-weight-complex="bold" style:text-emphasize="none"/>
    </style:style>
    <style:style style:name="P163" style:family="paragraph" style:parent-style-name="Table_20_Contents">
      <loext:graphic-properties draw:fill-hatch-name="hatch"/>
      <style:paragraph-properties fo:margin-left="0cm" fo:margin-right="0cm" fo:text-align="justify" style:justify-single-word="false" fo:text-indent="0cm" style:auto-text-indent="false"/>
      <style:text-properties fo:color="#000000" loext:opacity="100%" style:font-name="Marianne2" fo:font-size="8.5pt" fo:font-weight="bold" officeooo:rsid="04a3eb93" officeooo:paragraph-rsid="082dcf45" fo:background-color="transparent" style:font-size-asian="8.5pt" style:font-weight-asian="bold" style:font-size-complex="8.5pt" style:font-weight-complex="bold"/>
    </style:style>
    <style:style style:name="P164"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9pt" fo:font-style="normal" fo:text-shadow="none" style:text-underline-style="none" fo:font-weight="normal" officeooo:rsid="08717f52" officeooo:paragraph-rsid="082dcf45"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165"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8b" loext:opacity="100%" style:text-outline="false" style:text-line-through-style="none" style:text-line-through-type="none" style:text-position="0% 100%" style:font-name="Marianne2" fo:font-size="9pt" fo:font-style="normal" fo:text-shadow="none" style:text-underline-style="none" fo:font-weight="normal" officeooo:rsid="08a08a20" officeooo:paragraph-rsid="082dcf45"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166"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1" fo:font-size="9pt" fo:font-style="normal" fo:text-shadow="none" style:text-underline-style="none" fo:font-weight="normal" officeooo:rsid="085d2dd5" officeooo:paragraph-rsid="082dcf45"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167"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1" fo:font-size="9pt" fo:font-style="normal" fo:text-shadow="none" style:text-underline-style="none" fo:font-weight="normal" officeooo:rsid="082e93a6" officeooo:paragraph-rsid="082dcf45"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168" style:family="paragraph" style:parent-style-name="Standard">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1" fo:font-size="9pt" fo:font-style="normal" fo:text-shadow="none" style:text-underline-style="none" fo:font-weight="normal" officeooo:rsid="082e93a6" officeooo:paragraph-rsid="082dcf45"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169"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9pt" fo:font-style="normal" fo:text-shadow="none" style:text-underline-style="none" fo:font-weight="normal" officeooo:rsid="0832ca45" officeooo:paragraph-rsid="082dcf45"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170"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9pt" fo:font-style="normal" fo:text-shadow="none" style:text-underline-style="none" fo:font-weight="normal" officeooo:rsid="084140e9" officeooo:paragraph-rsid="084140e9"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171" style:family="paragraph" style:parent-style-name="Standard">
      <style:text-properties fo:color="#ff0000" loext:opacity="100%" style:text-outline="false" style:text-line-through-style="none" style:text-line-through-type="none" style:text-position="super 58%" style:font-name="Marianne2" fo:font-size="6pt" fo:font-style="normal" fo:text-shadow="none" style:text-underline-style="solid" style:text-underline-width="auto" style:text-underline-color="font-color" fo:font-weight="bold" officeooo:rsid="05229117" officeooo:paragraph-rsid="082dcf45" style:font-size-asian="5.25pt" style:font-style-asian="normal" style:font-weight-asian="bold" style:font-size-complex="6pt" style:font-style-complex="italic" style:font-weight-complex="bold" style:text-emphasize="none"/>
    </style:style>
    <style:style style:name="P172" style:family="paragraph" style:parent-style-name="Standard" style:master-page-name="">
      <loext:graphic-properties draw:fill-gradient-name="gradient" draw:fill-hatch-name="hatch"/>
      <style:paragraph-properties fo:margin-top="0.049cm" fo:margin-bottom="0cm" style:contextual-spacing="false" fo:text-align="justify" style:justify-single-word="false" style:page-number="auto" fo:break-before="auto" fo:break-after="auto"/>
      <style:text-properties style:font-name="Marianne1" fo:font-size="6pt" officeooo:rsid="00a94260" officeooo:paragraph-rsid="06be6d79" style:font-size-asian="5.25pt" style:font-size-complex="6pt"/>
    </style:style>
    <style:style style:name="P173" style:family="paragraph" style:parent-style-name="Standard">
      <loext:graphic-properties draw:fill-gradient-name="gradient" draw:fill-hatch-name="hatch"/>
      <style:paragraph-properties fo:margin-top="0.3cm" fo:margin-bottom="0.3cm" style:contextual-spacing="false" fo:text-align="center" style:justify-single-word="false"/>
      <style:text-properties style:font-name="Marianne1" fo:font-size="6pt" officeooo:rsid="00a94260" officeooo:paragraph-rsid="07925672" style:font-size-asian="5.25pt" style:font-size-complex="6pt"/>
    </style:style>
    <style:style style:name="P174" style:family="paragraph" style:parent-style-name="Standard">
      <style:paragraph-properties fo:break-before="auto" fo:break-after="auto"/>
      <style:text-properties fo:font-size="10pt" officeooo:paragraph-rsid="07925672" style:font-size-asian="8.75pt" style:font-size-complex="10pt"/>
    </style:style>
    <style:style style:name="P175" style:family="paragraph" style:parent-style-name="Standard">
      <style:paragraph-properties fo:break-before="auto" fo:break-after="auto"/>
      <style:text-properties fo:font-size="10pt" officeooo:paragraph-rsid="06be6d79" style:font-size-asian="8.75pt" style:font-size-complex="10pt"/>
    </style:style>
    <style:style style:name="P176" style:family="paragraph" style:parent-style-name="Table_20_Contents">
      <style:paragraph-properties fo:text-align="justify" style:justify-single-word="false"/>
      <style:text-properties fo:font-size="7pt" officeooo:paragraph-rsid="07936e4e" style:font-size-asian="6.09999990463257pt" style:font-size-complex="7pt"/>
    </style:style>
    <style:style style:name="P177" style:family="paragraph" style:parent-style-name="Standard">
      <loext:graphic-properties draw:fill-gradient-name="gradient" draw:fill-hatch-name="hatch"/>
      <style:paragraph-properties fo:margin-left="-0.3cm" fo:margin-right="0cm" fo:text-align="center" style:justify-single-word="false" fo:text-indent="0cm" style:auto-text-indent="false"/>
      <style:text-properties style:text-outline="false" style:text-line-through-style="none" style:text-line-through-type="none" style:font-name="Marianne1" fo:font-size="15pt" fo:font-style="normal" fo:text-shadow="none" style:text-underline-style="none" fo:font-weight="bold" officeooo:paragraph-rsid="07936e4e" style:font-size-asian="15pt" style:font-style-asian="normal" style:font-weight-asian="bold" style:font-size-complex="15pt" style:text-emphasize="none"/>
    </style:style>
    <style:style style:name="P178" style:family="paragraph" style:parent-style-name="Standard">
      <loext:graphic-properties draw:fill-hatch-name="hatch"/>
      <style:paragraph-properties fo:margin-top="0.101cm" fo:margin-bottom="0cm" style:contextual-spacing="false" fo:text-align="center" style:justify-single-word="false"/>
      <style:text-properties officeooo:paragraph-rsid="07936e4e"/>
    </style:style>
    <style:style style:name="P179" style:family="paragraph" style:parent-style-name="Standard">
      <loext:graphic-properties draw:fill-gradient-name="gradient" draw:fill-hatch-name="hatch"/>
      <style:paragraph-properties fo:margin-left="-0.199cm" fo:margin-right="0cm" fo:margin-top="0.101cm" fo:margin-bottom="0.101cm" style:contextual-spacing="false" fo:text-align="center" style:justify-single-word="false" fo:text-indent="0cm" style:auto-text-indent="false"/>
      <style:text-properties officeooo:paragraph-rsid="07936e4e"/>
    </style:style>
    <style:style style:name="P180" style:family="paragraph" style:parent-style-name="Standard">
      <loext:graphic-properties draw:fill-gradient-name="gradient" draw:fill-hatch-name="hatch"/>
      <style:paragraph-properties fo:margin-top="0.199cm" fo:margin-bottom="0cm" style:contextual-spacing="false" fo:text-align="center" style:justify-single-word="false"/>
      <style:text-properties officeooo:paragraph-rsid="07936e4e"/>
    </style:style>
    <style:style style:name="P181" style:family="paragraph" style:parent-style-name="Table_20_Contents">
      <style:paragraph-properties fo:text-align="center" style:justify-single-word="false"/>
      <style:text-properties fo:color="#00008b" loext:opacity="100%" style:font-name="Marianne1" fo:font-size="9pt" fo:font-weight="bold" officeooo:rsid="0064dcee" officeooo:paragraph-rsid="07936e4e" style:font-size-asian="7.84999990463257pt" style:font-weight-asian="bold" style:font-size-complex="9pt" style:font-weight-complex="bold"/>
    </style:style>
    <style:style style:name="P182" style:family="paragraph" style:parent-style-name="Table_20_Contents">
      <style:paragraph-properties fo:text-align="center" style:justify-single-word="false"/>
      <style:text-properties fo:color="#00008b" loext:opacity="100%" style:font-name="Marianne1" fo:font-size="9pt" fo:font-weight="bold" officeooo:rsid="06dec43a" officeooo:paragraph-rsid="07936e4e" style:font-size-asian="7.84999990463257pt" style:font-weight-asian="bold" style:font-size-complex="9pt" style:font-weight-complex="bold"/>
    </style:style>
    <style:style style:name="P183" style:family="paragraph" style:parent-style-name="Table_20_Contents">
      <style:paragraph-properties fo:text-align="center" style:justify-single-word="false"/>
      <style:text-properties fo:color="#00008b" loext:opacity="100%" style:font-name="Marianne1" fo:font-size="9pt" fo:font-weight="bold" officeooo:paragraph-rsid="07936e4e" style:font-size-asian="7.84999990463257pt" style:font-weight-asian="bold" style:font-size-complex="9pt" style:font-weight-complex="bold"/>
    </style:style>
    <style:style style:name="P184" style:family="paragraph" style:parent-style-name="Standard">
      <style:paragraph-properties fo:text-align="center" style:justify-single-word="false"/>
      <style:text-properties fo:color="#00008b" loext:opacity="100%" style:font-name="Marianne1" fo:font-size="9pt" fo:font-weight="bold" officeooo:rsid="07bce439" officeooo:paragraph-rsid="07bce439" style:font-size-asian="7.84999990463257pt" style:font-weight-asian="bold" style:font-size-complex="9pt" style:font-weight-complex="bold"/>
    </style:style>
    <style:style style:name="P185" style:family="paragraph" style:parent-style-name="Table_20_Contents">
      <style:paragraph-properties fo:text-align="center" style:justify-single-word="false"/>
      <style:text-properties fo:color="#00008b" loext:opacity="100%" style:font-name="Marianne1" fo:font-size="9pt" fo:font-weight="bold" officeooo:rsid="053eaabd" officeooo:paragraph-rsid="07936e4e" style:font-size-asian="7.84999990463257pt" style:font-weight-asian="bold" style:font-size-complex="9pt" style:font-weight-complex="bold"/>
    </style:style>
    <style:style style:name="P186" style:family="paragraph" style:parent-style-name="Standard">
      <loext:graphic-properties draw:fill-hatch-name="hatch"/>
      <style:paragraph-properties fo:margin-left="0cm" fo:margin-right="0cm" fo:text-align="center" style:justify-single-word="false" fo:text-indent="0cm" style:auto-text-indent="false"/>
      <style:text-properties style:text-outline="false" style:text-line-through-style="none" style:text-line-through-type="none" style:font-name="Marianne1" fo:font-size="12pt" fo:font-style="normal" fo:text-shadow="none" style:text-underline-style="none" fo:font-weight="normal" officeooo:rsid="01c0feef" officeooo:paragraph-rsid="07936e4e" style:font-size-asian="10.5pt" style:font-style-asian="normal" style:font-weight-asian="normal" style:font-size-complex="12pt" style:font-weight-complex="normal" style:text-emphasize="none"/>
    </style:style>
    <style:style style:name="P187" style:family="paragraph" style:parent-style-name="Standard">
      <loext:graphic-properties draw:fill-hatch-name="hatch"/>
      <style:paragraph-properties fo:margin-left="0cm" fo:margin-right="0cm" fo:text-align="center" style:justify-single-word="false" fo:text-indent="0cm" style:auto-text-indent="false"/>
      <style:text-properties style:text-outline="false" style:text-line-through-style="none" style:text-line-through-type="none" style:font-name="Marianne1" fo:font-size="12pt" fo:font-style="normal" fo:text-shadow="none" style:text-underline-style="none" fo:font-weight="normal" officeooo:rsid="01c0feef" officeooo:paragraph-rsid="07936e4e" fo:background-color="transparent" style:font-size-asian="10.5pt" style:font-style-asian="normal" style:font-weight-asian="normal" style:font-size-complex="12pt" style:font-weight-complex="normal" style:text-emphasize="none"/>
    </style:style>
    <style:style style:name="P188" style:family="paragraph" style:parent-style-name="Table_20_Contents">
      <loext:graphic-properties draw:fill-hatch-name="hatch"/>
      <style:paragraph-properties fo:margin-top="0cm" fo:margin-bottom="0cm" style:contextual-spacing="false" fo:text-align="center" style:justify-single-word="false"/>
      <style:text-properties style:text-outline="false" style:text-line-through-style="none" style:text-line-through-type="none" style:font-name="Marianne2" fo:font-size="10pt" fo:font-style="normal" fo:text-shadow="none" style:text-underline-style="none" fo:font-weight="normal" officeooo:rsid="00294f34" officeooo:paragraph-rsid="07936e4e" fo:background-color="transparent" style:font-size-asian="10pt" style:font-style-asian="normal" style:font-weight-asian="normal" style:font-size-complex="10pt" style:font-weight-complex="normal" style:text-emphasize="none"/>
    </style:style>
    <style:style style:name="P189" style:family="paragraph" style:parent-style-name="Table_20_Contents">
      <loext:graphic-properties draw:fill-hatch-name="hatch"/>
      <style:paragraph-properties fo:margin-top="0cm" fo:margin-bottom="0cm" style:contextual-spacing="false" fo:text-align="center" style:justify-single-word="false"/>
      <style:text-properties style:text-outline="false" style:text-line-through-style="none" style:text-line-through-type="none" style:font-name="Marianne1" fo:font-size="10pt" fo:font-style="normal" fo:text-shadow="none" style:text-underline-style="none" fo:font-weight="normal" officeooo:rsid="00aa0605" officeooo:paragraph-rsid="07936e4e" fo:background-color="transparent" style:font-size-asian="10pt" style:font-style-asian="normal" style:font-weight-asian="normal" style:font-size-complex="10pt" style:font-weight-complex="normal" style:text-emphasize="none"/>
    </style:style>
    <style:style style:name="P190" style:family="paragraph" style:parent-style-name="Standard">
      <loext:graphic-properties draw:fill-hatch-name="hatch"/>
      <style:paragraph-properties fo:margin-top="0cm" fo:margin-bottom="0cm" style:contextual-spacing="false" fo:text-align="center" style:justify-single-word="false"/>
      <style:text-properties style:text-outline="false" style:text-line-through-style="none" style:text-line-through-type="none" style:font-name="Marianne1" fo:font-size="12pt" fo:font-style="normal" fo:text-shadow="none" style:text-underline-style="none" fo:font-weight="bold" officeooo:rsid="00aa0605" officeooo:paragraph-rsid="08189b9a" fo:background-color="transparent" style:font-size-asian="12pt" style:font-style-asian="normal" style:font-weight-asian="bold" style:font-size-complex="12pt" style:text-emphasize="none"/>
    </style:style>
    <style:style style:name="P191" style:family="paragraph" style:parent-style-name="Standard">
      <style:text-properties fo:font-size="10pt" officeooo:paragraph-rsid="07936e4e" style:font-size-asian="8.75pt" style:font-size-complex="10pt"/>
    </style:style>
    <style:style style:name="P192" style:family="paragraph" style:parent-style-name="Standard">
      <loext:graphic-properties draw:fill="solid" draw:fill-color="#00008b" draw:fill-gradient-name="gradient" draw:fill-hatch-name="hatch"/>
      <style:paragraph-properties fo:margin-left="6.001cm" fo:margin-right="0cm" fo:margin-top="0cm" fo:margin-bottom="0cm" style:contextual-spacing="false" fo:text-align="justify" style:justify-single-word="false" fo:text-indent="0cm" style:auto-text-indent="false" fo:background-color="#00008b" fo:padding="0.049cm" fo:border="0.06pt solid #00008b"/>
      <style:text-properties style:font-name="Marianne1" fo:font-size="9pt" officeooo:rsid="02707ce6" officeooo:paragraph-rsid="07936e4e" style:font-size-asian="9pt" style:font-size-complex="9pt"/>
    </style:style>
    <style:style style:name="P193" style:family="paragraph" style:parent-style-name="Standard">
      <style:paragraph-properties fo:margin-top="0cm" fo:margin-bottom="0cm" style:contextual-spacing="false" fo:text-align="center" style:justify-single-word="false"/>
      <style:text-properties style:font-name="Marianne1" fo:font-size="9pt" officeooo:rsid="02707ce6" officeooo:paragraph-rsid="07936e4e" style:font-size-asian="9pt" style:font-size-complex="9pt"/>
    </style:style>
    <style:style style:name="P194" style:family="paragraph" style:parent-style-name="Standard">
      <style:paragraph-properties fo:margin-top="0cm" fo:margin-bottom="0cm" style:contextual-spacing="false" fo:text-align="center" style:justify-single-word="false"/>
      <style:text-properties style:font-name="Marianne1" fo:font-size="9pt" officeooo:paragraph-rsid="07936e4e" style:font-size-asian="9pt" style:font-size-complex="9pt"/>
    </style:style>
    <style:style style:name="P195" style:family="paragraph" style:parent-style-name="Table_20_Contents">
      <style:paragraph-properties fo:text-align="justify" style:justify-single-word="false"/>
      <style:text-properties fo:color="#0000cd" loext:opacity="100%" style:font-name="Marianne1" fo:font-size="9pt" fo:font-weight="bold" officeooo:rsid="063c25af" officeooo:paragraph-rsid="07936e4e" style:font-size-asian="9pt" style:font-weight-asian="bold" style:font-size-complex="9pt" style:font-weight-complex="bold"/>
    </style:style>
    <style:style style:name="P196" style:family="paragraph" style:parent-style-name="Standard">
      <style:paragraph-properties fo:text-align="justify" style:justify-single-word="false"/>
      <style:text-properties officeooo:paragraph-rsid="07936e4e"/>
    </style:style>
    <style:style style:name="P197" style:family="paragraph" style:parent-style-name="Standard">
      <style:paragraph-properties fo:margin-top="0cm" fo:margin-bottom="0cm" style:contextual-spacing="false" fo:text-align="justify" style:justify-single-word="false"/>
      <style:text-properties officeooo:paragraph-rsid="07936e4e"/>
    </style:style>
    <style:style style:name="P198" style:family="paragraph" style:parent-style-name="Standard">
      <style:paragraph-properties fo:text-align="justify" style:justify-single-word="false"/>
      <style:text-properties fo:color="#0000cd" loext:opacity="100%" style:font-name="Marianne1" fo:font-size="9pt" fo:font-weight="bold" officeooo:paragraph-rsid="07936e4e" style:font-size-asian="9pt" style:font-weight-asian="bold" style:font-size-complex="9pt" style:font-weight-complex="bold"/>
    </style:style>
    <style:style style:name="P199" style:family="paragraph" style:parent-style-name="Standard">
      <style:paragraph-properties fo:text-align="center" style:justify-single-word="false"/>
      <style:text-properties style:font-name="Marianne1" fo:font-size="9pt" fo:font-weight="bold" officeooo:rsid="01e224b6" officeooo:paragraph-rsid="07936e4e" style:font-size-asian="9pt" style:font-weight-asian="bold" style:font-size-complex="9pt" style:font-weight-complex="bold"/>
    </style:style>
    <style:style style:name="P200" style:family="paragraph" style:parent-style-name="Standard">
      <style:paragraph-properties fo:text-align="justify" style:justify-single-word="false"/>
      <style:text-properties style:font-name="Marianne1" fo:font-size="9pt" officeooo:rsid="008ea495" officeooo:paragraph-rsid="07936e4e" style:font-size-asian="9pt" style:font-size-complex="9pt"/>
    </style:style>
    <style:style style:name="P201" style:family="paragraph" style:parent-style-name="Standard">
      <style:paragraph-properties fo:text-align="justify" style:justify-single-word="false"/>
      <style:text-properties style:font-name="Marianne1" fo:font-size="9pt" officeooo:paragraph-rsid="07936e4e" style:font-size-asian="9pt" style:font-size-complex="9pt"/>
    </style:style>
    <style:style style:name="P202" style:family="paragraph" style:parent-style-name="Standard">
      <style:paragraph-properties fo:text-align="justify" style:justify-single-word="false"/>
      <style:text-properties style:font-name="Marianne1" fo:font-size="9pt" officeooo:rsid="00cae342" officeooo:paragraph-rsid="07936e4e" style:font-size-asian="9pt" style:font-size-complex="9pt"/>
    </style:style>
    <style:style style:name="P203" style:family="paragraph" style:parent-style-name="Standard">
      <style:text-properties officeooo:paragraph-rsid="07936e4e"/>
    </style:style>
    <style:style style:name="P204" style:family="paragraph" style:parent-style-name="Standard">
      <loext:graphic-properties draw:fill-gradient-name="gradient" draw:fill-hatch-name="hatch"/>
      <style:paragraph-properties fo:text-align="center" style:justify-single-word="false"/>
      <style:text-properties style:font-name="Marianne1" fo:font-size="9pt" fo:font-weight="bold" officeooo:rsid="01e3db9b" officeooo:paragraph-rsid="07936e4e" style:font-size-asian="9pt" style:font-weight-asian="bold" style:font-size-complex="9pt" style:font-weight-complex="bold"/>
    </style:style>
    <style:style style:name="P205" style:family="paragraph" style:parent-style-name="Standard">
      <style:paragraph-properties fo:text-align="center" style:justify-single-word="false"/>
      <style:text-properties style:font-name="Marianne1" fo:font-size="9pt" fo:font-weight="bold" officeooo:rsid="01e3db9b" officeooo:paragraph-rsid="07936e4e" style:font-size-asian="9pt" style:font-weight-asian="bold" style:font-size-complex="9pt" style:font-weight-complex="bold"/>
    </style:style>
    <style:style style:name="P206" style:family="paragraph" style:parent-style-name="Standard">
      <style:paragraph-properties fo:margin-top="0cm" fo:margin-bottom="0cm" style:contextual-spacing="false" fo:text-align="center" style:justify-single-word="false"/>
      <style:text-properties fo:color="#000000" loext:opacity="100%" style:text-outline="false" style:text-line-through-style="none" style:text-line-through-type="none" style:font-name="Marianne1" fo:font-size="9pt" fo:font-style="normal" fo:text-shadow="none" style:text-underline-style="none" fo:font-weight="normal" officeooo:rsid="00127268" officeooo:paragraph-rsid="07936e4e" style:font-size-asian="9pt" style:font-style-asian="normal" style:font-weight-asian="normal" style:font-size-complex="9pt" style:font-weight-complex="normal" style:text-emphasize="none"/>
    </style:style>
    <style:style style:name="P207" style:family="paragraph" style:parent-style-name="Standard">
      <loext:graphic-properties draw:fill-gradient-name="gradient" draw:fill-hatch-name="hatch"/>
      <style:paragraph-properties fo:margin-left="0.199cm" fo:margin-right="0cm" fo:margin-top="0cm" fo:margin-bottom="0cm" style:contextual-spacing="false" fo:text-align="justify" style:justify-single-word="false" fo:text-indent="0cm" style:auto-text-indent="false">
        <style:tab-stops>
          <style:tab-stop style:position="7.17cm"/>
        </style:tab-stops>
      </style:paragraph-properties>
      <style:text-properties officeooo:paragraph-rsid="07936e4e"/>
    </style:style>
    <style:style style:name="P208" style:family="paragraph" style:parent-style-name="Standard">
      <loext:graphic-properties draw:fill-hatch-name="hatch"/>
      <style:paragraph-properties fo:margin-top="0cm" fo:margin-bottom="0cm" style:contextual-spacing="false" fo:text-align="center" style:justify-single-word="false">
        <style:tab-stops>
          <style:tab-stop style:position="7.17cm"/>
        </style:tab-stops>
      </style:paragraph-properties>
      <style:text-properties style:text-outline="false" style:text-line-through-style="none" style:text-line-through-type="none" style:font-name="Marianne1" fo:font-size="11pt" fo:font-style="normal" fo:text-shadow="none" style:text-underline-style="none" fo:font-weight="normal" officeooo:rsid="00294f34" officeooo:paragraph-rsid="07936e4e" style:font-size-asian="11pt" style:font-style-asian="normal" style:font-weight-asian="normal" style:font-size-complex="11pt" style:font-weight-complex="normal" style:text-emphasize="none"/>
    </style:style>
    <style:style style:name="P209" style:family="paragraph" style:parent-style-name="Standard">
      <loext:graphic-properties draw:fill-hatch-name="hatch"/>
      <style:paragraph-properties fo:margin-top="0cm" fo:margin-bottom="0cm" style:contextual-spacing="false" fo:text-align="center" style:justify-single-word="false"/>
      <style:text-properties style:text-outline="false" style:text-line-through-style="none" style:text-line-through-type="none" style:font-name="Marianne1" fo:font-size="12pt" fo:font-style="normal" fo:text-shadow="none" style:text-underline-style="none" fo:font-weight="normal" officeooo:rsid="00294f34" officeooo:paragraph-rsid="07936e4e" style:font-size-asian="12pt" style:font-style-asian="normal" style:font-weight-asian="normal" style:font-size-complex="12pt" style:font-weight-complex="normal" style:text-emphasize="none"/>
    </style:style>
    <style:style style:name="P210" style:family="paragraph" style:parent-style-name="Standard">
      <loext:graphic-properties draw:fill-gradient-name="gradient" draw:fill-hatch-name="hatch"/>
      <style:paragraph-properties fo:margin-left="1.499cm" fo:margin-right="0cm" fo:text-align="justify" style:justify-single-word="false" fo:text-indent="0cm" style:auto-text-indent="false"/>
      <style:text-properties officeooo:paragraph-rsid="07936e4e"/>
    </style:style>
    <style:style style:name="P211" style:family="paragraph" style:parent-style-name="Standard">
      <loext:graphic-properties draw:fill-gradient-name="gradient" draw:fill-hatch-name="hatch"/>
      <style:paragraph-properties fo:margin-left="-0.3cm" fo:margin-right="0cm" fo:text-align="center" style:justify-single-word="false" fo:text-indent="0cm" style:auto-text-indent="false"/>
      <style:text-properties officeooo:paragraph-rsid="07936e4e"/>
    </style:style>
    <style:style style:name="P212" style:family="paragraph" style:parent-style-name="Table_20_Contents">
      <style:paragraph-properties fo:text-align="center" style:justify-single-word="false"/>
      <style:text-properties fo:color="#00008b" loext:opacity="100%" style:font-name="Marianne1" fo:font-size="10pt" fo:font-weight="bold" officeooo:paragraph-rsid="07936e4e" style:font-size-asian="10pt" style:font-weight-asian="bold" style:font-size-complex="10pt" style:font-weight-complex="bold"/>
    </style:style>
    <style:style style:name="P213" style:family="paragraph" style:parent-style-name="Table_20_Contents">
      <style:paragraph-properties fo:text-align="justify" style:justify-single-word="false"/>
      <style:text-properties style:font-name="Marianne1" fo:font-size="10pt" officeooo:paragraph-rsid="07936e4e" style:font-size-asian="10pt" style:font-size-complex="10pt"/>
    </style:style>
    <style:style style:name="P214" style:family="paragraph" style:parent-style-name="Standard">
      <style:paragraph-properties fo:text-align="center" style:justify-single-word="false"/>
      <style:text-properties style:font-name="Marianne1" fo:font-size="9pt" fo:font-weight="normal" officeooo:rsid="084140e9" officeooo:paragraph-rsid="07936e4e" style:font-size-asian="9pt" style:font-weight-asian="normal" style:font-size-complex="9pt" style:font-weight-complex="normal"/>
    </style:style>
    <style:style style:name="P215" style:family="paragraph" style:parent-style-name="Table_20_Contents">
      <style:paragraph-properties fo:text-align="center" style:justify-single-word="false"/>
      <style:text-properties style:font-name="Marianne1" fo:font-size="9pt" fo:font-weight="normal" officeooo:rsid="084140e9" officeooo:paragraph-rsid="07936e4e" style:font-size-asian="9pt" style:font-weight-asian="normal" style:font-size-complex="9pt" style:font-weight-complex="normal"/>
    </style:style>
    <style:style style:name="P216" style:family="paragraph" style:parent-style-name="Table_20_Contents">
      <style:paragraph-properties fo:text-align="justify" style:justify-single-word="false"/>
      <style:text-properties style:font-name="Marianne1" fo:font-size="10pt" officeooo:rsid="0089c164" officeooo:paragraph-rsid="07936e4e" fo:background-color="transparent" style:font-size-asian="10pt" style:font-size-complex="10pt"/>
    </style:style>
    <style:style style:name="P217" style:family="paragraph" style:parent-style-name="Table_20_Contents">
      <loext:graphic-properties draw:fill-gradient-name="gradient" draw:fill-hatch-name="hatch"/>
      <style:paragraph-properties fo:text-align="justify" style:justify-single-word="false" fo:hyphenation-ladder-count="no-limit" fo:hyphenation-keep="auto" loext:hyphenation-keep-type="column"/>
      <style:text-properties style:font-name="Marianne1" fo:font-size="10pt" officeooo:rsid="0089c164" officeooo:paragraph-rsid="07936e4e"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218" style:family="paragraph" style:parent-style-name="Table_20_Contents">
      <loext:graphic-properties draw:fill-gradient-name="gradient" draw:fill-hatch-name="hatch"/>
      <style:paragraph-properties fo:text-align="start" style:justify-single-word="false" fo:hyphenation-ladder-count="no-limit" fo:hyphenation-keep="auto" loext:hyphenation-keep-type="column"/>
      <style:text-properties style:font-name="Marianne1" fo:font-size="10pt" officeooo:rsid="0089c164" officeooo:paragraph-rsid="07936e4e"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219" style:family="paragraph" style:parent-style-name="Table_20_Contents">
      <loext:graphic-properties draw:fill-gradient-name="gradient" draw:fill-hatch-name="hatch"/>
      <style:paragraph-properties fo:text-align="start" style:justify-single-word="false" fo:hyphenation-ladder-count="no-limit" fo:hyphenation-keep="auto" loext:hyphenation-keep-type="column"/>
      <style:text-properties style:font-name="Marianne1" fo:font-size="10pt" officeooo:paragraph-rsid="07936e4e"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220" style:family="paragraph" style:parent-style-name="Table_20_Contents">
      <style:paragraph-properties fo:text-align="start" style:justify-single-word="false"/>
      <style:text-properties style:font-name="Marianne1" fo:font-size="10.5pt" fo:font-weight="bold" officeooo:rsid="00149703" officeooo:paragraph-rsid="07936e4e" style:font-size-asian="10.5pt" style:font-weight-asian="bold" style:font-size-complex="10.5pt" style:font-weight-complex="bold"/>
    </style:style>
    <style:style style:name="P221" style:family="paragraph" style:parent-style-name="Table_20_Contents">
      <style:paragraph-properties fo:text-align="center" style:justify-single-word="false"/>
      <style:text-properties style:font-name="Marianne1" fo:font-size="10pt" fo:font-weight="bold" officeooo:rsid="00111bf8" officeooo:paragraph-rsid="07936e4e" style:font-size-asian="10pt" style:font-weight-asian="bold" style:font-size-complex="10pt" style:font-weight-complex="bold"/>
    </style:style>
    <style:style style:name="P222" style:family="paragraph" style:parent-style-name="Standard">
      <loext:graphic-properties draw:fill="solid" draw:fill-color="#00008b" draw:fill-gradient-name="gradient" draw:fill-hatch-name="hatch"/>
      <style:paragraph-properties fo:margin-left="7.5cm" fo:margin-right="0cm" fo:text-align="justify" style:justify-single-word="false" fo:text-indent="0cm" style:auto-text-indent="false" fo:background-color="#00008b" fo:padding="0.049cm" fo:border="0.06pt solid #00008b"/>
      <style:text-properties style:font-name="Marianne1" fo:font-size="10pt" officeooo:paragraph-rsid="07936e4e" style:font-size-asian="10pt" style:font-size-complex="10pt"/>
    </style:style>
    <style:style style:name="P223" style:family="paragraph" style:parent-style-name="Standard">
      <style:paragraph-properties fo:margin-top="0cm" fo:margin-bottom="0cm" style:contextual-spacing="false" fo:text-align="justify" style:justify-single-word="false"/>
      <style:text-properties style:font-name="Marianne1" fo:font-size="10pt" officeooo:paragraph-rsid="07936e4e" style:font-size-asian="10pt" style:font-size-complex="10pt"/>
    </style:style>
    <style:style style:name="P224" style:family="paragraph" style:parent-style-name="Table_20_Contents">
      <style:paragraph-properties fo:text-align="justify" style:justify-single-word="false"/>
      <style:text-properties officeooo:paragraph-rsid="07936e4e"/>
    </style:style>
    <style:style style:name="P225" style:family="paragraph" style:parent-style-name="Standard">
      <style:paragraph-properties style:writing-mode="lr-tb"/>
      <style:text-properties fo:font-size="10pt" officeooo:paragraph-rsid="07936e4e" style:font-size-asian="10pt" style:font-size-complex="10pt"/>
    </style:style>
    <style:style style:name="P226" style:family="paragraph" style:parent-style-name="Table_20_Contents">
      <style:text-properties fo:font-size="9pt" fo:font-weight="bold" officeooo:paragraph-rsid="07936e4e" style:font-size-asian="9pt" style:font-weight-asian="bold" style:font-size-complex="9pt" style:font-weight-complex="bold"/>
    </style:style>
    <style:style style:name="P227" style:family="paragraph" style:parent-style-name="Standard">
      <style:paragraph-properties style:writing-mode="lr-tb"/>
      <style:text-properties style:text-outline="false" style:text-line-through-style="none" style:text-line-through-type="none" style:font-name="Marianne1" fo:font-size="10pt" fo:font-style="normal" fo:text-shadow="none" style:text-underline-style="none" fo:font-weight="normal" officeooo:paragraph-rsid="07936e4e" style:font-size-asian="10pt" style:font-style-asian="normal" style:font-weight-asian="normal" style:font-size-complex="10pt" style:text-emphasize="none"/>
    </style:style>
    <style:style style:name="P228" style:family="paragraph" style:parent-style-name="Standard">
      <loext:graphic-properties draw:fill="solid" draw:fill-color="#00008b"/>
      <style:paragraph-properties fo:text-align="center" style:justify-single-word="false" fo:background-color="#00008b" fo:padding="0.049cm" fo:border="0.06pt solid #00008b"/>
      <style:text-properties style:text-outline="false" style:text-line-through-style="none" style:text-line-through-type="none" style:font-name="Marianne1" fo:font-size="11pt" fo:font-style="normal" fo:text-shadow="none" style:text-underline-style="none" fo:font-weight="bold" officeooo:rsid="0029cd98" officeooo:paragraph-rsid="07936e4e" style:font-size-asian="11pt" style:font-style-asian="normal" style:font-weight-asian="bold" style:font-size-complex="11pt" style:font-weight-complex="bold" style:text-emphasize="none"/>
    </style:style>
    <style:style style:name="P229" style:family="paragraph" style:parent-style-name="Table_20_Contents">
      <style:paragraph-properties fo:text-align="center" style:justify-single-word="false"/>
      <style:text-properties style:text-outline="false" style:text-line-through-style="none" style:text-line-through-type="none" style:font-name="Marianne1" fo:font-size="11pt" fo:font-style="normal" fo:text-shadow="none" style:text-underline-style="none" fo:font-weight="bold" officeooo:paragraph-rsid="07936e4e" style:font-size-asian="11pt" style:font-style-asian="normal" style:font-weight-asian="bold" style:font-size-complex="11pt" style:font-weight-complex="bold" style:text-emphasize="none"/>
    </style:style>
    <style:style style:name="P230" style:family="paragraph" style:parent-style-name="Standard">
      <style:paragraph-properties fo:text-align="start" style:justify-single-word="false" style:writing-mode="lr-tb"/>
      <style:text-properties style:text-outline="false" style:text-line-through-style="none" style:text-line-through-type="none" style:font-name="Marianne1" fo:font-size="10pt" fo:font-style="normal" fo:text-shadow="none" style:text-underline-style="none" fo:font-weight="bold" officeooo:paragraph-rsid="07936e4e" style:font-size-asian="10pt" style:font-style-asian="normal" style:font-weight-asian="bold" style:font-size-complex="10pt" style:font-weight-complex="bold" style:text-emphasize="none"/>
    </style:style>
    <style:style style:name="P231" style:family="paragraph" style:parent-style-name="Standard">
      <loext:graphic-properties draw:fill-hatch-name="hatch"/>
      <style:paragraph-properties fo:margin-top="0.199cm" fo:margin-bottom="0cm" style:contextual-spacing="false" fo:text-align="justify" style:justify-single-word="false" style:writing-mode="lr-tb"/>
      <style:text-properties style:text-outline="false" style:text-line-through-style="none" style:text-line-through-type="none" style:font-name="Marianne1" fo:font-size="10pt" fo:font-style="normal" fo:text-shadow="none" style:text-underline-style="none" fo:font-weight="normal" officeooo:paragraph-rsid="07936e4e" style:font-size-asian="10pt" style:font-style-asian="normal" style:font-weight-asian="normal" style:font-size-complex="10pt" style:font-weight-complex="bold" style:text-emphasize="none"/>
    </style:style>
    <style:style style:name="P232" style:family="paragraph" style:parent-style-name="Standard">
      <style:text-properties fo:color="#00008b" loext:opacity="100%" style:font-name="Marianne1" fo:font-size="9pt" fo:font-style="italic" fo:font-weight="bold" officeooo:paragraph-rsid="07936e4e" style:font-size-asian="9pt" style:font-style-asian="italic" style:font-weight-asian="bold" style:font-size-complex="9pt" style:font-style-complex="italic" style:font-weight-complex="bold"/>
    </style:style>
    <style:style style:name="P233" style:family="paragraph" style:parent-style-name="Footer">
      <loext:graphic-properties draw:fill="none" draw:fill-hatch-name="hatch"/>
      <style:paragraph-properties fo:margin-left="0cm" fo:margin-right="0cm" fo:margin-top="0cm" fo:margin-bottom="0cm" style:contextual-spacing="false" fo:text-align="justify" style:justify-single-word="false" fo:hyphenation-ladder-count="no-limit" fo:hyphenation-keep="auto" loext:hyphenation-keep-type="column" fo:text-indent="0cm" style:auto-text-indent="false" fo:background-color="transparent" text:number-lines="false" text:line-number="0">
        <style:tab-stops>
          <style:tab-stop style:position="19.5cm" style:type="center"/>
          <style:tab-stop style:position="28.702cm" style:type="right"/>
        </style:tab-stops>
      </style:paragraph-properties>
      <style:text-properties fo:color="#00008b" loext:opacity="100%" style:font-name="Marianne1" fo:font-size="9pt" fo:font-style="italic" fo:font-weight="bold" officeooo:rsid="0439d0ca" officeooo:paragraph-rsid="08189b9a" style:font-size-asian="9pt" style:font-style-asian="italic" style:font-weight-asian="bold"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34" style:family="paragraph" style:parent-style-name="Standard">
      <style:text-properties fo:color="#00008b" loext:opacity="100%" style:font-name="Marianne2" fo:font-size="8pt" fo:font-style="italic" fo:font-weight="bold" officeooo:paragraph-rsid="07936e4e" style:font-size-asian="8pt" style:font-style-asian="italic" style:font-weight-asian="bold" style:font-size-complex="8pt" style:font-style-complex="italic" style:font-weight-complex="bold"/>
    </style:style>
    <style:style style:name="P235" style:family="paragraph" style:parent-style-name="Standard">
      <style:text-properties fo:font-size="8pt" officeooo:paragraph-rsid="07cbac67" style:font-size-asian="8pt" style:font-size-complex="8pt"/>
    </style:style>
    <style:style style:name="P236" style:family="paragraph" style:parent-style-name="Standard">
      <loext:graphic-properties draw:fill="solid"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00008b">
        <style:tab-stops>
          <style:tab-stop style:position="14.711cm"/>
          <style:tab-stop style:position="15.187cm"/>
          <style:tab-stop style:position="17.992cm"/>
          <style:tab-stop style:position="18.494cm"/>
        </style:tab-stops>
      </style:paragraph-properties>
      <style:text-properties officeooo:paragraph-rsid="08191f4d" fo:hyphenate="false" fo:hyphenation-remain-char-count="2" fo:hyphenation-push-char-count="2" loext:hyphenation-no-caps="false" loext:hyphenation-no-last-word="false" loext:hyphenation-word-char-count="no-limit" loext:hyphenation-zone="no-limit"/>
    </style:style>
    <style:style style:name="P237" style:family="paragraph" style:parent-style-name="Standard">
      <style:text-properties fo:color="#00008b" loext:opacity="100%" style:font-name="Marianne2" fo:font-size="9pt" fo:font-style="italic" fo:font-weight="bold" officeooo:paragraph-rsid="07936e4e" style:font-size-asian="9pt" style:font-style-asian="italic" style:font-weight-asian="bold" style:font-size-complex="9pt" style:font-style-complex="italic" style:font-weight-complex="bold"/>
    </style:style>
    <style:style style:name="P238" style:family="paragraph" style:parent-style-name="Standard">
      <loext:graphic-properties draw:fill-gradient-name="gradient" draw:fill-hatch-name="hatch"/>
      <style:paragraph-properties fo:margin-top="0.4cm" fo:margin-bottom="0.199cm" style:contextual-spacing="false" fo:text-align="center" style:justify-single-word="false"/>
      <style:text-properties style:font-name="Marianne1" fo:font-size="6pt" officeooo:rsid="00a94260" officeooo:paragraph-rsid="07936e4e" style:font-size-asian="5.25pt" style:font-size-complex="6pt"/>
    </style:style>
    <style:style style:name="P239" style:family="paragraph" style:parent-style-name="Standard">
      <loext:graphic-properties draw:fill-gradient-name="gradient" draw:fill-hatch-name="hatch"/>
      <style:paragraph-properties fo:margin-top="0.199cm" fo:margin-bottom="0.101cm" style:contextual-spacing="false" fo:text-align="center" style:justify-single-word="false" fo:break-before="auto" fo:break-after="auto"/>
      <style:text-properties style:font-name="Marianne1" fo:font-size="11pt" fo:font-style="italic" style:text-underline-style="solid" style:text-underline-width="auto" style:text-underline-color="font-color" fo:font-weight="bold" officeooo:rsid="027e308e" officeooo:paragraph-rsid="082dcf45" style:font-size-asian="11pt" style:font-style-asian="italic" style:font-weight-asian="bold" style:font-size-complex="11pt" style:font-style-complex="italic" style:font-weight-complex="bold"/>
    </style:style>
    <style:style style:name="P240"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8pt" fo:font-style="normal" fo:text-shadow="none" style:text-underline-style="none" fo:font-weight="normal" officeooo:rsid="084140e9" officeooo:paragraph-rsid="084140e9" fo:background-color="transparent" style:font-size-asian="8pt" style:font-style-asian="normal" style:font-weight-asian="normal" style:font-size-complex="8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241" style:family="paragraph" style:parent-style-name="Table_20_Contents">
      <style:paragraph-properties fo:text-align="center" style:justify-single-word="false"/>
      <style:text-properties fo:color="#00008b" loext:opacity="100%" style:font-name="Marianne2" fo:font-size="8.5pt" fo:font-weight="normal" officeooo:rsid="06d60e8e" officeooo:paragraph-rsid="08547cdf" fo:background-color="transparent" style:font-size-asian="8.5pt" style:font-weight-asian="normal" style:font-size-complex="8.5pt" style:font-weight-complex="normal"/>
    </style:style>
    <style:style style:name="P242" style:family="paragraph" style:parent-style-name="Standard" style:master-page-name="Landscape">
      <style:paragraph-properties style:page-number="auto"/>
      <style:text-properties officeooo:paragraph-rsid="07936e4e"/>
    </style:style>
    <style:style style:name="P243" style:family="paragraph" style:parent-style-name="Table_20_Contents">
      <style:paragraph-properties fo:text-align="center" style:justify-single-word="false"/>
      <style:text-properties fo:color="#00008b" loext:opacity="100%" style:font-name="Marianne1" fo:font-size="9pt" fo:font-weight="bold" officeooo:rsid="0811d1b1" officeooo:paragraph-rsid="0811d1b1" style:font-size-asian="7.84999990463257pt" style:font-weight-asian="bold" style:font-size-complex="9pt" style:font-weight-complex="bold"/>
    </style:style>
    <style:style style:name="P244" style:family="paragraph" style:parent-style-name="Standard">
      <style:text-properties fo:font-size="8pt" officeooo:paragraph-rsid="07936e4e" style:font-size-asian="8pt" style:font-size-complex="8pt"/>
    </style:style>
    <style:style style:name="P245" style:family="paragraph" style:parent-style-name="Standard">
      <style:text-properties fo:font-size="8pt" officeooo:paragraph-rsid="07cd7aea" style:font-size-asian="8pt" style:font-size-complex="8pt"/>
    </style:style>
    <style:style style:name="P246" style:family="paragraph" style:parent-style-name="Standard">
      <loext:graphic-properties draw:fill-gradient-name="gradient" draw:fill-hatch-name="hatch"/>
      <style:paragraph-properties fo:margin-top="0.4cm" fo:margin-bottom="0.199cm" style:contextual-spacing="false" fo:text-align="center" style:justify-single-word="false"/>
      <style:text-properties officeooo:paragraph-rsid="07936e4e"/>
    </style:style>
    <style:style style:name="P247" style:family="paragraph" style:parent-style-name="Standard" style:master-page-name="">
      <loext:graphic-properties draw:fill-gradient-name="gradient" draw:fill-hatch-name="hatch"/>
      <style:paragraph-properties fo:margin-top="0.4cm" fo:margin-bottom="0.199cm" style:contextual-spacing="false" fo:text-align="center" style:justify-single-word="false" style:page-number="auto" fo:break-before="auto" fo:break-after="auto"/>
      <style:text-properties fo:font-size="6pt" officeooo:paragraph-rsid="082dcf45" style:font-size-asian="5.25pt" style:font-size-complex="6pt"/>
    </style:style>
    <style:style style:name="P248" style:family="paragraph" style:parent-style-name="Standard">
      <loext:graphic-properties draw:fill-gradient-name="gradient" draw:fill-hatch-name="hatch"/>
      <style:paragraph-properties fo:margin-top="0.049cm" fo:margin-bottom="0cm" style:contextual-spacing="false" fo:text-align="justify" style:justify-single-word="false"/>
      <style:text-properties style:font-name="Marianne1" fo:font-size="6pt" officeooo:rsid="00a94260" officeooo:paragraph-rsid="082dcf45" style:font-size-asian="5.25pt" style:font-size-complex="6pt"/>
    </style:style>
    <style:style style:name="P249" style:family="paragraph" style:parent-style-name="Table_20_Contents">
      <style:paragraph-properties fo:text-align="justify" style:justify-single-word="false"/>
      <style:text-properties fo:font-size="7pt" officeooo:paragraph-rsid="07955ac9" style:font-size-asian="6.09999990463257pt" style:font-size-complex="7pt"/>
    </style:style>
    <style:style style:name="P250" style:family="paragraph" style:parent-style-name="Standard">
      <loext:graphic-properties draw:fill-gradient-name="gradient" draw:fill-hatch-name="hatch"/>
      <style:paragraph-properties fo:margin-left="-0.4cm" fo:margin-right="0cm" fo:text-align="center" style:justify-single-word="false" fo:text-indent="0cm" style:auto-text-indent="false"/>
      <style:text-properties style:text-outline="false" style:text-line-through-style="none" style:text-line-through-type="none" style:font-name="Marianne1" fo:font-size="15pt" fo:font-style="normal" fo:text-shadow="none" style:text-underline-style="none" fo:font-weight="bold" officeooo:paragraph-rsid="07955ac9" style:font-size-asian="15pt" style:font-style-asian="normal" style:font-weight-asian="bold" style:font-size-complex="15pt" style:text-emphasize="none"/>
    </style:style>
    <style:style style:name="P251" style:family="paragraph" style:parent-style-name="Standard">
      <loext:graphic-properties draw:fill-gradient-name="gradient" draw:fill-hatch-name="hatch"/>
      <style:paragraph-properties fo:margin-left="-0.4cm" fo:margin-right="0cm" fo:margin-top="0.101cm" fo:margin-bottom="0cm" style:contextual-spacing="false" fo:text-align="center" style:justify-single-word="false" fo:text-indent="0cm" style:auto-text-indent="false"/>
      <style:text-properties officeooo:paragraph-rsid="07955ac9"/>
    </style:style>
    <style:style style:name="P252" style:family="paragraph" style:parent-style-name="Standard">
      <loext:graphic-properties draw:fill-gradient-name="gradient" draw:fill-hatch-name="hatch"/>
      <style:paragraph-properties fo:margin-left="-0.4cm" fo:margin-right="0cm" fo:margin-top="0.101cm" fo:margin-bottom="0.101cm" style:contextual-spacing="false" fo:text-align="center" style:justify-single-word="false" fo:text-indent="0cm" style:auto-text-indent="false"/>
      <style:text-properties officeooo:paragraph-rsid="07b3550d"/>
    </style:style>
    <style:style style:name="P253" style:family="paragraph" style:parent-style-name="Standard">
      <loext:graphic-properties draw:fill-gradient-name="gradient" draw:fill-hatch-name="hatch"/>
      <style:paragraph-properties fo:margin-top="0.199cm" fo:margin-bottom="0cm" style:contextual-spacing="false" fo:text-align="center" style:justify-single-word="false"/>
      <style:text-properties officeooo:paragraph-rsid="07955ac9"/>
    </style:style>
    <style:style style:name="P254" style:family="paragraph" style:parent-style-name="Table_20_Contents">
      <style:paragraph-properties fo:text-align="center" style:justify-single-word="false"/>
      <style:text-properties fo:color="#00008b" loext:opacity="100%" style:font-name="Marianne1" fo:font-size="9pt" fo:font-weight="bold" officeooo:rsid="0064dcee" officeooo:paragraph-rsid="07955ac9" style:font-size-asian="7.84999990463257pt" style:font-weight-asian="bold" style:font-size-complex="9pt" style:font-weight-complex="bold"/>
    </style:style>
    <style:style style:name="P255" style:family="paragraph" style:parent-style-name="Table_20_Contents">
      <loext:graphic-properties draw:fill-gradient-name="gradient" draw:fill-hatch-name="hatch"/>
      <style:paragraph-properties fo:text-align="center" style:justify-single-word="false"/>
      <style:text-properties fo:color="#00008b" loext:opacity="100%" style:font-name="Marianne1" fo:font-size="9pt" fo:font-weight="bold" officeooo:rsid="06dec43a" officeooo:paragraph-rsid="07955ac9" style:font-size-asian="7.84999990463257pt" style:font-weight-asian="bold" style:font-size-complex="9pt" style:font-weight-complex="bold"/>
    </style:style>
    <style:style style:name="P256" style:family="paragraph" style:parent-style-name="Table_20_Contents">
      <style:paragraph-properties fo:text-align="center" style:justify-single-word="false"/>
      <style:text-properties fo:color="#00008b" loext:opacity="100%" style:font-name="Marianne1" fo:font-size="9pt" fo:font-weight="bold" officeooo:paragraph-rsid="07955ac9" style:font-size-asian="7.84999990463257pt" style:font-weight-asian="bold" style:font-size-complex="9pt" style:font-weight-complex="bold"/>
    </style:style>
    <style:style style:name="P257" style:family="paragraph" style:parent-style-name="Standard">
      <style:paragraph-properties fo:text-align="center" style:justify-single-word="false"/>
      <style:text-properties fo:color="#00008b" loext:opacity="100%" style:font-name="Marianne1" fo:font-size="9pt" fo:font-weight="bold" officeooo:rsid="07b3550d" officeooo:paragraph-rsid="07b3550d" style:font-size-asian="7.84999990463257pt" style:font-weight-asian="bold" style:font-size-complex="9pt" style:font-weight-complex="bold"/>
    </style:style>
    <style:style style:name="P258" style:family="paragraph" style:parent-style-name="Table_20_Contents">
      <style:paragraph-properties fo:text-align="center" style:justify-single-word="false"/>
      <style:text-properties fo:color="#00008b" loext:opacity="100%" style:font-name="Marianne1" fo:font-size="9pt" fo:font-weight="bold" officeooo:rsid="053eaabd" officeooo:paragraph-rsid="07955ac9" style:font-size-asian="7.84999990463257pt" style:font-weight-asian="bold" style:font-size-complex="9pt" style:font-weight-complex="bold"/>
    </style:style>
    <style:style style:name="P259" style:family="paragraph" style:parent-style-name="Standard">
      <loext:graphic-properties draw:fill-hatch-name="hatch"/>
      <style:paragraph-properties fo:margin-left="0cm" fo:margin-right="0cm" fo:text-align="center" style:justify-single-word="false" fo:text-indent="0cm" style:auto-text-indent="false"/>
      <style:text-properties style:text-outline="false" style:text-line-through-style="none" style:text-line-through-type="none" style:font-name="Marianne1" fo:font-size="12pt" fo:font-style="normal" fo:text-shadow="none" style:text-underline-style="none" fo:font-weight="normal" officeooo:rsid="01c0feef" officeooo:paragraph-rsid="07955ac9" style:font-size-asian="10.5pt" style:font-style-asian="normal" style:font-weight-asian="normal" style:font-size-complex="12pt" style:font-weight-complex="normal" style:text-emphasize="none"/>
    </style:style>
    <style:style style:name="P260" style:family="paragraph" style:parent-style-name="Table_20_Contents">
      <loext:graphic-properties draw:fill-hatch-name="hatch"/>
      <style:paragraph-properties fo:margin-left="0cm" fo:margin-right="0cm" fo:text-align="center" style:justify-single-word="false" fo:text-indent="0cm" style:auto-text-indent="false"/>
      <style:text-properties style:text-outline="false" style:text-line-through-style="none" style:text-line-through-type="none" style:font-name="Marianne1" fo:font-size="12pt" fo:font-style="normal" fo:text-shadow="none" style:text-underline-style="none" fo:font-weight="normal" officeooo:rsid="01c0feef" officeooo:paragraph-rsid="07955ac9" fo:background-color="transparent" style:font-size-asian="10.5pt" style:font-style-asian="normal" style:font-weight-asian="normal" style:font-size-complex="12pt" style:font-weight-complex="normal" style:text-emphasize="none"/>
    </style:style>
    <style:style style:name="P261" style:family="paragraph" style:parent-style-name="Table_20_Contents">
      <loext:graphic-properties draw:fill-hatch-name="hatch"/>
      <style:paragraph-properties fo:margin-top="0cm" fo:margin-bottom="0cm" style:contextual-spacing="false" fo:text-align="center" style:justify-single-word="false"/>
      <style:text-properties fo:color="#000000" loext:opacity="100%" style:text-outline="false" style:text-line-through-style="none" style:text-line-through-type="none" style:font-name="Marianne1" fo:font-size="12pt" fo:font-style="normal" fo:text-shadow="none" style:text-underline-style="none" fo:font-weight="normal" officeooo:rsid="008764cb" officeooo:paragraph-rsid="07955ac9" fo:background-color="transparent" style:font-size-asian="12pt" style:font-style-asian="normal" style:font-weight-asian="normal" style:font-size-complex="12pt" style:font-weight-complex="normal" style:text-emphasize="none"/>
    </style:style>
    <style:style style:name="P262" style:family="paragraph" style:parent-style-name="Table_20_Contents">
      <loext:graphic-properties draw:fill-hatch-name="hatch"/>
      <style:paragraph-properties fo:margin-left="0cm" fo:margin-right="0cm" fo:text-align="center" style:justify-single-word="false" fo:text-indent="0cm" style:auto-text-indent="false"/>
      <style:text-properties fo:color="#000000" loext:opacity="100%" style:text-outline="false" style:text-line-through-style="none" style:text-line-through-type="none" style:font-name="Marianne1" fo:font-size="12pt" fo:font-style="normal" fo:text-shadow="none" style:text-underline-style="none" fo:font-weight="normal" officeooo:rsid="008764cb" officeooo:paragraph-rsid="07955ac9" fo:background-color="transparent" style:font-size-asian="12pt" style:font-style-asian="normal" style:font-weight-asian="normal" style:font-size-complex="12pt" style:font-weight-complex="normal" style:text-emphasize="none"/>
    </style:style>
    <style:style style:name="P263" style:family="paragraph" style:parent-style-name="Standard">
      <loext:graphic-properties draw:fill-hatch-name="hatch"/>
      <style:paragraph-properties fo:margin-left="0cm" fo:margin-right="0cm" fo:text-align="center" style:justify-single-word="false" fo:text-indent="0cm" style:auto-text-indent="false"/>
      <style:text-properties style:text-outline="false" style:text-line-through-style="none" style:text-line-through-type="none" style:font-name="Marianne1" fo:font-size="12pt" fo:font-style="normal" fo:text-shadow="none" style:text-underline-style="none" fo:font-weight="normal" officeooo:rsid="01c0feef" officeooo:paragraph-rsid="07955ac9" fo:background-color="transparent" style:font-size-asian="10.5pt" style:font-style-asian="normal" style:font-weight-asian="normal" style:font-size-complex="12pt" style:font-weight-complex="normal" style:text-emphasize="none"/>
    </style:style>
    <style:style style:name="P264" style:family="paragraph" style:parent-style-name="Table_20_Contents">
      <loext:graphic-properties draw:fill-hatch-name="hatch"/>
      <style:paragraph-properties fo:margin-top="0cm" fo:margin-bottom="0cm" style:contextual-spacing="false" fo:text-align="center" style:justify-single-word="false"/>
      <style:text-properties style:text-outline="false" style:text-line-through-style="none" style:text-line-through-type="none" style:font-name="Marianne2" fo:font-size="10pt" fo:font-style="normal" fo:text-shadow="none" style:text-underline-style="none" fo:font-weight="normal" officeooo:rsid="00294f34" officeooo:paragraph-rsid="07955ac9" fo:background-color="transparent" style:font-size-asian="10pt" style:font-style-asian="normal" style:font-weight-asian="normal" style:font-size-complex="10pt" style:font-weight-complex="normal" style:text-emphasize="none"/>
    </style:style>
    <style:style style:name="P265" style:family="paragraph" style:parent-style-name="Table_20_Contents">
      <loext:graphic-properties draw:fill-hatch-name="hatch"/>
      <style:paragraph-properties fo:margin-top="0cm" fo:margin-bottom="0cm" style:contextual-spacing="false" fo:text-align="center" style:justify-single-word="false"/>
      <style:text-properties style:text-outline="false" style:text-line-through-style="none" style:text-line-through-type="none" style:font-name="Marianne1" fo:font-size="10pt" fo:font-style="normal" fo:text-shadow="none" style:text-underline-style="none" fo:font-weight="normal" officeooo:rsid="00aa0605" officeooo:paragraph-rsid="07955ac9" fo:background-color="transparent" style:font-size-asian="10pt" style:font-style-asian="normal" style:font-weight-asian="normal" style:font-size-complex="10pt" style:font-weight-complex="normal" style:text-emphasize="none"/>
    </style:style>
    <style:style style:name="P266" style:family="paragraph" style:parent-style-name="Standard">
      <style:text-properties officeooo:paragraph-rsid="07955ac9"/>
    </style:style>
    <style:style style:name="P267" style:family="paragraph" style:parent-style-name="Standard">
      <loext:graphic-properties draw:fill-gradient-name="gradient" draw:fill-hatch-name="hatch"/>
      <style:paragraph-properties fo:margin-left="-0.6cm" fo:margin-right="0cm" fo:margin-top="0cm" fo:margin-bottom="0cm" style:contextual-spacing="false" fo:text-align="center" style:justify-single-word="false" fo:text-indent="0cm" style:auto-text-indent="false"/>
      <style:text-properties style:font-name="Marianne1" fo:font-size="11pt" fo:font-weight="bold" officeooo:rsid="02707ce6" officeooo:paragraph-rsid="07b5e97c" style:font-size-asian="11pt" style:font-weight-asian="bold" style:font-size-complex="11pt" style:font-weight-complex="bold"/>
    </style:style>
    <style:style style:name="P268" style:family="paragraph" style:parent-style-name="Standard">
      <style:paragraph-properties fo:margin-top="0cm" fo:margin-bottom="0cm" style:contextual-spacing="false" fo:text-align="center" style:justify-single-word="false"/>
      <style:text-properties style:font-name="Marianne1" fo:font-size="9pt" officeooo:rsid="02707ce6" officeooo:paragraph-rsid="07955ac9" style:font-size-asian="9pt" style:font-size-complex="9pt"/>
    </style:style>
    <style:style style:name="P269" style:family="paragraph" style:parent-style-name="Standard">
      <style:paragraph-properties fo:margin-top="0cm" fo:margin-bottom="0cm" style:contextual-spacing="false" fo:text-align="center" style:justify-single-word="false"/>
      <style:text-properties style:font-name="Marianne1" fo:font-size="9pt" officeooo:paragraph-rsid="07955ac9" style:font-size-asian="9pt" style:font-size-complex="9pt"/>
    </style:style>
    <style:style style:name="P270" style:family="paragraph" style:parent-style-name="Table_20_Contents">
      <style:paragraph-properties fo:text-align="justify" style:justify-single-word="false"/>
      <style:text-properties fo:color="#0000cd" loext:opacity="100%" style:font-name="Marianne1" fo:font-size="9pt" fo:font-weight="bold" officeooo:rsid="063c25af" officeooo:paragraph-rsid="07955ac9" style:font-size-asian="9pt" style:font-weight-asian="bold" style:font-size-complex="9pt" style:font-weight-complex="bold"/>
    </style:style>
    <style:style style:name="P271" style:family="paragraph" style:parent-style-name="Standard">
      <style:paragraph-properties fo:text-align="justify" style:justify-single-word="false"/>
      <style:text-properties officeooo:paragraph-rsid="07955ac9"/>
    </style:style>
    <style:style style:name="P272" style:family="paragraph" style:parent-style-name="Standard">
      <style:paragraph-properties fo:margin-top="0cm" fo:margin-bottom="0cm" style:contextual-spacing="false" fo:text-align="justify" style:justify-single-word="false"/>
      <style:text-properties officeooo:paragraph-rsid="07955ac9"/>
    </style:style>
    <style:style style:name="P273" style:family="paragraph" style:parent-style-name="Standard">
      <style:paragraph-properties fo:text-align="justify" style:justify-single-word="false"/>
      <style:text-properties fo:color="#0000cd" loext:opacity="100%" style:font-name="Marianne1" fo:font-size="9pt" fo:font-weight="bold" officeooo:paragraph-rsid="07955ac9" style:font-size-asian="9pt" style:font-weight-asian="bold" style:font-size-complex="9pt" style:font-weight-complex="bold"/>
    </style:style>
    <style:style style:name="P274" style:family="paragraph" style:parent-style-name="Table_20_Contents">
      <loext:graphic-properties draw:fill-gradient-name="gradient" draw:fill-hatch-name="hatch"/>
      <style:paragraph-properties fo:margin-left="-0.7cm" fo:margin-right="0cm" fo:margin-top="0cm" fo:margin-bottom="0cm" style:contextual-spacing="false" fo:text-align="center" style:justify-single-word="false" fo:text-indent="0cm" style:auto-text-indent="false"/>
      <style:text-properties fo:color="#0000cd" loext:opacity="100%" style:font-name="Marianne1" fo:font-size="10pt" fo:font-weight="bold" officeooo:paragraph-rsid="07955ac9" style:font-size-asian="10pt" style:font-weight-asian="bold" style:font-size-complex="10pt" style:font-weight-complex="bold"/>
    </style:style>
    <style:style style:name="P275" style:family="paragraph" style:parent-style-name="Standard">
      <style:paragraph-properties fo:text-align="center" style:justify-single-word="false"/>
      <style:text-properties style:font-name="Marianne1" fo:font-size="9pt" fo:font-weight="bold" officeooo:rsid="01e224b6" officeooo:paragraph-rsid="07955ac9" style:font-size-asian="9pt" style:font-weight-asian="bold" style:font-size-complex="9pt" style:font-weight-complex="bold"/>
    </style:style>
    <style:style style:name="P276" style:family="paragraph" style:parent-style-name="Standard">
      <style:paragraph-properties fo:text-align="justify" style:justify-single-word="false"/>
      <style:text-properties style:font-name="Marianne1" fo:font-size="9pt" officeooo:rsid="008ea495" officeooo:paragraph-rsid="07955ac9" style:font-size-asian="9pt" style:font-size-complex="9pt"/>
    </style:style>
    <style:style style:name="P277" style:family="paragraph" style:parent-style-name="Standard">
      <style:paragraph-properties fo:text-align="justify" style:justify-single-word="false"/>
      <style:text-properties style:font-name="Marianne1" fo:font-size="9pt" officeooo:paragraph-rsid="07955ac9" style:font-size-asian="9pt" style:font-size-complex="9pt"/>
    </style:style>
    <style:style style:name="P278" style:family="paragraph" style:parent-style-name="Standard">
      <style:paragraph-properties fo:text-align="justify" style:justify-single-word="false"/>
      <style:text-properties style:font-name="Marianne1" fo:font-size="9pt" officeooo:rsid="00cae342" officeooo:paragraph-rsid="07955ac9" style:font-size-asian="9pt" style:font-size-complex="9pt"/>
    </style:style>
    <style:style style:name="P279" style:family="paragraph" style:parent-style-name="Table_20_Contents">
      <loext:graphic-properties draw:fill-gradient-name="gradient" draw:fill-hatch-name="hatch"/>
      <style:paragraph-properties fo:margin-left="-0.7cm" fo:margin-right="0cm" fo:margin-top="0cm" fo:margin-bottom="0cm" style:contextual-spacing="false" fo:text-align="center" style:justify-single-word="false" fo:text-indent="0cm" style:auto-text-indent="false"/>
      <style:text-properties fo:color="#0000cd" loext:opacity="100%" style:font-name="Marianne1" fo:font-size="10pt" fo:font-weight="bold" officeooo:rsid="021d384c" officeooo:paragraph-rsid="07955ac9" style:font-size-asian="10pt" style:font-weight-asian="bold" style:font-size-complex="10pt" style:font-weight-complex="bold"/>
    </style:style>
    <style:style style:name="P280" style:family="paragraph" style:parent-style-name="Standard">
      <loext:graphic-properties draw:fill-gradient-name="gradient" draw:fill-hatch-name="hatch"/>
      <style:paragraph-properties fo:text-align="center" style:justify-single-word="false"/>
      <style:text-properties style:font-name="Marianne1" fo:font-size="9pt" fo:font-weight="bold" officeooo:rsid="01e3db9b" officeooo:paragraph-rsid="07955ac9" style:font-size-asian="9pt" style:font-weight-asian="bold" style:font-size-complex="9pt" style:font-weight-complex="bold"/>
    </style:style>
    <style:style style:name="P281" style:family="paragraph" style:parent-style-name="Standard">
      <style:paragraph-properties fo:text-align="center" style:justify-single-word="false"/>
      <style:text-properties style:font-name="Marianne1" fo:font-size="9pt" fo:font-weight="bold" officeooo:rsid="01e3db9b" officeooo:paragraph-rsid="07955ac9" style:font-size-asian="9pt" style:font-weight-asian="bold" style:font-size-complex="9pt" style:font-weight-complex="bold"/>
    </style:style>
    <style:style style:name="P282" style:family="paragraph" style:parent-style-name="Standard">
      <style:paragraph-properties fo:margin-top="0cm" fo:margin-bottom="0cm" style:contextual-spacing="false" fo:text-align="center" style:justify-single-word="false"/>
      <style:text-properties fo:color="#000000" loext:opacity="100%" style:text-outline="false" style:text-line-through-style="none" style:text-line-through-type="none" style:font-name="Marianne1" fo:font-size="9pt" fo:font-style="normal" fo:text-shadow="none" style:text-underline-style="none" fo:font-weight="normal" officeooo:rsid="00127268" officeooo:paragraph-rsid="07955ac9" style:font-size-asian="9pt" style:font-style-asian="normal" style:font-weight-asian="normal" style:font-size-complex="9pt" style:font-weight-complex="normal" style:text-emphasize="none"/>
    </style:style>
    <style:style style:name="P283" style:family="paragraph" style:parent-style-name="Standard">
      <loext:graphic-properties draw:fill-gradient-name="gradient" draw:fill-hatch-name="hatch"/>
      <style:paragraph-properties fo:margin-top="0cm" fo:margin-bottom="0cm" style:contextual-spacing="false" fo:text-align="center" style:justify-single-word="false"/>
      <style:text-properties style:font-name="Marianne1" fo:font-size="8pt" officeooo:rsid="00a94260" officeooo:paragraph-rsid="07955ac9" style:font-size-asian="7pt" style:font-size-complex="8pt"/>
    </style:style>
    <style:style style:name="P284" style:family="paragraph" style:parent-style-name="Standard">
      <loext:graphic-properties draw:fill-gradient-name="gradient" draw:fill-hatch-name="hatch"/>
      <style:paragraph-properties fo:margin-left="0.199cm" fo:margin-right="0cm" fo:margin-top="0cm" fo:margin-bottom="0cm" style:contextual-spacing="false" fo:text-align="justify" style:justify-single-word="false" fo:text-indent="0cm" style:auto-text-indent="false">
        <style:tab-stops>
          <style:tab-stop style:position="7.17cm"/>
        </style:tab-stops>
      </style:paragraph-properties>
      <style:text-properties officeooo:paragraph-rsid="07955ac9"/>
    </style:style>
    <style:style style:name="P285" style:family="paragraph" style:parent-style-name="Standard">
      <loext:graphic-properties draw:fill-hatch-name="hatch"/>
      <style:paragraph-properties fo:margin-top="0cm" fo:margin-bottom="0cm" style:contextual-spacing="false" fo:text-align="center" style:justify-single-word="false">
        <style:tab-stops>
          <style:tab-stop style:position="7.17cm"/>
        </style:tab-stops>
      </style:paragraph-properties>
      <style:text-properties style:text-outline="false" style:text-line-through-style="none" style:text-line-through-type="none" style:font-name="Marianne1" fo:font-size="11pt" fo:font-style="normal" fo:text-shadow="none" style:text-underline-style="none" fo:font-weight="normal" officeooo:rsid="00294f34" officeooo:paragraph-rsid="07955ac9" style:font-size-asian="11pt" style:font-style-asian="normal" style:font-weight-asian="normal" style:font-size-complex="11pt" style:font-weight-complex="normal" style:text-emphasize="none"/>
    </style:style>
    <style:style style:name="P286" style:family="paragraph" style:parent-style-name="Standard">
      <loext:graphic-properties draw:fill-hatch-name="hatch"/>
      <style:paragraph-properties fo:margin-top="0cm" fo:margin-bottom="0cm" style:contextual-spacing="false" fo:text-align="center" style:justify-single-word="false"/>
      <style:text-properties style:text-outline="false" style:text-line-through-style="none" style:text-line-through-type="none" style:font-name="Marianne1" fo:font-size="12pt" fo:font-style="normal" fo:text-shadow="none" style:text-underline-style="none" fo:font-weight="normal" officeooo:rsid="00294f34" officeooo:paragraph-rsid="07955ac9" style:font-size-asian="12pt" style:font-style-asian="normal" style:font-weight-asian="normal" style:font-size-complex="12pt" style:font-weight-complex="normal" style:text-emphasize="none"/>
    </style:style>
    <style:style style:name="P287" style:family="paragraph" style:parent-style-name="Standard">
      <loext:graphic-properties draw:fill-gradient-name="gradient" draw:fill-hatch-name="hatch"/>
      <style:paragraph-properties fo:margin-left="1.499cm" fo:margin-right="0cm" fo:text-align="justify" style:justify-single-word="false" fo:text-indent="0cm" style:auto-text-indent="false"/>
      <style:text-properties fo:color="#ffffff" loext:opacity="100%" style:text-position="0% 100%" style:text-underline-style="none" officeooo:paragraph-rsid="07955ac9"/>
    </style:style>
    <style:style style:name="P288" style:family="paragraph" style:parent-style-name="Standard">
      <loext:graphic-properties draw:fill-gradient-name="gradient" draw:fill-hatch-name="hatch"/>
      <style:paragraph-properties fo:margin-left="-0.7cm" fo:margin-right="0cm" fo:text-align="center" style:justify-single-word="false" fo:text-indent="0cm" style:auto-text-indent="false"/>
      <style:text-properties officeooo:paragraph-rsid="07955ac9"/>
    </style:style>
    <style:style style:name="P289" style:family="paragraph" style:parent-style-name="Table_20_Contents">
      <style:paragraph-properties fo:text-align="center" style:justify-single-word="false"/>
      <style:text-properties fo:color="#00008b" loext:opacity="100%" style:font-name="Marianne1" fo:font-size="10pt" fo:font-weight="bold" officeooo:paragraph-rsid="07955ac9" style:font-size-asian="10pt" style:font-weight-asian="bold" style:font-size-complex="10pt" style:font-weight-complex="bold"/>
    </style:style>
    <style:style style:name="P290" style:family="paragraph" style:parent-style-name="Table_20_Contents">
      <style:paragraph-properties fo:text-align="justify" style:justify-single-word="false"/>
      <style:text-properties style:font-name="Marianne1" fo:font-size="10pt" officeooo:paragraph-rsid="07955ac9" style:font-size-asian="10pt" style:font-size-complex="10pt"/>
    </style:style>
    <style:style style:name="P291" style:family="paragraph" style:parent-style-name="Standard">
      <style:paragraph-properties fo:text-align="center" style:justify-single-word="false"/>
      <style:text-properties style:font-name="Marianne1" fo:font-size="9pt" fo:font-weight="normal" officeooo:rsid="0842bfe7" officeooo:paragraph-rsid="07955ac9" style:font-size-asian="9pt" style:font-weight-asian="normal" style:font-size-complex="9pt" style:font-weight-complex="normal"/>
    </style:style>
    <style:style style:name="P292" style:family="paragraph" style:parent-style-name="Table_20_Contents">
      <style:paragraph-properties fo:text-align="center" style:justify-single-word="false"/>
      <style:text-properties style:font-name="Marianne1" fo:font-size="9pt" fo:font-weight="normal" officeooo:rsid="0842bfe7" officeooo:paragraph-rsid="07955ac9" style:font-size-asian="9pt" style:font-weight-asian="normal" style:font-size-complex="9pt" style:font-weight-complex="normal"/>
    </style:style>
    <style:style style:name="P293" style:family="paragraph" style:parent-style-name="Table_20_Contents">
      <style:paragraph-properties fo:text-align="justify" style:justify-single-word="false"/>
      <style:text-properties style:font-name="Marianne1" fo:font-size="10pt" officeooo:rsid="0089c164" officeooo:paragraph-rsid="07955ac9" fo:background-color="transparent" style:font-size-asian="10pt" style:font-size-complex="10pt"/>
    </style:style>
    <style:style style:name="P294" style:family="paragraph" style:parent-style-name="Table_20_Contents">
      <loext:graphic-properties draw:fill-gradient-name="gradient" draw:fill-hatch-name="hatch"/>
      <style:paragraph-properties fo:text-align="justify" style:justify-single-word="false" fo:hyphenation-ladder-count="no-limit" fo:hyphenation-keep="auto" loext:hyphenation-keep-type="column"/>
      <style:text-properties style:font-name="Marianne1" fo:font-size="10pt" officeooo:rsid="0089c164" officeooo:paragraph-rsid="07955ac9"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295" style:family="paragraph" style:parent-style-name="Table_20_Contents">
      <loext:graphic-properties draw:fill-gradient-name="gradient" draw:fill-hatch-name="hatch"/>
      <style:paragraph-properties fo:text-align="start" style:justify-single-word="false" fo:hyphenation-ladder-count="no-limit" fo:hyphenation-keep="auto" loext:hyphenation-keep-type="column"/>
      <style:text-properties style:font-name="Marianne1" fo:font-size="10pt" officeooo:rsid="0089c164" officeooo:paragraph-rsid="07955ac9"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296" style:family="paragraph" style:parent-style-name="Table_20_Contents">
      <loext:graphic-properties draw:fill-gradient-name="gradient" draw:fill-hatch-name="hatch"/>
      <style:paragraph-properties fo:text-align="start" style:justify-single-word="false" fo:hyphenation-ladder-count="no-limit" fo:hyphenation-keep="auto" loext:hyphenation-keep-type="column"/>
      <style:text-properties style:font-name="Marianne1" fo:font-size="10pt" officeooo:paragraph-rsid="07955ac9"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297" style:family="paragraph" style:parent-style-name="Table_20_Contents">
      <style:paragraph-properties fo:text-align="start" style:justify-single-word="false"/>
      <style:text-properties style:font-name="Marianne1" fo:font-size="10.5pt" fo:font-weight="bold" officeooo:rsid="00149703" officeooo:paragraph-rsid="07955ac9" style:font-size-asian="10.5pt" style:font-weight-asian="bold" style:font-size-complex="10.5pt" style:font-weight-complex="bold"/>
    </style:style>
    <style:style style:name="P298" style:family="paragraph" style:parent-style-name="Table_20_Contents">
      <style:paragraph-properties fo:text-align="center" style:justify-single-word="false"/>
      <style:text-properties style:font-name="Marianne1" fo:font-size="10pt" fo:font-weight="bold" officeooo:rsid="00111bf8" officeooo:paragraph-rsid="07955ac9" style:font-size-asian="10pt" style:font-weight-asian="bold" style:font-size-complex="10pt" style:font-weight-complex="bold"/>
    </style:style>
    <style:style style:name="P299" style:family="paragraph" style:parent-style-name="Standard">
      <loext:graphic-properties draw:fill="solid" draw:fill-color="#00008b"/>
      <style:paragraph-properties fo:text-align="center" style:justify-single-word="false" fo:background-color="#00008b" fo:padding="0.049cm" fo:border="0.06pt solid #00008b"/>
      <style:text-properties style:font-name="Marianne1" fo:font-size="10pt" officeooo:paragraph-rsid="07955ac9" style:font-size-asian="10pt" style:font-size-complex="10pt"/>
    </style:style>
    <style:style style:name="P300" style:family="paragraph" style:parent-style-name="Standard">
      <style:paragraph-properties fo:margin-top="0cm" fo:margin-bottom="0cm" style:contextual-spacing="false" fo:text-align="justify" style:justify-single-word="false"/>
      <style:text-properties style:font-name="Marianne1" fo:font-size="10pt" officeooo:paragraph-rsid="07955ac9" style:font-size-asian="10pt" style:font-size-complex="10pt"/>
    </style:style>
    <style:style style:name="P301" style:family="paragraph" style:parent-style-name="Standard">
      <style:paragraph-properties fo:text-align="justify" style:justify-single-word="false"/>
      <style:text-properties style:font-name="Marianne1" fo:font-size="10pt" officeooo:paragraph-rsid="07955ac9" style:font-size-asian="10pt" style:font-size-complex="10pt"/>
    </style:style>
    <style:style style:name="P302" style:family="paragraph" style:parent-style-name="Table_20_Contents">
      <loext:graphic-properties draw:fill-gradient-name="gradient" draw:fill-hatch-name="hatch"/>
      <style:paragraph-properties fo:margin-left="0.049cm" fo:margin-right="0cm" fo:text-align="justify" style:justify-single-word="false" fo:text-indent="0cm" style:auto-text-indent="false"/>
      <style:text-properties officeooo:paragraph-rsid="07955ac9"/>
    </style:style>
    <style:style style:name="P303" style:family="paragraph" style:parent-style-name="Standard">
      <style:paragraph-properties style:writing-mode="lr-tb"/>
      <style:text-properties fo:font-size="10pt" officeooo:paragraph-rsid="07955ac9" style:font-size-asian="10pt" style:font-size-complex="10pt"/>
    </style:style>
    <style:style style:name="P304" style:family="paragraph" style:parent-style-name="Table_20_Contents">
      <style:text-properties fo:font-size="9pt" fo:font-weight="bold" officeooo:paragraph-rsid="07955ac9" style:font-size-asian="9pt" style:font-weight-asian="bold" style:font-size-complex="9pt" style:font-weight-complex="bold"/>
    </style:style>
    <style:style style:name="P305" style:family="paragraph" style:parent-style-name="Standard">
      <style:paragraph-properties style:writing-mode="lr-tb"/>
      <style:text-properties style:text-outline="false" style:text-line-through-style="none" style:text-line-through-type="none" style:font-name="Marianne1" fo:font-size="10pt" fo:font-style="normal" fo:text-shadow="none" style:text-underline-style="none" fo:font-weight="normal" officeooo:paragraph-rsid="07955ac9" style:font-size-asian="10pt" style:font-style-asian="normal" style:font-weight-asian="normal" style:font-size-complex="10pt" style:text-emphasize="none"/>
    </style:style>
    <style:style style:name="P306" style:family="paragraph" style:parent-style-name="Standard">
      <loext:graphic-properties draw:fill-gradient-name="gradient" draw:fill-hatch-name="hatch"/>
      <style:paragraph-properties fo:margin-top="0cm" fo:margin-bottom="0cm" style:contextual-spacing="false" fo:text-align="center" style:justify-single-word="false"/>
      <style:text-properties style:font-name="Marianne1" fo:font-size="8pt" officeooo:rsid="00a94260" officeooo:paragraph-rsid="07986c6e" style:font-size-asian="7pt" style:font-size-complex="8pt"/>
    </style:style>
    <style:style style:name="P307" style:family="paragraph" style:parent-style-name="Standard">
      <loext:graphic-properties draw:fill="solid" draw:fill-color="#00008b"/>
      <style:paragraph-properties fo:text-align="center" style:justify-single-word="false" fo:background-color="#00008b" fo:padding="0.049cm" fo:border="0.06pt solid #00008b"/>
      <style:text-properties style:text-outline="false" style:text-line-through-style="none" style:text-line-through-type="none" style:font-name="Marianne1" fo:font-size="11pt" fo:font-style="normal" fo:text-shadow="none" style:text-underline-style="none" fo:font-weight="bold" officeooo:rsid="0029cd98" officeooo:paragraph-rsid="07986c6e" style:font-size-asian="11pt" style:font-style-asian="normal" style:font-weight-asian="bold" style:font-size-complex="11pt" style:font-weight-complex="bold" style:text-emphasize="none"/>
    </style:style>
    <style:style style:name="P308" style:family="paragraph" style:parent-style-name="Table_20_Contents">
      <style:paragraph-properties fo:text-align="center" style:justify-single-word="false"/>
      <style:text-properties style:text-outline="false" style:text-line-through-style="none" style:text-line-through-type="none" style:font-name="Marianne1" fo:font-size="11pt" fo:font-style="normal" fo:text-shadow="none" style:text-underline-style="none" fo:font-weight="bold" officeooo:paragraph-rsid="07986c6e" style:font-size-asian="11pt" style:font-style-asian="normal" style:font-weight-asian="bold" style:font-size-complex="11pt" style:font-weight-complex="bold" style:text-emphasize="none"/>
    </style:style>
    <style:style style:name="P309" style:family="paragraph" style:parent-style-name="Standard">
      <style:paragraph-properties style:writing-mode="lr-tb"/>
      <style:text-properties style:text-outline="false" style:text-line-through-style="none" style:text-line-through-type="none" style:font-name="Marianne1" fo:font-size="10pt" fo:font-style="normal" fo:text-shadow="none" style:text-underline-style="none" fo:font-weight="normal" officeooo:paragraph-rsid="07986c6e" style:font-size-asian="10pt" style:font-style-asian="normal" style:font-weight-asian="normal" style:font-size-complex="10pt" style:font-weight-complex="bold" style:text-emphasize="none"/>
    </style:style>
    <style:style style:name="P310" style:family="paragraph" style:parent-style-name="Standard">
      <style:paragraph-properties style:writing-mode="lr-tb"/>
      <style:text-properties fo:font-size="10pt" fo:font-weight="normal" officeooo:paragraph-rsid="07986c6e" style:font-size-asian="10pt" style:font-weight-asian="normal" style:font-size-complex="10pt" style:font-weight-complex="bold"/>
    </style:style>
    <style:style style:name="P311" style:family="paragraph">
      <style:paragraph-properties fo:text-align="center"/>
      <style:text-properties fo:color="#0000cd" fo:font-size="12pt"/>
    </style:style>
    <style:style style:name="P312" style:family="paragraph" style:parent-style-name="Standard">
      <loext:graphic-properties draw:fill-hatch-name="hatch"/>
      <style:paragraph-properties fo:text-align="center" style:justify-single-word="false" style:writing-mode="lr-tb"/>
      <style:text-properties style:text-outline="false" style:text-line-through-style="none" style:text-line-through-type="none" style:font-name="Marianne1" fo:font-size="9pt" fo:font-style="normal" fo:text-shadow="none" style:text-underline-style="none" fo:font-weight="normal" officeooo:paragraph-rsid="07986c6e" style:font-size-asian="9pt" style:font-style-asian="normal" style:font-weight-asian="normal" style:font-size-complex="9pt" style:font-weight-complex="bold" style:text-emphasize="none"/>
    </style:style>
    <style:style style:name="P313" style:family="paragraph" style:parent-style-name="Standard">
      <style:paragraph-properties fo:text-align="start" style:justify-single-word="false" style:writing-mode="lr-tb"/>
      <style:text-properties style:text-outline="false" style:text-line-through-style="none" style:text-line-through-type="none" style:font-name="Marianne1" fo:font-size="10pt" fo:font-style="normal" fo:text-shadow="none" style:text-underline-style="none" fo:font-weight="bold" officeooo:paragraph-rsid="07986c6e" style:font-size-asian="10pt" style:font-style-asian="normal" style:font-weight-asian="bold" style:font-size-complex="10pt" style:font-weight-complex="bold" style:text-emphasize="none"/>
    </style:style>
    <style:style style:name="P314" style:family="paragraph" style:parent-style-name="Standard">
      <loext:graphic-properties draw:fill-hatch-name="hatch"/>
      <style:paragraph-properties style:writing-mode="lr-tb"/>
      <style:text-properties style:text-outline="false" style:text-line-through-style="none" style:text-line-through-type="none" style:font-name="Marianne1" fo:font-size="10pt" fo:font-style="normal" fo:text-shadow="none" style:text-underline-style="none" fo:font-weight="normal" officeooo:paragraph-rsid="07986c6e" style:font-size-asian="10pt" style:font-style-asian="normal" style:font-weight-asian="normal" style:font-size-complex="10pt" style:font-weight-complex="bold" style:text-emphasize="none"/>
    </style:style>
    <style:style style:name="P315" style:family="paragraph" style:parent-style-name="Standard">
      <loext:graphic-properties draw:fill-hatch-name="hatch"/>
      <style:paragraph-properties style:writing-mode="lr-tb"/>
      <style:text-properties style:text-outline="false" style:text-line-through-style="none" style:text-line-through-type="none" style:font-name="Marianne1" fo:font-size="8pt" fo:font-style="normal" fo:text-shadow="none" style:text-underline-style="none" fo:font-weight="normal" officeooo:paragraph-rsid="07986c6e" style:font-size-asian="8pt" style:font-style-asian="normal" style:font-weight-asian="normal" style:font-size-complex="8pt" style:font-weight-complex="bold" style:text-emphasize="none"/>
    </style:style>
    <style:style style:name="P316" style:family="paragraph" style:parent-style-name="Standard">
      <style:text-properties fo:font-size="8pt" officeooo:paragraph-rsid="07cbac67" style:font-size-asian="7pt" style:font-size-complex="8pt"/>
    </style:style>
    <style:style style:name="P317" style:family="paragraph" style:parent-style-name="Standard">
      <style:text-properties officeooo:paragraph-rsid="07cbac67"/>
    </style:style>
    <style:style style:name="P318" style:family="paragraph" style:parent-style-name="Standard">
      <style:text-properties officeooo:paragraph-rsid="07986c6e"/>
    </style:style>
    <style:style style:name="P319" style:family="paragraph" style:parent-style-name="Standard">
      <loext:graphic-properties draw:fill-gradient-name="gradient" draw:fill-hatch-name="hatch"/>
      <style:paragraph-properties fo:margin-top="0.4cm" fo:margin-bottom="0.199cm" style:contextual-spacing="false" fo:text-align="center" style:justify-single-word="false"/>
      <style:text-properties style:font-name="Marianne1" fo:font-size="6pt" officeooo:rsid="00a94260" officeooo:paragraph-rsid="07986c6e" style:font-size-asian="5.25pt" style:font-size-complex="6pt"/>
    </style:style>
    <style:style style:name="P320"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8pt" fo:font-style="normal" fo:text-shadow="none" style:text-underline-style="none" fo:font-weight="normal" officeooo:rsid="082bef2a" officeooo:paragraph-rsid="082dcf45" fo:background-color="transparent" style:font-size-asian="8pt" style:font-style-asian="normal" style:font-weight-asian="normal" style:font-size-complex="8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321"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9pt" fo:font-style="normal" fo:text-shadow="none" style:text-underline-style="none" fo:font-weight="normal" officeooo:rsid="0842bfe7" officeooo:paragraph-rsid="0842bfe7"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322" style:family="paragraph" style:parent-style-name="Table_20_Contents">
      <style:paragraph-properties fo:text-align="center" style:justify-single-word="false"/>
      <style:text-properties fo:color="#00008b" loext:opacity="100%" style:font-name="Marianne1" fo:font-size="9pt" fo:font-weight="bold" officeooo:rsid="08144f52" officeooo:paragraph-rsid="08144f52" style:font-size-asian="7.84999990463257pt" style:font-weight-asian="bold" style:font-size-complex="9pt" style:font-weight-complex="bold"/>
    </style:style>
    <style:style style:name="P323" style:family="paragraph" style:parent-style-name="Standard">
      <loext:graphic-properties draw:fill-gradient-name="gradient" draw:fill-hatch-name="hatch"/>
      <style:paragraph-properties fo:margin-top="0cm" fo:margin-bottom="0cm" style:contextual-spacing="false" fo:text-align="justify" style:justify-single-word="false"/>
      <style:text-properties style:font-name="Marianne1" fo:font-size="8pt" officeooo:rsid="00a94260" officeooo:paragraph-rsid="07986c6e" style:font-size-asian="7pt" style:font-size-complex="8pt"/>
    </style:style>
    <style:style style:name="P324" style:family="paragraph" style:parent-style-name="Standard">
      <loext:graphic-properties draw:fill="solid"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00008b">
        <style:tab-stops>
          <style:tab-stop style:position="14.711cm"/>
          <style:tab-stop style:position="15.187cm"/>
          <style:tab-stop style:position="17.806cm"/>
        </style:tab-stops>
      </style:paragraph-properties>
      <style:text-properties officeooo:paragraph-rsid="08191f4d" fo:hyphenate="false" fo:hyphenation-remain-char-count="2" fo:hyphenation-push-char-count="2" loext:hyphenation-no-caps="false" loext:hyphenation-no-last-word="false" loext:hyphenation-word-char-count="no-limit" loext:hyphenation-zone="no-limit"/>
    </style:style>
    <style:style style:name="P325" style:family="paragraph" style:parent-style-name="Standard">
      <loext:graphic-properties draw:fill-gradient-name="gradient" draw:fill-hatch-name="hatch"/>
      <style:paragraph-properties fo:margin-top="0cm" fo:margin-bottom="0cm" style:contextual-spacing="false" fo:text-align="justify" style:justify-single-word="false"/>
      <style:text-properties fo:color="#00008b" loext:opacity="100%" style:text-outline="false" style:text-line-through-style="none" style:text-line-through-type="none" style:font-name="Marianne1" fo:font-size="6pt" fo:font-style="normal" fo:text-shadow="none" style:text-underline-style="none" fo:font-weight="bold" officeooo:rsid="00a94260" officeooo:paragraph-rsid="07986c6e" fo:background-color="transparent" style:font-size-asian="5.25pt" style:font-style-asian="normal" style:font-weight-asian="bold" style:font-size-complex="6pt" style:text-emphasize="none" loext:padding="0.199cm" loext:border="none"/>
    </style:style>
    <style:style style:name="P326" style:family="paragraph" style:parent-style-name="Standard" style:master-page-name="Notice">
      <loext:graphic-properties draw:fill-gradient-name="gradient" draw:fill-hatch-name="hatch"/>
      <style:paragraph-properties fo:margin-top="0cm" fo:margin-bottom="0cm" style:contextual-spacing="false" fo:text-align="center" style:justify-single-word="false" style:page-number="auto" fo:break-before="auto" fo:break-after="auto"/>
      <style:text-properties fo:color="#00008b" loext:opacity="100%" style:text-outline="false" style:text-line-through-style="none" style:text-line-through-type="none" style:font-name="Marianne1" fo:font-size="16pt" fo:font-style="normal" fo:text-shadow="none" style:text-underline-style="none" fo:font-weight="bold" officeooo:rsid="00a94260" officeooo:paragraph-rsid="07af288c" fo:background-color="transparent" style:font-size-asian="16pt" style:font-style-asian="normal" style:font-weight-asian="bold" style:font-size-complex="16pt" style:text-emphasize="none" loext:padding="0.199cm" loext:border="none"/>
    </style:style>
    <style:style style:name="P327" style:family="paragraph" style:parent-style-name="Standard">
      <loext:graphic-properties draw:fill-gradient-name="gradient" draw:fill-hatch-name="hatch"/>
      <style:paragraph-properties fo:margin-top="0cm" fo:margin-bottom="0cm" style:contextual-spacing="false" fo:text-align="center" style:justify-single-word="false"/>
      <style:text-properties fo:color="#00008b" loext:opacity="100%" style:text-outline="false" style:text-line-through-style="none" style:text-line-through-type="none" style:font-name="Marianne1" fo:font-size="16pt" fo:font-style="normal" fo:text-shadow="none" style:text-underline-style="none" fo:font-weight="bold" officeooo:rsid="00a94260" officeooo:paragraph-rsid="07af288c" fo:background-color="transparent" style:font-size-asian="16pt" style:font-style-asian="normal" style:font-weight-asian="bold" style:font-size-complex="16pt" style:text-emphasize="none" loext:padding="0.199cm" loext:border="none"/>
    </style:style>
    <style:style style:name="P328" style:family="paragraph" style:parent-style-name="Standard">
      <loext:graphic-properties draw:fill="none" draw:fill-color="#e0ffff" draw:fill-gradient-name="gradient" draw:fill-hatch-name="hatch"/>
      <style:paragraph-properties fo:margin-left="-0.3cm" fo:margin-right="0cm" fo:text-align="center" style:justify-single-word="false" fo:text-indent="0cm" style:auto-text-indent="false" fo:break-before="auto" fo:break-after="auto" fo:background-color="transparent"/>
      <style:text-properties fo:color="#ffffff" loext:opacity="100%" style:text-outline="false" style:text-line-through-style="none" style:text-line-through-type="none" style:font-name="Marianne1" fo:font-size="13pt" fo:font-style="normal" fo:text-shadow="none" style:text-underline-style="none" fo:font-weight="bold" officeooo:rsid="00dd2d87" officeooo:paragraph-rsid="07af288c" fo:background-color="transparent" style:font-size-asian="13pt" style:font-style-asian="normal" style:font-weight-asian="bold" style:font-size-complex="13pt" style:text-emphasize="none"/>
    </style:style>
    <style:style style:name="P329" style:family="paragraph" style:parent-style-name="Standard">
      <loext:graphic-properties draw:fill-hatch-name="hatch"/>
      <style:paragraph-properties fo:margin-left="0.499cm" fo:margin-right="0cm" fo:margin-top="0.101cm" fo:margin-bottom="0.199cm" style:contextual-spacing="false" fo:text-align="justify" style:justify-single-word="false" fo:hyphenation-ladder-count="no-limit" fo:hyphenation-keep="auto" loext:hyphenation-keep-type="column" fo:text-indent="0cm" style:auto-text-indent="false"/>
      <style:text-properties fo:color="#00008b" loext:opacity="100%" style:font-name="Marianne2" fo:font-size="11pt" officeooo:rsid="00d23254" officeooo:paragraph-rsid="07937c46" fo:background-color="transparen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330" style:family="paragraph" style:parent-style-name="Standard">
      <loext:graphic-properties draw:fill-gradient-name="gradient" draw:fill-hatch-name="hatch"/>
      <style:paragraph-properties fo:margin-top="0cm" fo:margin-bottom="0cm" style:contextual-spacing="false" fo:text-align="justify" style:justify-single-word="false" fo:hyphenation-ladder-count="no-limit" fo:hyphenation-keep="auto" loext:hyphenation-keep-type="column"/>
      <style:text-properties style:font-name="Marianne1" fo:font-size="10pt" fo:font-weight="normal" officeooo:paragraph-rsid="07937c46" fo:background-color="#7fffd4" style:font-size-asian="10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331" style:family="paragraph" style:parent-style-name="Standard">
      <loext:graphic-properties draw:fill-hatch-name="hatch"/>
      <style:paragraph-properties fo:margin-top="0.199cm" fo:margin-bottom="0cm" style:contextual-spacing="false" fo:text-align="justify" style:justify-single-word="false" fo:hyphenation-ladder-count="no-limit" fo:hyphenation-keep="auto" loext:hyphenation-keep-type="column"/>
      <style:text-properties style:font-name="Marianne1" fo:font-size="10pt" fo:font-weight="normal" officeooo:paragraph-rsid="07937c46" fo:background-color="#7fffd4" style:font-size-asian="10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332" style:family="paragraph" style:parent-style-name="Table_20_Contents">
      <style:text-properties style:font-name="Marianne1" fo:font-size="6pt" style:font-size-asian="5.25pt" style:font-size-complex="6pt"/>
    </style:style>
    <style:style style:name="P333" style:family="paragraph" style:parent-style-name="Standard">
      <loext:graphic-properties draw:fill-gradient-name="gradient" draw:fill-hatch-name="hatch"/>
      <style:paragraph-properties fo:margin-left="0.499cm" fo:margin-right="0cm" fo:margin-top="0.101cm" fo:margin-bottom="0.199cm" style:contextual-spacing="false" fo:text-align="justify" style:justify-single-word="false" fo:hyphenation-ladder-count="no-limit" fo:hyphenation-keep="auto" loext:hyphenation-keep-type="column" fo:text-indent="0cm" style:auto-text-indent="false"/>
      <style:text-properties fo:color="#00008b" loext:opacity="100%" style:font-name="Marianne1" fo:font-size="11pt" officeooo:rsid="00b28d56" officeooo:paragraph-rsid="045e6d03" fo:background-color="transparen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334" style:family="paragraph" style:parent-style-name="Standard">
      <loext:graphic-properties draw:fill-gradient-name="gradient" draw:fill-hatch-name="hatch"/>
      <style:paragraph-properties fo:margin-top="0.199cm" fo:margin-bottom="0cm" style:contextual-spacing="false" fo:text-align="justify" style:justify-single-word="false" fo:hyphenation-ladder-count="no-limit" fo:hyphenation-keep="auto" loext:hyphenation-keep-type="column"/>
      <style:text-properties style:font-name="Marianne1" fo:font-size="10pt" officeooo:rsid="00bc2a7c" officeooo:paragraph-rsid="079b11fc"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335" style:family="paragraph" style:parent-style-name="Standard">
      <loext:graphic-properties draw:fill-gradient-name="gradient" draw:fill-hatch-name="hatch"/>
      <style:paragraph-properties fo:margin-top="0cm" fo:margin-bottom="0.3cm" style:contextual-spacing="false" fo:text-align="justify" style:justify-single-word="false" fo:hyphenation-ladder-count="no-limit" fo:hyphenation-keep="auto" loext:hyphenation-keep-type="column"/>
      <style:text-properties style:font-name="Marianne1" fo:font-size="10pt" officeooo:rsid="00bc2a7c" officeooo:paragraph-rsid="079b11fc"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336" style:family="paragraph" style:parent-style-name="Standard">
      <loext:graphic-properties draw:fill-hatch-name="hatch"/>
      <style:paragraph-properties fo:margin-top="0cm" fo:margin-bottom="0cm" style:contextual-spacing="false" fo:text-align="justify" style:justify-single-word="false" fo:hyphenation-ladder-count="no-limit" fo:hyphenation-keep="auto" loext:hyphenation-keep-type="column"/>
      <style:text-properties fo:color="#00008b" loext:opacity="100%" style:font-name="Marianne1" fo:font-size="10pt" officeooo:rsid="00bc2a7c" officeooo:paragraph-rsid="079b11fc"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337" style:family="paragraph">
      <style:paragraph-properties fo:text-align="justify"/>
    </style:style>
    <style:style style:name="P338" style:family="paragraph">
      <loext:graphic-properties draw:fill="none" draw:fill-color="#ffffff"/>
      <style:paragraph-properties fo:text-align="justify"/>
      <style:text-properties fo:color="#00008b" loext:opacity="100%" style:font-name="Marianne2" fo:font-size="10pt" style:font-size-asian="10pt" style:font-size-complex="10pt"/>
    </style:style>
    <style:style style:name="P339" style:family="paragraph">
      <loext:graphic-properties draw:fill="none"/>
    </style:style>
    <style:style style:name="P340" style:family="paragraph" style:parent-style-name="Standard">
      <loext:graphic-properties draw:fill-hatch-name="hatch"/>
      <style:paragraph-properties fo:margin-top="0cm" fo:margin-bottom="0cm" style:contextual-spacing="false" fo:text-align="justify" style:justify-single-word="false" fo:hyphenation-ladder-count="no-limit" fo:hyphenation-keep="auto" loext:hyphenation-keep-type="column"/>
      <style:text-properties fo:color="#00008b" loext:opacity="100%" style:font-name="Marianne1" fo:font-size="7pt" officeooo:rsid="00bc2a7c" officeooo:paragraph-rsid="079b11fc" fo:background-color="transparent" style:font-size-asian="6.09999990463257pt" style:font-size-complex="7pt" fo:hyphenate="false" fo:hyphenation-remain-char-count="2" fo:hyphenation-push-char-count="2" loext:hyphenation-no-caps="false" loext:hyphenation-no-last-word="false" loext:hyphenation-word-char-count="no-limit" loext:hyphenation-zone="no-limit"/>
    </style:style>
    <style:style style:name="P341" style:family="paragraph" style:parent-style-name="Standard">
      <loext:graphic-properties draw:fill-hatch-name="hatch"/>
      <style:paragraph-properties fo:margin-top="0cm" fo:margin-bottom="0cm" style:contextual-spacing="false" fo:line-height="115%" fo:text-align="justify" style:justify-single-word="false" fo:hyphenation-ladder-count="no-limit" fo:hyphenation-keep="auto" loext:hyphenation-keep-type="column">
        <style:tab-stops>
          <style:tab-stop style:position="0.499cm"/>
          <style:tab-stop style:position="3.307cm"/>
          <style:tab-stop style:position="5.106cm"/>
          <style:tab-stop style:position="7.594cm"/>
          <style:tab-stop style:position="7.805cm"/>
          <style:tab-stop style:position="10.689cm"/>
          <style:tab-stop style:position="10.901cm"/>
        </style:tab-stops>
      </style:paragraph-properties>
      <style:text-properties fo:color="#000000" loext:opacity="100%" style:font-name="Marianne1" fo:font-size="10pt" officeooo:rsid="079b11fc" officeooo:paragraph-rsid="079b11fc" fo:background-color="transparent" style:font-size-asian="8.75pt" style:font-size-complex="10pt" fo:hyphenate="false" fo:hyphenation-remain-char-count="2" fo:hyphenation-push-char-count="2" loext:hyphenation-no-caps="false" loext:hyphenation-no-last-word="false" loext:hyphenation-word-char-count="no-limit" loext:hyphenation-zone="no-limit"/>
    </style:style>
    <style:style style:name="P342" style:family="paragraph">
      <style:paragraph-properties fo:text-align="center"/>
      <style:text-properties fo:color="#00008b" style:font-name="HoloLens MDL2 Assets" fo:font-size="11pt" fo:font-style="normal" fo:font-weight="bold"/>
    </style:style>
    <style:style style:name="P343" style:family="paragraph">
      <style:paragraph-properties fo:text-align="center"/>
      <style:text-properties fo:color="#00008b" style:font-name="Marianne5" fo:font-size="12pt" fo:font-style="normal" fo:font-weight="bold"/>
    </style:style>
    <style:style style:name="P344" style:family="paragraph">
      <style:paragraph-properties fo:text-align="center"/>
      <style:text-properties fo:color="#00008b" style:font-name="Segoe UI Symbol" fo:font-size="11pt" fo:font-style="normal" fo:font-weight="bold"/>
    </style:style>
    <style:style style:name="P345" style:family="paragraph" style:parent-style-name="Standard">
      <loext:graphic-properties draw:fill-gradient-name="gradient" draw:fill-hatch-name="hatch"/>
      <style:paragraph-properties fo:margin-left="0.499cm" fo:margin-right="0cm" fo:margin-top="0.101cm" fo:margin-bottom="0.199cm" style:contextual-spacing="false" fo:text-align="justify" style:justify-single-word="false" fo:hyphenation-ladder-count="no-limit" fo:hyphenation-keep="auto" loext:hyphenation-keep-type="column" fo:text-indent="0cm" style:auto-text-indent="false" fo:break-before="auto" fo:break-after="auto"/>
      <style:text-properties fo:color="#00008b" loext:opacity="100%" fo:font-size="11pt" officeooo:paragraph-rsid="045e6d03" fo:background-color="transparen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346" style:family="paragraph" style:parent-style-name="Standard">
      <loext:graphic-properties draw:fill-gradient-name="gradient" draw:fill-hatch-name="hatch"/>
      <style:paragraph-properties fo:text-align="justify" style:justify-single-word="false" fo:hyphenation-ladder-count="no-limit" fo:hyphenation-keep="auto" loext:hyphenation-keep-type="column"/>
      <style:text-properties style:font-name="Marianne1" fo:font-size="10pt" officeooo:rsid="00addcf1" officeooo:paragraph-rsid="02cf8f75"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347" style:family="paragraph" style:parent-style-name="Standard">
      <loext:graphic-properties draw:fill-gradient-name="gradient" draw:fill-hatch-name="hatch"/>
      <style:paragraph-properties fo:margin-top="0.199cm" fo:margin-bottom="0cm" style:contextual-spacing="false" fo:text-align="justify" style:justify-single-word="false" fo:hyphenation-ladder-count="no-limit" fo:hyphenation-keep="auto" loext:hyphenation-keep-type="column"/>
      <style:text-properties style:font-name="Marianne1" fo:font-size="10pt" officeooo:rsid="00addcf1" officeooo:paragraph-rsid="02cf8f75"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348" style:family="paragraph" style:parent-style-name="Standard">
      <loext:graphic-properties draw:fill-gradient-name="gradient" draw:fill-hatch-name="hatch"/>
      <style:paragraph-properties fo:margin-left="0.499cm" fo:margin-right="0cm" fo:margin-top="0.199cm" fo:margin-bottom="0cm" style:contextual-spacing="false" fo:text-align="justify" style:justify-single-word="false" fo:hyphenation-ladder-count="no-limit" fo:hyphenation-keep="auto" loext:hyphenation-keep-type="column" fo:text-indent="0cm" style:auto-text-indent="false"/>
      <style:text-properties fo:color="#000000" loext:opacity="100%" fo:font-size="10pt" officeooo:paragraph-rsid="046cebc4"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349" style:family="paragraph" style:parent-style-name="Standard">
      <loext:graphic-properties draw:fill-gradient-name="gradient" draw:fill-hatch-name="hatch"/>
      <style:paragraph-properties fo:margin-left="0.499cm" fo:margin-right="0cm" fo:margin-top="0.199cm" fo:margin-bottom="0cm" style:contextual-spacing="false" fo:text-align="justify" style:justify-single-word="false" fo:hyphenation-ladder-count="no-limit" fo:hyphenation-keep="auto" loext:hyphenation-keep-type="column" fo:text-indent="0cm" style:auto-text-indent="false"/>
      <style:text-properties fo:font-size="10pt" officeooo:paragraph-rsid="046cebc4"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350" style:family="paragraph" style:parent-style-name="Standard">
      <loext:graphic-properties draw:fill-gradient-name="gradient" draw:fill-hatch-name="hatch"/>
      <style:paragraph-properties fo:margin-top="0.199cm" fo:margin-bottom="0cm" style:contextual-spacing="false" fo:text-align="justify" style:justify-single-word="false" fo:hyphenation-ladder-count="no-limit" fo:hyphenation-keep="auto" loext:hyphenation-keep-type="column" fo:padding="0cm" fo:border="none"/>
      <style:text-properties style:font-name="Marianne1" fo:font-size="10pt" fo:font-style="normal" officeooo:rsid="06bc6d7f" officeooo:paragraph-rsid="082e3b40" style:font-size-asian="10pt" style:font-style-asian="normal" style:font-size-complex="10pt" style:font-style-complex="normal" fo:hyphenate="false" fo:hyphenation-remain-char-count="2" fo:hyphenation-push-char-count="2" loext:hyphenation-no-caps="false" loext:hyphenation-no-last-word="false" loext:hyphenation-word-char-count="no-limit" loext:hyphenation-zone="no-limit"/>
    </style:style>
    <style:style style:name="P351" style:family="paragraph" style:parent-style-name="Standard">
      <loext:graphic-properties draw:fill-gradient-name="gradient" draw:fill-hatch-name="hatch"/>
      <style:paragraph-properties fo:margin-top="0.199cm" fo:margin-bottom="0cm" style:contextual-spacing="false" fo:text-align="justify" style:justify-single-word="false" fo:hyphenation-ladder-count="no-limit" fo:hyphenation-keep="auto" loext:hyphenation-keep-type="column" fo:padding="0cm" fo:border="none"/>
      <style:text-properties style:font-name="Marianne1" fo:font-size="10pt" fo:font-style="normal" officeooo:paragraph-rsid="02cf8f75" style:font-size-asian="10pt" style:font-style-asian="normal" style:font-size-complex="10pt" style:font-style-complex="normal" fo:hyphenate="false" fo:hyphenation-remain-char-count="2" fo:hyphenation-push-char-count="2" loext:hyphenation-no-caps="false" loext:hyphenation-no-last-word="false" loext:hyphenation-word-char-count="no-limit" loext:hyphenation-zone="no-limit"/>
    </style:style>
    <style:style style:name="P352" style:family="paragraph" style:parent-style-name="Standard">
      <loext:graphic-properties draw:fill-hatch-name="hatch"/>
      <style:paragraph-properties fo:margin-top="0.199cm" fo:margin-bottom="0cm" style:contextual-spacing="false" fo:text-align="justify" style:justify-single-word="false" fo:hyphenation-ladder-count="no-limit" fo:hyphenation-keep="auto" loext:hyphenation-keep-type="column" fo:padding="0cm" fo:border="none"/>
      <style:text-properties fo:font-size="10pt" officeooo:paragraph-rsid="02cf8f75"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353" style:family="paragraph" style:parent-style-name="Standard">
      <loext:graphic-properties draw:fill-gradient-name="gradient" draw:fill-hatch-name="hatch"/>
      <style:paragraph-properties fo:margin-left="0.499cm" fo:margin-right="0cm" fo:margin-top="0.101cm" fo:margin-bottom="0.199cm" style:contextual-spacing="false" fo:text-align="justify" style:justify-single-word="false" fo:hyphenation-ladder-count="no-limit" fo:hyphenation-keep="auto" loext:hyphenation-keep-type="column" fo:text-indent="0cm" style:auto-text-indent="false"/>
      <style:text-properties fo:color="#00008b" loext:opacity="100%" style:font-name="Marianne1" fo:font-size="11pt" officeooo:paragraph-rsid="046b546f" fo:background-color="transparen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354" style:family="paragraph" style:parent-style-name="Standard">
      <loext:graphic-properties draw:fill-gradient-name="gradient" draw:fill-hatch-name="hatch"/>
      <style:paragraph-properties fo:margin-top="0cm" fo:margin-bottom="0.199cm" style:contextual-spacing="false" fo:text-align="justify" style:justify-single-word="false" fo:hyphenation-ladder-count="no-limit" fo:hyphenation-keep="auto" loext:hyphenation-keep-type="column"/>
      <style:text-properties style:font-name="Marianne1" fo:font-size="10pt" fo:font-weight="normal" officeooo:rsid="02a18cfd" officeooo:paragraph-rsid="02b0ba6f" fo:background-color="transparent" style:font-size-asian="10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355" style:family="paragraph" style:parent-style-name="Standard">
      <loext:graphic-properties draw:fill-gradient-name="gradient" draw:fill-hatch-name="hatch"/>
      <style:paragraph-properties fo:text-align="justify" style:justify-single-word="false" fo:hyphenation-ladder-count="no-limit" fo:hyphenation-keep="auto" loext:hyphenation-keep-type="column"/>
      <style:text-properties style:font-name="Marianne1" fo:font-size="10pt" fo:font-weight="normal" officeooo:rsid="00c96759" officeooo:paragraph-rsid="02b0ba6f" fo:background-color="transparent" style:font-size-asian="10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356" style:family="paragraph" style:parent-style-name="Standard">
      <loext:graphic-properties draw:fill-gradient-name="gradient" draw:fill-hatch-name="hatch"/>
      <style:paragraph-properties fo:margin-left="0.499cm" fo:margin-right="0cm" fo:margin-top="0.101cm" fo:margin-bottom="0cm" style:contextual-spacing="false" fo:text-align="justify" style:justify-single-word="false" fo:hyphenation-ladder-count="no-limit" fo:hyphenation-keep="auto" loext:hyphenation-keep-type="column" fo:text-indent="0cm" style:auto-text-indent="false"/>
      <style:text-properties fo:color="#000000" loext:opacity="100%" style:font-name="Marianne1" fo:font-size="10pt" fo:font-weight="bold" officeooo:rsid="00c96759" officeooo:paragraph-rsid="046cebc4"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357" style:family="paragraph" style:parent-style-name="Footnote">
      <style:paragraph-properties>
        <style:tab-stops>
          <style:tab-stop style:position="17.701cm"/>
          <style:tab-stop style:position="18.389cm"/>
        </style:tab-stops>
      </style:paragraph-properties>
      <style:text-properties officeooo:rsid="00c96759" officeooo:paragraph-rsid="02c4a3ed"/>
    </style:style>
    <style:style style:name="P358" style:family="paragraph" style:parent-style-name="Standard">
      <loext:graphic-properties draw:fill-gradient-name="gradient" draw:fill-hatch-name="hatch"/>
      <style:paragraph-properties fo:margin-left="0.499cm" fo:margin-right="0cm" fo:margin-top="0.199cm" fo:margin-bottom="0cm" style:contextual-spacing="false" fo:text-align="justify" style:justify-single-word="false" fo:hyphenation-ladder-count="no-limit" fo:hyphenation-keep="auto" loext:hyphenation-keep-type="column" fo:text-indent="0cm" style:auto-text-indent="false"/>
      <style:text-properties style:font-name="Marianne1" fo:font-size="10pt" fo:font-weight="normal" officeooo:rsid="00ca8c1c" officeooo:paragraph-rsid="046cebc4" fo:background-color="transparent" style:font-size-asian="10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359" style:family="paragraph" style:parent-style-name="Standard">
      <loext:graphic-properties draw:fill-gradient-name="gradient" draw:fill-hatch-name="hatch"/>
      <style:paragraph-properties fo:margin-top="0cm" fo:margin-bottom="0cm" style:contextual-spacing="false" fo:text-align="justify" style:justify-single-word="false" fo:hyphenation-ladder-count="no-limit" fo:hyphenation-keep="auto" loext:hyphenation-keep-type="column"/>
      <style:text-properties style:font-name="Marianne1" fo:font-size="9pt" fo:font-weight="normal" officeooo:rsid="00cc8561" officeooo:paragraph-rsid="02b0ba6f" fo:background-color="transparent" style:font-size-asian="7.84999990463257pt" style:font-weight-asian="normal" style:font-size-complex="9pt" style:font-weight-complex="normal" fo:hyphenate="false" fo:hyphenation-remain-char-count="2" fo:hyphenation-push-char-count="2" loext:hyphenation-no-caps="false" loext:hyphenation-no-last-word="false" loext:hyphenation-word-char-count="no-limit" loext:hyphenation-zone="no-limit"/>
    </style:style>
    <style:style style:name="P360" style:family="paragraph">
      <style:paragraph-properties fo:text-align="center"/>
      <style:text-properties fo:font-size="12pt"/>
    </style:style>
    <style:style style:name="P361" style:family="paragraph">
      <style:paragraph-properties fo:text-align="center"/>
    </style:style>
    <style:style style:name="P362" style:family="paragraph" style:parent-style-name="Standard">
      <loext:graphic-properties draw:fill-hatch-name="hatch"/>
      <style:paragraph-properties fo:margin-left="0cm" fo:margin-right="0cm" fo:text-align="center" style:justify-single-word="false" fo:text-indent="0cm" style:auto-text-indent="false"/>
      <style:text-properties style:text-outline="false" style:text-line-through-style="none" style:text-line-through-type="none" style:font-name="Marianne1" fo:font-size="12pt" fo:font-style="normal" fo:text-shadow="none" style:text-underline-style="none" fo:font-weight="normal" officeooo:rsid="01c0feef" officeooo:paragraph-rsid="02b0ba6f" style:font-size-asian="10.5pt" style:font-style-asian="normal" style:font-weight-asian="normal" style:font-size-complex="12pt" style:font-weight-complex="normal" style:text-emphasize="none"/>
    </style:style>
    <style:style style:name="P363" style:family="paragraph" style:parent-style-name="Standard">
      <loext:graphic-properties draw:fill-hatch-name="hatch"/>
      <style:paragraph-properties fo:margin-top="0.199cm" fo:margin-bottom="0.101cm" style:contextual-spacing="false" fo:text-align="justify" style:justify-single-word="false" fo:hyphenation-ladder-count="no-limit" fo:hyphenation-keep="auto" loext:hyphenation-keep-type="column"/>
      <style:text-properties style:font-name="Marianne1" fo:font-size="10pt" officeooo:paragraph-rsid="02b0ba6f"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364" style:family="paragraph" style:parent-style-name="Standard">
      <loext:graphic-properties draw:fill-gradient-name="gradient" draw:fill-hatch-name="hatch"/>
      <style:paragraph-properties fo:margin-left="0.499cm" fo:margin-right="0cm" fo:margin-top="0.101cm" fo:margin-bottom="0.199cm" style:contextual-spacing="false" fo:text-align="justify" style:justify-single-word="false" fo:hyphenation-ladder-count="no-limit" fo:hyphenation-keep="auto" loext:hyphenation-keep-type="column" fo:text-indent="0cm" style:auto-text-indent="false"/>
      <style:text-properties fo:color="#00008b" loext:opacity="100%" style:font-name="Marianne1" fo:font-size="11pt" fo:font-weight="bold" officeooo:rsid="00b28d56" officeooo:paragraph-rsid="046b546f" fo:background-color="transparent" style:font-size-asian="11pt" style:font-weight-asian="bold" style:font-size-complex="11pt" style:font-weight-complex="bold" fo:hyphenate="false" fo:hyphenation-remain-char-count="2" fo:hyphenation-push-char-count="2" loext:hyphenation-no-caps="false" loext:hyphenation-no-last-word="false" loext:hyphenation-word-char-count="no-limit" loext:hyphenation-zone="no-limit"/>
    </style:style>
    <style:style style:name="P365" style:family="paragraph" style:parent-style-name="Standard">
      <loext:graphic-properties draw:fill-gradient-name="gradient" draw:fill-hatch-name="hatch"/>
      <style:paragraph-properties fo:margin-top="0cm" fo:margin-bottom="0.199cm" style:contextual-spacing="false" fo:text-align="justify" style:justify-single-word="false" fo:hyphenation-ladder-count="no-limit" fo:hyphenation-keep="auto" loext:hyphenation-keep-type="column"/>
      <style:text-properties style:font-name="Marianne1" fo:font-size="10pt" fo:font-weight="normal" officeooo:rsid="02a98d42" officeooo:paragraph-rsid="02b51716" fo:background-color="transparent" style:font-size-asian="10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366" style:family="paragraph" style:parent-style-name="Table_20_Contents">
      <loext:graphic-properties draw:fill-hatch-name="hatch"/>
      <style:paragraph-properties fo:margin-top="0cm" fo:margin-bottom="0cm" style:contextual-spacing="false" fo:text-align="center" style:justify-single-word="false"/>
      <style:text-properties style:text-outline="false" style:text-line-through-style="none" style:text-line-through-type="none" style:font-name="Marianne2" fo:font-size="10pt" fo:font-style="normal" fo:text-shadow="none" style:text-underline-style="none" fo:font-weight="normal" officeooo:rsid="00294f34" officeooo:paragraph-rsid="0707fbc8" style:font-size-asian="10pt" style:font-style-asian="normal" style:font-weight-asian="normal" style:font-size-complex="10pt" style:font-weight-complex="normal" style:text-emphasize="none"/>
    </style:style>
    <style:style style:name="P367" style:family="paragraph" style:parent-style-name="Standard">
      <loext:graphic-properties draw:fill="solid" draw:fill-color="#fff0f5" draw:fill-gradient-name="gradient" draw:fill-hatch-name="hatch"/>
      <style:paragraph-properties fo:margin-top="0cm" fo:margin-bottom="0cm" style:contextual-spacing="false" fo:text-align="center" style:justify-single-word="false" fo:background-color="#fff0f5" fo:padding="0.049cm" fo:border="0.11pt solid #dcdcdc"/>
      <style:text-properties fo:color="#00008b" loext:opacity="100%" style:text-outline="false" style:text-line-through-style="none" style:text-line-through-type="none" style:font-name="Marianne1" fo:font-size="10pt" fo:font-style="normal" fo:text-shadow="none" style:text-underline-style="none" fo:font-weight="bold" officeooo:rsid="08191f4d" officeooo:paragraph-rsid="08191f4d" fo:background-color="transparent" style:font-size-asian="10pt" style:font-style-asian="normal" style:font-weight-asian="bold" style:font-size-complex="10pt" style:text-emphasize="none"/>
    </style:style>
    <style:style style:name="P368" style:family="paragraph" style:parent-style-name="Table_20_Contents">
      <loext:graphic-properties draw:fill-hatch-name="hatch"/>
      <style:paragraph-properties fo:margin-top="0cm" fo:margin-bottom="0cm" style:contextual-spacing="false" fo:text-align="center" style:justify-single-word="false"/>
      <style:text-properties style:text-outline="false" style:text-line-through-style="none" style:text-line-through-type="none" style:font-name="Marianne1" fo:font-size="10pt" fo:font-style="normal" fo:text-shadow="none" style:text-underline-style="none" fo:font-weight="normal" officeooo:rsid="00aa0605" officeooo:paragraph-rsid="0707fbc8" style:font-size-asian="10pt" style:font-style-asian="normal" style:font-weight-asian="normal" style:font-size-complex="10pt" style:font-weight-complex="normal" style:text-emphasize="none"/>
    </style:style>
    <style:style style:name="P369" style:family="paragraph" style:parent-style-name="Standard">
      <loext:graphic-properties draw:fill="solid" draw:fill-color="#fff0f5" draw:fill-gradient-name="gradient" draw:fill-hatch-name="hatch"/>
      <style:paragraph-properties fo:margin-top="0cm" fo:margin-bottom="0cm" style:contextual-spacing="false" fo:text-align="center" style:justify-single-word="false" fo:background-color="#fff0f5" fo:padding="0.049cm" fo:border="0.11pt solid #dcdcdc"/>
      <style:text-properties fo:color="#00008b" loext:opacity="100%" style:text-outline="false" style:text-line-through-style="none" style:text-line-through-type="none" style:font-name="Marianne1" fo:font-size="10pt" fo:font-style="normal" fo:text-shadow="none" style:text-underline-style="none" fo:font-weight="bold" officeooo:rsid="07ae7cc6" officeooo:paragraph-rsid="07ae7cc6" fo:background-color="transparent" style:font-size-asian="10pt" style:font-style-asian="normal" style:font-weight-asian="bold" style:font-size-complex="10pt" style:text-emphasize="none"/>
    </style:style>
    <style:style style:name="P370" style:family="paragraph" style:parent-style-name="Standard">
      <style:text-properties officeooo:paragraph-rsid="0707fbc8"/>
    </style:style>
    <style:style style:name="P371" style:family="paragraph" style:parent-style-name="Standard">
      <loext:graphic-properties draw:fill-gradient-name="gradient" draw:fill-hatch-name="hatch"/>
      <style:paragraph-properties fo:margin-top="0cm" fo:margin-bottom="0cm" style:contextual-spacing="false" fo:text-align="justify" style:justify-single-word="false"/>
      <style:text-properties fo:color="#00008b" loext:opacity="100%" style:text-outline="false" style:text-line-through-style="none" style:text-line-through-type="none" style:font-name="Marianne1" fo:font-size="6pt" fo:font-style="normal" fo:text-shadow="none" style:text-underline-style="none" fo:font-weight="bold" officeooo:rsid="00a94260" officeooo:paragraph-rsid="07937c46" fo:background-color="transparent" style:font-size-asian="5.25pt" style:font-style-asian="normal" style:font-weight-asian="bold" style:font-size-complex="6pt" style:text-emphasize="none" loext:padding="0.199cm" loext:border="none"/>
    </style:style>
    <style:style style:name="P372" style:family="paragraph" style:parent-style-name="Standard">
      <loext:graphic-properties draw:fill-gradient-name="gradient" draw:fill-hatch-name="hatch"/>
      <style:paragraph-properties fo:margin-left="0.499cm" fo:margin-right="0cm" fo:margin-top="0cm" fo:margin-bottom="0.199cm" style:contextual-spacing="false" fo:text-align="justify" style:justify-single-word="false" fo:hyphenation-ladder-count="no-limit" fo:hyphenation-keep="auto" loext:hyphenation-keep-type="column" fo:text-indent="0cm" style:auto-text-indent="false"/>
      <style:text-properties officeooo:paragraph-rsid="082e3b40" fo:hyphenate="false" fo:hyphenation-remain-char-count="2" fo:hyphenation-push-char-count="2" loext:hyphenation-no-caps="false" loext:hyphenation-no-last-word="false" loext:hyphenation-word-char-count="no-limit" loext:hyphenation-zone="no-limit"/>
    </style:style>
    <style:style style:name="P373" style:family="paragraph" style:parent-style-name="Standard">
      <loext:graphic-properties draw:fill-gradient-name="gradient" draw:fill-hatch-name="hatch"/>
      <style:paragraph-properties fo:text-align="justify" style:justify-single-word="false" fo:hyphenation-ladder-count="no-limit" fo:hyphenation-keep="auto" loext:hyphenation-keep-type="column"/>
      <style:text-properties style:font-name="Marianne1" fo:font-size="10pt" fo:font-weight="bold" officeooo:rsid="00b28d56" officeooo:paragraph-rsid="07ae7cc6" fo:background-color="#7fffd4"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374" style:family="paragraph" style:parent-style-name="Footnote">
      <style:text-properties style:font-name="Marianne1" fo:font-size="8pt" officeooo:rsid="00bf05d8" officeooo:paragraph-rsid="02c5f604" style:font-size-asian="8pt" style:font-size-complex="8pt"/>
    </style:style>
    <style:style style:name="P375" style:family="paragraph" style:parent-style-name="Standard">
      <loext:graphic-properties draw:fill-gradient-name="gradient" draw:fill-hatch-name="hatch"/>
      <style:paragraph-properties fo:margin-top="0.101cm" fo:margin-bottom="0cm" style:contextual-spacing="false" fo:text-align="justify" style:justify-single-word="false" fo:hyphenation-ladder-count="no-limit" fo:hyphenation-keep="auto" loext:hyphenation-keep-type="column"/>
      <style:text-properties style:font-name="Marianne1" fo:font-size="10pt" fo:font-weight="bold" officeooo:rsid="00b28d56" officeooo:paragraph-rsid="07ae7cc6"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376" style:family="paragraph" style:parent-style-name="Standard">
      <loext:graphic-properties draw:fill-gradient-name="gradient" draw:fill-hatch-name="hatch"/>
      <style:paragraph-properties fo:margin-top="0.101cm" fo:margin-bottom="0cm" style:contextual-spacing="false" fo:text-align="justify" style:justify-single-word="false" fo:hyphenation-ladder-count="no-limit" fo:hyphenation-keep="auto" loext:hyphenation-keep-type="column"/>
      <style:text-properties style:font-name="Marianne1" fo:font-size="10pt" fo:font-weight="bold" officeooo:rsid="00c19e59" officeooo:paragraph-rsid="07ae7cc6"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377" style:family="paragraph" style:parent-style-name="Standard">
      <loext:graphic-properties draw:fill-gradient-name="gradient" draw:fill-hatch-name="hatch"/>
      <style:paragraph-properties fo:margin-top="0.101cm" fo:margin-bottom="0cm" style:contextual-spacing="false" fo:text-align="justify" style:justify-single-word="false" fo:hyphenation-ladder-count="no-limit" fo:hyphenation-keep="auto" loext:hyphenation-keep-type="column"/>
      <style:text-properties style:font-name="Marianne2" fo:font-size="10pt" fo:font-weight="normal" officeooo:paragraph-rsid="07ae7cc6" style:font-size-asian="10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378" style:family="paragraph" style:parent-style-name="Standard">
      <loext:graphic-properties draw:fill-gradient-name="gradient" draw:fill-hatch-name="hatch"/>
      <style:paragraph-properties fo:margin-top="0cm" fo:margin-bottom="0cm" style:contextual-spacing="false" fo:text-align="justify" style:justify-single-word="false" fo:hyphenation-ladder-count="no-limit" fo:hyphenation-keep="auto" loext:hyphenation-keep-type="column"/>
      <style:text-properties style:font-name="Marianne1" fo:font-size="10pt" fo:font-weight="bold" officeooo:rsid="00c5a0cb" officeooo:paragraph-rsid="07ae7cc6"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379" style:family="paragraph" style:parent-style-name="Standard">
      <loext:graphic-properties draw:fill-hatch-name="hatch"/>
      <style:paragraph-properties fo:margin-top="0.199cm" fo:margin-bottom="0cm" style:contextual-spacing="false" fo:text-align="justify" style:justify-single-word="false" fo:hyphenation-ladder-count="no-limit" fo:hyphenation-keep="auto" loext:hyphenation-keep-type="column"/>
      <style:text-properties style:font-name="Marianne1" fo:font-size="10pt" fo:font-weight="bold" officeooo:rsid="00c5a0cb" officeooo:paragraph-rsid="07ae7cc6"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380" style:family="paragraph" style:parent-style-name="Standard">
      <loext:graphic-properties draw:fill-gradient-name="gradient" draw:fill-hatch-name="hatch"/>
      <style:paragraph-properties fo:margin-top="0.101cm" fo:margin-bottom="0.101cm" style:contextual-spacing="false" fo:text-align="justify" style:justify-single-word="false" fo:hyphenation-ladder-count="no-limit" fo:hyphenation-keep="auto" loext:hyphenation-keep-type="column"/>
      <style:text-properties officeooo:paragraph-rsid="07ae7cc6" fo:hyphenate="false" fo:hyphenation-remain-char-count="2" fo:hyphenation-push-char-count="2" loext:hyphenation-no-caps="false" loext:hyphenation-no-last-word="false" loext:hyphenation-word-char-count="no-limit" loext:hyphenation-zone="no-limit"/>
    </style:style>
    <style:style style:name="P381" style:family="paragraph" style:parent-style-name="Standard">
      <loext:graphic-properties draw:fill-gradient-name="gradient" draw:fill-hatch-name="hatch"/>
      <style:paragraph-properties fo:margin-left="0.499cm" fo:margin-right="0cm" fo:margin-top="0.199cm" fo:margin-bottom="0.199cm" style:contextual-spacing="false" fo:text-align="justify" style:justify-single-word="false" fo:hyphenation-ladder-count="no-limit" fo:hyphenation-keep="auto" loext:hyphenation-keep-type="column" fo:text-indent="0cm" style:auto-text-indent="false"/>
      <style:text-properties fo:color="#00008b" loext:opacity="100%" style:font-name="Marianne2" fo:font-size="10.5pt" fo:font-weight="bold" officeooo:rsid="02b0ba6f" officeooo:paragraph-rsid="082e3b40"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82" style:family="paragraph" style:parent-style-name="Standard">
      <loext:graphic-properties draw:fill-gradient-name="gradient" draw:fill-hatch-name="hatch"/>
      <style:paragraph-properties fo:margin-top="0cm" fo:margin-bottom="0cm" style:contextual-spacing="false" fo:text-align="justify" style:justify-single-word="false" fo:hyphenation-ladder-count="no-limit" fo:hyphenation-keep="auto" loext:hyphenation-keep-type="column"/>
      <style:text-properties style:font-name="Marianne2" fo:font-size="10pt" officeooo:rsid="02d69270" officeooo:paragraph-rsid="07936e4e"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383" style:family="paragraph" style:parent-style-name="Standard">
      <loext:graphic-properties draw:fill-gradient-name="gradient" draw:fill-hatch-name="hatch"/>
      <style:paragraph-properties fo:margin-top="0.101cm" fo:margin-bottom="0.101cm" style:contextual-spacing="false" fo:text-align="justify" style:justify-single-word="false" fo:hyphenation-ladder-count="no-limit" fo:hyphenation-keep="auto" loext:hyphenation-keep-type="column"/>
      <style:text-properties style:font-name="Marianne2" fo:font-size="10pt" officeooo:rsid="039ddbf8" officeooo:paragraph-rsid="07936e4e"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384"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hyphenation-ladder-count="no-limit" fo:hyphenation-keep="auto" loext:hyphenation-keep-type="column" fo:text-indent="0cm" style:auto-text-indent="false"/>
      <style:text-properties fo:color="#000000" loext:opacity="100%" style:font-name="Marianne2" fo:font-size="10pt" fo:font-weight="normal" officeooo:rsid="0682b101" officeooo:paragraph-rsid="07ae7cc6" fo:background-color="transparent" style:font-size-asian="10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385" style:family="paragraph" style:parent-style-name="Standard">
      <loext:graphic-properties draw:fill="none" draw:fill-color="#e0ffff" draw:fill-gradient-name="gradient" draw:fill-hatch-name="hatch"/>
      <style:paragraph-properties fo:text-align="center" style:justify-single-word="false" fo:break-before="auto" fo:break-after="auto" fo:background-color="transparent"/>
      <style:text-properties fo:color="#ffffff" loext:opacity="100%" style:text-outline="false" style:text-line-through-style="none" style:text-line-through-type="none" style:font-name="Marianne1" fo:font-size="13pt" fo:font-style="normal" fo:text-shadow="none" style:text-underline-style="none" fo:font-weight="bold" officeooo:rsid="07936e4e" officeooo:paragraph-rsid="07937c46" fo:background-color="transparent" style:font-size-asian="13pt" style:font-style-asian="normal" style:font-weight-asian="bold" style:font-size-complex="13pt" style:text-emphasize="none"/>
    </style:style>
    <style:style style:name="P386" style:family="paragraph" style:parent-style-name="Standard">
      <loext:graphic-properties draw:fill-gradient-name="gradient" draw:fill-hatch-name="hatch"/>
      <style:paragraph-properties fo:margin-left="0.499cm" fo:margin-right="0cm" fo:margin-top="0.101cm" fo:margin-bottom="0.199cm" style:contextual-spacing="false" fo:text-align="justify" style:justify-single-word="false" fo:hyphenation-ladder-count="no-limit" fo:hyphenation-keep="auto" loext:hyphenation-keep-type="column" fo:text-indent="0cm" style:auto-text-indent="false"/>
      <style:text-properties officeooo:paragraph-rsid="07937c46" fo:hyphenate="false" fo:hyphenation-remain-char-count="2" fo:hyphenation-push-char-count="2" loext:hyphenation-no-caps="false" loext:hyphenation-no-last-word="false" loext:hyphenation-word-char-count="no-limit" loext:hyphenation-zone="no-limit"/>
    </style:style>
    <style:style style:name="P387" style:family="paragraph" style:parent-style-name="Standard">
      <loext:graphic-properties draw:fill-gradient-name="gradient" draw:fill-hatch-name="hatch"/>
      <style:paragraph-properties fo:text-align="justify" style:justify-single-word="false" fo:hyphenation-ladder-count="no-limit" fo:hyphenation-keep="auto" loext:hyphenation-keep-type="column"/>
      <style:text-properties style:font-name="Marianne1" fo:font-size="10pt" fo:font-weight="normal" officeooo:rsid="00b28d56" officeooo:paragraph-rsid="07937c46" fo:background-color="transparent" style:font-size-asian="10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388" style:family="paragraph" style:parent-style-name="Standard">
      <loext:graphic-properties draw:fill-gradient-name="gradient" draw:fill-hatch-name="hatch"/>
      <style:paragraph-properties fo:margin-top="0.199cm" fo:margin-bottom="0cm" style:contextual-spacing="false" fo:text-align="justify" style:justify-single-word="false" fo:hyphenation-ladder-count="no-limit" fo:hyphenation-keep="auto" loext:hyphenation-keep-type="column"/>
      <style:text-properties style:font-name="Marianne1" fo:font-size="10pt" fo:font-weight="normal" officeooo:rsid="00b28d56" officeooo:paragraph-rsid="07937c46" fo:background-color="transparent" style:font-size-asian="10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389" style:family="paragraph" style:parent-style-name="Standard">
      <loext:graphic-properties draw:fill-gradient-name="gradient" draw:fill-hatch-name="hatch"/>
      <style:paragraph-properties fo:margin-top="0.199cm" fo:margin-bottom="0cm" style:contextual-spacing="false" fo:text-align="justify" style:justify-single-word="false" fo:hyphenation-ladder-count="no-limit" fo:hyphenation-keep="auto" loext:hyphenation-keep-type="column"/>
      <style:text-properties style:font-name="Marianne1" fo:font-size="10pt" fo:font-weight="bold" officeooo:rsid="00b28d56" officeooo:paragraph-rsid="07937c46"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390" style:family="paragraph" style:parent-style-name="Standard">
      <loext:graphic-properties draw:fill-gradient-name="gradient" draw:fill-hatch-name="hatch"/>
      <style:paragraph-properties fo:margin-left="0.499cm" fo:margin-right="0cm" fo:margin-top="0.101cm" fo:margin-bottom="0.199cm" style:contextual-spacing="false" fo:text-align="justify" style:justify-single-word="false" fo:hyphenation-ladder-count="no-limit" fo:hyphenation-keep="auto" loext:hyphenation-keep-type="column" fo:text-indent="0cm" style:auto-text-indent="false"/>
      <style:text-properties officeooo:paragraph-rsid="07af288c" fo:hyphenate="false" fo:hyphenation-remain-char-count="2" fo:hyphenation-push-char-count="2" loext:hyphenation-no-caps="false" loext:hyphenation-no-last-word="false" loext:hyphenation-word-char-count="no-limit" loext:hyphenation-zone="no-limit"/>
    </style:style>
    <style:style style:name="P391" style:family="paragraph" style:parent-style-name="Standard">
      <loext:graphic-properties draw:fill-gradient-name="gradient" draw:fill-hatch-name="hatch"/>
      <style:paragraph-properties fo:text-align="justify" style:justify-single-word="false" fo:hyphenation-ladder-count="no-limit" fo:hyphenation-keep="auto" loext:hyphenation-keep-type="column"/>
      <style:text-properties style:font-name="Marianne1" fo:font-size="10pt" fo:font-weight="bold" officeooo:rsid="00b8ae60" officeooo:paragraph-rsid="07af288c"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392" style:family="paragraph" style:parent-style-name="Standard">
      <loext:graphic-properties draw:fill-gradient-name="gradient" draw:fill-hatch-name="hatch"/>
      <style:paragraph-properties fo:margin-top="0.199cm" fo:margin-bottom="0cm" style:contextual-spacing="false" fo:text-align="justify" style:justify-single-word="false" fo:hyphenation-ladder-count="no-limit" fo:hyphenation-keep="auto" loext:hyphenation-keep-type="column"/>
      <style:text-properties style:font-name="Marianne1" fo:font-size="10pt" fo:font-weight="normal" officeooo:rsid="00b28d56" officeooo:paragraph-rsid="07af288c" fo:background-color="transparent" style:font-size-asian="10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393" style:family="paragraph" style:parent-style-name="Standard">
      <loext:graphic-properties draw:fill-gradient-name="gradient" draw:fill-hatch-name="hatch"/>
      <style:paragraph-properties fo:margin-left="1cm" fo:margin-right="0cm" fo:margin-top="0.199cm" fo:margin-bottom="0cm" style:contextual-spacing="false" fo:text-align="justify" style:justify-single-word="false" fo:hyphenation-ladder-count="no-limit" fo:hyphenation-keep="auto" loext:hyphenation-keep-type="column" fo:text-indent="0cm" style:auto-text-indent="false"/>
      <style:text-properties fo:color="#00008b" loext:opacity="100%" style:font-name="Marianne1" fo:font-size="10.5pt" fo:font-weight="bold" officeooo:rsid="00b28d56" officeooo:paragraph-rsid="07af288c"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94" style:family="paragraph" style:parent-style-name="Standard">
      <loext:graphic-properties draw:fill-gradient-name="gradient" draw:fill-hatch-name="hatch"/>
      <style:paragraph-properties fo:margin-top="0.101cm" fo:margin-bottom="0cm" style:contextual-spacing="false" fo:text-align="justify" style:justify-single-word="false" fo:hyphenation-ladder-count="no-limit" fo:hyphenation-keep="auto" loext:hyphenation-keep-type="column"/>
      <style:text-properties style:font-name="Marianne1" fo:font-size="10pt" fo:font-weight="normal" officeooo:rsid="00b28d56" officeooo:paragraph-rsid="07af288c" fo:background-color="transparent" style:font-size-asian="10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395" style:family="paragraph" style:parent-style-name="Standard">
      <loext:graphic-properties draw:fill-gradient-name="gradient" draw:fill-hatch-name="hatch"/>
      <style:paragraph-properties fo:margin-top="0cm" fo:margin-bottom="0cm" style:contextual-spacing="false" fo:text-align="justify" style:justify-single-word="false"/>
      <style:text-properties fo:font-size="6pt" officeooo:paragraph-rsid="07937c46" style:font-size-asian="5.25pt" style:font-size-complex="6pt"/>
    </style:style>
    <style:style style:name="P396" style:family="paragraph" style:parent-style-name="Standard">
      <loext:graphic-properties draw:fill-gradient-name="gradient" draw:fill-hatch-name="hatch"/>
      <style:paragraph-properties fo:margin-left="1cm" fo:margin-right="0cm" fo:margin-top="0.199cm" fo:margin-bottom="0cm" style:contextual-spacing="false" fo:text-align="justify" style:justify-single-word="false" fo:hyphenation-ladder-count="no-limit" fo:hyphenation-keep="auto" loext:hyphenation-keep-type="column" fo:text-indent="0cm" style:auto-text-indent="false"/>
      <style:text-properties style:font-name="Marianne1" fo:font-size="10pt" fo:font-weight="bold" officeooo:rsid="00b28d56" officeooo:paragraph-rsid="07937c46"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397" style:family="paragraph" style:parent-style-name="Standard">
      <loext:graphic-properties draw:fill-gradient-name="gradient" draw:fill-hatch-name="hatch"/>
      <style:paragraph-properties fo:margin-left="1cm" fo:margin-right="0cm" fo:margin-top="0cm" fo:margin-bottom="0cm" style:contextual-spacing="false" fo:text-align="justify" style:justify-single-word="false" fo:hyphenation-ladder-count="no-limit" fo:hyphenation-keep="auto" loext:hyphenation-keep-type="column" fo:text-indent="0cm" style:auto-text-indent="false"/>
      <style:text-properties fo:color="#000000" loext:opacity="100%" style:font-name="Marianne1" fo:font-size="8pt" fo:font-weight="normal" officeooo:rsid="00b28d56" officeooo:paragraph-rsid="07937c46" fo:background-color="transparent" style:font-size-asian="7pt" style:font-weight-asian="normal" style:font-size-complex="8pt" style:font-weight-complex="normal" fo:hyphenate="false" fo:hyphenation-remain-char-count="2" fo:hyphenation-push-char-count="2" loext:hyphenation-no-caps="false" loext:hyphenation-no-last-word="false" loext:hyphenation-word-char-count="no-limit" loext:hyphenation-zone="no-limit"/>
    </style:style>
    <style:style style:name="P398" style:family="paragraph" style:parent-style-name="Standard">
      <loext:graphic-properties draw:fill-gradient-name="gradient" draw:fill-hatch-name="hatch"/>
      <style:paragraph-properties fo:margin-left="1cm" fo:margin-right="0cm" fo:margin-top="0.101cm" fo:margin-bottom="0cm" style:contextual-spacing="false" fo:text-align="justify" style:justify-single-word="false" fo:hyphenation-ladder-count="no-limit" fo:hyphenation-keep="auto" loext:hyphenation-keep-type="column" fo:text-indent="0cm" style:auto-text-indent="false"/>
      <style:text-properties style:font-name="Marianne1" fo:font-size="10.5pt" fo:font-weight="normal" officeooo:rsid="00b28d56" officeooo:paragraph-rsid="07937c46"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399" style:family="paragraph" style:parent-style-name="Table_20_Contents">
      <style:text-properties fo:font-size="6pt" style:font-size-asian="5.25pt" style:font-size-complex="6pt"/>
    </style:style>
    <style:style style:name="P400" style:family="paragraph" style:parent-style-name="Standard">
      <loext:graphic-properties draw:fill-gradient-name="gradient" draw:fill-hatch-name="hatch"/>
      <style:paragraph-properties fo:margin-left="0.499cm" fo:margin-right="0cm" fo:margin-top="0.101cm" fo:margin-bottom="0cm" style:contextual-spacing="false" fo:text-align="justify" style:justify-single-word="false" fo:hyphenation-ladder-count="no-limit" fo:hyphenation-keep="auto" loext:hyphenation-keep-type="column" fo:text-indent="0cm" style:auto-text-indent="false"/>
      <style:text-properties fo:font-size="10.5pt" officeooo:paragraph-rsid="0811d1b1"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01" style:family="paragraph" style:parent-style-name="Standard">
      <loext:graphic-properties draw:fill-gradient-name="gradient" draw:fill-hatch-name="hatch"/>
      <style:paragraph-properties fo:margin-top="0.101cm" fo:margin-bottom="0cm" style:contextual-spacing="false" fo:text-align="justify" style:justify-single-word="false" fo:hyphenation-ladder-count="no-limit" fo:hyphenation-keep="auto" loext:hyphenation-keep-type="column"/>
      <style:text-properties fo:color="#000000" loext:opacity="100%" style:font-name="Marianne1" fo:font-size="10pt" fo:font-weight="normal" officeooo:rsid="00b28d56" officeooo:paragraph-rsid="07937c46" fo:background-color="transparent" style:font-size-asian="10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402" style:family="paragraph" style:parent-style-name="Standard" style:master-page-name="First_20_Page">
      <loext:graphic-properties draw:fill="none" draw:fill-gradient-name="gradient" draw:fill-hatch-name="hatch"/>
      <style:paragraph-properties fo:margin-left="1cm" fo:margin-right="0cm" fo:margin-top="0.101cm" fo:margin-bottom="0.101cm" style:contextual-spacing="false" fo:text-align="justify" style:justify-single-word="false" fo:hyphenation-ladder-count="no-limit" fo:hyphenation-keep="auto" loext:hyphenation-keep-type="column" fo:text-indent="0cm" style:auto-text-indent="false" style:page-number="auto" fo:background-color="transparent"/>
      <style:text-properties fo:color="#00008b" loext:opacity="100%" style:font-name="Marianne2" fo:font-size="11pt" fo:font-weight="bold" officeooo:rsid="03d57219" officeooo:paragraph-rsid="07937c46" fo:background-color="transparent" style:font-size-asian="11pt" style:font-weight-asian="bold" style:font-size-complex="11pt" style:font-weight-complex="bold" fo:hyphenate="false" fo:hyphenation-remain-char-count="2" fo:hyphenation-push-char-count="2" loext:hyphenation-no-caps="false" loext:hyphenation-no-last-word="false" loext:hyphenation-word-char-count="no-limit" loext:hyphenation-zone="no-limit"/>
    </style:style>
    <style:style style:name="P403" style:family="paragraph" style:parent-style-name="Standard">
      <loext:graphic-properties draw:fill="none" draw:fill-hatch-name="hatch"/>
      <style:paragraph-properties fo:margin-left="0cm" fo:margin-right="0cm" fo:margin-top="0cm" fo:margin-bottom="0.101cm" style:contextual-spacing="false" fo:text-align="justify" style:justify-single-word="false" fo:hyphenation-ladder-count="no-limit" fo:hyphenation-keep="auto" loext:hyphenation-keep-type="column" fo:text-indent="0cm" style:auto-text-indent="false" fo:background-color="transparent"/>
      <style:text-properties fo:color="#000000" loext:opacity="100%" style:font-name="Marianne2" fo:font-size="10pt" fo:font-weight="normal" officeooo:rsid="03d952e6" officeooo:paragraph-rsid="07937c46" fo:background-color="transparent" style:font-size-asian="8.75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404" style:family="paragraph" style:parent-style-name="Standard">
      <loext:graphic-properties draw:fill="none" draw:fill-hatch-name="hatch"/>
      <style:paragraph-properties fo:margin-left="1cm" fo:margin-right="0cm" fo:margin-top="0cm" fo:margin-bottom="0.101cm" style:contextual-spacing="false" fo:text-align="justify" style:justify-single-word="false" fo:hyphenation-ladder-count="no-limit" fo:hyphenation-keep="auto" loext:hyphenation-keep-type="column" fo:text-indent="0cm" style:auto-text-indent="false" fo:background-color="transparent"/>
      <style:text-properties officeooo:paragraph-rsid="07937c46" fo:background-color="transparent" fo:hyphenate="false" fo:hyphenation-remain-char-count="2" fo:hyphenation-push-char-count="2" loext:hyphenation-no-caps="false" loext:hyphenation-no-last-word="false" loext:hyphenation-word-char-count="no-limit" loext:hyphenation-zone="no-limit"/>
    </style:style>
    <style:style style:name="P405" style:family="paragraph" style:parent-style-name="Standard">
      <loext:graphic-properties draw:fill="none" draw:fill-hatch-name="hatch"/>
      <style:paragraph-properties fo:margin-left="1cm" fo:margin-right="0cm" fo:margin-top="0cm" fo:margin-bottom="0cm" style:contextual-spacing="false" fo:text-align="justify" style:justify-single-word="false" fo:hyphenation-ladder-count="no-limit" fo:hyphenation-keep="auto" loext:hyphenation-keep-type="column" fo:text-indent="0cm" style:auto-text-indent="false" fo:background-color="transparent"/>
      <style:text-properties officeooo:paragraph-rsid="07937c46" fo:background-color="transparent" fo:hyphenate="false" fo:hyphenation-remain-char-count="2" fo:hyphenation-push-char-count="2" loext:hyphenation-no-caps="false" loext:hyphenation-no-last-word="false" loext:hyphenation-word-char-count="no-limit" loext:hyphenation-zone="no-limit"/>
    </style:style>
    <style:style style:name="P406" style:family="paragraph" style:parent-style-name="Standard">
      <loext:graphic-properties draw:fill="none" draw:fill-hatch-name="hatch"/>
      <style:paragraph-properties fo:margin-left="1.499cm" fo:margin-right="0cm" fo:margin-top="0.199cm" fo:margin-bottom="0.101cm" style:contextual-spacing="false" fo:text-align="justify" style:justify-single-word="false" fo:hyphenation-ladder-count="no-limit" fo:hyphenation-keep="auto" loext:hyphenation-keep-type="column" fo:text-indent="0cm" style:auto-text-indent="false" fo:background-color="transparent"/>
      <style:text-properties fo:color="#00008b" loext:opacity="100%" style:font-name="Marianne2" fo:font-size="10.5pt" fo:font-weight="bold" officeooo:rsid="03dbaae0" officeooo:paragraph-rsid="07937c46"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07" style:family="paragraph" style:parent-style-name="Standard">
      <loext:graphic-properties draw:fill="none" draw:fill-hatch-name="hatch"/>
      <style:paragraph-properties fo:margin-left="0cm" fo:margin-right="0cm" fo:margin-top="0cm" fo:margin-bottom="0cm" style:contextual-spacing="false" fo:text-align="justify" style:justify-single-word="false" fo:hyphenation-ladder-count="no-limit" fo:hyphenation-keep="auto" loext:hyphenation-keep-type="column" fo:text-indent="0cm" style:auto-text-indent="false" fo:background-color="transparent"/>
      <style:text-properties fo:color="#00008b" loext:opacity="100%" style:font-name="Marianne2" fo:font-size="10.5pt" fo:font-weight="bold" officeooo:rsid="03d57219" officeooo:paragraph-rsid="07937c46"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08" style:family="paragraph" style:parent-style-name="Standard">
      <loext:graphic-properties draw:fill="none" draw:fill-hatch-name="hatch"/>
      <style:paragraph-properties fo:margin-left="1cm" fo:margin-right="0cm" fo:margin-top="0.4cm" fo:margin-bottom="0.199cm" style:contextual-spacing="false" fo:text-align="justify" style:justify-single-word="false" fo:hyphenation-ladder-count="no-limit" fo:hyphenation-keep="auto" loext:hyphenation-keep-type="column" fo:text-indent="0cm" style:auto-text-indent="false" fo:background-color="transparent"/>
      <style:text-properties fo:color="#000000" loext:opacity="100%" style:font-name="Marianne1" fo:font-size="10pt" fo:font-weight="bold" officeooo:rsid="00b28d56" officeooo:paragraph-rsid="07937c46"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409" style:family="paragraph" style:parent-style-name="Standard">
      <loext:graphic-properties draw:fill="none" draw:fill-color="#e0ffff"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reak-before="auto" fo:break-after="auto" fo:background-color="transparent"/>
      <style:text-properties fo:color="#ffffff" loext:opacity="100%" style:text-outline="false" style:text-line-through-style="none" style:text-line-through-type="none" style:text-position="0% 100%" style:font-name="Marianne1" fo:font-size="13pt" fo:font-style="normal" fo:text-shadow="none" style:text-underline-style="none" fo:font-weight="bold" officeooo:rsid="00ce1988" officeooo:paragraph-rsid="082e3b40" fo:background-color="transparent" style:font-size-asian="13pt" style:font-style-asian="normal" style:font-weight-asian="bold" style:font-size-complex="13pt"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410" style:family="paragraph" style:parent-style-name="Standard">
      <loext:graphic-properties draw:fill-hatch-name="hatch"/>
      <style:paragraph-properties fo:margin-top="0.199cm" fo:margin-bottom="0cm" style:contextual-spacing="false" fo:text-align="justify" style:justify-single-word="false" fo:break-before="auto" fo:break-after="auto"/>
      <style:text-properties style:font-name="Marianne1" fo:font-size="10pt" fo:font-weight="normal" officeooo:rsid="0209d6a7" officeooo:paragraph-rsid="02d192e1" style:font-size-asian="10pt" style:font-weight-asian="normal" style:font-size-complex="10pt" style:font-weight-complex="normal"/>
    </style:style>
    <style:style style:name="P411" style:family="paragraph" style:parent-style-name="Standard">
      <loext:graphic-properties draw:fill-gradient-name="gradient" draw:fill-hatch-name="hatch"/>
      <style:paragraph-properties fo:margin-left="0.499cm" fo:margin-right="0cm" fo:margin-top="0.199cm" fo:margin-bottom="0cm" style:contextual-spacing="false" fo:text-align="justify" style:justify-single-word="false" fo:text-indent="0cm" style:auto-text-indent="false"/>
      <style:text-properties style:font-name="Marianne1" fo:font-size="10pt" officeooo:paragraph-rsid="046cebc4" style:font-size-asian="10pt" style:font-size-complex="10pt"/>
    </style:style>
    <style:style style:name="P412" style:family="paragraph" style:parent-style-name="Standard">
      <loext:graphic-properties draw:fill="none" draw:fill-color="#e0ffff" draw:fill-gradient-name="gradient" draw:fill-hatch-name="hatch"/>
      <style:paragraph-properties fo:margin-left="0.499cm" fo:margin-right="0cm" fo:margin-top="0.199cm" fo:margin-bottom="0.199cm" style:contextual-spacing="false" fo:text-align="justify"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font-name="Marianne1" fo:font-size="10pt" fo:font-style="normal" fo:text-shadow="none" style:text-underline-style="none" fo:font-weight="bold" officeooo:rsid="00dd2d87" officeooo:paragraph-rsid="082e3b40" fo:background-color="transparent" style:font-size-asian="10pt" style:font-style-asian="normal" style:font-weight-asian="bold" style:font-size-complex="10pt"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413" style:family="paragraph" style:parent-style-name="Standard">
      <style:paragraph-properties fo:text-align="center" style:justify-single-word="false">
        <style:tab-stops/>
      </style:paragraph-properties>
      <style:text-properties style:font-name="Marianne1" fo:font-size="9.5pt" fo:font-weight="bold" officeooo:paragraph-rsid="02d192e1" style:font-size-asian="9.5pt" style:font-weight-asian="bold" style:font-size-complex="9.5pt"/>
    </style:style>
    <style:style style:name="P414" style:family="paragraph" style:parent-style-name="Standard">
      <style:paragraph-properties fo:text-align="justify" style:justify-single-word="false">
        <style:tab-stops/>
      </style:paragraph-properties>
      <style:text-properties fo:color="#00008b" loext:opacity="100%" style:font-name="Marianne1" fo:font-size="9.5pt" fo:font-weight="bold" officeooo:paragraph-rsid="02d192e1" style:font-size-asian="9.5pt" style:font-weight-asian="bold" style:font-size-complex="9.5pt"/>
    </style:style>
    <style:style style:name="P415" style:family="paragraph" style:parent-style-name="Standard">
      <loext:graphic-properties draw:fill-gradient-name="gradient" draw:fill-hatch-name="hatch"/>
      <style:paragraph-properties fo:text-align="justify" style:justify-single-word="false">
        <style:tab-stops/>
      </style:paragraph-properties>
      <style:text-properties style:font-name="Marianne1" fo:font-size="9.5pt" officeooo:paragraph-rsid="02d192e1" style:font-size-asian="9.5pt" style:font-size-complex="9.5pt"/>
    </style:style>
    <style:style style:name="P416" style:family="paragraph" style:parent-style-name="Standard">
      <loext:graphic-properties draw:fill-hatch-name="hatch"/>
      <style:paragraph-properties fo:margin-left="0.499cm" fo:margin-right="0cm" fo:margin-top="0.3cm" fo:margin-bottom="0cm" style:contextual-spacing="false" fo:text-align="justify" style:justify-single-word="false" fo:text-indent="0cm" style:auto-text-indent="false"/>
      <style:text-properties officeooo:paragraph-rsid="082e3b40"/>
    </style:style>
    <style:style style:name="P417" style:family="paragraph" style:parent-style-name="Standard">
      <loext:graphic-properties draw:fill-gradient-name="gradient" draw:fill-hatch-name="hatch"/>
      <style:paragraph-properties fo:margin-top="0.101cm" fo:margin-bottom="0cm" style:contextual-spacing="false" fo:text-align="justify" style:justify-single-word="false"/>
      <style:text-properties style:font-name="Marianne1" fo:font-size="10pt" officeooo:paragraph-rsid="02d192e1" fo:background-color="transparent" style:font-size-asian="10pt" style:font-size-complex="10pt"/>
    </style:style>
    <style:style style:name="P418" style:family="paragraph" style:parent-style-name="Standard">
      <loext:graphic-properties draw:fill="none" draw:fill-color="#00008b" draw:fill-hatch-name="hatch"/>
      <style:paragraph-properties fo:margin-left="0.499cm" fo:margin-right="0cm" fo:margin-top="0.3cm" fo:margin-bottom="0cm" style:contextual-spacing="false" fo:text-align="justify" style:justify-single-word="false" fo:hyphenation-ladder-count="no-limit" fo:hyphenation-keep="auto" loext:hyphenation-keep-type="column" fo:text-indent="0cm" style:auto-text-indent="false" fo:background-color="transparent">
        <style:tab-stops/>
      </style:paragraph-properties>
      <style:text-properties fo:color="#00008b" loext:opacity="100%" style:text-outline="false" style:text-line-through-style="none" style:text-line-through-type="none" style:font-name="Marianne1" fo:font-size="10pt" fo:font-style="normal" fo:text-shadow="none" style:text-underline-style="none" fo:font-weight="bold" officeooo:rsid="00dd2d87" officeooo:paragraph-rsid="082e3b40" fo:background-color="transparent" style:font-size-asian="10pt" style:font-style-asian="normal" style:font-weight-asian="bold" style:font-size-complex="10pt"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419" style:family="paragraph" style:parent-style-name="Standard">
      <style:paragraph-properties fo:text-align="center" style:justify-single-word="false">
        <style:tab-stops/>
      </style:paragraph-properties>
      <style:text-properties style:font-name="Marianne1" fo:font-size="9.5pt" fo:font-weight="bold" officeooo:paragraph-rsid="07bad12f" style:font-size-asian="9.5pt" style:font-weight-asian="bold" style:font-size-complex="9.5pt"/>
    </style:style>
    <style:style style:name="P420" style:family="paragraph" style:parent-style-name="Standard">
      <loext:graphic-properties draw:fill-gradient-name="gradient" draw:fill-hatch-name="hatch"/>
      <style:paragraph-properties fo:margin-left="0.101cm" fo:margin-right="0cm" fo:text-align="justify" style:justify-single-word="false" fo:text-indent="0cm" style:auto-text-indent="false">
        <style:tab-stops/>
      </style:paragraph-properties>
      <style:text-properties fo:color="#00008b" loext:opacity="100%" style:font-name="Marianne1" fo:font-size="9.5pt" fo:font-weight="bold" officeooo:paragraph-rsid="07bad12f" style:font-size-asian="9.5pt" style:font-weight-asian="bold" style:font-size-complex="9.5pt"/>
    </style:style>
    <style:style style:name="P421" style:family="paragraph" style:parent-style-name="Standard">
      <loext:graphic-properties draw:fill-gradient-name="gradient" draw:fill-hatch-name="hatch"/>
      <style:paragraph-properties fo:margin-left="0cm" fo:margin-right="0cm" fo:text-align="justify" style:justify-single-word="false" fo:text-indent="0cm" style:auto-text-indent="false">
        <style:tab-stops/>
      </style:paragraph-properties>
      <style:text-properties fo:color="#00008b" loext:opacity="100%" style:font-name="Marianne1" fo:font-size="9.5pt" fo:font-weight="bold" officeooo:paragraph-rsid="07bad12f" style:font-size-asian="9.5pt" style:font-weight-asian="bold" style:font-size-complex="9.5pt"/>
    </style:style>
    <style:style style:name="P422" style:family="paragraph" style:parent-style-name="Table_20_Contents">
      <loext:graphic-properties draw:fill-gradient-name="gradient" draw:fill-hatch-name="hatch"/>
      <style:paragraph-properties fo:margin-left="0.101cm" fo:margin-right="0.101cm" fo:margin-top="0.101cm" fo:margin-bottom="0.101cm" style:contextual-spacing="false" fo:text-align="justify" style:justify-single-word="false" fo:text-indent="0cm" style:auto-text-indent="false"/>
      <style:text-properties style:font-name="Marianne1" fo:font-size="9pt" officeooo:paragraph-rsid="07bad12f" style:font-size-asian="9pt" style:font-size-complex="9pt"/>
    </style:style>
    <style:style style:name="P423" style:family="paragraph" style:parent-style-name="Standard">
      <loext:graphic-properties draw:fill-gradient-name="gradient" draw:fill-hatch-name="hatch"/>
      <style:paragraph-properties fo:margin-left="0.101cm" fo:margin-right="0.101cm" fo:margin-top="0.101cm" fo:margin-bottom="0.101cm" style:contextual-spacing="false" fo:text-align="justify" style:justify-single-word="false" fo:text-indent="0cm" style:auto-text-indent="false">
        <style:tab-stops/>
      </style:paragraph-properties>
      <style:text-properties style:font-name="Marianne1" fo:font-size="9pt" officeooo:paragraph-rsid="07bad12f" style:font-size-asian="9pt" style:font-size-complex="9pt"/>
    </style:style>
    <style:style style:name="P424" style:family="paragraph" style:parent-style-name="Standard">
      <loext:graphic-properties draw:fill-gradient-name="gradient" draw:fill-hatch-name="hatch"/>
      <style:paragraph-properties fo:margin-left="0.101cm" fo:margin-right="0.101cm" fo:text-align="justify" style:justify-single-word="false" fo:hyphenation-ladder-count="no-limit" fo:hyphenation-keep="auto" loext:hyphenation-keep-type="column" fo:text-indent="0cm" style:auto-text-indent="false">
        <style:tab-stops/>
      </style:paragraph-properties>
      <style:text-properties style:font-name="Marianne1" fo:font-size="9pt" officeooo:paragraph-rsid="07bad12f" style:font-size-asian="9pt" style:font-size-complex="9pt" fo:hyphenate="false" fo:hyphenation-remain-char-count="2" fo:hyphenation-push-char-count="2" loext:hyphenation-no-caps="false" loext:hyphenation-no-last-word="false" loext:hyphenation-word-char-count="no-limit" loext:hyphenation-zone="no-limit"/>
    </style:style>
    <style:style style:name="P425" style:family="paragraph" style:parent-style-name="Standard">
      <loext:graphic-properties draw:fill-gradient-name="gradient" draw:fill-hatch-name="hatch"/>
      <style:text-properties fo:font-size="6pt" officeooo:paragraph-rsid="07bad12f" style:font-size-asian="5.25pt" style:font-size-complex="6pt"/>
    </style:style>
    <style:style style:name="P426" style:family="paragraph" style:parent-style-name="Standard">
      <loext:graphic-properties draw:fill="none" draw:fill-color="#00008b" draw:fill-gradient-name="gradient" draw:fill-hatch-name="hatch"/>
      <style:paragraph-properties fo:margin-left="0.499cm" fo:margin-right="0cm" fo:margin-top="0.101cm" fo:margin-bottom="0.199cm" style:contextual-spacing="false" fo:text-align="justify" style:justify-single-word="false" fo:hyphenation-ladder-count="no-limit" fo:hyphenation-keep="auto" loext:hyphenation-keep-type="column" fo:text-indent="0cm" style:auto-text-indent="false" fo:background-color="transparent"/>
      <style:text-properties fo:font-size="10pt" officeooo:paragraph-rsid="046cebc4"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427" style:family="paragraph" style:parent-style-name="Standard">
      <loext:graphic-properties draw:fill-gradient-name="gradient" draw:fill-hatch-name="hatch"/>
      <style:paragraph-properties fo:margin-left="0.499cm" fo:margin-right="0cm" fo:margin-top="0cm" fo:margin-bottom="0cm" style:contextual-spacing="false" fo:text-align="justify" style:justify-single-word="false" fo:text-indent="0cm" style:auto-text-indent="false">
        <style:tab-stops>
          <style:tab-stop style:position="7.038cm"/>
        </style:tab-stops>
      </style:paragraph-properties>
      <style:text-properties style:font-name="Marianne1" fo:font-size="10pt" fo:font-weight="bold" officeooo:paragraph-rsid="082e3b40" style:font-size-asian="10pt" style:font-weight-asian="bold" style:font-size-complex="10pt"/>
    </style:style>
    <style:style style:name="P428" style:family="paragraph" style:parent-style-name="Standard">
      <loext:graphic-properties draw:fill="none" draw:fill-color="#00008b" draw:fill-gradient-name="gradient" draw:fill-hatch-name="hatch"/>
      <style:paragraph-properties fo:margin-left="1cm" fo:margin-right="0cm" fo:margin-top="0.101cm" fo:margin-bottom="0cm" style:contextual-spacing="false" fo:text-align="justify" style:justify-single-word="false" fo:hyphenation-ladder-count="no-limit" fo:hyphenation-keep="auto" loext:hyphenation-keep-type="column" fo:text-indent="0cm" style:auto-text-indent="false" fo:background-color="transparent"/>
      <style:text-properties style:font-name="Marianne2" fo:font-size="10pt" officeooo:paragraph-rsid="06fec217"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429" style:family="paragraph" style:parent-style-name="Standard">
      <loext:graphic-properties draw:fill="none" draw:fill-color="#e0ffff"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reak-before="auto" fo:break-after="auto" fo:background-color="transparent"/>
      <style:text-properties fo:color="#ffffff" loext:opacity="100%" style:text-outline="false" style:text-line-through-style="none" style:text-line-through-type="none" style:text-position="0% 100%" style:font-name="Marianne1" fo:font-size="13pt" fo:font-style="normal" fo:text-shadow="none" style:text-underline-style="none" fo:font-weight="bold" officeooo:rsid="00ce1988" officeooo:paragraph-rsid="0727be41" fo:background-color="transparent" style:font-size-asian="13pt" style:font-style-asian="normal" style:font-weight-asian="bold" style:font-size-complex="13pt"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430" style:family="paragraph" style:parent-style-name="Standard">
      <loext:graphic-properties draw:fill-gradient-name="gradient" draw:fill-hatch-name="hatch"/>
      <style:paragraph-properties fo:margin-left="0.499cm" fo:margin-right="0cm" fo:margin-top="0.101cm" fo:margin-bottom="0cm" style:contextual-spacing="false" fo:text-align="justify" style:justify-single-word="false" fo:hyphenation-ladder-count="no-limit" fo:hyphenation-keep="auto" loext:hyphenation-keep-type="column" fo:text-indent="0cm" style:auto-text-indent="false" fo:break-before="auto" fo:break-after="auto"/>
      <style:text-properties fo:color="#00008b" loext:opacity="100%" style:font-name="Marianne1" fo:font-size="11pt" officeooo:rsid="0059a181" officeooo:paragraph-rsid="06e72c5b" fo:background-color="transparen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431" style:family="paragraph" style:parent-style-name="Standard">
      <loext:graphic-properties draw:fill-gradient-name="gradient" draw:fill-hatch-name="hatch"/>
      <style:paragraph-properties fo:margin-top="0.101cm" fo:margin-bottom="0cm" style:contextual-spacing="false" fo:text-align="justify" style:justify-single-word="false" fo:hyphenation-ladder-count="no-limit" fo:hyphenation-keep="auto" loext:hyphenation-keep-type="column"/>
      <style:text-properties style:font-name="Marianne1" fo:font-size="10pt" officeooo:rsid="0059a181" officeooo:paragraph-rsid="06e72c5b"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432" style:family="paragraph" style:parent-style-name="Standard">
      <loext:graphic-properties draw:fill="none" draw:fill-color="#00008b" draw:fill-gradient-name="gradient" draw:fill-hatch-name="hatch"/>
      <style:paragraph-properties fo:margin-left="0cm" fo:margin-right="0cm" fo:margin-top="0.101cm" fo:margin-bottom="0cm" style:contextual-spacing="false" fo:text-align="justify" style:justify-single-word="false" fo:hyphenation-ladder-count="no-limit" fo:hyphenation-keep="auto" loext:hyphenation-keep-type="column" fo:text-indent="0cm" style:auto-text-indent="false" fo:background-color="transparent"/>
      <style:text-properties style:font-name="Marianne1" fo:font-size="10pt" officeooo:rsid="01c1f135" officeooo:paragraph-rsid="06e72c5b"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433" style:family="paragraph" style:parent-style-name="Standard">
      <loext:graphic-properties draw:fill-gradient-name="gradient" draw:fill-hatch-name="hatch"/>
      <style:paragraph-properties fo:margin-top="0.101cm" fo:margin-bottom="0cm" style:contextual-spacing="false" fo:text-align="justify" style:justify-single-word="false" fo:hyphenation-ladder-count="no-limit" fo:hyphenation-keep="auto" loext:hyphenation-keep-type="column" fo:break-before="auto" fo:break-after="auto"/>
      <style:text-properties style:font-name="Marianne1" fo:font-size="10pt" officeooo:rsid="01c33da7" officeooo:paragraph-rsid="07bad12f"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434" style:family="paragraph" style:parent-style-name="Standard">
      <loext:graphic-properties draw:fill-gradient-name="gradient" draw:fill-hatch-name="hatch"/>
      <style:paragraph-properties fo:margin-left="0.499cm" fo:margin-right="0cm" fo:margin-top="0.101cm" fo:margin-bottom="0cm" style:contextual-spacing="false" fo:text-align="justify" style:justify-single-word="false" fo:hyphenation-ladder-count="no-limit" fo:hyphenation-keep="auto" loext:hyphenation-keep-type="column" fo:text-indent="0cm" style:auto-text-indent="false"/>
      <style:text-properties fo:color="#000000" loext:opacity="100%" style:font-name="Marianne1" fo:font-size="10pt" officeooo:rsid="01c33da7" officeooo:paragraph-rsid="07bad12f"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435" style:family="paragraph" style:parent-style-name="Standard">
      <loext:graphic-properties draw:fill-gradient-name="gradient" draw:fill-hatch-name="hatch"/>
      <style:paragraph-properties fo:margin-left="0.499cm" fo:margin-right="0cm" fo:margin-top="0.199cm" fo:margin-bottom="0cm" style:contextual-spacing="false" fo:text-align="justify" style:justify-single-word="false" fo:hyphenation-ladder-count="no-limit" fo:hyphenation-keep="auto" loext:hyphenation-keep-type="column" fo:text-indent="0cm" style:auto-text-indent="false"/>
      <style:text-properties style:font-name="Marianne1" fo:font-size="10pt" officeooo:rsid="01c33da7" officeooo:paragraph-rsid="07bad12f"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436" style:family="paragraph" style:parent-style-name="Standard">
      <loext:graphic-properties draw:fill-gradient-name="gradient" draw:fill-hatch-name="hatch"/>
      <style:paragraph-properties fo:margin-left="0cm" fo:margin-right="0cm" fo:margin-top="0.199cm" fo:margin-bottom="0cm" style:contextual-spacing="false" fo:text-align="justify" style:justify-single-word="false" fo:hyphenation-ladder-count="no-limit" fo:hyphenation-keep="auto" loext:hyphenation-keep-type="column" fo:text-indent="0cm" style:auto-text-indent="false"/>
      <style:text-properties style:font-name="Marianne1" fo:font-size="10pt" officeooo:rsid="01c33da7" officeooo:paragraph-rsid="07bad12f"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437" style:family="paragraph" style:parent-style-name="Standard">
      <loext:graphic-properties draw:fill="none" draw:fill-color="#e0ffff"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reak-before="auto" fo:break-after="auto" fo:background-color="transparent"/>
      <style:text-properties fo:color="#ffffff" loext:opacity="100%" style:text-outline="false" style:text-line-through-style="none" style:text-line-through-type="none" style:text-position="0% 100%" style:font-name="Marianne1" fo:font-size="13pt" fo:font-style="normal" fo:text-shadow="none" style:text-underline-style="none" fo:font-weight="bold" officeooo:rsid="00ce1988" officeooo:paragraph-rsid="07bc33f2" fo:background-color="transparent" style:font-size-asian="13pt" style:font-style-asian="normal" style:font-weight-asian="bold" style:font-size-complex="13pt"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438" style:family="paragraph" style:parent-style-name="Standard">
      <loext:graphic-properties draw:fill="none" draw:fill-gradient-name="gradient" draw:fill-hatch-name="hatch"/>
      <style:paragraph-properties fo:margin-left="0cm" fo:margin-right="0cm" fo:margin-top="0cm" fo:margin-bottom="0.101cm" style:contextual-spacing="false" fo:text-align="justify" style:justify-single-word="false" fo:hyphenation-ladder-count="no-limit" fo:hyphenation-keep="auto" loext:hyphenation-keep-type="column" fo:text-indent="0cm" style:auto-text-indent="false" fo:break-before="auto" fo:break-after="auto" fo:background-color="transparent"/>
      <style:text-properties fo:color="#000000" loext:opacity="100%" style:font-name="Marianne2" fo:font-size="10pt" officeooo:rsid="032744e6" officeooo:paragraph-rsid="041a4193" fo:background-color="transparent" style:font-size-asian="8.75pt" style:font-size-complex="10pt" fo:hyphenate="false" fo:hyphenation-remain-char-count="2" fo:hyphenation-push-char-count="2" loext:hyphenation-no-caps="false" loext:hyphenation-no-last-word="false" loext:hyphenation-word-char-count="no-limit" loext:hyphenation-zone="no-limit"/>
    </style:style>
    <style:style style:name="P439" style:family="paragraph" style:parent-style-name="Standard">
      <loext:graphic-properties draw:fill-gradient-name="gradient" draw:fill-hatch-name="hatch"/>
      <style:paragraph-properties fo:margin-top="0cm" fo:margin-bottom="0.499cm" style:contextual-spacing="false" fo:text-align="justify" style:justify-single-word="false" fo:hyphenation-ladder-count="no-limit" fo:hyphenation-keep="auto" loext:hyphenation-keep-type="column"/>
      <style:text-properties style:font-name="Marianne1" fo:font-size="10pt" officeooo:paragraph-rsid="03c24ad2"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440" style:family="paragraph">
      <loext:graphic-properties draw:fill="none" draw:fill-color="#ffffff"/>
      <style:paragraph-properties fo:text-align="justify"/>
      <style:text-properties fo:color="#00008b" loext:opacity="100%"/>
    </style:style>
    <style:style style:name="P441" style:family="paragraph" style:parent-style-name="Standard">
      <loext:graphic-properties draw:fill-hatch-name="hatch"/>
      <style:paragraph-properties fo:margin-top="0cm" fo:margin-bottom="0cm" style:contextual-spacing="false" fo:text-align="center" style:justify-single-word="false">
        <style:tab-stops>
          <style:tab-stop style:position="7.17cm"/>
        </style:tab-stops>
      </style:paragraph-properties>
      <style:text-properties fo:font-size="9pt" officeooo:paragraph-rsid="076352ee" style:font-size-asian="9pt" style:font-size-complex="9pt"/>
    </style:style>
    <style:style style:name="P442" style:family="paragraph" style:parent-style-name="Standard">
      <loext:graphic-properties draw:fill-hatch-name="hatch"/>
      <style:paragraph-properties fo:margin-top="0cm" fo:margin-bottom="0cm" style:contextual-spacing="false" fo:text-align="center" style:justify-single-word="false">
        <style:tab-stops>
          <style:tab-stop style:position="7.17cm"/>
        </style:tab-stops>
      </style:paragraph-properties>
      <style:text-properties style:text-outline="false" style:text-line-through-style="none" style:text-line-through-type="none" style:font-name="Marianne1" fo:font-size="9pt" fo:font-style="normal" fo:text-shadow="none" style:text-underline-style="none" fo:font-weight="normal" officeooo:rsid="00294f34" officeooo:paragraph-rsid="076352ee" style:font-size-asian="9pt" style:font-style-asian="normal" style:font-weight-asian="normal" style:font-size-complex="9pt" style:font-weight-complex="normal" style:text-emphasize="none"/>
    </style:style>
    <style:style style:name="P443" style:family="paragraph" style:parent-style-name="Standard">
      <style:text-properties fo:font-size="9pt" officeooo:paragraph-rsid="076352ee" style:font-size-asian="9pt" style:font-size-complex="9pt"/>
    </style:style>
    <style:style style:name="P444" style:family="paragraph" style:parent-style-name="Standard">
      <loext:graphic-properties draw:fill-hatch-name="hatch"/>
      <style:paragraph-properties fo:margin-top="0cm" fo:margin-bottom="0cm" style:contextual-spacing="false" fo:text-align="center" style:justify-single-word="false"/>
      <style:text-properties style:text-outline="false" style:text-line-through-style="none" style:text-line-through-type="none" style:font-name="Marianne1" fo:font-size="9pt" fo:font-style="normal" fo:text-shadow="none" style:text-underline-style="none" fo:font-weight="normal" officeooo:rsid="00294f34" officeooo:paragraph-rsid="076352ee" style:font-size-asian="9pt" style:font-style-asian="normal" style:font-weight-asian="normal" style:font-size-complex="9pt" style:font-weight-complex="normal" style:text-emphasize="none"/>
    </style:style>
    <style:style style:name="P445" style:family="paragraph" style:parent-style-name="Standard">
      <loext:graphic-properties draw:fill-gradient-name="gradient" draw:fill-hatch-name="hatch"/>
      <style:paragraph-properties fo:margin-top="0cm" fo:margin-bottom="0.3cm" style:contextual-spacing="false" fo:text-align="justify" style:justify-single-word="false" fo:hyphenation-ladder-count="no-limit" fo:hyphenation-keep="auto" loext:hyphenation-keep-type="column"/>
      <style:text-properties fo:color="#ff0000" loext:opacity="100%" style:text-outline="false" style:text-line-through-style="none" style:text-line-through-type="none" style:text-position="super 58%" style:font-name="Marianne1" fo:font-size="6pt" fo:font-style="normal" fo:text-shadow="none" style:text-underline-style="solid" style:text-underline-width="auto" style:text-underline-color="font-color" fo:font-weight="bold" officeooo:rsid="00ce1988" officeooo:paragraph-rsid="076352ee" fo:background-color="transparent" style:font-size-asian="5.25pt" style:font-style-asian="normal" style:font-weight-asian="bold" style:font-size-complex="6pt"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446" style:family="paragraph" style:parent-style-name="Standard">
      <style:paragraph-properties fo:text-align="center" style:justify-single-word="false">
        <style:tab-stops/>
      </style:paragraph-properties>
      <style:text-properties style:font-name="Marianne2" fo:font-size="9pt" fo:font-weight="bold" officeooo:paragraph-rsid="07bc33f2" style:font-size-asian="9pt" style:font-weight-asian="bold" style:font-size-complex="9pt"/>
    </style:style>
    <style:style style:name="P447" style:family="paragraph" style:parent-style-name="Standard">
      <style:paragraph-properties fo:text-align="center" style:justify-single-word="false">
        <style:tab-stops/>
      </style:paragraph-properties>
      <style:text-properties style:font-name="Marianne2" fo:font-size="9pt" officeooo:paragraph-rsid="07bc33f2" style:font-size-asian="9pt" style:font-size-complex="9pt"/>
    </style:style>
    <style:style style:name="P448" style:family="paragraph" style:parent-style-name="Standard">
      <loext:graphic-properties draw:fill-gradient-name="gradient" draw:fill-hatch-name="hatch"/>
      <style:paragraph-properties fo:margin-left="0.101cm" fo:margin-right="0.101cm" fo:text-align="justify" style:justify-single-word="false" fo:text-indent="0cm" style:auto-text-indent="false">
        <style:tab-stops/>
      </style:paragraph-properties>
      <style:text-properties style:font-name="Marianne2" fo:font-size="9pt" officeooo:paragraph-rsid="07bc33f2" style:font-size-asian="9pt" style:font-size-complex="9pt"/>
    </style:style>
    <style:style style:name="P449" style:family="paragraph" style:parent-style-name="Standard">
      <style:text-properties fo:font-size="6pt" officeooo:paragraph-rsid="07bc33f2" style:font-size-asian="5.25pt" style:font-size-complex="6pt"/>
    </style:style>
    <style:style style:name="P450" style:family="paragraph" style:parent-style-name="Standard">
      <style:text-properties fo:font-size="6pt" officeooo:paragraph-rsid="07937c46" style:font-size-asian="5.25pt" style:font-size-complex="6pt"/>
    </style:style>
    <style:style style:name="P451" style:family="paragraph" style:parent-style-name="Standard">
      <loext:graphic-properties draw:fill-gradient-name="gradient" draw:fill-hatch-name="hatch"/>
      <style:paragraph-properties fo:margin-top="0cm" fo:margin-bottom="0.199cm" style:contextual-spacing="false" fo:text-align="justify" style:justify-single-word="false" fo:hyphenation-ladder-count="no-limit" fo:hyphenation-keep="auto" loext:hyphenation-keep-type="column" fo:break-before="auto" fo:break-after="auto"/>
      <style:text-properties fo:color="#00008b" loext:opacity="100%" style:font-name="Marianne1" fo:font-size="11pt" officeooo:rsid="0059a181" officeooo:paragraph-rsid="047195fd" fo:background-color="#98fb98"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452" style:family="paragraph" style:parent-style-name="Standard">
      <loext:graphic-properties draw:fill-gradient-name="gradient" draw:fill-hatch-name="hatch"/>
      <style:paragraph-properties fo:margin-left="0.199cm" fo:margin-right="0.101cm" fo:text-align="justify" style:justify-single-word="false" fo:hyphenation-ladder-count="no-limit" fo:hyphenation-keep="auto" loext:hyphenation-keep-type="column" fo:text-indent="0cm" style:auto-text-indent="false">
        <style:tab-stops/>
      </style:paragraph-properties>
      <style:text-properties style:font-name="Marianne1" fo:font-size="9.5pt" officeooo:paragraph-rsid="03c24ad2"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P453" style:family="paragraph" style:parent-style-name="Standard">
      <loext:graphic-properties draw:fill-gradient-name="gradient" draw:fill-hatch-name="hatch"/>
      <style:paragraph-properties fo:margin-left="0.199cm" fo:margin-right="0cm" fo:margin-top="0cm" fo:margin-bottom="0cm" style:contextual-spacing="false" fo:text-align="justify" style:justify-single-word="false" fo:hyphenation-ladder-count="no-limit" fo:hyphenation-keep="auto" loext:hyphenation-keep-type="column" fo:text-indent="0cm" style:auto-text-indent="false">
        <style:tab-stops/>
      </style:paragraph-properties>
      <style:text-properties fo:font-size="9.5pt" officeooo:paragraph-rsid="03c24ad2"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P454" style:family="paragraph" style:parent-style-name="Standard">
      <loext:graphic-properties draw:fill-hatch-name="hatch"/>
      <style:paragraph-properties fo:margin-left="0cm" fo:margin-right="0cm" fo:text-align="center" style:justify-single-word="false" fo:text-indent="0cm" style:auto-text-indent="false"/>
      <style:text-properties style:text-outline="false" style:text-line-through-style="none" style:text-line-through-type="none" style:font-name="Marianne1" fo:font-size="12pt" fo:font-style="normal" fo:text-shadow="none" style:text-underline-style="none" fo:font-weight="normal" officeooo:rsid="01c0feef" officeooo:paragraph-rsid="03c24ad2" style:font-size-asian="10.5pt" style:font-style-asian="normal" style:font-weight-asian="normal" style:font-size-complex="12pt" style:font-weight-complex="normal" style:text-emphasize="none"/>
    </style:style>
    <style:style style:name="P455" style:family="paragraph" style:parent-style-name="Standard">
      <style:text-properties officeooo:paragraph-rsid="03c24ad2"/>
    </style:style>
    <style:style style:name="P456" style:family="paragraph" style:parent-style-name="Standard">
      <loext:graphic-properties draw:fill-gradient-name="gradient" draw:fill-hatch-name="hatch"/>
      <style:paragraph-properties fo:margin-left="0.199cm" fo:margin-right="0.101cm" fo:margin-top="0.199cm" fo:margin-bottom="0.199cm" style:contextual-spacing="false" fo:text-align="justify" style:justify-single-word="false" fo:hyphenation-ladder-count="no-limit" fo:hyphenation-keep="auto" loext:hyphenation-keep-type="column" fo:text-indent="0cm" style:auto-text-indent="false">
        <style:tab-stops/>
      </style:paragraph-properties>
      <style:text-properties style:font-name="Marianne1" fo:font-size="9.5pt" fo:font-style="normal" officeooo:paragraph-rsid="03c24ad2" style:font-size-asian="9.5pt" style:font-style-asian="normal" style:font-size-complex="9.5pt" style:font-style-complex="normal" fo:hyphenate="false" fo:hyphenation-remain-char-count="2" fo:hyphenation-push-char-count="2" loext:hyphenation-no-caps="false" loext:hyphenation-no-last-word="false" loext:hyphenation-word-char-count="no-limit" loext:hyphenation-zone="no-limit"/>
    </style:style>
    <style:style style:name="P457" style:family="paragraph" style:parent-style-name="Standard">
      <loext:graphic-properties draw:fill-hatch-name="hatch"/>
      <style:paragraph-properties fo:margin-top="0cm" fo:margin-bottom="0cm" style:contextual-spacing="false" fo:text-align="center" style:justify-single-word="false">
        <style:tab-stops>
          <style:tab-stop style:position="7.17cm"/>
        </style:tab-stops>
      </style:paragraph-properties>
      <style:text-properties fo:font-size="9pt" officeooo:paragraph-rsid="07623485" style:font-size-asian="9pt" style:font-size-complex="9pt"/>
    </style:style>
    <style:style style:name="P458" style:family="paragraph" style:parent-style-name="Standard">
      <loext:graphic-properties draw:fill-hatch-name="hatch"/>
      <style:paragraph-properties fo:margin-top="0cm" fo:margin-bottom="0cm" style:contextual-spacing="false" fo:text-align="center" style:justify-single-word="false">
        <style:tab-stops>
          <style:tab-stop style:position="7.17cm"/>
        </style:tab-stops>
      </style:paragraph-properties>
      <style:text-properties style:text-outline="false" style:text-line-through-style="none" style:text-line-through-type="none" style:font-name="Marianne1" fo:font-size="9pt" fo:font-style="normal" fo:text-shadow="none" style:text-underline-style="none" fo:font-weight="normal" officeooo:rsid="00294f34" officeooo:paragraph-rsid="07623485" style:font-size-asian="9pt" style:font-style-asian="normal" style:font-weight-asian="normal" style:font-size-complex="9pt" style:font-weight-complex="normal" style:text-emphasize="none"/>
    </style:style>
    <style:style style:name="P459" style:family="paragraph" style:parent-style-name="Standard">
      <style:text-properties fo:font-size="9pt" officeooo:paragraph-rsid="07623485" style:font-size-asian="9pt" style:font-size-complex="9pt"/>
    </style:style>
    <style:style style:name="P460" style:family="paragraph">
      <style:paragraph-properties fo:text-align="center"/>
      <style:text-properties fo:color="#0000cd" style:font-name="Marianne5" fo:font-size="11pt" fo:font-weight="bold"/>
    </style:style>
    <style:style style:name="P461" style:family="paragraph" style:parent-style-name="Standard">
      <loext:graphic-properties draw:fill-hatch-name="hatch"/>
      <style:paragraph-properties fo:margin-top="0cm" fo:margin-bottom="0cm" style:contextual-spacing="false" fo:text-align="center" style:justify-single-word="false"/>
      <style:text-properties style:text-outline="false" style:text-line-through-style="none" style:text-line-through-type="none" style:font-name="Marianne1" fo:font-size="9pt" fo:font-style="normal" fo:text-shadow="none" style:text-underline-style="none" fo:font-weight="normal" officeooo:rsid="00294f34" officeooo:paragraph-rsid="07623485" style:font-size-asian="9pt" style:font-style-asian="normal" style:font-weight-asian="normal" style:font-size-complex="9pt" style:font-weight-complex="normal" style:text-emphasize="none"/>
    </style:style>
    <style:style style:name="P462" style:family="paragraph" style:parent-style-name="Standard">
      <style:text-properties officeooo:paragraph-rsid="07623485"/>
    </style:style>
    <style:style style:name="P463" style:family="paragraph" style:parent-style-name="Standard">
      <loext:graphic-properties draw:fill-gradient-name="gradient" draw:fill-hatch-name="hatch"/>
      <style:paragraph-properties fo:margin-left="0.199cm" fo:margin-right="0.101cm" fo:margin-top="0.101cm" fo:margin-bottom="0.101cm" style:contextual-spacing="false" fo:text-align="justify" style:justify-single-word="false" fo:hyphenation-ladder-count="no-limit" fo:hyphenation-keep="auto" loext:hyphenation-keep-type="column" fo:text-indent="0cm" style:auto-text-indent="false">
        <style:tab-stops/>
      </style:paragraph-properties>
      <style:text-properties style:font-name="Marianne1" fo:font-size="9.5pt" fo:font-style="normal" officeooo:paragraph-rsid="07713d36" fo:background-color="transparent" style:font-size-asian="9.5pt" style:font-style-asian="normal" style:font-size-complex="9.5pt" style:font-style-complex="normal" fo:hyphenate="false" fo:hyphenation-remain-char-count="2" fo:hyphenation-push-char-count="2" loext:hyphenation-no-caps="false" loext:hyphenation-no-last-word="false" loext:hyphenation-word-char-count="no-limit" loext:hyphenation-zone="no-limit"/>
    </style:style>
    <style:style style:name="P464" style:family="paragraph" style:parent-style-name="Standard">
      <style:text-properties fo:font-size="6pt" officeooo:paragraph-rsid="07623485" style:font-size-asian="5.25pt" style:font-size-complex="6pt"/>
    </style:style>
    <style:style style:name="P465" style:family="paragraph" style:parent-style-name="Standard">
      <loext:graphic-properties draw:fill-hatch-name="hatch"/>
      <style:paragraph-properties fo:margin-left="0.199cm" fo:margin-right="0cm" fo:margin-top="0.101cm" fo:margin-bottom="0.101cm" style:contextual-spacing="false" fo:text-align="justify" style:justify-single-word="false" fo:hyphenation-ladder-count="no-limit" fo:hyphenation-keep="auto" loext:hyphenation-keep-type="column" fo:text-indent="0cm" style:auto-text-indent="false">
        <style:tab-stops/>
      </style:paragraph-properties>
      <style:text-properties style:font-name="Marianne1" fo:font-size="9.5pt" officeooo:paragraph-rsid="06e72c5b"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P466" style:family="paragraph" style:parent-style-name="Standard">
      <loext:graphic-properties draw:fill-hatch-name="hatch"/>
      <style:paragraph-properties fo:margin-left="0.199cm" fo:margin-right="0.101cm" fo:margin-top="0.101cm" fo:margin-bottom="0.101cm" style:contextual-spacing="false" fo:text-align="justify" style:justify-single-word="false" fo:hyphenation-ladder-count="no-limit" fo:hyphenation-keep="auto" loext:hyphenation-keep-type="column" fo:text-indent="0cm" style:auto-text-indent="false">
        <style:tab-stops/>
      </style:paragraph-properties>
      <style:text-properties style:font-name="Marianne1" fo:font-size="9.5pt" officeooo:paragraph-rsid="06e72c5b"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P467" style:family="paragraph" style:parent-style-name="Footnote">
      <style:text-properties officeooo:rsid="01f95dcc" officeooo:paragraph-rsid="01f95dcc"/>
    </style:style>
    <style:style style:name="P468" style:family="paragraph" style:parent-style-name="Standard">
      <loext:graphic-properties draw:fill-gradient-name="gradient" draw:fill-hatch-name="hatch"/>
      <style:paragraph-properties fo:margin-left="0.199cm" fo:margin-right="0cm" fo:margin-top="0cm" fo:margin-bottom="0cm" style:contextual-spacing="false" fo:text-align="justify" style:justify-single-word="false" fo:hyphenation-ladder-count="no-limit" fo:hyphenation-keep="auto" loext:hyphenation-keep-type="column" fo:text-indent="0cm" style:auto-text-indent="false">
        <style:tab-stops/>
      </style:paragraph-properties>
      <style:text-properties fo:font-size="9.5pt" officeooo:paragraph-rsid="06e72c5b"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P469" style:family="paragraph" style:parent-style-name="Standard">
      <loext:graphic-properties draw:fill-hatch-name="hatch"/>
      <style:paragraph-properties fo:margin-left="0cm" fo:margin-right="0cm" fo:text-align="center" style:justify-single-word="false" fo:text-indent="0cm" style:auto-text-indent="false"/>
      <style:text-properties style:text-outline="false" style:text-line-through-style="none" style:text-line-through-type="none" style:font-name="Marianne1" fo:font-size="12pt" fo:font-style="normal" fo:text-shadow="none" style:text-underline-style="none" fo:font-weight="normal" officeooo:rsid="01c0feef" officeooo:paragraph-rsid="06e72c5b" style:font-size-asian="10.5pt" style:font-style-asian="normal" style:font-weight-asian="normal" style:font-size-complex="12pt" style:font-weight-complex="normal" style:text-emphasize="none"/>
    </style:style>
    <style:style style:name="P470" style:family="paragraph" style:parent-style-name="Standard">
      <style:text-properties officeooo:paragraph-rsid="06e72c5b"/>
    </style:style>
    <style:style style:name="P471" style:family="paragraph" style:parent-style-name="Standard">
      <loext:graphic-properties draw:fill-gradient-name="gradient" draw:fill-hatch-name="hatch"/>
      <style:paragraph-properties fo:margin-left="0.199cm" fo:margin-right="0.101cm" fo:margin-top="0cm" fo:margin-bottom="0.101cm" style:contextual-spacing="false" fo:text-align="justify" style:justify-single-word="false" fo:hyphenation-ladder-count="no-limit" fo:hyphenation-keep="auto" loext:hyphenation-keep-type="column" fo:text-indent="0cm" style:auto-text-indent="false">
        <style:tab-stops/>
      </style:paragraph-properties>
      <style:text-properties style:font-name="Marianne1" fo:font-size="9.5pt" fo:font-style="normal" officeooo:paragraph-rsid="06e72c5b" style:font-size-asian="9.5pt" style:font-style-asian="normal" style:font-size-complex="9.5pt" style:font-style-complex="normal" fo:hyphenate="false" fo:hyphenation-remain-char-count="2" fo:hyphenation-push-char-count="2" loext:hyphenation-no-caps="false" loext:hyphenation-no-last-word="false" loext:hyphenation-word-char-count="no-limit" loext:hyphenation-zone="no-limit"/>
    </style:style>
    <style:style style:name="P472" style:family="paragraph" style:parent-style-name="Standard">
      <loext:graphic-properties draw:fill-hatch-name="hatch"/>
      <style:paragraph-properties fo:margin-top="0cm" fo:margin-bottom="0cm" style:contextual-spacing="false" fo:text-align="center" style:justify-single-word="false">
        <style:tab-stops>
          <style:tab-stop style:position="7.17cm"/>
        </style:tab-stops>
      </style:paragraph-properties>
      <style:text-properties fo:font-size="9pt" officeooo:paragraph-rsid="0763e824" style:font-size-asian="9pt" style:font-size-complex="9pt"/>
    </style:style>
    <style:style style:name="P473" style:family="paragraph" style:parent-style-name="Standard">
      <loext:graphic-properties draw:fill-hatch-name="hatch"/>
      <style:paragraph-properties fo:margin-top="0cm" fo:margin-bottom="0cm" style:contextual-spacing="false" fo:text-align="center" style:justify-single-word="false">
        <style:tab-stops>
          <style:tab-stop style:position="7.17cm"/>
        </style:tab-stops>
      </style:paragraph-properties>
      <style:text-properties style:text-outline="false" style:text-line-through-style="none" style:text-line-through-type="none" style:font-name="Marianne1" fo:font-size="9pt" fo:font-style="normal" fo:text-shadow="none" style:text-underline-style="none" fo:font-weight="normal" officeooo:rsid="00294f34" officeooo:paragraph-rsid="0763e824" style:font-size-asian="9pt" style:font-style-asian="normal" style:font-weight-asian="normal" style:font-size-complex="9pt" style:font-weight-complex="normal" style:text-emphasize="none"/>
    </style:style>
    <style:style style:name="P474" style:family="paragraph" style:parent-style-name="Standard">
      <style:text-properties fo:font-size="9pt" officeooo:paragraph-rsid="0763e824" style:font-size-asian="9pt" style:font-size-complex="9pt"/>
    </style:style>
    <style:style style:name="P475" style:family="paragraph" style:parent-style-name="Standard">
      <loext:graphic-properties draw:fill-hatch-name="hatch"/>
      <style:paragraph-properties fo:margin-top="0cm" fo:margin-bottom="0cm" style:contextual-spacing="false" fo:text-align="center" style:justify-single-word="false"/>
      <style:text-properties style:text-outline="false" style:text-line-through-style="none" style:text-line-through-type="none" style:font-name="Marianne1" fo:font-size="9pt" fo:font-style="normal" fo:text-shadow="none" style:text-underline-style="none" fo:font-weight="normal" officeooo:rsid="00294f34" officeooo:paragraph-rsid="0763e824" style:font-size-asian="9pt" style:font-style-asian="normal" style:font-weight-asian="normal" style:font-size-complex="9pt" style:font-weight-complex="normal" style:text-emphasize="none"/>
    </style:style>
    <style:style style:name="P476" style:family="paragraph" style:parent-style-name="Standard">
      <style:text-properties fo:font-size="6pt" officeooo:paragraph-rsid="0763e824" style:font-size-asian="5.25pt" style:font-size-complex="6pt"/>
    </style:style>
    <style:style style:name="P477" style:family="paragraph" style:parent-style-name="Standard">
      <loext:graphic-properties draw:fill-gradient-name="gradient" draw:fill-hatch-name="hatch"/>
      <style:paragraph-properties fo:margin-left="0.199cm" fo:margin-right="0.101cm" fo:margin-top="0cm" fo:margin-bottom="0cm" style:contextual-spacing="false" fo:text-align="justify" style:justify-single-word="false" fo:hyphenation-ladder-count="no-limit" fo:hyphenation-keep="auto" loext:hyphenation-keep-type="column" fo:text-indent="0cm" style:auto-text-indent="false">
        <style:tab-stops/>
      </style:paragraph-properties>
      <style:text-properties style:font-name="Marianne1" fo:font-size="9.5pt" fo:font-style="normal" officeooo:paragraph-rsid="07713d36" fo:background-color="transparent" style:font-size-asian="9.5pt" style:font-style-asian="normal" style:font-size-complex="9.5pt" style:font-style-complex="normal" fo:hyphenate="false" fo:hyphenation-remain-char-count="2" fo:hyphenation-push-char-count="2" loext:hyphenation-no-caps="false" loext:hyphenation-no-last-word="false" loext:hyphenation-word-char-count="no-limit" loext:hyphenation-zone="no-limit"/>
    </style:style>
    <style:style style:name="P478" style:family="paragraph" style:parent-style-name="Standard">
      <loext:graphic-properties draw:fill-gradient-name="gradient" draw:fill-hatch-name="hatch"/>
      <style:text-properties fo:font-size="6pt" officeooo:paragraph-rsid="06e72c5b" style:font-size-asian="5.25pt" style:font-size-complex="6pt"/>
    </style:style>
    <style:style style:name="P479" style:family="paragraph" style:parent-style-name="Standard">
      <loext:graphic-properties draw:fill="none" draw:fill-color="#e0ffff"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reak-before="auto" fo:break-after="auto" fo:background-color="transparent"/>
      <style:text-properties fo:color="#ffffff" loext:opacity="100%" style:text-outline="false" style:text-line-through-style="none" style:text-line-through-type="none" style:text-position="0% 100%" style:font-name="Marianne1" fo:font-size="13pt" fo:font-style="normal" fo:text-shadow="none" style:text-underline-style="none" fo:font-weight="bold" officeooo:rsid="00ce1988" officeooo:paragraph-rsid="07cfee4b" fo:background-color="transparent" style:font-size-asian="13pt" style:font-style-asian="normal" style:font-weight-asian="bold" style:font-size-complex="13pt"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480" style:family="paragraph" style:parent-style-name="Standard">
      <loext:graphic-properties draw:fill="none" draw:fill-gradient-name="gradient" draw:fill-hatch-name="hatch"/>
      <style:paragraph-properties fo:margin-left="0cm" fo:margin-right="0cm" fo:margin-top="0cm" fo:margin-bottom="0.199cm" style:contextual-spacing="false" fo:text-align="justify" style:justify-single-word="false" fo:hyphenation-ladder-count="no-limit" fo:hyphenation-keep="auto" loext:hyphenation-keep-type="column" fo:text-indent="0cm" style:auto-text-indent="false" fo:break-before="auto" fo:break-after="auto" fo:background-color="transparent"/>
      <style:text-properties fo:color="#000000" loext:opacity="100%" style:font-name="Marianne2" fo:font-size="10pt" officeooo:rsid="032744e6" officeooo:paragraph-rsid="041a4193" fo:background-color="transparent" style:font-size-asian="8.75pt" style:font-size-complex="10pt" fo:hyphenate="false" fo:hyphenation-remain-char-count="2" fo:hyphenation-push-char-count="2" loext:hyphenation-no-caps="false" loext:hyphenation-no-last-word="false" loext:hyphenation-word-char-count="no-limit" loext:hyphenation-zone="no-limit"/>
    </style:style>
    <style:style style:name="P481" style:family="paragraph" style:parent-style-name="Standard">
      <loext:graphic-properties draw:fill-gradient-name="gradient" draw:fill-hatch-name="hatch"/>
      <style:paragraph-properties fo:margin-top="0cm" fo:margin-bottom="0.3cm" style:contextual-spacing="false" fo:text-align="justify" style:justify-single-word="false" fo:hyphenation-ladder-count="no-limit" fo:hyphenation-keep="auto" loext:hyphenation-keep-type="column"/>
      <style:text-properties style:font-name="Marianne1" fo:font-size="10pt" officeooo:paragraph-rsid="03c24ad2"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482" style:family="paragraph" style:parent-style-name="Standard">
      <loext:graphic-properties draw:fill-gradient-name="gradient" draw:fill-hatch-name="hatch"/>
      <style:paragraph-properties fo:margin-top="0cm" fo:margin-bottom="0.4cm" style:contextual-spacing="false" fo:text-align="justify" style:justify-single-word="false" fo:hyphenation-ladder-count="no-limit" fo:hyphenation-keep="auto" loext:hyphenation-keep-type="column"/>
      <style:text-properties fo:color="#000000" loext:opacity="100%" style:text-outline="false" style:text-line-through-style="none" style:text-line-through-type="none" style:text-position="0% 100%" style:font-name="Marianne1" fo:font-size="10pt" fo:font-style="normal" fo:text-shadow="none" style:text-underline-style="none" fo:font-weight="normal" officeooo:rsid="00b8ae60" officeooo:paragraph-rsid="03c24ad2" fo:background-color="transparent" style:font-size-asian="10pt" style:font-style-asian="normal" style:font-weight-asian="normal" style:font-size-complex="10pt"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483" style:family="paragraph">
      <loext:graphic-properties draw:fill="none" draw:fill-color="#ffffff"/>
      <style:paragraph-properties fo:text-align="justify"/>
      <style:text-properties fo:color="#00008b" loext:opacity="100%" fo:font-size="12pt"/>
    </style:style>
    <style:style style:name="P484" style:family="paragraph" style:parent-style-name="Standard">
      <loext:graphic-properties draw:fill-hatch-name="hatch"/>
      <style:paragraph-properties fo:margin-top="0cm" fo:margin-bottom="0cm" style:contextual-spacing="false" fo:text-align="center" style:justify-single-word="false">
        <style:tab-stops>
          <style:tab-stop style:position="7.17cm"/>
        </style:tab-stops>
      </style:paragraph-properties>
      <style:text-properties fo:font-size="9pt" officeooo:paragraph-rsid="0730473f" style:font-size-asian="9pt" style:font-size-complex="9pt"/>
    </style:style>
    <style:style style:name="P485" style:family="paragraph" style:parent-style-name="Standard">
      <loext:graphic-properties draw:fill-hatch-name="hatch"/>
      <style:paragraph-properties fo:margin-top="0cm" fo:margin-bottom="0cm" style:contextual-spacing="false" fo:text-align="center" style:justify-single-word="false">
        <style:tab-stops>
          <style:tab-stop style:position="7.17cm"/>
        </style:tab-stops>
      </style:paragraph-properties>
      <style:text-properties style:text-outline="false" style:text-line-through-style="none" style:text-line-through-type="none" style:font-name="Marianne1" fo:font-size="9pt" fo:font-style="normal" fo:text-shadow="none" style:text-underline-style="none" fo:font-weight="normal" officeooo:rsid="00294f34" officeooo:paragraph-rsid="0730473f" style:font-size-asian="9pt" style:font-style-asian="normal" style:font-weight-asian="normal" style:font-size-complex="9pt" style:font-weight-complex="normal" style:text-emphasize="none"/>
    </style:style>
    <style:style style:name="P486" style:family="paragraph" style:parent-style-name="Standard">
      <style:text-properties fo:font-size="9pt" officeooo:paragraph-rsid="0730473f" style:font-size-asian="9pt" style:font-size-complex="9pt"/>
    </style:style>
    <style:style style:name="P487" style:family="paragraph" style:parent-style-name="Standard">
      <loext:graphic-properties draw:fill-hatch-name="hatch"/>
      <style:paragraph-properties fo:margin-top="0cm" fo:margin-bottom="0cm" style:contextual-spacing="false" fo:text-align="center" style:justify-single-word="false"/>
      <style:text-properties style:text-outline="false" style:text-line-through-style="none" style:text-line-through-type="none" style:font-name="Marianne1" fo:font-size="9pt" fo:font-style="normal" fo:text-shadow="none" style:text-underline-style="none" fo:font-weight="normal" officeooo:rsid="00294f34" officeooo:paragraph-rsid="0730473f" style:font-size-asian="9pt" style:font-style-asian="normal" style:font-weight-asian="normal" style:font-size-complex="9pt" style:font-weight-complex="normal" style:text-emphasize="none"/>
    </style:style>
    <style:style style:name="P488" style:family="paragraph" style:parent-style-name="Standard">
      <loext:graphic-properties draw:fill-hatch-name="hatch"/>
      <style:paragraph-properties fo:margin-top="0cm" fo:margin-bottom="0cm" style:contextual-spacing="false" fo:text-align="justify" style:justify-single-word="false" fo:hyphenation-ladder-count="no-limit" fo:hyphenation-keep="auto" loext:hyphenation-keep-type="column"/>
      <style:text-properties fo:color="#ff0000" loext:opacity="100%" style:text-outline="false" style:text-line-through-style="none" style:text-line-through-type="none" style:text-position="super 58%" style:font-name="Marianne1" fo:font-size="6pt" fo:font-style="normal" fo:text-shadow="none" style:text-underline-style="solid" style:text-underline-width="auto" style:text-underline-color="font-color" fo:font-weight="bold" officeooo:rsid="00ce1988" officeooo:paragraph-rsid="0730473f" fo:background-color="transparent" style:font-size-asian="5.25pt" style:font-style-asian="normal" style:font-weight-asian="bold" style:font-size-complex="6pt"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489" style:family="paragraph" style:parent-style-name="Standard">
      <style:paragraph-properties fo:text-align="center" style:justify-single-word="false">
        <style:tab-stops/>
      </style:paragraph-properties>
      <style:text-properties style:font-name="Marianne2" fo:font-size="9pt" fo:font-weight="bold" officeooo:paragraph-rsid="07cfee4b" style:font-size-asian="9pt" style:font-weight-asian="bold" style:font-size-complex="9pt"/>
    </style:style>
    <style:style style:name="P490" style:family="paragraph" style:parent-style-name="Standard">
      <style:paragraph-properties fo:text-align="center" style:justify-single-word="false">
        <style:tab-stops/>
      </style:paragraph-properties>
      <style:text-properties style:font-name="Marianne2" fo:font-size="9pt" officeooo:paragraph-rsid="07cfee4b" style:font-size-asian="9pt" style:font-size-complex="9pt"/>
    </style:style>
    <style:style style:name="P491" style:family="paragraph" style:parent-style-name="Standard">
      <loext:graphic-properties draw:fill-hatch-name="hatch"/>
      <style:paragraph-properties fo:margin-left="0.101cm" fo:margin-right="0.101cm" fo:text-align="justify" style:justify-single-word="false" fo:text-indent="0cm" style:auto-text-indent="false">
        <style:tab-stops/>
      </style:paragraph-properties>
      <style:text-properties style:font-name="Marianne2" fo:font-size="9pt" officeooo:paragraph-rsid="07cfee4b" style:font-size-asian="9pt" style:font-size-complex="9pt"/>
    </style:style>
    <style:style style:name="P492" style:family="paragraph" style:parent-style-name="Standard">
      <style:text-properties fo:font-size="6pt" officeooo:paragraph-rsid="07cfee4b" style:font-size-asian="5.25pt" style:font-size-complex="6pt"/>
    </style:style>
    <style:style style:name="P493" style:family="paragraph" style:parent-style-name="Standard">
      <loext:graphic-properties draw:fill-gradient-name="gradient" draw:fill-hatch-name="hatch"/>
      <style:paragraph-properties fo:margin-top="0.101cm" fo:margin-bottom="0.199cm" style:contextual-spacing="false" fo:text-align="justify" style:justify-single-word="false" fo:hyphenation-ladder-count="no-limit" fo:hyphenation-keep="auto" loext:hyphenation-keep-type="column" fo:break-before="auto" fo:break-after="auto"/>
      <style:text-properties fo:color="#00008b" loext:opacity="100%" style:font-name="Marianne1" fo:font-size="11pt" officeooo:rsid="0059a181" officeooo:paragraph-rsid="047195fd" fo:background-color="#98fb98"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494" style:family="paragraph" style:parent-style-name="Standard">
      <loext:graphic-properties draw:fill-gradient-name="gradient" draw:fill-hatch-name="hatch"/>
      <style:paragraph-properties fo:margin-left="0.199cm" fo:margin-right="0.101cm" fo:text-align="justify" style:justify-single-word="false" fo:hyphenation-ladder-count="no-limit" fo:hyphenation-keep="auto" loext:hyphenation-keep-type="column" fo:text-indent="0cm" style:auto-text-indent="false">
        <style:tab-stops/>
      </style:paragraph-properties>
      <style:text-properties style:font-name="Marianne1" fo:font-size="9.5pt" officeooo:paragraph-rsid="074877f8"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P495" style:family="paragraph" style:parent-style-name="Standard">
      <loext:graphic-properties draw:fill-gradient-name="gradient" draw:fill-hatch-name="hatch"/>
      <style:paragraph-properties fo:margin-left="0.199cm" fo:margin-right="0cm" fo:margin-top="0cm" fo:margin-bottom="0cm" style:contextual-spacing="false" fo:text-align="justify" style:justify-single-word="false" fo:hyphenation-ladder-count="no-limit" fo:hyphenation-keep="auto" loext:hyphenation-keep-type="column" fo:text-indent="0cm" style:auto-text-indent="false">
        <style:tab-stops/>
      </style:paragraph-properties>
      <style:text-properties fo:font-size="9.5pt" officeooo:paragraph-rsid="074877f8"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P496" style:family="paragraph" style:parent-style-name="Standard">
      <loext:graphic-properties draw:fill-gradient-name="gradient" draw:fill-hatch-name="hatch"/>
      <style:paragraph-properties fo:margin-left="0.199cm" fo:margin-right="0.101cm" fo:margin-top="0cm" fo:margin-bottom="0.199cm" style:contextual-spacing="false" fo:text-align="justify" style:justify-single-word="false" fo:hyphenation-ladder-count="no-limit" fo:hyphenation-keep="auto" loext:hyphenation-keep-type="column" fo:text-indent="0cm" style:auto-text-indent="false">
        <style:tab-stops/>
      </style:paragraph-properties>
      <style:text-properties style:font-name="Marianne1" fo:font-size="9.5pt" fo:font-style="normal" officeooo:paragraph-rsid="03c24ad2" style:font-size-asian="9.5pt" style:font-style-asian="normal" style:font-size-complex="9.5pt" style:font-style-complex="normal" fo:hyphenate="false" fo:hyphenation-remain-char-count="2" fo:hyphenation-push-char-count="2" loext:hyphenation-no-caps="false" loext:hyphenation-no-last-word="false" loext:hyphenation-word-char-count="no-limit" loext:hyphenation-zone="no-limit"/>
    </style:style>
    <style:style style:name="P497" style:family="paragraph" style:parent-style-name="Standard">
      <loext:graphic-properties draw:fill-hatch-name="hatch"/>
      <style:paragraph-properties fo:margin-top="0cm" fo:margin-bottom="0cm" style:contextual-spacing="false" fo:text-align="center" style:justify-single-word="false">
        <style:tab-stops>
          <style:tab-stop style:position="7.17cm"/>
        </style:tab-stops>
      </style:paragraph-properties>
      <style:text-properties style:text-outline="false" style:text-line-through-style="none" style:text-line-through-type="none" style:font-name="Marianne1" fo:font-size="9pt" fo:font-style="normal" fo:text-shadow="none" style:text-underline-style="none" fo:font-weight="normal" officeooo:rsid="06474e04" officeooo:paragraph-rsid="0730473f" style:font-size-asian="9pt" style:font-style-asian="normal" style:font-weight-asian="normal" style:font-size-complex="9pt" style:font-weight-complex="normal" style:text-emphasize="none"/>
    </style:style>
    <style:style style:name="P498" style:family="paragraph" style:parent-style-name="Standard">
      <style:text-properties officeooo:paragraph-rsid="0730473f"/>
    </style:style>
    <style:style style:name="P499" style:family="paragraph" style:parent-style-name="Standard">
      <loext:graphic-properties draw:fill-gradient-name="gradient" draw:fill-hatch-name="hatch"/>
      <style:paragraph-properties fo:margin-left="0.199cm" fo:margin-right="0.101cm" fo:margin-top="0.101cm" fo:margin-bottom="0.101cm" style:contextual-spacing="false" fo:text-align="justify" style:justify-single-word="false" fo:hyphenation-ladder-count="no-limit" fo:hyphenation-keep="auto" loext:hyphenation-keep-type="column" fo:text-indent="0cm" style:auto-text-indent="false">
        <style:tab-stops/>
      </style:paragraph-properties>
      <style:text-properties style:font-name="Marianne1" fo:font-size="9.5pt" fo:font-style="normal" officeooo:paragraph-rsid="059daf5c" fo:background-color="transparent" style:font-size-asian="9.5pt" style:font-style-asian="normal" style:font-size-complex="9.5pt" style:font-style-complex="normal" fo:hyphenate="false" fo:hyphenation-remain-char-count="2" fo:hyphenation-push-char-count="2" loext:hyphenation-no-caps="false" loext:hyphenation-no-last-word="false" loext:hyphenation-word-char-count="no-limit" loext:hyphenation-zone="no-limit"/>
    </style:style>
    <style:style style:name="P500" style:family="paragraph" style:parent-style-name="Standard">
      <style:text-properties fo:font-size="6pt" officeooo:paragraph-rsid="07d064ca" style:font-size-asian="5.25pt" style:font-size-complex="6pt"/>
    </style:style>
    <style:style style:name="P501" style:family="paragraph" style:parent-style-name="Standard">
      <loext:graphic-properties draw:fill-hatch-name="hatch"/>
      <style:paragraph-properties fo:margin-left="0.199cm" fo:margin-right="0cm" fo:margin-top="0.101cm" fo:margin-bottom="0.101cm" style:contextual-spacing="false" fo:text-align="justify" style:justify-single-word="false" fo:hyphenation-ladder-count="no-limit" fo:hyphenation-keep="auto" loext:hyphenation-keep-type="column" fo:text-indent="0cm" style:auto-text-indent="false">
        <style:tab-stops/>
      </style:paragraph-properties>
      <style:text-properties style:font-name="Marianne1" fo:font-size="9.5pt" officeooo:paragraph-rsid="07d83e6f"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P502" style:family="paragraph" style:parent-style-name="Standard">
      <loext:graphic-properties draw:fill-hatch-name="hatch"/>
      <style:paragraph-properties fo:margin-left="0.199cm" fo:margin-right="0.101cm" fo:margin-top="0.101cm" fo:margin-bottom="0.101cm" style:contextual-spacing="false" fo:text-align="justify" style:justify-single-word="false" fo:hyphenation-ladder-count="no-limit" fo:hyphenation-keep="auto" loext:hyphenation-keep-type="column" fo:text-indent="0cm" style:auto-text-indent="false">
        <style:tab-stops/>
      </style:paragraph-properties>
      <style:text-properties style:font-name="Marianne1" fo:font-size="9.5pt" officeooo:paragraph-rsid="07d83e6f"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P503" style:family="paragraph" style:parent-style-name="Standard">
      <loext:graphic-properties draw:fill-gradient-name="gradient" draw:fill-hatch-name="hatch"/>
      <style:paragraph-properties fo:margin-left="0.199cm" fo:margin-right="0cm" fo:margin-top="0cm" fo:margin-bottom="0cm" style:contextual-spacing="false" fo:text-align="justify" style:justify-single-word="false" fo:hyphenation-ladder-count="no-limit" fo:hyphenation-keep="auto" loext:hyphenation-keep-type="column" fo:text-indent="0cm" style:auto-text-indent="false">
        <style:tab-stops/>
      </style:paragraph-properties>
      <style:text-properties fo:font-size="9.5pt" officeooo:paragraph-rsid="07d83e6f"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P504" style:family="paragraph" style:parent-style-name="Standard">
      <loext:graphic-properties draw:fill-hatch-name="hatch"/>
      <style:paragraph-properties fo:margin-left="0cm" fo:margin-right="0cm" fo:text-align="center" style:justify-single-word="false" fo:text-indent="0cm" style:auto-text-indent="false"/>
      <style:text-properties style:text-outline="false" style:text-line-through-style="none" style:text-line-through-type="none" style:font-name="Marianne1" fo:font-size="12pt" fo:font-style="normal" fo:text-shadow="none" style:text-underline-style="none" fo:font-weight="normal" officeooo:rsid="01c0feef" officeooo:paragraph-rsid="07d83e6f" style:font-size-asian="10.5pt" style:font-style-asian="normal" style:font-weight-asian="normal" style:font-size-complex="12pt" style:font-weight-complex="normal" style:text-emphasize="none"/>
    </style:style>
    <style:style style:name="P505" style:family="paragraph" style:parent-style-name="Standard">
      <style:text-properties officeooo:paragraph-rsid="07d83e6f"/>
    </style:style>
    <style:style style:name="P506" style:family="paragraph" style:parent-style-name="Standard">
      <loext:graphic-properties draw:fill-gradient-name="gradient" draw:fill-hatch-name="hatch"/>
      <style:paragraph-properties fo:margin-left="0.199cm" fo:margin-right="0.101cm" fo:margin-top="0cm" fo:margin-bottom="0.101cm" style:contextual-spacing="false" fo:text-align="justify" style:justify-single-word="false" fo:hyphenation-ladder-count="no-limit" fo:hyphenation-keep="auto" loext:hyphenation-keep-type="column" fo:text-indent="0cm" style:auto-text-indent="false">
        <style:tab-stops/>
      </style:paragraph-properties>
      <style:text-properties style:font-name="Marianne1" fo:font-size="9.5pt" fo:font-style="normal" officeooo:paragraph-rsid="07d83e6f" style:font-size-asian="9.5pt" style:font-style-asian="normal" style:font-size-complex="9.5pt" style:font-style-complex="normal" fo:hyphenate="false" fo:hyphenation-remain-char-count="2" fo:hyphenation-push-char-count="2" loext:hyphenation-no-caps="false" loext:hyphenation-no-last-word="false" loext:hyphenation-word-char-count="no-limit" loext:hyphenation-zone="no-limit"/>
    </style:style>
    <style:style style:name="P507" style:family="paragraph" style:parent-style-name="Standard">
      <loext:graphic-properties draw:fill-hatch-name="hatch"/>
      <style:paragraph-properties fo:margin-top="0cm" fo:margin-bottom="0cm" style:contextual-spacing="false" fo:text-align="center" style:justify-single-word="false">
        <style:tab-stops>
          <style:tab-stop style:position="7.17cm"/>
        </style:tab-stops>
      </style:paragraph-properties>
      <style:text-properties style:text-outline="false" style:text-line-through-style="none" style:text-line-through-type="none" style:font-name="Marianne1" fo:font-size="9pt" fo:font-style="normal" fo:text-shadow="none" style:text-underline-style="none" fo:font-weight="normal" officeooo:rsid="06474e04" officeooo:paragraph-rsid="07d83e6f" style:font-size-asian="9pt" style:font-style-asian="normal" style:font-weight-asian="normal" style:font-size-complex="9pt" style:font-weight-complex="normal" style:text-emphasize="none"/>
    </style:style>
    <style:style style:name="P508" style:family="paragraph" style:parent-style-name="Standard">
      <loext:graphic-properties draw:fill-hatch-name="hatch"/>
      <style:paragraph-properties fo:margin-top="0cm" fo:margin-bottom="0cm" style:contextual-spacing="false" fo:text-align="center" style:justify-single-word="false">
        <style:tab-stops>
          <style:tab-stop style:position="7.17cm"/>
        </style:tab-stops>
      </style:paragraph-properties>
      <style:text-properties style:text-outline="false" style:text-line-through-style="none" style:text-line-through-type="none" style:font-name="Marianne1" fo:font-size="9pt" fo:font-style="normal" fo:text-shadow="none" style:text-underline-style="none" fo:font-weight="normal" officeooo:rsid="00294f34" officeooo:paragraph-rsid="07d83e6f" style:font-size-asian="9pt" style:font-style-asian="normal" style:font-weight-asian="normal" style:font-size-complex="9pt" style:font-weight-complex="normal" style:text-emphasize="none"/>
    </style:style>
    <style:style style:name="P509" style:family="paragraph" style:parent-style-name="Standard">
      <style:text-properties fo:font-size="9pt" officeooo:paragraph-rsid="07d83e6f" style:font-size-asian="9pt" style:font-size-complex="9pt"/>
    </style:style>
    <style:style style:name="P510" style:family="paragraph" style:parent-style-name="Standard">
      <loext:graphic-properties draw:fill-hatch-name="hatch"/>
      <style:paragraph-properties fo:margin-top="0cm" fo:margin-bottom="0cm" style:contextual-spacing="false" fo:text-align="center" style:justify-single-word="false"/>
      <style:text-properties style:text-outline="false" style:text-line-through-style="none" style:text-line-through-type="none" style:font-name="Marianne1" fo:font-size="9pt" fo:font-style="normal" fo:text-shadow="none" style:text-underline-style="none" fo:font-weight="normal" officeooo:rsid="00294f34" officeooo:paragraph-rsid="07d83e6f" style:font-size-asian="9pt" style:font-style-asian="normal" style:font-weight-asian="normal" style:font-size-complex="9pt" style:font-weight-complex="normal" style:text-emphasize="none"/>
    </style:style>
    <style:style style:name="P511" style:family="paragraph" style:parent-style-name="Standard">
      <loext:graphic-properties draw:fill-gradient-name="gradient" draw:fill-hatch-name="hatch"/>
      <style:paragraph-properties fo:margin-left="0.199cm" fo:margin-right="0.101cm" fo:margin-top="0.199cm" fo:margin-bottom="0.199cm" style:contextual-spacing="false" fo:text-align="justify" style:justify-single-word="false" fo:hyphenation-ladder-count="no-limit" fo:hyphenation-keep="auto" loext:hyphenation-keep-type="column" fo:text-indent="0cm" style:auto-text-indent="false">
        <style:tab-stops/>
      </style:paragraph-properties>
      <style:text-properties style:font-name="Marianne1" fo:font-size="9.5pt" fo:font-style="normal" officeooo:paragraph-rsid="07d83e6f" fo:background-color="transparent" style:font-size-asian="9.5pt" style:font-style-asian="normal" style:font-size-complex="9.5pt" style:font-style-complex="normal" fo:hyphenate="false" fo:hyphenation-remain-char-count="2" fo:hyphenation-push-char-count="2" loext:hyphenation-no-caps="false" loext:hyphenation-no-last-word="false" loext:hyphenation-word-char-count="no-limit" loext:hyphenation-zone="no-limit"/>
    </style:style>
    <style:style style:name="P512" style:family="paragraph" style:parent-style-name="Standard">
      <style:text-properties fo:font-size="6pt" officeooo:paragraph-rsid="07d83e6f" style:font-size-asian="5.25pt" style:font-size-complex="6pt"/>
    </style:style>
    <style:style style:name="P513" style:family="paragraph" style:parent-style-name="Table_20_Contents">
      <style:text-properties fo:font-size="6pt" officeooo:paragraph-rsid="07d66f96" style:font-size-asian="5.25pt" style:font-size-complex="6pt"/>
    </style:style>
    <style:style style:name="P514" style:family="paragraph" style:parent-style-name="Standard">
      <loext:graphic-properties draw:fill-gradient-name="gradient" draw:fill-hatch-name="hatch"/>
      <style:paragraph-properties fo:margin-top="0cm" fo:margin-bottom="0cm" style:contextual-spacing="false" fo:text-align="justify" style:justify-single-word="false" fo:hyphenation-ladder-count="no-limit" fo:hyphenation-keep="auto" loext:hyphenation-keep-type="column"/>
      <style:text-properties style:font-name="Marianne1" fo:font-size="10pt" officeooo:paragraph-rsid="03c24ad2"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515" style:family="paragraph" style:parent-style-name="Standard">
      <loext:graphic-properties draw:fill-gradient-name="gradient" draw:fill-hatch-name="hatch"/>
      <style:paragraph-properties fo:margin-top="0cm" fo:margin-bottom="0cm" style:contextual-spacing="false" fo:text-align="justify" style:justify-single-word="false" fo:hyphenation-ladder-count="no-limit" fo:hyphenation-keep="auto" loext:hyphenation-keep-type="column"/>
      <style:text-properties fo:color="#000000" loext:opacity="100%" style:text-outline="false" style:text-line-through-style="none" style:text-line-through-type="none" style:text-position="0% 100%" style:font-name="Marianne1" fo:font-size="8pt" fo:font-style="normal" fo:text-shadow="none" style:text-underline-style="none" fo:font-weight="normal" officeooo:rsid="00b8ae60" officeooo:paragraph-rsid="03c24ad2" fo:background-color="transparent" style:font-size-asian="7pt" style:font-style-asian="normal" style:font-weight-asian="normal" style:font-size-complex="8pt"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516" style:family="paragraph" style:parent-style-name="Standard">
      <loext:graphic-properties draw:fill-gradient-name="gradient" draw:fill-hatch-name="hatch"/>
      <style:paragraph-properties fo:margin-top="0cm" fo:margin-bottom="0.101cm" style:contextual-spacing="false" fo:text-align="justify" style:justify-single-word="false" fo:hyphenation-ladder-count="no-limit" fo:hyphenation-keep="auto" loext:hyphenation-keep-type="column"/>
      <style:text-properties fo:color="#ff0000" loext:opacity="100%" style:text-outline="false" style:text-line-through-style="none" style:text-line-through-type="none" style:text-position="super 58%" style:font-name="Marianne1" fo:font-size="6pt" fo:font-style="normal" fo:text-shadow="none" style:text-underline-style="solid" style:text-underline-width="auto" style:text-underline-color="font-color" fo:font-weight="bold" officeooo:rsid="00ce1988" officeooo:paragraph-rsid="03c24ad2" fo:background-color="transparent" style:font-size-asian="5.25pt" style:font-style-asian="normal" style:font-weight-asian="bold" style:font-size-complex="6pt"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517" style:family="paragraph" style:parent-style-name="Standard">
      <loext:graphic-properties draw:fill-hatch-name="hatch"/>
      <style:paragraph-properties fo:margin-top="0cm" fo:margin-bottom="0cm" style:contextual-spacing="false" fo:text-align="center" style:justify-single-word="false">
        <style:tab-stops>
          <style:tab-stop style:position="7.17cm"/>
        </style:tab-stops>
      </style:paragraph-properties>
      <style:text-properties fo:font-size="9pt" officeooo:paragraph-rsid="0646dbf2" style:font-size-asian="9pt" style:font-size-complex="9pt"/>
    </style:style>
    <style:style style:name="P518" style:family="paragraph" style:parent-style-name="Standard">
      <loext:graphic-properties draw:fill-hatch-name="hatch"/>
      <style:paragraph-properties fo:margin-top="0cm" fo:margin-bottom="0cm" style:contextual-spacing="false" fo:text-align="center" style:justify-single-word="false">
        <style:tab-stops>
          <style:tab-stop style:position="7.17cm"/>
        </style:tab-stops>
      </style:paragraph-properties>
      <style:text-properties style:text-outline="false" style:text-line-through-style="none" style:text-line-through-type="none" style:font-name="Marianne1" fo:font-size="9pt" fo:font-style="normal" fo:text-shadow="none" style:text-underline-style="none" fo:font-weight="normal" officeooo:rsid="00294f34" officeooo:paragraph-rsid="0646dbf2" style:font-size-asian="9pt" style:font-style-asian="normal" style:font-weight-asian="normal" style:font-size-complex="9pt" style:font-weight-complex="normal" style:text-emphasize="none"/>
    </style:style>
    <style:style style:name="P519" style:family="paragraph" style:parent-style-name="Standard">
      <style:text-properties fo:font-size="9pt" officeooo:paragraph-rsid="0646dbf2" style:font-size-asian="9pt" style:font-size-complex="9pt"/>
    </style:style>
    <style:style style:name="P520" style:family="paragraph" style:parent-style-name="Standard">
      <loext:graphic-properties draw:fill-hatch-name="hatch"/>
      <style:paragraph-properties fo:margin-top="0cm" fo:margin-bottom="0cm" style:contextual-spacing="false" fo:text-align="center" style:justify-single-word="false"/>
      <style:text-properties style:text-outline="false" style:text-line-through-style="none" style:text-line-through-type="none" style:font-name="Marianne1" fo:font-size="9pt" fo:font-style="normal" fo:text-shadow="none" style:text-underline-style="none" fo:font-weight="normal" officeooo:rsid="00294f34" officeooo:paragraph-rsid="0646dbf2" style:font-size-asian="9pt" style:font-style-asian="normal" style:font-weight-asian="normal" style:font-size-complex="9pt" style:font-weight-complex="normal" style:text-emphasize="none"/>
    </style:style>
    <style:style style:name="P521" style:family="paragraph" style:parent-style-name="Standard">
      <loext:graphic-properties draw:fill-gradient-name="gradient" draw:fill-hatch-name="hatch"/>
      <style:text-properties fo:font-size="6pt" officeooo:paragraph-rsid="0646dbf2" style:font-size-asian="5.25pt" style:font-size-complex="6pt"/>
    </style:style>
    <style:style style:name="P522" style:family="paragraph" style:parent-style-name="Standard">
      <style:paragraph-properties fo:text-align="center" style:justify-single-word="false">
        <style:tab-stops/>
      </style:paragraph-properties>
      <style:text-properties style:font-name="Marianne2" fo:font-size="9pt" fo:font-weight="bold" officeooo:paragraph-rsid="07d66f96" style:font-size-asian="9pt" style:font-weight-asian="bold" style:font-size-complex="9pt"/>
    </style:style>
    <style:style style:name="P523" style:family="paragraph" style:parent-style-name="Standard">
      <style:paragraph-properties fo:text-align="center" style:justify-single-word="false">
        <style:tab-stops/>
      </style:paragraph-properties>
      <style:text-properties style:font-name="Marianne2" fo:font-size="9pt" officeooo:paragraph-rsid="07d66f96" style:font-size-asian="9pt" style:font-size-complex="9pt"/>
    </style:style>
    <style:style style:name="P524" style:family="paragraph" style:parent-style-name="Standard">
      <loext:graphic-properties draw:fill-hatch-name="hatch"/>
      <style:paragraph-properties fo:margin-left="0.101cm" fo:margin-right="0.101cm" fo:text-align="justify" style:justify-single-word="false" fo:text-indent="0cm" style:auto-text-indent="false">
        <style:tab-stops/>
      </style:paragraph-properties>
      <style:text-properties style:font-name="Marianne2" fo:font-size="9pt" officeooo:paragraph-rsid="07d66f96" style:font-size-asian="9pt" style:font-size-complex="9pt"/>
    </style:style>
    <style:style style:name="P525" style:family="paragraph" style:parent-style-name="Standard">
      <style:text-properties fo:font-size="6pt" officeooo:paragraph-rsid="07d66f96" style:font-size-asian="5.25pt" style:font-size-complex="6pt"/>
    </style:style>
    <style:style style:name="P526" style:family="paragraph" style:parent-style-name="Standard">
      <loext:graphic-properties draw:fill-gradient-name="gradient" draw:fill-hatch-name="hatch"/>
      <style:paragraph-properties fo:margin-left="0.199cm" fo:margin-right="0.101cm" fo:text-align="justify" style:justify-single-word="false" fo:hyphenation-ladder-count="no-limit" fo:hyphenation-keep="auto" loext:hyphenation-keep-type="column" fo:text-indent="0cm" style:auto-text-indent="false">
        <style:tab-stops/>
      </style:paragraph-properties>
      <style:text-properties style:font-name="Marianne1" fo:font-size="9.5pt" officeooo:paragraph-rsid="0646dbf2"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P527" style:family="paragraph" style:parent-style-name="Standard">
      <loext:graphic-properties draw:fill-gradient-name="gradient" draw:fill-hatch-name="hatch"/>
      <style:paragraph-properties fo:margin-left="0.199cm" fo:margin-right="0cm" fo:margin-top="0cm" fo:margin-bottom="0cm" style:contextual-spacing="false" fo:text-align="justify" style:justify-single-word="false" fo:hyphenation-ladder-count="no-limit" fo:hyphenation-keep="auto" loext:hyphenation-keep-type="column" fo:text-indent="0cm" style:auto-text-indent="false">
        <style:tab-stops/>
      </style:paragraph-properties>
      <style:text-properties fo:font-size="9.5pt" officeooo:paragraph-rsid="0646dbf2"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P528" style:family="paragraph" style:parent-style-name="Standard">
      <loext:graphic-properties draw:fill-gradient-name="gradient" draw:fill-hatch-name="hatch"/>
      <style:paragraph-properties fo:margin-left="0.199cm" fo:margin-right="0.101cm" fo:margin-top="0cm" fo:margin-bottom="0.199cm" style:contextual-spacing="false" fo:text-align="justify" style:justify-single-word="false" fo:hyphenation-ladder-count="no-limit" fo:hyphenation-keep="auto" loext:hyphenation-keep-type="column" fo:text-indent="0cm" style:auto-text-indent="false">
        <style:tab-stops/>
      </style:paragraph-properties>
      <style:text-properties style:font-name="Marianne1" fo:font-size="9.5pt" fo:font-style="normal" officeooo:paragraph-rsid="0646dbf2" style:font-size-asian="9.5pt" style:font-style-asian="normal" style:font-size-complex="9.5pt" style:font-style-complex="normal" fo:hyphenate="false" fo:hyphenation-remain-char-count="2" fo:hyphenation-push-char-count="2" loext:hyphenation-no-caps="false" loext:hyphenation-no-last-word="false" loext:hyphenation-word-char-count="no-limit" loext:hyphenation-zone="no-limit"/>
    </style:style>
    <style:style style:name="P529" style:family="paragraph" style:parent-style-name="Standard">
      <loext:graphic-properties draw:fill-hatch-name="hatch"/>
      <style:paragraph-properties fo:margin-top="0cm" fo:margin-bottom="0cm" style:contextual-spacing="false" fo:text-align="center" style:justify-single-word="false">
        <style:tab-stops>
          <style:tab-stop style:position="7.17cm"/>
        </style:tab-stops>
      </style:paragraph-properties>
      <style:text-properties style:font-name="Marianne2" fo:font-size="9pt" officeooo:paragraph-rsid="0646dbf2" style:font-size-asian="9pt" style:font-size-complex="9pt"/>
    </style:style>
    <style:style style:name="P530" style:family="paragraph" style:parent-style-name="Standard">
      <loext:graphic-properties draw:fill-gradient-name="gradient" draw:fill-hatch-name="hatch"/>
      <style:paragraph-properties fo:margin-left="0.199cm" fo:margin-right="0cm" fo:text-align="justify" style:justify-single-word="false" fo:hyphenation-ladder-count="no-limit" fo:hyphenation-keep="auto" loext:hyphenation-keep-type="column" fo:text-indent="0cm" style:auto-text-indent="false">
        <style:tab-stops/>
      </style:paragraph-properties>
      <style:text-properties style:font-name="Marianne1" fo:font-size="9.5pt" fo:font-style="normal" officeooo:paragraph-rsid="0646dbf2" style:font-size-asian="9.5pt" style:font-style-asian="normal" style:font-size-complex="9.5pt" style:font-style-complex="normal" fo:hyphenate="false" fo:hyphenation-remain-char-count="2" fo:hyphenation-push-char-count="2" loext:hyphenation-no-caps="false" loext:hyphenation-no-last-word="false" loext:hyphenation-word-char-count="no-limit" loext:hyphenation-zone="no-limit"/>
    </style:style>
    <style:style style:name="P531" style:family="paragraph" style:parent-style-name="Standard">
      <loext:graphic-properties draw:fill-gradient-name="gradient" draw:fill-hatch-name="hatch"/>
      <style:paragraph-properties fo:margin-left="0.199cm" fo:margin-right="0.101cm" fo:margin-top="0.101cm" fo:margin-bottom="0.101cm" style:contextual-spacing="false" fo:text-align="justify" style:justify-single-word="false" fo:hyphenation-ladder-count="no-limit" fo:hyphenation-keep="auto" loext:hyphenation-keep-type="column" fo:text-indent="0cm" style:auto-text-indent="false">
        <style:tab-stops/>
      </style:paragraph-properties>
      <style:text-properties style:font-name="Marianne1" fo:font-size="9.5pt" fo:font-style="normal" officeooo:paragraph-rsid="0646dbf2" fo:background-color="transparent" style:font-size-asian="9.5pt" style:font-style-asian="normal" style:font-size-complex="9.5pt" style:font-style-complex="normal" fo:hyphenate="false" fo:hyphenation-remain-char-count="2" fo:hyphenation-push-char-count="2" loext:hyphenation-no-caps="false" loext:hyphenation-no-last-word="false" loext:hyphenation-word-char-count="no-limit" loext:hyphenation-zone="no-limit"/>
    </style:style>
    <style:style style:name="P532" style:family="paragraph" style:parent-style-name="Standard">
      <loext:graphic-properties draw:fill-hatch-name="hatch"/>
      <style:paragraph-properties fo:margin-left="0.199cm" fo:margin-right="0cm" fo:margin-top="0.101cm" fo:margin-bottom="0.101cm" style:contextual-spacing="false" fo:text-align="justify" style:justify-single-word="false" fo:hyphenation-ladder-count="no-limit" fo:hyphenation-keep="auto" loext:hyphenation-keep-type="column" fo:text-indent="0cm" style:auto-text-indent="false">
        <style:tab-stops/>
      </style:paragraph-properties>
      <style:text-properties style:font-name="Marianne1" fo:font-size="9.5pt" officeooo:paragraph-rsid="07d8d868"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P533" style:family="paragraph" style:parent-style-name="Standard">
      <loext:graphic-properties draw:fill-hatch-name="hatch"/>
      <style:paragraph-properties fo:margin-left="0.199cm" fo:margin-right="0.101cm" fo:margin-top="0.101cm" fo:margin-bottom="0.101cm" style:contextual-spacing="false" fo:text-align="justify" style:justify-single-word="false" fo:hyphenation-ladder-count="no-limit" fo:hyphenation-keep="auto" loext:hyphenation-keep-type="column" fo:text-indent="0cm" style:auto-text-indent="false">
        <style:tab-stops/>
      </style:paragraph-properties>
      <style:text-properties style:font-name="Marianne1" fo:font-size="9.5pt" officeooo:paragraph-rsid="07d8d868"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P534" style:family="paragraph" style:parent-style-name="Standard">
      <loext:graphic-properties draw:fill-gradient-name="gradient" draw:fill-hatch-name="hatch"/>
      <style:paragraph-properties fo:margin-left="0.199cm" fo:margin-right="0cm" fo:margin-top="0cm" fo:margin-bottom="0cm" style:contextual-spacing="false" fo:text-align="justify" style:justify-single-word="false" fo:hyphenation-ladder-count="no-limit" fo:hyphenation-keep="auto" loext:hyphenation-keep-type="column" fo:text-indent="0cm" style:auto-text-indent="false">
        <style:tab-stops/>
      </style:paragraph-properties>
      <style:text-properties fo:font-size="9.5pt" officeooo:paragraph-rsid="07d8d868"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P535" style:family="paragraph" style:parent-style-name="Standard">
      <loext:graphic-properties draw:fill-hatch-name="hatch"/>
      <style:paragraph-properties fo:margin-left="0cm" fo:margin-right="0cm" fo:text-align="center" style:justify-single-word="false" fo:text-indent="0cm" style:auto-text-indent="false"/>
      <style:text-properties style:text-outline="false" style:text-line-through-style="none" style:text-line-through-type="none" style:font-name="Marianne1" fo:font-size="12pt" fo:font-style="normal" fo:text-shadow="none" style:text-underline-style="none" fo:font-weight="normal" officeooo:rsid="01c0feef" officeooo:paragraph-rsid="07d8d868" style:font-size-asian="10.5pt" style:font-style-asian="normal" style:font-weight-asian="normal" style:font-size-complex="12pt" style:font-weight-complex="normal" style:text-emphasize="none"/>
    </style:style>
    <style:style style:name="P536" style:family="paragraph" style:parent-style-name="Standard">
      <style:text-properties officeooo:paragraph-rsid="07d8d868"/>
    </style:style>
    <style:style style:name="P537" style:family="paragraph" style:parent-style-name="Standard">
      <loext:graphic-properties draw:fill-gradient-name="gradient" draw:fill-hatch-name="hatch"/>
      <style:paragraph-properties fo:margin-left="0.199cm" fo:margin-right="0.101cm" fo:margin-top="0cm" fo:margin-bottom="0.101cm" style:contextual-spacing="false" fo:text-align="justify" style:justify-single-word="false" fo:hyphenation-ladder-count="no-limit" fo:hyphenation-keep="auto" loext:hyphenation-keep-type="column" fo:text-indent="0cm" style:auto-text-indent="false">
        <style:tab-stops/>
      </style:paragraph-properties>
      <style:text-properties style:font-name="Marianne1" fo:font-size="9.5pt" fo:font-style="normal" officeooo:paragraph-rsid="07d8d868" style:font-size-asian="9.5pt" style:font-style-asian="normal" style:font-size-complex="9.5pt" style:font-style-complex="normal" fo:hyphenate="false" fo:hyphenation-remain-char-count="2" fo:hyphenation-push-char-count="2" loext:hyphenation-no-caps="false" loext:hyphenation-no-last-word="false" loext:hyphenation-word-char-count="no-limit" loext:hyphenation-zone="no-limit"/>
    </style:style>
    <style:style style:name="P538" style:family="paragraph" style:parent-style-name="Standard">
      <loext:graphic-properties draw:fill-hatch-name="hatch"/>
      <style:paragraph-properties fo:margin-top="0cm" fo:margin-bottom="0cm" style:contextual-spacing="false" fo:text-align="center" style:justify-single-word="false">
        <style:tab-stops>
          <style:tab-stop style:position="7.17cm"/>
        </style:tab-stops>
      </style:paragraph-properties>
      <style:text-properties style:font-name="Marianne2" fo:font-size="9pt" officeooo:paragraph-rsid="07d8d868" style:font-size-asian="9pt" style:font-size-complex="9pt"/>
    </style:style>
    <style:style style:name="P539" style:family="paragraph" style:parent-style-name="Standard">
      <loext:graphic-properties draw:fill-hatch-name="hatch"/>
      <style:paragraph-properties fo:margin-top="0cm" fo:margin-bottom="0cm" style:contextual-spacing="false" fo:text-align="center" style:justify-single-word="false">
        <style:tab-stops>
          <style:tab-stop style:position="7.17cm"/>
        </style:tab-stops>
      </style:paragraph-properties>
      <style:text-properties style:text-outline="false" style:text-line-through-style="none" style:text-line-through-type="none" style:font-name="Marianne1" fo:font-size="9pt" fo:font-style="normal" fo:text-shadow="none" style:text-underline-style="none" fo:font-weight="normal" officeooo:rsid="00294f34" officeooo:paragraph-rsid="07d8d868" style:font-size-asian="9pt" style:font-style-asian="normal" style:font-weight-asian="normal" style:font-size-complex="9pt" style:font-weight-complex="normal" style:text-emphasize="none"/>
    </style:style>
    <style:style style:name="P540" style:family="paragraph" style:parent-style-name="Standard">
      <style:text-properties fo:font-size="9pt" officeooo:paragraph-rsid="07d8d868" style:font-size-asian="9pt" style:font-size-complex="9pt"/>
    </style:style>
    <style:style style:name="P541" style:family="paragraph" style:parent-style-name="Standard">
      <loext:graphic-properties draw:fill-hatch-name="hatch"/>
      <style:paragraph-properties fo:margin-top="0cm" fo:margin-bottom="0cm" style:contextual-spacing="false" fo:text-align="center" style:justify-single-word="false"/>
      <style:text-properties style:text-outline="false" style:text-line-through-style="none" style:text-line-through-type="none" style:font-name="Marianne1" fo:font-size="9pt" fo:font-style="normal" fo:text-shadow="none" style:text-underline-style="none" fo:font-weight="normal" officeooo:rsid="00294f34" officeooo:paragraph-rsid="07d8d868" style:font-size-asian="9pt" style:font-style-asian="normal" style:font-weight-asian="normal" style:font-size-complex="9pt" style:font-weight-complex="normal" style:text-emphasize="none"/>
    </style:style>
    <style:style style:name="P542" style:family="paragraph" style:parent-style-name="Standard">
      <loext:graphic-properties draw:fill-gradient-name="gradient" draw:fill-hatch-name="hatch"/>
      <style:paragraph-properties fo:margin-left="0.199cm" fo:margin-right="0.101cm" fo:margin-top="0.101cm" fo:margin-bottom="0.101cm" style:contextual-spacing="false" fo:text-align="justify" style:justify-single-word="false" fo:hyphenation-ladder-count="no-limit" fo:hyphenation-keep="auto" loext:hyphenation-keep-type="column" fo:text-indent="0cm" style:auto-text-indent="false">
        <style:tab-stops/>
      </style:paragraph-properties>
      <style:text-properties style:font-name="Marianne1" fo:font-size="9.5pt" fo:font-style="normal" officeooo:paragraph-rsid="07d8d868" fo:background-color="transparent" style:font-size-asian="9.5pt" style:font-style-asian="normal" style:font-size-complex="9.5pt" style:font-style-complex="normal" fo:hyphenate="false" fo:hyphenation-remain-char-count="2" fo:hyphenation-push-char-count="2" loext:hyphenation-no-caps="false" loext:hyphenation-no-last-word="false" loext:hyphenation-word-char-count="no-limit" loext:hyphenation-zone="no-limit"/>
    </style:style>
    <style:style style:name="P543" style:family="paragraph" style:parent-style-name="Standard">
      <style:text-properties fo:font-size="6pt" officeooo:paragraph-rsid="07d8d868" style:font-size-asian="5.25pt" style:font-size-complex="6pt"/>
    </style:style>
    <style:style style:name="P544" style:family="paragraph" style:parent-style-name="Standard">
      <loext:graphic-properties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reak-before="auto" fo:break-after="auto"/>
      <style:text-properties fo:color="#ffffff" loext:opacity="100%" style:font-name="Marianne2" fo:font-size="13pt" fo:font-weight="bold" officeooo:rsid="0289e681" officeooo:paragraph-rsid="082e3b40" fo:background-color="transparent" style:font-size-asian="13pt" style:font-weight-asian="bold" style:font-size-complex="13pt" style:font-weight-complex="bold" fo:hyphenate="false" fo:hyphenation-remain-char-count="2" fo:hyphenation-push-char-count="2" loext:hyphenation-no-caps="false" loext:hyphenation-no-last-word="false" loext:hyphenation-word-char-count="no-limit" loext:hyphenation-zone="no-limit"/>
    </style:style>
    <style:style style:name="P545" style:family="paragraph" style:parent-style-name="Standard">
      <loext:graphic-properties draw:fill-gradient-name="gradient" draw:fill-hatch-name="hatch"/>
      <style:paragraph-properties fo:margin-top="0.101cm" fo:margin-bottom="0.101cm" style:contextual-spacing="false" fo:text-align="justify" style:justify-single-word="false" fo:hyphenation-ladder-count="no-limit" fo:hyphenation-keep="auto" loext:hyphenation-keep-type="column" fo:break-before="auto" fo:break-after="auto"/>
      <style:text-properties fo:color="#000000" loext:opacity="100%" style:font-name="Marianne2" fo:font-size="10pt" officeooo:rsid="02ef1305" officeooo:paragraph-rsid="07dc3c1c"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546" style:family="paragraph" style:parent-style-name="Standard">
      <loext:graphic-properties draw:fill-hatch-name="hatch"/>
      <style:paragraph-properties fo:margin-top="0.199cm" fo:margin-bottom="0.101cm" style:contextual-spacing="false" fo:text-align="justify" style:justify-single-word="false" fo:hyphenation-ladder-count="no-limit" fo:hyphenation-keep="auto" loext:hyphenation-keep-type="column" fo:break-before="auto" fo:break-after="auto"/>
      <style:text-properties fo:color="#000000" loext:opacity="100%" style:font-name="Marianne2" fo:font-size="10pt" officeooo:rsid="02ef1305" officeooo:paragraph-rsid="076603b6"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547" style:family="paragraph" style:parent-style-name="Standard">
      <loext:graphic-properties draw:fill-gradient-name="gradient" draw:fill-hatch-name="hatch"/>
      <style:paragraph-properties fo:margin-left="0.499cm" fo:margin-right="0cm" fo:margin-top="0.199cm" fo:margin-bottom="0.199cm" style:contextual-spacing="false" fo:text-align="justify" style:justify-single-word="false" fo:hyphenation-ladder-count="no-limit" fo:hyphenation-keep="auto" loext:hyphenation-keep-type="column" fo:text-indent="0cm" style:auto-text-indent="false" fo:break-before="auto" fo:break-after="auto"/>
      <style:text-properties fo:color="#00008b" loext:opacity="100%" fo:font-size="10.5pt" officeooo:paragraph-rsid="082e3b4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48" style:family="paragraph" style:parent-style-name="Standard">
      <style:paragraph-properties fo:text-align="justify" style:justify-single-word="false"/>
      <style:text-properties fo:font-size="10pt" officeooo:rsid="047b6522" officeooo:paragraph-rsid="047b6522" style:font-size-asian="10pt" style:font-size-complex="10pt"/>
    </style:style>
    <style:style style:name="P549" style:family="paragraph" style:parent-style-name="Standard">
      <loext:graphic-properties draw:fill-gradient-name="gradient" draw:fill-hatch-name="hatch"/>
      <style:paragraph-properties fo:margin-left="0.199cm" fo:margin-right="0cm" fo:text-align="justify" style:justify-single-word="false" fo:text-indent="0cm" style:auto-text-indent="false"/>
      <style:text-properties style:font-name="Marianne1" fo:font-size="10pt" fo:font-style="normal" fo:font-weight="normal" officeooo:rsid="047b6522" officeooo:paragraph-rsid="047b6522" style:font-size-asian="10pt" style:font-style-asian="normal" style:font-weight-asian="normal" style:font-size-complex="10pt" style:font-style-complex="normal" style:font-weight-complex="normal"/>
    </style:style>
    <style:style style:name="P550" style:family="paragraph" style:parent-style-name="Standard">
      <loext:graphic-properties draw:fill-gradient-name="gradient" draw:fill-hatch-name="hatch"/>
      <style:paragraph-properties fo:margin-top="0.199cm" fo:margin-bottom="0cm" style:contextual-spacing="false" fo:text-align="justify" style:justify-single-word="false"/>
      <style:text-properties fo:font-size="10pt" officeooo:rsid="047d0aee" officeooo:paragraph-rsid="047d0aee" style:font-size-asian="10pt" style:font-size-complex="10pt"/>
    </style:style>
    <style:style style:name="P551" style:family="paragraph" style:parent-style-name="Standard">
      <loext:graphic-properties draw:fill-gradient-name="gradient" draw:fill-hatch-name="hatch"/>
      <style:paragraph-properties fo:margin-top="0.199cm" fo:margin-bottom="0cm" style:contextual-spacing="false" fo:text-align="justify" style:justify-single-word="false"/>
      <style:text-properties fo:font-size="10pt" officeooo:paragraph-rsid="041c537d" style:font-size-asian="10pt" style:font-size-complex="10pt"/>
    </style:style>
    <style:style style:name="P552" style:family="paragraph" style:parent-style-name="Standard">
      <loext:graphic-properties draw:fill-gradient-name="gradient" draw:fill-hatch-name="hatch"/>
      <style:paragraph-properties fo:margin-top="0.199cm" fo:margin-bottom="0cm" style:contextual-spacing="false" fo:text-align="justify" style:justify-single-word="false"/>
      <style:text-properties style:font-name="Marianne1" fo:font-size="10pt" fo:font-style="normal" fo:font-weight="normal" officeooo:paragraph-rsid="041c537d" fo:background-color="transparent" style:font-size-asian="10pt" style:font-style-asian="normal" style:font-weight-asian="normal" style:font-size-complex="10pt" style:font-style-complex="normal" style:font-weight-complex="normal"/>
    </style:style>
    <style:style style:name="P553" style:family="paragraph" style:parent-style-name="Standard">
      <loext:graphic-properties draw:fill-hatch-name="hatch"/>
      <style:paragraph-properties fo:margin-left="0cm" fo:margin-right="0cm" fo:margin-top="0.199cm" fo:margin-bottom="0.101cm" style:contextual-spacing="false" fo:text-align="justify" style:justify-single-word="false" fo:hyphenation-ladder-count="no-limit" fo:hyphenation-keep="auto" loext:hyphenation-keep-type="column" fo:text-indent="0cm" style:auto-text-indent="false"/>
      <style:text-properties fo:color="#000000" loext:opacity="100%" style:font-name="Marianne1" fo:font-size="10pt" fo:font-style="normal" fo:font-weight="normal" officeooo:rsid="01076a64" officeooo:paragraph-rsid="041c537d" fo:background-color="transparent" style:font-size-asian="10pt" style:font-style-asian="normal" style:font-weight-asian="normal"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554" style:family="paragraph" style:parent-style-name="Standard">
      <style:paragraph-properties fo:text-align="center" style:justify-single-word="false">
        <style:tab-stops/>
      </style:paragraph-properties>
      <style:text-properties style:font-name="Marianne2" fo:font-size="9pt" officeooo:paragraph-rsid="044e6b21" style:font-size-asian="9pt" style:font-size-complex="9pt"/>
    </style:style>
    <style:style style:name="P555" style:family="paragraph" style:parent-style-name="Standard">
      <style:paragraph-properties fo:text-align="center" style:justify-single-word="false">
        <style:tab-stops/>
      </style:paragraph-properties>
      <style:text-properties style:font-name="Marianne2" fo:font-size="9pt" fo:font-weight="bold" officeooo:rsid="049056f4" officeooo:paragraph-rsid="049056f4" style:font-size-asian="9pt" style:font-weight-asian="bold" style:font-size-complex="9pt" style:font-weight-complex="bold"/>
    </style:style>
    <style:style style:name="P556" style:family="paragraph" style:parent-style-name="Standard">
      <style:paragraph-properties fo:text-align="center" style:justify-single-word="false">
        <style:tab-stops/>
      </style:paragraph-properties>
      <style:text-properties style:font-name="Marianne2" fo:font-size="9pt" fo:font-weight="bold" style:font-size-asian="9pt" style:font-weight-asian="bold" style:font-size-complex="9pt"/>
    </style:style>
    <style:style style:name="P557" style:family="paragraph" style:parent-style-name="Table_20_Contents">
      <style:paragraph-properties fo:text-align="start" style:justify-single-word="false"/>
      <style:text-properties style:font-name="Marianne2" fo:font-size="9pt" officeooo:paragraph-rsid="044e6b21" style:font-size-asian="9pt" style:font-size-complex="9pt"/>
    </style:style>
    <style:style style:name="P558" style:family="paragraph" style:parent-style-name="Table_20_Contents">
      <loext:graphic-properties draw:fill-gradient-name="gradient" draw:fill-hatch-name="hatch"/>
      <style:paragraph-properties fo:text-align="center" style:justify-single-word="false"/>
      <style:text-properties style:font-name="Marianne2" fo:font-size="9pt" officeooo:paragraph-rsid="044e6b21" style:font-size-asian="9pt" style:font-size-complex="9pt"/>
    </style:style>
    <style:style style:name="P559" style:family="paragraph" style:parent-style-name="Standard">
      <style:paragraph-properties fo:text-align="center" style:justify-single-word="false">
        <style:tab-stops/>
      </style:paragraph-properties>
      <style:text-properties style:font-name="Marianne2" fo:font-size="10pt" fo:font-weight="bold" officeooo:rsid="008d5b2a" officeooo:paragraph-rsid="008d5b2a" style:font-size-asian="10pt" style:font-weight-asian="bold" style:font-size-complex="10pt"/>
    </style:style>
    <style:style style:name="P560" style:family="paragraph" style:parent-style-name="Table_20_Contents">
      <style:paragraph-properties fo:text-align="center" style:justify-single-word="false"/>
      <style:text-properties style:font-name="Marianne2" fo:font-size="9pt" officeooo:paragraph-rsid="044e6b21" style:font-size-asian="9pt" style:font-size-complex="9pt"/>
    </style:style>
    <style:style style:name="P561" style:family="paragraph" style:parent-style-name="Table_20_Contents">
      <style:paragraph-properties fo:text-align="start" style:justify-single-word="false"/>
      <style:text-properties style:font-name="Marianne2" fo:font-size="9pt" officeooo:rsid="0089c164" officeooo:paragraph-rsid="044e6b21" style:font-size-asian="9pt" style:font-size-complex="9pt"/>
    </style:style>
    <style:style style:name="P562" style:family="paragraph" style:parent-style-name="Table_20_Contents">
      <style:paragraph-properties fo:text-align="center" style:justify-single-word="false"/>
      <style:text-properties style:font-name="Marianne2" fo:font-size="9pt" officeooo:rsid="0089c164" officeooo:paragraph-rsid="044e6b21" style:font-size-asian="9pt" style:font-size-complex="9pt"/>
    </style:style>
    <style:style style:name="P563" style:family="paragraph" style:parent-style-name="Footnote">
      <style:text-properties officeooo:rsid="047fd088" officeooo:paragraph-rsid="047fd088"/>
    </style:style>
    <style:style style:name="P564" style:family="paragraph" style:parent-style-name="Standard">
      <style:text-properties officeooo:paragraph-rsid="044e6b21"/>
    </style:style>
    <style:style style:name="P565" style:family="paragraph" style:parent-style-name="Standard">
      <loext:graphic-properties draw:fill="none" draw:fill-color="#e0ffff" draw:fill-gradient-name="gradient" draw:fill-hatch-name="hatch"/>
      <style:paragraph-properties fo:margin-top="0cm" fo:margin-bottom="0cm" style:contextual-spacing="false" fo:text-align="center" style:justify-single-word="false" fo:hyphenation-ladder-count="no-limit" fo:hyphenation-keep="auto" loext:hyphenation-keep-type="column" fo:background-color="transparent">
        <style:tab-stops/>
      </style:paragraph-properties>
      <style:text-properties fo:color="#ffffff" loext:opacity="100%" style:text-outline="false" style:text-line-through-style="none" style:text-line-through-type="none" style:text-position="0% 100%" style:font-name="Marianne1" fo:font-size="13pt" fo:font-style="normal" fo:text-shadow="none" style:text-underline-style="none" fo:font-weight="bold" officeooo:rsid="00ce1988" officeooo:paragraph-rsid="082e3b40" fo:background-color="transparent" style:font-size-asian="13pt" style:font-style-asian="normal" style:font-weight-asian="bold" style:font-size-complex="13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566" style:family="paragraph" style:parent-style-name="Standard">
      <loext:graphic-properties draw:fill-gradient-name="gradient" draw:fill-hatch-name="hatch"/>
      <style:paragraph-properties fo:margin-top="0.101cm" fo:margin-bottom="0cm" style:contextual-spacing="false"/>
      <style:text-properties style:font-name="Marianne1" fo:font-size="10pt" fo:font-style="normal" fo:font-weight="normal" officeooo:rsid="01a100b8" officeooo:paragraph-rsid="02fdfc7e" style:font-size-asian="10pt" style:font-style-asian="normal" style:font-weight-asian="normal" style:font-size-complex="10pt" style:font-style-complex="normal" style:font-weight-complex="normal"/>
    </style:style>
    <style:style style:name="P567" style:family="paragraph" style:parent-style-name="Standard">
      <loext:graphic-properties draw:fill="none" draw:fill-color="#e0ffff" draw:fill-gradient-name="gradient" draw:fill-hatch-name="hatch"/>
      <style:paragraph-properties fo:margin-top="0cm" fo:margin-bottom="0cm" style:contextual-spacing="false" fo:text-align="center" style:justify-single-word="false" fo:hyphenation-ladder-count="no-limit" fo:hyphenation-keep="auto" loext:hyphenation-keep-type="column" fo:background-color="transparent"/>
      <style:text-properties fo:color="#fffafa" loext:opacity="100%" style:font-name="Marianne2" fo:font-size="13pt" fo:font-style="normal" fo:font-weight="bold" officeooo:rsid="01a100b8" officeooo:paragraph-rsid="082e3b40" style:font-size-asian="13pt" style:font-style-asian="normal" style:font-weight-asian="bold" style:font-size-complex="13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68" style:family="paragraph" style:parent-style-name="Standard">
      <loext:graphic-properties draw:fill-gradient-name="gradient" draw:fill-hatch-name="hatch"/>
      <style:paragraph-properties fo:margin-top="0.101cm" fo:margin-bottom="0cm" style:contextual-spacing="false" fo:text-align="justify" style:justify-single-word="false"/>
      <style:text-properties officeooo:paragraph-rsid="06e72c5b"/>
    </style:style>
    <style:style style:name="P569" style:family="paragraph" style:parent-style-name="Standard">
      <loext:graphic-properties draw:fill-gradient-name="gradient" draw:fill-hatch-name="hatch"/>
      <style:paragraph-properties fo:margin-left="1cm" fo:margin-right="0cm" fo:margin-top="0.199cm" fo:margin-bottom="0cm" style:contextual-spacing="false" fo:text-align="justify" style:justify-single-word="false" fo:text-indent="0cm" style:auto-text-indent="false"/>
      <style:text-properties fo:color="#ff0000" loext:opacity="100%" style:font-name="Marianne1" fo:font-size="10pt" fo:font-style="normal" fo:font-weight="bold" officeooo:rsid="01a100b8" officeooo:paragraph-rsid="06e72c5b" fo:background-color="transparent" style:font-size-asian="10pt" style:font-style-asian="normal" style:font-weight-asian="bold" style:font-size-complex="10pt" style:font-style-complex="normal" style:font-weight-complex="bold"/>
    </style:style>
    <style:style style:name="P570" style:family="paragraph" style:parent-style-name="Standard">
      <loext:graphic-properties draw:fill-gradient-name="gradient" draw:fill-hatch-name="hatch"/>
      <style:paragraph-properties fo:margin-left="0cm" fo:margin-right="0cm" fo:margin-top="0.199cm" fo:margin-bottom="0cm" style:contextual-spacing="false" fo:text-align="justify" style:justify-single-word="false" fo:hyphenation-ladder-count="no-limit" fo:hyphenation-keep="auto" loext:hyphenation-keep-type="column" fo:text-indent="0cm" style:auto-text-indent="false" fo:padding="0cm" fo:border="none"/>
      <style:text-properties fo:color="#ff0000" loext:opacity="100%" style:font-name="Marianne1" fo:font-size="10pt" fo:font-style="normal" fo:font-weight="bold" officeooo:rsid="01a100b8" officeooo:paragraph-rsid="06e72c5b" fo:background-color="transparent" style:font-size-asian="10pt" style:font-style-asian="normal" style:font-weight-asian="bold"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71" style:family="paragraph" style:parent-style-name="Standard">
      <loext:graphic-properties draw:fill-hatch-name="hatch"/>
      <style:paragraph-properties fo:margin-left="0cm" fo:margin-right="0cm" fo:margin-top="0.101cm" fo:margin-bottom="0cm" style:contextual-spacing="false" fo:text-align="justify" style:justify-single-word="false" fo:text-indent="0cm" style:auto-text-indent="false"/>
      <style:text-properties fo:color="#000000" loext:opacity="100%" style:font-name="Marianne3" fo:font-size="10pt" fo:font-style="normal" fo:font-weight="normal" officeooo:rsid="01a100b8" officeooo:paragraph-rsid="06e72c5b" fo:background-color="transparent" style:font-size-asian="10pt" style:font-style-asian="normal" style:font-weight-asian="normal" style:font-size-complex="10pt" style:font-style-complex="normal" style:font-weight-complex="normal"/>
    </style:style>
    <style:style style:name="P572" style:family="paragraph" style:parent-style-name="Standard">
      <style:text-properties fo:font-size="6pt" officeooo:paragraph-rsid="03c24ad2" style:font-size-asian="5.25pt" style:font-size-complex="6pt"/>
    </style:style>
    <style:style style:name="P573" style:family="paragraph" style:parent-style-name="Standard">
      <loext:graphic-properties draw:fill-hatch-name="hatch"/>
      <style:paragraph-properties fo:margin-top="0cm" fo:margin-bottom="0cm" style:contextual-spacing="false" fo:text-align="justify" style:justify-single-word="false"/>
      <style:text-properties style:font-name="Marianne1" fo:font-size="10pt" officeooo:paragraph-rsid="0479fe2d" fo:background-color="transparent" style:font-size-asian="10pt" style:font-size-complex="10pt"/>
    </style:style>
    <style:style style:name="P574" style:family="paragraph" style:parent-style-name="Standard">
      <loext:graphic-properties draw:fill-gradient-name="gradient" draw:fill-hatch-name="hatch"/>
      <style:paragraph-properties fo:margin-top="0.199cm" fo:margin-bottom="0.199cm" style:contextual-spacing="false" fo:text-align="justify" style:justify-single-word="false" fo:hyphenation-ladder-count="no-limit" fo:hyphenation-keep="auto" loext:hyphenation-keep-type="column" fo:padding="0cm" fo:border="none"/>
      <style:text-properties fo:color="#000000" loext:opacity="100%" style:font-name="Marianne1" fo:font-size="10pt" fo:font-style="normal" fo:font-weight="normal" officeooo:rsid="01a40e84" officeooo:paragraph-rsid="0479fe2d" fo:background-color="transparent" style:font-size-asian="10pt" style:font-style-asian="normal" style:font-weight-asian="normal"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575" style:family="paragraph" style:parent-style-name="Standard">
      <loext:graphic-properties draw:fill="none" draw:fill-color="#00008b" draw:fill-hatch-name="hatch"/>
      <style:paragraph-properties fo:text-align="center" style:justify-single-word="false" fo:background-color="transparent" fo:padding="0.049cm" fo:border="0.06pt solid #00008b"/>
      <style:text-properties style:font-name="Marianne1" fo:font-size="10pt" officeooo:paragraph-rsid="0479fe2d" style:font-size-asian="10pt" style:font-size-complex="10pt"/>
    </style:style>
    <style:style style:name="P576" style:family="paragraph" style:parent-style-name="Table_20_Contents">
      <style:paragraph-properties fo:text-align="justify" style:justify-single-word="false"/>
      <style:text-properties style:font-name="Marianne1" fo:font-size="9pt" officeooo:paragraph-rsid="0479fe2d" style:font-size-asian="9pt" style:font-size-complex="9pt"/>
    </style:style>
    <style:style style:name="P577" style:family="paragraph" style:parent-style-name="Standard">
      <style:paragraph-properties fo:margin-top="0cm" fo:margin-bottom="0cm" style:contextual-spacing="false" fo:text-align="justify" style:justify-single-word="false"/>
      <style:text-properties officeooo:paragraph-rsid="0479fe2d"/>
    </style:style>
    <style:style style:name="P578" style:family="paragraph" style:parent-style-name="Standard">
      <loext:graphic-properties draw:fill="solid" draw:fill-color="#b0e0e6" draw:fill-gradient-name="Gradient_20_44" draw:fill-hatch-name="hatch"/>
      <style:paragraph-properties fo:text-align="center" style:justify-single-word="false" fo:background-color="#b0e0e6"/>
      <style:text-properties fo:color="#00008b" loext:opacity="100%" style:font-name="Marianne1" fo:font-size="10pt" fo:font-weight="bold" officeooo:rsid="0828bf5b" officeooo:paragraph-rsid="0828bf5b" style:font-size-asian="10pt" style:font-weight-asian="bold" style:font-size-complex="10pt" style:font-weight-complex="bold"/>
    </style:style>
    <style:style style:name="P579" style:family="paragraph" style:parent-style-name="Titre_20_et_20_contenu_7e_LT_7e_Gliederung_20_1">
      <loext:graphic-properties draw:fill-gradient-name="gradient" draw:fill-hatch-name="hatch"/>
      <style:paragraph-properties fo:margin-left="1cm" fo:margin-right="0.199cm" fo:margin-top="0cm" fo:margin-bottom="0cm" style:contextual-spacing="false" fo:line-height="100%" fo:text-align="justify" style:justify-single-word="false" fo:hyphenation-ladder-count="no-limit" fo:hyphenation-keep="auto" loext:hyphenation-keep-type="column" fo:text-indent="0cm" style:auto-text-indent="false" fo:padding="0cm" fo:border="none"/>
      <style:text-properties fo:color="#000000" loext:opacity="100%" style:font-name="Marianne3" fo:font-size="6pt" fo:font-style="normal" fo:font-weight="normal" officeooo:rsid="01a100b8" officeooo:paragraph-rsid="0479fe2d" fo:background-color="transparent" style:font-size-asian="5.25pt" style:font-style-asian="normal" style:font-weight-asian="normal" style:font-size-complex="6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580" style:family="paragraph" style:parent-style-name="Standard">
      <loext:graphic-properties draw:fill="none" draw:fill-color="#e0ffff" draw:fill-hatch-name="hatch"/>
      <style:paragraph-properties fo:margin-top="0cm" fo:margin-bottom="0cm" style:contextual-spacing="false" fo:text-align="center" style:justify-single-word="false" fo:hyphenation-ladder-count="no-limit" fo:hyphenation-keep="auto" loext:hyphenation-keep-type="column" fo:background-color="transparent"/>
      <style:text-properties fo:color="#ffffff" loext:opacity="100%" style:font-name="Marianne1" fo:font-size="12pt" fo:font-style="normal" fo:font-weight="bold" officeooo:paragraph-rsid="082e3b40" fo:background-color="transparent" style:font-size-asian="12pt" style:font-style-asian="normal" style:font-weight-asian="bold" style:font-size-complex="12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81" style:family="paragraph" style:parent-style-name="Standard">
      <loext:graphic-properties draw:fill-gradient-name="gradient" draw:fill-hatch-name="hatch"/>
      <style:paragraph-properties fo:margin-top="0.199cm" fo:margin-bottom="0cm" style:contextual-spacing="false" fo:text-align="justify" style:justify-single-word="false"/>
      <style:text-properties officeooo:paragraph-rsid="0385e9ff"/>
    </style:style>
    <style:style style:name="P582" style:family="paragraph" style:parent-style-name="Standard">
      <loext:graphic-properties draw:fill-gradient-name="gradient" draw:fill-hatch-name="hatch"/>
      <style:paragraph-properties fo:margin-left="1cm" fo:margin-right="0.199cm" fo:margin-top="0.199cm" fo:margin-bottom="0.101cm" style:contextual-spacing="false" fo:text-align="justify" style:justify-single-word="false" fo:text-indent="0cm" style:auto-text-indent="false" fo:padding="0cm" fo:border="none"/>
      <style:text-properties style:font-name="Marianne1" fo:font-size="10pt" officeooo:paragraph-rsid="0385e9ff" style:font-size-asian="10pt" style:font-size-complex="10pt"/>
    </style:style>
    <style:style style:name="P583" style:family="paragraph" style:parent-style-name="Standard">
      <loext:graphic-properties draw:fill="none" draw:fill-color="#e0ffff"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officeooo:paragraph-rsid="082e3b40" fo:hyphenate="false" fo:hyphenation-remain-char-count="2" fo:hyphenation-push-char-count="2" loext:hyphenation-no-caps="false" loext:hyphenation-no-last-word="false" loext:hyphenation-word-char-count="no-limit" loext:hyphenation-zone="no-limit"/>
    </style:style>
    <style:style style:name="P584" style:family="paragraph" style:parent-style-name="Standard" style:master-page-name="First_20_Page">
      <loext:graphic-properties draw:fill-gradient-name="gradient" draw:fill-hatch-name="hatch"/>
      <style:paragraph-properties fo:margin-left="0.499cm" fo:margin-right="0cm" fo:margin-top="0.101cm" fo:margin-bottom="0.101cm" style:contextual-spacing="false" fo:text-align="justify" style:justify-single-word="false" fo:hyphenation-ladder-count="no-limit" fo:hyphenation-keep="auto" loext:hyphenation-keep-type="column" fo:text-indent="0cm" style:auto-text-indent="false" style:page-number="auto">
        <style:tab-stops>
          <style:tab-stop style:position="18.283cm"/>
        </style:tab-stops>
      </style:paragraph-properties>
      <style:text-properties fo:color="#00008b" loext:opacity="100%" fo:font-size="11pt" officeooo:paragraph-rsid="07906d2a" fo:background-color="transparen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585"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text-indent="0cm" style:auto-text-indent="false"/>
      <style:text-properties style:font-name="Marianne1" fo:font-size="10pt" fo:font-style="normal" fo:font-weight="normal" officeooo:rsid="0482b831" officeooo:paragraph-rsid="07906d2a" style:font-size-asian="10pt" style:font-style-asian="normal" style:font-weight-asian="normal" style:font-size-complex="10pt" style:font-style-complex="normal" style:font-weight-complex="normal"/>
    </style:style>
    <style:style style:name="P586" style:family="paragraph" style:parent-style-name="Standard">
      <loext:graphic-properties draw:fill-gradient-name="gradient" draw:fill-hatch-name="hatch"/>
      <style:paragraph-properties fo:margin-left="0cm" fo:margin-right="0cm" fo:margin-top="0.101cm" fo:margin-bottom="0cm" style:contextual-spacing="false" fo:text-align="justify" style:justify-single-word="false" fo:text-indent="0cm" style:auto-text-indent="false"/>
      <style:text-properties style:font-name="Marianne1" fo:font-size="10pt" fo:font-style="normal" fo:font-weight="normal" officeooo:rsid="0482b831" officeooo:paragraph-rsid="07906d2a" fo:background-color="#7fffd4" style:font-size-asian="10pt" style:font-style-asian="normal" style:font-weight-asian="normal" style:font-size-complex="10pt" style:font-style-complex="normal" style:font-weight-complex="normal"/>
    </style:style>
    <style:style style:name="P587" style:family="paragraph" style:parent-style-name="Standard">
      <loext:graphic-properties draw:fill-gradient-name="gradient" draw:fill-hatch-name="hatch"/>
      <style:paragraph-properties fo:margin-left="0.199cm" fo:margin-right="0cm" fo:margin-top="0.199cm" fo:margin-bottom="0cm" style:contextual-spacing="false" fo:text-align="justify" style:justify-single-word="false" fo:text-indent="0cm" style:auto-text-indent="false"/>
      <style:text-properties style:font-name="Marianne1" fo:font-size="10pt" fo:font-style="normal" fo:font-weight="normal" officeooo:rsid="0482b831" officeooo:paragraph-rsid="07906d2a" fo:background-color="transparent" style:font-size-asian="10pt" style:font-style-asian="normal" style:font-weight-asian="normal" style:font-size-complex="10pt" style:font-style-complex="normal" style:font-weight-complex="normal"/>
    </style:style>
    <style:style style:name="P588" style:family="paragraph" style:parent-style-name="Standard">
      <loext:graphic-properties draw:fill-gradient-name="gradient" draw:fill-hatch-name="hatch"/>
      <style:paragraph-properties fo:margin-left="0.199cm" fo:margin-right="0cm" fo:margin-top="0.3cm" fo:margin-bottom="0cm" style:contextual-spacing="false" fo:text-align="justify" style:justify-single-word="false" fo:text-indent="0cm" style:auto-text-indent="false"/>
      <style:text-properties style:font-name="Marianne1" fo:font-size="10pt" fo:font-style="normal" fo:font-weight="normal" officeooo:rsid="0482b831" officeooo:paragraph-rsid="07906d2a" fo:background-color="#7fffd4" style:font-size-asian="10pt" style:font-style-asian="normal" style:font-weight-asian="normal" style:font-size-complex="10pt" style:font-style-complex="normal" style:font-weight-complex="normal"/>
    </style:style>
    <style:style style:name="P589" style:family="paragraph" style:parent-style-name="Standard">
      <loext:graphic-properties draw:fill-gradient-name="gradient" draw:fill-hatch-name="hatch"/>
      <style:paragraph-properties fo:margin-left="0.199cm" fo:margin-right="0cm" fo:margin-top="0.3cm" fo:margin-bottom="0cm" style:contextual-spacing="false" fo:text-align="justify" style:justify-single-word="false" fo:text-indent="0cm" style:auto-text-indent="false"/>
      <style:text-properties style:font-name="Marianne1" fo:font-size="10pt" fo:font-style="normal" fo:font-weight="normal" officeooo:rsid="069a81e9" officeooo:paragraph-rsid="07906d2a" fo:background-color="#7fffd4" style:font-size-asian="10pt" style:font-style-asian="normal" style:font-weight-asian="normal" style:font-size-complex="10pt" style:font-style-complex="normal" style:font-weight-complex="normal"/>
    </style:style>
    <style:style style:name="P590" style:family="paragraph" style:parent-style-name="Standard">
      <loext:graphic-properties draw:fill-hatch-name="hatch"/>
      <style:paragraph-properties fo:margin-left="0.4cm" fo:margin-right="0cm" fo:margin-top="0.101cm" fo:margin-bottom="0cm" style:contextual-spacing="false" fo:text-align="justify" style:justify-single-word="false" fo:text-indent="0cm" style:auto-text-indent="false"/>
      <style:text-properties style:font-name="Marianne1" fo:font-size="10pt" fo:font-style="normal" fo:font-weight="normal" officeooo:rsid="0482b831" officeooo:paragraph-rsid="07906d2a" fo:background-color="#7fffd4" style:font-size-asian="10pt" style:font-style-asian="normal" style:font-weight-asian="normal" style:font-size-complex="10pt" style:font-style-complex="normal" style:font-weight-complex="normal"/>
    </style:style>
    <style:style style:name="P591" style:family="paragraph" style:parent-style-name="Standard">
      <loext:graphic-properties draw:fill-gradient-name="gradient" draw:fill-hatch-name="hatch"/>
      <style:paragraph-properties fo:margin-left="0.4cm" fo:margin-right="0cm" fo:margin-top="0.101cm" fo:margin-bottom="0cm" style:contextual-spacing="false" fo:text-align="justify" style:justify-single-word="false" fo:text-indent="0cm" style:auto-text-indent="false"/>
      <style:text-properties style:font-name="Marianne1" fo:font-size="10pt" fo:font-style="normal" fo:font-weight="normal" officeooo:rsid="0482b831" officeooo:paragraph-rsid="07906d2a" fo:background-color="#7fffd4" style:font-size-asian="10pt" style:font-style-asian="normal" style:font-weight-asian="normal" style:font-size-complex="10pt" style:font-style-complex="normal" style:font-weight-complex="normal"/>
    </style:style>
    <style:style style:name="P592" style:family="paragraph" style:parent-style-name="Standard">
      <loext:graphic-properties draw:fill-hatch-name="hatch"/>
      <style:paragraph-properties fo:margin-left="0cm" fo:margin-right="0cm" fo:margin-top="0.199cm" fo:margin-bottom="0cm" style:contextual-spacing="false" fo:text-align="justify" style:justify-single-word="false" fo:text-indent="0cm" style:auto-text-indent="false"/>
      <style:text-properties style:font-name="Marianne1" fo:font-size="10pt" fo:font-style="normal" fo:font-weight="normal" officeooo:rsid="04ee0310" officeooo:paragraph-rsid="07906d2a" fo:background-color="#7fffd4" style:font-size-asian="10pt" style:font-style-asian="normal" style:font-weight-asian="normal" style:font-size-complex="10pt" style:font-style-complex="normal" style:font-weight-complex="normal"/>
    </style:style>
    <style:style style:name="P593" style:family="paragraph" style:parent-style-name="Standard">
      <loext:graphic-properties draw:fill-hatch-name="hatch"/>
      <style:paragraph-properties fo:margin-left="0cm" fo:margin-right="0cm" fo:margin-top="0.101cm" fo:margin-bottom="0.101cm" style:contextual-spacing="false" fo:text-align="justify" style:justify-single-word="false" fo:text-indent="0cm" style:auto-text-indent="false"/>
      <style:text-properties style:font-name="Marianne1" fo:font-size="10pt" fo:font-style="normal" fo:font-weight="normal" officeooo:rsid="069a81e9" officeooo:paragraph-rsid="07906d2a" fo:background-color="transparent" style:font-name-asian="Liberation Serif" style:font-size-asian="10pt" style:font-style-asian="normal" style:font-weight-asian="normal" style:font-name-complex="Liberation Serif" style:font-size-complex="10pt" style:font-style-complex="normal" style:font-weight-complex="normal"/>
    </style:style>
    <style:style style:name="P594" style:family="paragraph" style:parent-style-name="Standard" style:master-page-name="First_20_Page">
      <loext:graphic-properties draw:fill-hatch-name="hatch"/>
      <style:paragraph-properties fo:margin-left="0.499cm" fo:margin-right="0cm" fo:margin-top="0.199cm" fo:margin-bottom="0.199cm" style:contextual-spacing="false" fo:text-align="justify" style:justify-single-word="false" fo:text-indent="0cm" style:auto-text-indent="false" style:page-number="auto" fo:break-before="auto" fo:break-after="auto">
        <style:tab-stops/>
      </style:paragraph-properties>
      <style:text-properties style:font-name="Marianne1" fo:font-size="10.5pt" fo:font-style="normal" fo:font-weight="bold" officeooo:rsid="031ee21f" officeooo:paragraph-rsid="07903d7a" fo:background-color="transparent" style:font-size-asian="10.5pt" style:font-style-asian="normal" style:font-weight-asian="bold" style:font-size-complex="10.5pt" style:font-style-complex="normal" style:font-weight-complex="bold"/>
    </style:style>
    <style:style style:name="P595"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hyphenation-ladder-count="no-limit" fo:hyphenation-keep="auto" loext:hyphenation-keep-type="column" fo:text-indent="0cm" style:auto-text-indent="false">
        <style:tab-stops/>
      </style:paragraph-properties>
      <style:text-properties fo:color="#000000" loext:opacity="100%" style:font-name="Marianne1" fo:font-size="10pt" fo:font-style="normal" fo:font-weight="bold" officeooo:rsid="0492faae" officeooo:paragraph-rsid="07903d7a" fo:background-color="transparent" style:font-size-asian="10pt" style:font-style-asian="normal" style:font-weight-asian="bold"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96" style:family="paragraph" style:parent-style-name="Standard">
      <style:paragraph-properties fo:text-align="center" style:justify-single-word="false">
        <style:tab-stops/>
      </style:paragraph-properties>
      <style:text-properties style:font-name="Marianne1" fo:font-size="9pt" fo:font-weight="bold" officeooo:paragraph-rsid="07903d7a" style:font-size-asian="9pt" style:font-weight-asian="bold" style:font-size-complex="9pt"/>
    </style:style>
    <style:style style:name="P597" style:family="paragraph" style:parent-style-name="Standard">
      <style:paragraph-properties fo:text-align="center" style:justify-single-word="false">
        <style:tab-stops/>
      </style:paragraph-properties>
      <style:text-properties style:font-name="Marianne1" fo:font-size="9pt" fo:font-weight="bold" officeooo:rsid="031b9f0f" officeooo:paragraph-rsid="07903d7a" style:font-size-asian="9pt" style:font-weight-asian="bold" style:font-size-complex="9pt"/>
    </style:style>
    <style:style style:name="P598" style:family="paragraph" style:parent-style-name="Table_20_Contents">
      <style:paragraph-properties fo:text-align="start" style:justify-single-word="false"/>
      <style:text-properties style:font-name="Marianne2" fo:font-size="9pt" officeooo:paragraph-rsid="07903d7a" style:font-size-asian="9pt" style:font-size-complex="9pt"/>
    </style:style>
    <style:style style:name="P599" style:family="paragraph" style:parent-style-name="Table_20_Contents">
      <loext:graphic-properties draw:fill-gradient-name="gradient" draw:fill-hatch-name="hatch"/>
      <style:paragraph-properties fo:text-align="center" style:justify-single-word="false"/>
      <style:text-properties style:font-name="Marianne2" fo:font-size="9pt" officeooo:paragraph-rsid="07903d7a" style:font-size-asian="9pt" style:font-size-complex="9pt"/>
    </style:style>
    <style:style style:name="P600" style:family="paragraph" style:parent-style-name="Table_20_Contents">
      <style:paragraph-properties fo:text-align="center" style:justify-single-word="false"/>
      <style:text-properties style:font-name="Marianne2" fo:font-size="9pt" officeooo:rsid="049212b8" officeooo:paragraph-rsid="07903d7a" style:font-size-asian="9pt" style:font-size-complex="9pt"/>
    </style:style>
    <style:style style:name="P601" style:family="paragraph" style:parent-style-name="Table_20_Contents">
      <style:paragraph-properties fo:text-align="start" style:justify-single-word="false"/>
      <style:text-properties style:font-name="Marianne2" fo:font-size="9pt" officeooo:rsid="0089c164" officeooo:paragraph-rsid="07903d7a" style:font-size-asian="9pt" style:font-size-complex="9pt"/>
    </style:style>
    <style:style style:name="P602" style:family="paragraph" style:parent-style-name="Footnote">
      <style:text-properties officeooo:paragraph-rsid="049212b8"/>
    </style:style>
    <style:style style:name="P603" style:family="paragraph" style:parent-style-name="Standard">
      <style:text-properties officeooo:paragraph-rsid="07903d7a"/>
    </style:style>
    <style:style style:name="P604" style:family="paragraph" style:parent-style-name="Standard">
      <loext:graphic-properties draw:fill-gradient-name="gradient" draw:fill-hatch-name="hatch"/>
      <style:paragraph-properties fo:margin-left="0.499cm" fo:margin-right="0cm" fo:margin-top="0.101cm" fo:margin-bottom="0.199cm" style:contextual-spacing="false" fo:text-align="justify" style:justify-single-word="false" fo:hyphenation-ladder-count="no-limit" fo:hyphenation-keep="auto" loext:hyphenation-keep-type="column" fo:text-indent="0cm" style:auto-text-indent="false" fo:break-before="auto" fo:break-after="auto"/>
      <style:text-properties fo:color="#00008b" loext:opacity="100%" style:font-name="Marianne1" fo:font-size="11pt" fo:font-style="normal" fo:font-weight="normal" officeooo:rsid="0059a181" officeooo:paragraph-rsid="069dbdd4" fo:background-color="#98fb98" style:font-size-asian="11pt" style:font-style-asian="normal" style:font-weight-asian="normal" style:font-size-complex="11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605" style:family="paragraph" style:parent-style-name="Standard" style:master-page-name="First_20_Page">
      <loext:graphic-properties draw:fill-hatch-name="hatch"/>
      <style:paragraph-properties fo:margin-left="1cm" fo:margin-right="0cm" fo:margin-top="0.101cm" fo:margin-bottom="0cm" style:contextual-spacing="false" fo:text-align="justify" style:justify-single-word="false" fo:hyphenation-ladder-count="no-limit" fo:hyphenation-keep="auto" loext:hyphenation-keep-type="column" fo:text-indent="0cm" style:auto-text-indent="false" style:page-number="auto">
        <style:tab-stops>
          <style:tab-stop style:position="18.283cm"/>
        </style:tab-stops>
      </style:paragraph-properties>
      <style:text-properties officeooo:paragraph-rsid="082e3b40" fo:hyphenate="false" fo:hyphenation-remain-char-count="2" fo:hyphenation-push-char-count="2" loext:hyphenation-no-caps="false" loext:hyphenation-no-last-word="false" loext:hyphenation-word-char-count="no-limit" loext:hyphenation-zone="no-limit"/>
    </style:style>
    <style:style style:name="P606" style:family="paragraph" style:parent-style-name="Standard">
      <loext:graphic-properties draw:fill-gradient-name="gradient" draw:fill-hatch-name="hatch"/>
      <style:paragraph-properties fo:margin-left="0cm" fo:margin-right="0cm" fo:margin-top="0.199cm" fo:margin-bottom="0cm" style:contextual-spacing="false" fo:text-align="justify" style:justify-single-word="false" fo:hyphenation-ladder-count="no-limit" fo:hyphenation-keep="auto" loext:hyphenation-keep-type="column" fo:text-indent="0cm" style:auto-text-indent="false">
        <style:tab-stops>
          <style:tab-stop style:position="18.283cm"/>
        </style:tab-stops>
      </style:paragraph-properties>
      <style:text-properties fo:color="#000000" loext:opacity="100%" style:font-name="Marianne1" fo:font-size="10pt" fo:font-style="normal" fo:font-weight="bold" officeooo:rsid="031ee21f" officeooo:paragraph-rsid="04e314a1" fo:background-color="transparent" style:font-size-asian="8.75pt" style:font-style-asian="normal" style:font-weight-asian="bold"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607" style:family="paragraph" style:parent-style-name="Standard">
      <loext:graphic-properties draw:fill-gradient-name="gradient" draw:fill-hatch-name="hatch"/>
      <style:paragraph-properties fo:margin-left="0.499cm" fo:margin-right="0cm" fo:margin-top="0cm" fo:margin-bottom="0.199cm" style:contextual-spacing="false" fo:text-align="justify" style:justify-single-word="false" fo:hyphenation-ladder-count="no-limit" fo:hyphenation-keep="auto" loext:hyphenation-keep-type="column" fo:text-indent="0cm" style:auto-text-indent="false" fo:break-before="auto" fo:break-after="auto"/>
      <style:text-properties fo:color="#00008b" loext:opacity="100%" style:font-name="Marianne1" fo:font-size="11pt" fo:font-style="normal" fo:font-weight="normal" officeooo:rsid="0059a181" officeooo:paragraph-rsid="069dbdd4" fo:background-color="#98fb98" style:font-size-asian="11pt" style:font-style-asian="normal" style:font-weight-asian="normal" style:font-size-complex="11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608" style:family="paragraph" style:parent-style-name="Standard">
      <loext:graphic-properties draw:fill-hatch-name="hatch"/>
      <style:paragraph-properties fo:margin-left="0cm" fo:margin-right="0cm" fo:margin-top="0cm" fo:margin-bottom="0.101cm" style:contextual-spacing="false" fo:text-align="justify" style:justify-single-word="false" fo:hyphenation-ladder-count="no-limit" fo:hyphenation-keep="auto" loext:hyphenation-keep-type="column" fo:text-indent="0cm" style:auto-text-indent="false"/>
      <style:text-properties fo:color="#000000" loext:opacity="100%" style:font-name="Marianne1" fo:font-size="10pt" fo:font-style="normal" fo:font-weight="normal" officeooo:rsid="0059a181" officeooo:paragraph-rsid="072aeeda" fo:background-color="#98fb98" style:font-size-asian="8.75pt" style:font-style-asian="normal" style:font-weight-asian="normal"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609" style:family="paragraph" style:parent-style-name="Table_20_Contents">
      <style:paragraph-properties fo:text-align="center" style:justify-single-word="false"/>
      <style:text-properties style:font-name="Marianne2" fo:font-size="9pt" fo:font-weight="bold" style:font-size-asian="9pt" style:font-weight-asian="bold" style:font-size-complex="9pt" style:font-weight-complex="bold"/>
    </style:style>
    <style:style style:name="P610" style:family="paragraph" style:parent-style-name="Table_20_Contents">
      <style:paragraph-properties fo:text-align="center" style:justify-single-word="false"/>
      <style:text-properties style:font-name="Marianne2" fo:font-size="9pt" style:font-size-asian="9pt" style:font-size-complex="9pt"/>
    </style:style>
    <style:style style:name="P611" style:family="paragraph" style:parent-style-name="Table_20_Contents">
      <style:paragraph-properties fo:text-align="center" style:justify-single-word="false"/>
      <style:text-properties fo:color="#0000ff" loext:opacity="100%" style:font-name="Marianne2" fo:font-size="9pt" style:font-size-asian="9pt" style:font-size-complex="9pt"/>
    </style:style>
    <style:style style:name="P612" style:family="paragraph" style:parent-style-name="Table_20_Contents">
      <style:paragraph-properties fo:text-align="center" style:justify-single-word="false"/>
      <style:text-properties fo:color="#0000ff" loext:opacity="100%" style:font-name="Marianne2" fo:font-size="9pt" officeooo:rsid="08543c4e" officeooo:paragraph-rsid="08543c4e" style:font-size-asian="9pt" style:font-size-complex="9pt"/>
    </style:style>
    <style:style style:name="P613" style:family="paragraph" style:parent-style-name="Table_20_Contents">
      <style:paragraph-properties fo:text-align="center" style:justify-single-word="false"/>
      <style:text-properties style:font-name="Marianne2" fo:font-size="9pt" officeooo:paragraph-rsid="069e973d" style:font-size-asian="9pt" style:font-size-complex="9pt"/>
    </style:style>
    <style:style style:name="P614" style:family="paragraph" style:parent-style-name="Standard">
      <loext:graphic-properties draw:fill-gradient-name="gradient" draw:fill-hatch-name="hatch"/>
      <style:paragraph-properties fo:margin-left="0cm" fo:margin-right="0cm" fo:margin-top="0.199cm" fo:margin-bottom="0.101cm" style:contextual-spacing="false" fo:text-align="justify" style:justify-single-word="false" fo:hyphenation-ladder-count="no-limit" fo:hyphenation-keep="auto" loext:hyphenation-keep-type="column" fo:text-indent="0cm" style:auto-text-indent="false"/>
      <style:text-properties style:font-name="Marianne1" fo:font-size="10pt" fo:font-style="normal" fo:font-weight="normal" officeooo:rsid="0059a181" officeooo:paragraph-rsid="072aeeda" fo:background-color="#98fb98" style:font-size-asian="8.75pt" style:font-style-asian="normal" style:font-weight-asian="normal"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615" style:family="paragraph" style:parent-style-name="Footnote">
      <style:text-properties officeooo:paragraph-rsid="0849edd1" fo:background-color="transparent"/>
    </style:style>
    <style:style style:name="P616" style:family="paragraph" style:parent-style-name="Standard">
      <style:paragraph-properties fo:text-align="center" style:justify-single-word="false"/>
      <style:text-properties style:font-name="Marianne2" fo:font-size="9pt" fo:font-weight="bold" style:font-size-asian="9pt" style:font-weight-asian="bold" style:font-size-complex="9pt"/>
    </style:style>
    <style:style style:name="P617" style:family="paragraph" style:parent-style-name="Table_20_Contents">
      <style:paragraph-properties fo:text-align="center" style:justify-single-word="false"/>
      <style:text-properties style:font-name="Marianne2" fo:font-size="9pt" fo:font-weight="bold" style:font-size-asian="9pt" style:font-weight-asian="bold" style:font-size-complex="9pt"/>
    </style:style>
    <style:style style:name="P618" style:family="paragraph" style:parent-style-name="Standard">
      <style:paragraph-properties fo:text-align="center" style:justify-single-word="false"/>
      <style:text-properties style:font-name="Marianne2" fo:font-size="8pt" fo:font-weight="normal" style:font-size-asian="8pt" style:font-weight-asian="normal" style:font-size-complex="8pt" style:font-weight-complex="normal"/>
    </style:style>
    <style:style style:name="P619" style:family="paragraph" style:parent-style-name="Table_20_Contents">
      <style:paragraph-properties fo:text-align="center" style:justify-single-word="false"/>
      <style:text-properties style:font-name="Marianne2" fo:font-size="9pt" officeooo:paragraph-rsid="069fc532" style:font-size-asian="9pt" style:font-size-complex="9pt"/>
    </style:style>
    <style:style style:name="P620" style:family="paragraph" style:parent-style-name="Table_20_Contents">
      <style:paragraph-properties fo:text-align="center" style:justify-single-word="false"/>
      <style:text-properties fo:color="#0000ff" loext:opacity="100%" style:font-name="Marianne2" fo:font-size="9pt" officeooo:rsid="07ef2047" officeooo:paragraph-rsid="0846af8c" style:font-size-asian="9pt" style:font-size-complex="9pt"/>
    </style:style>
    <style:style style:name="P621" style:family="paragraph" style:parent-style-name="Standard">
      <loext:graphic-properties draw:fill-gradient-name="gradient" draw:fill-hatch-name="hatch"/>
      <style:paragraph-properties fo:margin-left="0cm" fo:margin-right="0cm" fo:margin-top="0.3cm" fo:margin-bottom="0.101cm" style:contextual-spacing="false" fo:text-align="justify" style:justify-single-word="false" fo:hyphenation-ladder-count="no-limit" fo:hyphenation-keep="auto" loext:hyphenation-keep-type="column" fo:text-indent="0cm" style:auto-text-indent="false"/>
      <style:text-properties style:font-name="Marianne1" fo:font-size="10pt" fo:font-style="normal" fo:font-weight="normal" officeooo:rsid="0059a181" officeooo:paragraph-rsid="072aeeda" fo:background-color="#98fb98" style:font-size-asian="8.75pt" style:font-style-asian="normal" style:font-weight-asian="normal"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622" style:family="paragraph" style:parent-style-name="Table_20_Contents">
      <style:paragraph-properties fo:text-align="center" style:justify-single-word="false"/>
      <style:text-properties fo:color="#00008b" loext:opacity="100%" style:font-name="Marianne2" fo:font-size="9pt" officeooo:paragraph-rsid="06a0a15e" style:font-size-asian="9pt" style:font-size-complex="9pt"/>
    </style:style>
    <style:style style:name="P623" style:family="paragraph" style:parent-style-name="Table_20_Contents">
      <style:paragraph-properties fo:text-align="center" style:justify-single-word="false"/>
      <style:text-properties fo:color="#00008b" loext:opacity="100%" style:font-name="Marianne2" fo:font-size="9pt" fo:font-weight="bold" officeooo:paragraph-rsid="06a0a15e" style:font-size-asian="9pt" style:font-weight-asian="bold" style:font-size-complex="9pt" style:font-weight-complex="bold"/>
    </style:style>
    <style:style style:name="P624" style:family="paragraph" style:parent-style-name="Table_20_Contents">
      <style:paragraph-properties fo:text-align="center" style:justify-single-word="false"/>
      <style:text-properties fo:color="#00008b" loext:opacity="100%" style:font-name="Marianne2" fo:font-size="9pt" fo:font-weight="bold" officeooo:rsid="0001d8ea" officeooo:paragraph-rsid="06a0a15e" style:font-size-asian="9pt" style:font-weight-asian="bold" style:font-size-complex="9pt" style:font-weight-complex="bold"/>
    </style:style>
    <style:style style:name="P625" style:family="paragraph" style:parent-style-name="Table_20_Contents">
      <style:paragraph-properties fo:text-align="center" style:justify-single-word="false"/>
      <style:text-properties fo:color="#00008b" loext:opacity="100%" style:font-name="Marianne2" fo:font-size="8pt" fo:font-weight="normal" officeooo:rsid="00863fd5" officeooo:paragraph-rsid="06a0a15e" fo:background-color="transparent" style:font-size-asian="8pt" style:font-weight-asian="normal" style:font-size-complex="8pt" style:font-weight-complex="normal"/>
    </style:style>
    <style:style style:name="P626" style:family="paragraph" style:parent-style-name="Table_20_Contents">
      <style:paragraph-properties fo:text-align="center" style:justify-single-word="false"/>
      <style:text-properties fo:color="#000000" loext:opacity="100%" style:font-name="Marianne2" fo:font-size="8pt" fo:font-weight="normal" officeooo:rsid="00863fd5" officeooo:paragraph-rsid="06a0a15e" fo:background-color="transparent" style:font-size-asian="8pt" style:font-weight-asian="normal" style:font-size-complex="8pt" style:font-weight-complex="normal"/>
    </style:style>
    <style:style style:name="P627" style:family="paragraph" style:parent-style-name="Table_20_Contents">
      <style:paragraph-properties fo:text-align="center" style:justify-single-word="false"/>
      <style:text-properties style:font-name="Marianne2" fo:font-size="8pt" fo:font-weight="normal" officeooo:rsid="00879692" officeooo:paragraph-rsid="06a0a15e" fo:background-color="transparent" style:font-size-asian="8pt" style:font-weight-asian="normal" style:font-size-complex="8pt" style:font-weight-complex="normal"/>
    </style:style>
    <style:style style:name="P628" style:family="paragraph" style:parent-style-name="Table_20_Contents">
      <style:paragraph-properties fo:text-align="center" style:justify-single-word="false"/>
      <style:text-properties style:font-name="Marianne2" fo:font-size="8pt" fo:font-weight="normal" officeooo:rsid="04aa4cc7" officeooo:paragraph-rsid="06a0a15e" fo:background-color="transparent" style:font-size-asian="8pt" style:font-weight-asian="normal" style:font-size-complex="8pt" style:font-weight-complex="normal"/>
    </style:style>
    <style:style style:name="P629" style:family="paragraph" style:parent-style-name="Table_20_Contents">
      <style:paragraph-properties fo:text-align="center" style:justify-single-word="false"/>
      <style:text-properties fo:color="#000000" loext:opacity="100%" style:font-name="Marianne2" fo:font-size="8pt" fo:font-weight="normal" officeooo:rsid="04a3eb93" officeooo:paragraph-rsid="06a0a15e" fo:background-color="transparent" style:font-size-asian="8pt" style:font-weight-asian="normal" style:font-size-complex="8pt" style:font-weight-complex="normal"/>
    </style:style>
    <style:style style:name="P630" style:family="paragraph" style:parent-style-name="Table_20_Contents">
      <style:paragraph-properties fo:text-align="center" style:justify-single-word="false"/>
      <style:text-properties fo:color="#00008b" loext:opacity="100%" style:font-name="Marianne2" fo:font-size="8pt" fo:font-weight="normal" officeooo:rsid="00879692" officeooo:paragraph-rsid="06a0a15e" fo:background-color="transparent" style:font-size-asian="8pt" style:font-weight-asian="normal" style:font-size-complex="8pt" style:font-weight-complex="normal"/>
    </style:style>
    <style:style style:name="P631" style:family="paragraph" style:parent-style-name="Table_20_Contents">
      <style:paragraph-properties fo:text-align="center" style:justify-single-word="false"/>
      <style:text-properties style:font-name="Marianne2" fo:font-size="8pt" fo:font-weight="normal" officeooo:rsid="04a740fa" officeooo:paragraph-rsid="06a0a15e" fo:background-color="transparent" style:font-size-asian="8pt" style:font-weight-asian="normal" style:font-size-complex="8pt" style:font-weight-complex="normal"/>
    </style:style>
    <style:style style:name="P632" style:family="paragraph" style:parent-style-name="Table_20_Contents">
      <loext:graphic-properties draw:fill-gradient-name="gradient" draw:fill-hatch-name="hatch"/>
      <style:paragraph-properties fo:text-align="center" style:justify-single-word="false"/>
      <style:text-properties fo:color="#000000" loext:opacity="100%" style:font-name="Marianne2" fo:font-size="9pt" officeooo:rsid="084838ac" officeooo:paragraph-rsid="084838ac" fo:background-color="transparent" style:font-size-asian="9pt" style:font-size-complex="9pt"/>
    </style:style>
    <style:style style:name="P633" style:family="paragraph" style:parent-style-name="Table_20_Contents">
      <loext:graphic-properties draw:fill-gradient-name="gradient" draw:fill-hatch-name="hatch"/>
      <style:paragraph-properties fo:text-align="center" style:justify-single-word="false"/>
      <style:text-properties fo:color="#000000" loext:opacity="100%" style:font-name="Marianne2" fo:font-size="9pt" officeooo:rsid="06435506" officeooo:paragraph-rsid="06a0a15e" fo:background-color="transparent" style:font-size-asian="9pt" style:font-size-complex="9pt"/>
    </style:style>
    <style:style style:name="P634" style:family="paragraph" style:parent-style-name="Table_20_Contents">
      <loext:graphic-properties draw:fill-gradient-name="gradient" draw:fill-hatch-name="hatch"/>
      <style:paragraph-properties fo:text-align="center" style:justify-single-word="false"/>
      <style:text-properties fo:color="#000000" loext:opacity="100%" style:font-name="Marianne2" fo:font-size="9pt" officeooo:rsid="0529cdd7" officeooo:paragraph-rsid="06a0a15e" fo:background-color="transparent" style:font-size-asian="9pt" style:font-size-complex="9pt"/>
    </style:style>
    <style:style style:name="P635" style:family="paragraph" style:parent-style-name="Table_20_Contents">
      <loext:graphic-properties draw:fill-gradient-name="gradient" draw:fill-hatch-name="hatch"/>
      <style:paragraph-properties fo:text-align="center" style:justify-single-word="false"/>
      <style:text-properties fo:color="#000000" loext:opacity="100%" style:font-name="Marianne2" fo:font-size="9pt" officeooo:rsid="084838ac" officeooo:paragraph-rsid="084838ac" style:font-size-asian="9pt" style:font-size-complex="9pt"/>
    </style:style>
    <style:style style:name="P636" style:family="paragraph" style:parent-style-name="Table_20_Contents">
      <loext:graphic-properties draw:fill-gradient-name="gradient" draw:fill-hatch-name="hatch"/>
      <style:paragraph-properties fo:text-align="center" style:justify-single-word="false"/>
      <style:text-properties fo:color="#000000" loext:opacity="100%" style:font-name="Marianne2" fo:font-size="9pt" officeooo:rsid="000a5a02" officeooo:paragraph-rsid="06a0a15e" fo:background-color="transparent" style:font-size-asian="9pt" style:font-size-complex="9pt"/>
    </style:style>
    <style:style style:name="P637" style:family="paragraph" style:parent-style-name="Table_20_Contents">
      <loext:graphic-properties draw:fill-gradient-name="gradient" draw:fill-hatch-name="hatch"/>
      <style:paragraph-properties fo:text-align="center" style:justify-single-word="false"/>
      <style:text-properties style:font-name="Marianne2" fo:font-size="9pt" officeooo:rsid="04a57845" officeooo:paragraph-rsid="06a0a15e" style:font-size-asian="9pt" style:font-size-complex="9pt"/>
    </style:style>
    <style:style style:name="P638" style:family="paragraph" style:parent-style-name="Table_20_Contents">
      <loext:graphic-properties draw:fill-gradient-name="gradient" draw:fill-hatch-name="hatch"/>
      <style:paragraph-properties fo:text-align="center" style:justify-single-word="false"/>
      <style:text-properties fo:color="#0000ff" loext:opacity="100%" style:font-name="Marianne2" fo:font-size="9pt" fo:font-weight="normal" officeooo:rsid="00882c99" officeooo:paragraph-rsid="06a0a15e" style:font-size-asian="9pt" style:font-weight-asian="normal" style:font-size-complex="9pt" style:font-weight-complex="normal"/>
    </style:style>
    <style:style style:name="P639" style:family="paragraph" style:parent-style-name="Text_20_body">
      <loext:graphic-properties draw:fill-gradient-name="gradient" draw:fill-hatch-name="hatch"/>
      <style:paragraph-properties fo:margin-top="0.199cm" fo:margin-bottom="0.101cm" style:contextual-spacing="false"/>
      <style:text-properties style:font-name="Marianne2" fo:font-size="10pt" style:font-size-asian="10pt" style:font-size-complex="10pt"/>
    </style:style>
    <style:style style:name="P640" style:family="paragraph" style:parent-style-name="Table_20_Contents">
      <style:paragraph-properties fo:text-align="center" style:justify-single-word="false"/>
      <style:text-properties style:font-name="Marianne2" fo:font-size="9pt" fo:font-weight="bold" officeooo:paragraph-rsid="06a1a6df" style:font-size-asian="9pt" style:font-weight-asian="bold" style:font-size-complex="9pt" style:font-weight-complex="bold"/>
    </style:style>
    <style:style style:name="P641" style:family="paragraph" style:parent-style-name="Table_20_Contents">
      <style:paragraph-properties fo:text-align="center" style:justify-single-word="false"/>
      <style:text-properties style:font-name="Marianne2" fo:font-size="9pt" fo:font-weight="bold" officeooo:rsid="06a1a6df" officeooo:paragraph-rsid="06a1a6df" style:font-size-asian="9pt" style:font-weight-asian="bold" style:font-size-complex="9pt" style:font-weight-complex="bold"/>
    </style:style>
    <style:style style:name="P642" style:family="paragraph" style:parent-style-name="Table_20_Contents">
      <style:paragraph-properties fo:text-align="center" style:justify-single-word="false"/>
      <style:text-properties style:font-name="Marianne2" fo:font-size="9pt" officeooo:paragraph-rsid="06a1a6df" style:font-size-asian="9pt" style:font-size-complex="9pt"/>
    </style:style>
    <style:style style:name="P643" style:family="paragraph" style:parent-style-name="Table_20_Contents">
      <style:paragraph-properties fo:text-align="center" style:justify-single-word="false"/>
      <style:text-properties style:font-name="Marianne2" fo:font-size="9pt" officeooo:rsid="06a1a6df" officeooo:paragraph-rsid="06a1a6df" style:font-size-asian="9pt" style:font-size-complex="9pt"/>
    </style:style>
    <style:style style:name="P644" style:family="paragraph" style:parent-style-name="Table_20_Contents">
      <style:paragraph-properties fo:text-align="center" style:justify-single-word="false"/>
      <style:text-properties fo:color="#0000ff" loext:opacity="100%" style:font-name="Marianne2" fo:font-size="9pt" officeooo:rsid="06a1a6df" officeooo:paragraph-rsid="06a1a6df" style:font-size-asian="9pt" style:font-size-complex="9pt"/>
    </style:style>
    <style:style style:name="P645" style:family="paragraph" style:parent-style-name="Table_20_Contents">
      <style:paragraph-properties fo:text-align="center" style:justify-single-word="false"/>
      <style:text-properties style:font-name="Marianne2" fo:font-size="9pt" fo:font-weight="bold" officeooo:rsid="08191f4d" officeooo:paragraph-rsid="08191f4d" style:font-size-asian="9pt" style:font-weight-asian="bold" style:font-size-complex="9pt" style:font-weight-complex="bold"/>
    </style:style>
    <style:style style:name="P646" style:family="paragraph" style:parent-style-name="Table_20_Contents">
      <style:paragraph-properties fo:text-align="center" style:justify-single-word="false"/>
      <style:text-properties fo:color="#000000" loext:opacity="100%" style:font-name="Marianne2" fo:font-size="9pt" officeooo:rsid="06a1a6df" officeooo:paragraph-rsid="06a1a6df" style:font-size-asian="9pt" style:font-size-complex="9pt"/>
    </style:style>
    <style:style style:name="P647" style:family="paragraph" style:parent-style-name="Table_20_Contents">
      <style:paragraph-properties fo:text-align="start" style:justify-single-word="false"/>
      <style:text-properties style:font-name="Marianne2" fo:font-size="9pt" fo:font-weight="bold" officeooo:rsid="06a1a6df" officeooo:paragraph-rsid="06a1a6df" style:font-size-asian="9pt" style:font-weight-asian="bold" style:font-size-complex="9pt" style:font-weight-complex="bold"/>
    </style:style>
    <style:style style:name="P648" style:family="paragraph" style:parent-style-name="Table_20_Contents">
      <style:paragraph-properties fo:text-align="center" style:justify-single-word="false"/>
      <style:text-properties fo:color="#0000ff" loext:opacity="100%" style:font-name="Marianne2" fo:font-size="9pt" fo:font-weight="normal" officeooo:rsid="06a1a6df" officeooo:paragraph-rsid="06a1a6df" style:font-size-asian="9pt" style:font-weight-asian="normal" style:font-size-complex="9pt" style:font-weight-complex="normal"/>
    </style:style>
    <style:style style:name="P649" style:family="paragraph" style:parent-style-name="Standard">
      <loext:graphic-properties draw:fill-hatch-name="hatch"/>
      <style:paragraph-properties fo:margin-left="0cm" fo:margin-right="0cm" fo:margin-top="0cm" fo:margin-bottom="0cm" style:contextual-spacing="false" fo:text-align="justify" style:justify-single-word="false" fo:hyphenation-ladder-count="no-limit" fo:hyphenation-keep="auto" loext:hyphenation-keep-type="column" fo:text-indent="0cm" style:auto-text-indent="false"/>
      <style:text-properties fo:color="#00008b" loext:opacity="100%" style:font-name="Marianne2" fo:font-size="6pt" fo:font-weight="bold" officeooo:paragraph-rsid="072aeeda" style:font-size-asian="5.25pt" style:font-weight-asian="bold" style:font-size-complex="6pt" style:font-weight-complex="bold" fo:hyphenate="false" fo:hyphenation-remain-char-count="2" fo:hyphenation-push-char-count="2" loext:hyphenation-no-caps="false" loext:hyphenation-no-last-word="false" loext:hyphenation-word-char-count="no-limit" loext:hyphenation-zone="no-limit"/>
    </style:style>
    <style:style style:name="P650" style:family="paragraph" style:parent-style-name="Standard" style:master-page-name="">
      <style:paragraph-properties style:page-number="auto" fo:break-before="auto" fo:break-after="auto"/>
      <style:text-properties fo:font-size="6pt" officeooo:paragraph-rsid="06ea8e24" style:font-size-asian="5.25pt" style:font-size-complex="6pt"/>
    </style:style>
    <style:style style:name="P651" style:family="paragraph" style:parent-style-name="Standard">
      <loext:graphic-properties draw:fill-gradient-name="gradient" draw:fill-hatch-name="hatch"/>
      <style:paragraph-properties fo:margin-left="0cm" fo:margin-right="0cm" fo:margin-top="0cm" fo:margin-bottom="0.199cm" style:contextual-spacing="false" fo:text-align="justify" style:justify-single-word="false" fo:hyphenation-ladder-count="no-limit" fo:hyphenation-keep="auto" loext:hyphenation-keep-type="column" fo:text-indent="0cm" style:auto-text-indent="false" fo:break-before="auto" fo:break-after="auto"/>
      <style:text-properties style:font-name="Marianne1" fo:font-size="10pt" fo:font-weight="normal" officeooo:paragraph-rsid="07fe3766" style:font-size-asian="8.75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652" style:family="paragraph" style:parent-style-name="Standard">
      <style:paragraph-properties fo:text-align="center" style:justify-single-word="false"/>
      <style:text-properties style:font-name="Marianne2" fo:font-size="10pt" officeooo:paragraph-rsid="07fe3766" style:font-size-asian="10pt" style:font-size-complex="10pt" loext:padding="0.199cm" loext:border="0.06pt solid #000000"/>
    </style:style>
    <style:style style:name="P653" style:family="paragraph" style:parent-style-name="Standard">
      <style:paragraph-properties fo:text-align="center" style:justify-single-word="false"/>
      <style:text-properties style:font-name="Marianne2" fo:font-size="7pt" officeooo:paragraph-rsid="07fe3766" style:font-size-asian="6.09999990463257pt" style:font-size-complex="7pt"/>
    </style:style>
    <style:style style:name="P654" style:family="paragraph" style:parent-style-name="Standard">
      <style:paragraph-properties fo:text-align="center" style:justify-single-word="false"/>
      <style:text-properties style:font-name="Marianne2" fo:font-size="10pt" officeooo:rsid="06a1a6df" officeooo:paragraph-rsid="084a8e59" style:font-size-asian="10pt" style:font-size-complex="10pt"/>
    </style:style>
    <style:style style:name="P655" style:family="paragraph" style:parent-style-name="Standard">
      <style:paragraph-properties fo:text-align="center" style:justify-single-word="false"/>
      <style:text-properties style:font-name="Marianne2" fo:font-size="6pt" officeooo:paragraph-rsid="07fe3766" style:font-size-asian="5.25pt" style:font-size-complex="6pt"/>
    </style:style>
    <style:style style:name="P656" style:family="paragraph" style:parent-style-name="Standard">
      <loext:graphic-properties draw:fill-hatch-name="hatch"/>
      <style:paragraph-properties fo:padding="0.101cm" fo:border="0.06pt solid #00008b"/>
      <style:text-properties fo:color="#00008b" loext:opacity="100%" style:font-name="Marianne2" fo:font-size="10pt" fo:font-weight="bold" officeooo:paragraph-rsid="07fe3766" style:font-size-asian="10pt" style:font-weight-asian="bold" style:font-size-complex="10pt" style:font-weight-complex="bold"/>
    </style:style>
    <style:style style:name="P657" style:family="paragraph" style:parent-style-name="Standard">
      <loext:graphic-properties draw:fill-gradient-name="gradient" draw:fill-hatch-name="hatch"/>
      <style:paragraph-properties fo:margin-left="0.499cm" fo:margin-right="0cm" fo:margin-top="0cm" fo:margin-bottom="0.199cm" style:contextual-spacing="false" fo:text-align="justify" style:justify-single-word="false" fo:text-indent="0cm" style:auto-text-indent="false" fo:padding-left="0cm" fo:padding-right="0cm" fo:padding-top="0.199cm" fo:padding-bottom="0cm" fo:border="none">
        <style:tab-stops/>
      </style:paragraph-properties>
      <style:text-properties officeooo:paragraph-rsid="082e3b40"/>
    </style:style>
    <style:style style:name="P658" style:family="paragraph" style:parent-style-name="Text_20_body">
      <loext:graphic-properties draw:fill-hatch-name="hatch"/>
      <style:paragraph-properties fo:margin-left="0cm" fo:margin-right="0cm" fo:margin-top="0.101cm" fo:margin-bottom="0.101cm" style:contextual-spacing="false" fo:line-height="100%" fo:text-align="justify" style:justify-single-word="false" fo:text-indent="0cm" style:auto-text-indent="false">
        <style:tab-stops/>
      </style:paragraph-properties>
      <style:text-properties style:font-name="Marianne2" fo:font-size="10pt" fo:font-weight="normal" officeooo:paragraph-rsid="07fe3766" style:font-size-asian="10pt" style:font-weight-asian="normal" style:font-size-complex="10pt" style:font-weight-complex="normal"/>
    </style:style>
    <style:style style:name="P659" style:family="paragraph" style:parent-style-name="Standard">
      <loext:graphic-properties draw:fill-hatch-name="hatch"/>
      <style:paragraph-properties fo:margin-left="0.4cm" fo:margin-right="0cm" fo:margin-top="0cm" fo:margin-bottom="0cm" style:contextual-spacing="false" fo:text-align="justify" style:justify-single-word="false" fo:text-indent="0cm" style:auto-text-indent="false"/>
      <style:text-properties style:font-name="Marianne1" fo:font-size="10pt" fo:font-weight="normal" officeooo:rsid="0482b831" officeooo:paragraph-rsid="07fe3766" style:font-size-asian="10pt" style:font-weight-asian="normal" style:font-size-complex="10pt" style:font-weight-complex="normal"/>
    </style:style>
    <style:style style:name="P660" style:family="paragraph" style:parent-style-name="Standard">
      <loext:graphic-properties draw:fill-gradient-name="gradient" draw:fill-hatch-name="hatch"/>
      <style:paragraph-properties fo:margin-left="0.499cm" fo:margin-right="0cm" fo:margin-top="0.101cm" fo:margin-bottom="0.199cm" style:contextual-spacing="false" fo:text-align="justify" style:justify-single-word="false" fo:hyphenation-ladder-count="no-limit" fo:hyphenation-keep="auto" loext:hyphenation-keep-type="column" fo:text-indent="0cm" style:auto-text-indent="false" fo:break-before="auto" fo:break-after="auto"/>
      <style:text-properties officeooo:paragraph-rsid="07fe3766" fo:hyphenate="false" fo:hyphenation-remain-char-count="2" fo:hyphenation-push-char-count="2" loext:hyphenation-no-caps="false" loext:hyphenation-no-last-word="false" loext:hyphenation-word-char-count="no-limit" loext:hyphenation-zone="no-limit"/>
    </style:style>
    <style:style style:name="P661" style:family="paragraph" style:parent-style-name="Table_20_Contents">
      <style:paragraph-properties fo:text-align="center" style:justify-single-word="false"/>
      <style:text-properties fo:color="#00008b" loext:opacity="100%" style:font-name="Marianne2" fo:font-size="9pt" fo:font-weight="bold" officeooo:rsid="06a39efa" officeooo:paragraph-rsid="07fe3766" fo:background-color="transparent" style:font-size-asian="9pt" style:font-weight-asian="bold" style:font-size-complex="9pt" style:font-weight-complex="bold"/>
    </style:style>
    <style:style style:name="P662" style:family="paragraph" style:parent-style-name="Table_20_Contents">
      <style:paragraph-properties fo:text-align="center" style:justify-single-word="false"/>
      <style:text-properties fo:color="#00008b" loext:opacity="100%" style:font-name="Marianne2" fo:font-size="9pt" fo:font-weight="bold" officeooo:rsid="00879692" officeooo:paragraph-rsid="07fe3766" fo:background-color="transparent" style:font-size-asian="9pt" style:font-weight-asian="bold" style:font-size-complex="9pt" style:font-weight-complex="bold"/>
    </style:style>
    <style:style style:name="P663" style:family="paragraph" style:parent-style-name="Footnote">
      <style:paragraph-properties fo:margin-left="0cm" fo:text-indent="0cm" style:auto-text-indent="false"/>
      <style:text-properties officeooo:paragraph-rsid="08566b03"/>
    </style:style>
    <style:style style:name="P664" style:family="paragraph" style:parent-style-name="Table_20_Contents">
      <loext:graphic-properties draw:fill-gradient-name="gradient" draw:fill-hatch-name="hatch"/>
      <style:paragraph-properties fo:text-align="center" style:justify-single-word="false"/>
      <style:text-properties fo:color="#000000" loext:opacity="100%" style:font-name="Marianne2" fo:font-size="9.5pt" fo:font-weight="normal" officeooo:rsid="084a8e59" officeooo:paragraph-rsid="084a8e59" fo:background-color="transparent" style:font-size-asian="9.5pt" style:font-weight-asian="normal" style:font-size-complex="9.5pt" style:font-weight-complex="normal"/>
    </style:style>
    <style:style style:name="P665" style:family="paragraph" style:parent-style-name="Table_20_Contents">
      <loext:graphic-properties draw:fill-gradient-name="gradient" draw:fill-hatch-name="hatch"/>
      <style:paragraph-properties fo:text-align="center" style:justify-single-word="false"/>
      <style:text-properties fo:color="#000000" loext:opacity="100%" style:font-name="Marianne2" fo:font-size="9.5pt" fo:font-weight="normal" officeooo:rsid="07eb9089" officeooo:paragraph-rsid="07fe3766" fo:background-color="transparent" style:font-size-asian="9.5pt" style:font-weight-asian="normal" style:font-size-complex="9.5pt" style:font-weight-complex="normal"/>
    </style:style>
    <style:style style:name="P666" style:family="paragraph" style:parent-style-name="Table_20_Contents">
      <loext:graphic-properties draw:fill-gradient-name="gradient" draw:fill-hatch-name="hatch"/>
      <style:paragraph-properties fo:text-align="center" style:justify-single-word="false"/>
      <style:text-properties fo:color="#0000ff" loext:opacity="100%" style:font-name="Marianne2" fo:font-size="9.5pt" fo:font-weight="bold" officeooo:rsid="06a39efa" officeooo:paragraph-rsid="07fe3766" fo:background-color="transparent" style:font-size-asian="9.5pt" style:font-weight-asian="bold" style:font-size-complex="9.5pt" style:font-weight-complex="bold"/>
    </style:style>
    <style:style style:name="P667" style:family="paragraph" style:parent-style-name="Standard">
      <style:text-properties fo:font-size="6pt" officeooo:paragraph-rsid="07fe3766" style:font-size-asian="5.25pt" style:font-size-complex="6pt"/>
    </style:style>
    <style:style style:name="P668" style:family="paragraph" style:parent-style-name="Standard">
      <loext:graphic-properties draw:fill-gradient-name="gradient" draw:fill-hatch-name="hatch"/>
      <style:paragraph-properties fo:margin-left="0.4cm" fo:margin-right="0cm" fo:margin-top="0cm" fo:margin-bottom="0cm" style:contextual-spacing="false" fo:line-height="100%" fo:text-align="justify" style:justify-single-word="false" fo:text-indent="0cm" style:auto-text-indent="false" fo:padding-left="0cm" fo:padding-right="0cm" fo:padding-top="0.199cm" fo:padding-bottom="0cm" fo:border="none">
        <style:tab-stops/>
      </style:paragraph-properties>
      <style:text-properties style:font-name="Marianne1" fo:font-size="10pt" fo:font-style="normal" fo:font-weight="normal" officeooo:rsid="0482b831" officeooo:paragraph-rsid="07fe3766" fo:background-color="#7fffd4" style:font-size-asian="10pt" style:font-style-asian="normal" style:font-weight-asian="normal" style:font-size-complex="10pt" style:font-style-complex="normal" style:font-weight-complex="normal"/>
    </style:style>
    <style:style style:name="P669" style:family="paragraph" style:parent-style-name="Standard">
      <loext:graphic-properties draw:fill-hatch-name="hatch"/>
      <style:paragraph-properties fo:margin-left="0.499cm" fo:margin-right="0cm" fo:margin-top="0.101cm" fo:margin-bottom="0.4cm" style:contextual-spacing="false" fo:text-align="justify" style:justify-single-word="false" fo:hyphenation-ladder-count="no-limit" fo:hyphenation-keep="auto" loext:hyphenation-keep-type="column" fo:text-indent="0cm" style:auto-text-indent="false" fo:break-before="auto" fo:break-after="auto"/>
      <style:text-properties fo:color="#00008b" loext:opacity="100%" style:font-name="Marianne1" fo:font-size="11pt" fo:font-style="normal" fo:font-weight="normal" officeooo:rsid="0059a181" officeooo:paragraph-rsid="08382641" fo:background-color="#98fb98" style:font-size-asian="11pt" style:font-style-asian="normal" style:font-weight-asian="normal" style:font-size-complex="11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670" style:family="paragraph" style:parent-style-name="Standard">
      <loext:graphic-properties draw:fill-gradient-name="gradient" draw:fill-hatch-name="hatch"/>
      <style:text-properties style:font-name="Marianne2" fo:font-size="10pt" officeooo:rsid="08382641" officeooo:paragraph-rsid="08382641" fo:background-color="transparent" style:font-size-asian="10pt" style:font-size-complex="10pt"/>
    </style:style>
    <style:style style:name="P671" style:family="paragraph" style:parent-style-name="Standard" style:master-page-name="First_20_Page">
      <loext:graphic-properties draw:fill-hatch-name="hatch"/>
      <style:paragraph-properties fo:margin-left="0.499cm" fo:margin-right="0cm" fo:margin-top="0cm" fo:margin-bottom="0.101cm" style:contextual-spacing="false" fo:text-align="justify" style:justify-single-word="false" fo:hyphenation-ladder-count="no-limit" fo:hyphenation-keep="auto" loext:hyphenation-keep-type="column" fo:text-indent="0cm" style:auto-text-indent="false" style:page-number="auto" fo:break-before="auto" fo:break-after="auto">
        <style:tab-stops/>
      </style:paragraph-properties>
      <style:text-properties fo:color="#00008b" loext:opacity="100%" style:text-outline="false" style:text-line-through-style="none" style:text-line-through-type="none" style:text-position="0% 100%" style:font-name="Marianne2" fo:font-size="11pt" fo:font-style="normal" fo:text-shadow="none" style:text-underline-style="none" fo:font-weight="normal" officeooo:rsid="04b6ffb9" officeooo:paragraph-rsid="08915729" fo:background-color="transparent" style:font-size-asian="11pt" style:font-style-asian="normal" style:font-weight-asian="normal" style:font-size-complex="11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672" style:family="paragraph" style:parent-style-name="Standard">
      <loext:graphic-properties draw:fill-gradient-name="gradient" draw:fill-hatch-name="hatch"/>
      <style:paragraph-properties fo:margin-top="0.101cm" fo:margin-bottom="0cm" style:contextual-spacing="false" fo:text-align="justify" style:justify-single-word="false">
        <style:tab-stops/>
      </style:paragraph-properties>
      <style:text-properties style:font-name="Marianne1" fo:font-size="9pt" fo:font-weight="normal" officeooo:rsid="08915729" officeooo:paragraph-rsid="08915729" fo:background-color="transparent" style:font-name-asian="Liberation Serif" style:font-size-asian="9pt" style:font-weight-asian="normal" style:font-name-complex="Liberation Serif" style:font-size-complex="9pt" style:font-weight-complex="normal"/>
    </style:style>
    <style:style style:name="P673" style:family="paragraph" style:parent-style-name="Standard">
      <loext:graphic-properties draw:fill-gradient-name="gradient" draw:fill-hatch-name="hatch"/>
      <style:paragraph-properties fo:margin-top="0.101cm" fo:margin-bottom="0cm" style:contextual-spacing="false" fo:text-align="justify" style:justify-single-word="false">
        <style:tab-stops/>
      </style:paragraph-properties>
      <style:text-properties style:font-name="Marianne1" fo:font-size="9pt" fo:font-weight="normal" officeooo:rsid="0893196a" officeooo:paragraph-rsid="0893196a" style:font-size-asian="9pt" style:font-weight-asian="normal" style:font-size-complex="9pt" style:font-weight-complex="normal"/>
    </style:style>
    <style:style style:name="P674" style:family="paragraph" style:parent-style-name="Standard">
      <loext:graphic-properties draw:fill-gradient-name="gradient" draw:fill-hatch-name="hatch"/>
      <style:paragraph-properties fo:margin-top="0.101cm" fo:margin-bottom="0cm" style:contextual-spacing="false" fo:text-align="center" style:justify-single-word="false">
        <style:tab-stops/>
      </style:paragraph-properties>
      <style:text-properties style:font-name="Marianne1" fo:font-size="9pt" fo:font-weight="normal" officeooo:rsid="0893196a" officeooo:paragraph-rsid="0893196a" fo:background-color="transparent" style:font-name-asian="Liberation Serif" style:font-size-asian="9pt" style:font-weight-asian="normal" style:font-name-complex="Liberation Serif" style:font-size-complex="9pt" style:font-weight-complex="normal" loext:padding="0.199cm" loext:border="0.06pt solid #000000"/>
    </style:style>
    <style:style style:name="P675" style:family="paragraph" style:parent-style-name="Standard">
      <loext:graphic-properties draw:fill-gradient-name="gradient" draw:fill-hatch-name="hatch"/>
      <style:paragraph-properties fo:margin-top="0cm" fo:margin-bottom="0cm" style:contextual-spacing="false" fo:text-align="justify" style:justify-single-word="false">
        <style:tab-stops/>
      </style:paragraph-properties>
      <style:text-properties style:font-name="Marianne1" fo:font-size="7pt" fo:font-weight="normal" officeooo:rsid="0893196a" officeooo:paragraph-rsid="0893196a" style:font-size-asian="6.09999990463257pt" style:font-weight-asian="normal" style:font-size-complex="7pt" style:font-weight-complex="normal"/>
    </style:style>
    <style:style style:name="P676" style:family="paragraph" style:parent-style-name="Standard">
      <loext:graphic-properties draw:fill-gradient-name="gradient" draw:fill-hatch-name="hatch"/>
      <style:paragraph-properties fo:margin-top="0.101cm" fo:margin-bottom="0cm" style:contextual-spacing="false" fo:text-align="justify" style:justify-single-word="false">
        <style:tab-stops/>
      </style:paragraph-properties>
      <style:text-properties style:font-name="Marianne1" fo:font-size="9pt" fo:font-weight="normal" officeooo:rsid="0893196a" officeooo:paragraph-rsid="0893196a" fo:background-color="transparent" style:font-name-asian="Liberation Serif" style:font-size-asian="9pt" style:font-weight-asian="normal" style:font-name-complex="Liberation Serif" style:font-size-complex="9pt" style:font-weight-complex="normal"/>
    </style:style>
    <style:style style:name="P677" style:family="paragraph" style:parent-style-name="Standard">
      <loext:graphic-properties draw:fill-hatch-name="hatch"/>
      <style:paragraph-properties fo:margin-left="0.499cm" fo:margin-right="0cm" fo:margin-top="0.199cm" fo:margin-bottom="0cm" style:contextual-spacing="false" fo:text-align="justify" style:justify-single-word="false" fo:text-indent="0cm" style:auto-text-indent="false">
        <style:tab-stops/>
      </style:paragraph-properties>
      <style:text-properties style:font-name="Marianne1" fo:font-size="9pt" fo:font-weight="normal" officeooo:rsid="0893196a" officeooo:paragraph-rsid="0893196a" style:font-size-asian="9pt" style:font-weight-asian="normal" style:font-size-complex="9pt" style:font-weight-complex="normal"/>
    </style:style>
    <style:style style:name="P678" style:family="paragraph" style:parent-style-name="Standard" style:master-page-name="First_20_Page">
      <loext:graphic-properties draw:fill-hatch-name="hatch"/>
      <style:paragraph-properties fo:margin-left="0.499cm" fo:margin-right="0cm" fo:margin-top="0.101cm" fo:margin-bottom="0.101cm" style:contextual-spacing="false" fo:text-align="justify" style:justify-single-word="false" fo:hyphenation-ladder-count="no-limit" fo:hyphenation-keep="auto" loext:hyphenation-keep-type="column" fo:text-indent="0cm" style:auto-text-indent="false" style:page-number="auto" fo:break-before="auto" fo:break-after="auto">
        <style:tab-stops/>
      </style:paragraph-properties>
      <style:text-properties fo:color="#00008b" loext:opacity="100%" style:text-outline="false" style:text-line-through-style="none" style:text-line-through-type="none" style:text-position="0% 100%" style:font-name="Marianne2" fo:font-size="11pt" fo:font-style="normal" fo:text-shadow="none" style:text-underline-style="none" fo:font-weight="normal" officeooo:rsid="04b6ffb9" officeooo:paragraph-rsid="0773b78a" fo:background-color="#98fb98" style:font-size-asian="11pt" style:font-style-asian="normal" style:font-weight-asian="normal" style:font-size-complex="11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679" style:family="paragraph" style:parent-style-name="Standard">
      <loext:graphic-properties draw:fill-gradient-name="gradient" draw:fill-hatch-name="hatch"/>
      <style:paragraph-properties fo:margin-top="0.101cm" fo:margin-bottom="0cm" style:contextual-spacing="false" fo:text-align="justify" style:justify-single-word="false">
        <style:tab-stops/>
      </style:paragraph-properties>
      <style:text-properties style:font-name="Marianne1" fo:font-size="9pt" fo:font-weight="normal" officeooo:rsid="075fd976" officeooo:paragraph-rsid="086597d3" style:font-size-asian="9pt" style:font-weight-asian="normal" style:font-size-complex="9pt" style:font-weight-complex="normal"/>
    </style:style>
    <style:style style:name="P680" style:family="paragraph" style:parent-style-name="Standard" style:list-style-name="L1">
      <loext:graphic-properties draw:fill-gradient-name="gradient" draw:fill-hatch-name="hatch"/>
      <style:paragraph-properties fo:margin-left="0.499cm" fo:margin-right="0cm" fo:margin-top="0.101cm" fo:margin-bottom="0cm" style:contextual-spacing="false" fo:text-align="justify" style:justify-single-word="false" fo:text-indent="0cm" style:auto-text-indent="false">
        <style:tab-stops/>
      </style:paragraph-properties>
      <style:text-properties officeooo:paragraph-rsid="086597d3"/>
    </style:style>
    <style:style style:name="P681" style:family="paragraph" style:parent-style-name="Standard" style:list-style-name="L1">
      <loext:graphic-properties draw:fill-gradient-name="gradient" draw:fill-hatch-name="hatch"/>
      <style:paragraph-properties fo:margin-left="0.499cm" fo:margin-right="0cm" fo:margin-top="0.101cm" fo:margin-bottom="0cm" style:contextual-spacing="false" fo:text-align="justify" style:justify-single-word="false" fo:text-indent="0cm" style:auto-text-indent="false">
        <style:tab-stops/>
      </style:paragraph-properties>
      <style:text-properties officeooo:rsid="086597d3" officeooo:paragraph-rsid="08934aad" fo:background-color="transparent"/>
    </style:style>
    <style:style style:name="P682" style:family="paragraph" style:parent-style-name="Standard" style:master-page-name="First_20_Page">
      <loext:graphic-properties draw:fill-gradient-name="gradient" draw:fill-hatch-name="hatch"/>
      <style:paragraph-properties fo:margin-left="0.499cm" fo:margin-right="0cm" fo:margin-top="0.101cm" fo:margin-bottom="0.101cm" style:contextual-spacing="false" fo:text-align="justify" style:justify-single-word="false" fo:hyphenation-ladder-count="no-limit" fo:hyphenation-keep="auto" loext:hyphenation-keep-type="column" fo:text-indent="0cm" style:auto-text-indent="false" style:page-number="auto" fo:break-before="auto" fo:break-after="auto">
        <style:tab-stops/>
      </style:paragraph-properties>
      <style:text-properties fo:color="#00008b" loext:opacity="100%" style:text-outline="false" style:text-line-through-style="none" style:text-line-through-type="none" style:text-position="0% 100%" style:font-name="Marianne2" fo:font-size="11pt" fo:font-style="normal" fo:text-shadow="none" style:text-underline-style="none" fo:font-weight="normal" officeooo:rsid="04b6ffb9" officeooo:paragraph-rsid="072c1d1d" fo:background-color="#98fb98" style:font-size-asian="11pt" style:font-style-asian="normal" style:font-weight-asian="normal" style:font-size-complex="11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683" style:family="paragraph" style:parent-style-name="Standard">
      <loext:graphic-properties draw:fill-hatch-name="hatch"/>
      <style:paragraph-properties fo:margin-left="0cm" fo:margin-right="0cm" fo:margin-top="0.101cm" fo:margin-bottom="0cm" style:contextual-spacing="false" fo:text-align="justify" style:justify-single-word="false" fo:hyphenation-ladder-count="no-limit" fo:hyphenation-keep="auto" loext:hyphenation-keep-type="column" fo:text-indent="0cm" style:auto-text-indent="false">
        <style:tab-stops>
          <style:tab-stop style:position="18.283cm"/>
        </style:tab-stops>
      </style:paragraph-properties>
      <style:text-properties fo:color="#000000" loext:opacity="100%" style:text-outline="false" style:text-line-through-style="none" style:text-line-through-type="none" style:text-position="0% 100%" style:font-name="Marianne2" fo:font-size="10pt" fo:font-style="normal" fo:text-shadow="none" style:text-underline-style="none" fo:font-weight="bold" officeooo:rsid="06d44f4c" officeooo:paragraph-rsid="06d44f4c" fo:background-color="transparent" style:font-size-asian="10pt" style:font-style-asian="normal" style:font-weight-asian="bold" style:font-size-complex="10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684" style:family="paragraph" style:parent-style-name="Standard" style:list-style-name="L2">
      <loext:graphic-properties draw:fill-gradient-name="gradient" draw:fill-hatch-name="hatch"/>
      <style:paragraph-properties fo:margin-left="0cm" fo:margin-right="0cm" fo:margin-top="0.101cm" fo:margin-bottom="0cm" style:contextual-spacing="false" fo:text-align="justify" style:justify-single-word="false" fo:hyphenation-ladder-count="no-limit" fo:hyphenation-keep="auto" loext:hyphenation-keep-type="column" fo:text-indent="0cm" style:auto-text-indent="false">
        <style:tab-stops>
          <style:tab-stop style:position="18.283cm"/>
        </style:tab-stops>
      </style:paragraph-properties>
      <style:text-properties fo:color="#000000" loext:opacity="100%" style:text-outline="false" style:text-line-through-style="none" style:text-line-through-type="none" style:text-position="0% 100%" style:font-name="Marianne2" fo:font-size="10pt" fo:font-style="normal" fo:text-shadow="none" style:text-underline-style="none" fo:font-weight="bold" officeooo:rsid="06b52969" officeooo:paragraph-rsid="06d417fe" fo:background-color="transparent" style:font-size-asian="10pt" style:font-style-asian="normal" style:font-weight-asian="bold" style:font-size-complex="10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685" style:family="paragraph" style:parent-style-name="Standard" style:list-style-name="L2">
      <loext:graphic-properties draw:fill-gradient-name="gradient" draw:fill-hatch-name="hatch"/>
      <style:paragraph-properties fo:margin-left="0cm" fo:margin-right="0cm" fo:margin-top="0.199cm" fo:margin-bottom="0cm" style:contextual-spacing="false" fo:text-align="justify" style:justify-single-word="false" fo:hyphenation-ladder-count="no-limit" fo:hyphenation-keep="auto" loext:hyphenation-keep-type="column" fo:text-indent="0cm" style:auto-text-indent="false">
        <style:tab-stops>
          <style:tab-stop style:position="18.283cm"/>
        </style:tab-stops>
      </style:paragraph-properties>
      <style:text-properties fo:color="#000000" loext:opacity="100%" style:text-outline="false" style:text-line-through-style="none" style:text-line-through-type="none" style:text-position="0% 100%" style:font-name="Marianne2" fo:font-size="10pt" fo:font-style="normal" fo:text-shadow="none" style:text-underline-style="none" fo:font-weight="bold" officeooo:rsid="06b52969" officeooo:paragraph-rsid="06d417fe" fo:background-color="transparent" style:font-size-asian="10pt" style:font-style-asian="normal" style:font-weight-asian="bold" style:font-size-complex="10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686" style:family="paragraph" style:parent-style-name="Standard">
      <style:text-properties fo:font-size="7pt" officeooo:paragraph-rsid="07fe3766" style:font-size-asian="6.09999990463257pt" style:font-size-complex="7pt"/>
    </style:style>
    <style:style style:name="P687" style:family="paragraph" style:parent-style-name="Standard">
      <loext:graphic-properties draw:fill-gradient-name="gradient" draw:fill-hatch-name="hatch"/>
      <style:paragraph-properties fo:margin-left="0.499cm" fo:margin-right="0cm" fo:margin-top="0.101cm" fo:margin-bottom="0.199cm" style:contextual-spacing="false" fo:text-align="justify" style:justify-single-word="false" fo:hyphenation-ladder-count="no-limit" fo:hyphenation-keep="auto" loext:hyphenation-keep-type="column" fo:text-indent="0cm" style:auto-text-indent="false" fo:break-before="auto" fo:break-after="auto"/>
      <style:text-properties officeooo:paragraph-rsid="07906d2a" fo:hyphenate="false" fo:hyphenation-remain-char-count="2" fo:hyphenation-push-char-count="2" loext:hyphenation-no-caps="false" loext:hyphenation-no-last-word="false" loext:hyphenation-word-char-count="no-limit" loext:hyphenation-zone="no-limit"/>
    </style:style>
    <style:style style:name="P688" style:family="paragraph" style:parent-style-name="Table_20_Contents">
      <style:paragraph-properties fo:text-align="center" style:justify-single-word="false"/>
      <style:text-properties style:font-name="Marianne2" fo:font-size="8pt" fo:font-weight="bold" officeooo:rsid="0012a627" officeooo:paragraph-rsid="07913ed0" style:font-size-asian="8pt" style:font-weight-asian="bold" style:font-size-complex="8pt" style:font-weight-complex="bold"/>
    </style:style>
    <style:style style:name="P689" style:family="paragraph" style:parent-style-name="Table_20_Contents">
      <style:paragraph-properties fo:text-align="center" style:justify-single-word="false"/>
      <style:text-properties style:font-name="Marianne2" fo:font-size="9pt" fo:font-weight="bold" officeooo:rsid="0012a627" officeooo:paragraph-rsid="07913ed0" style:font-size-asian="9pt" style:font-weight-asian="bold" style:font-size-complex="9pt" style:font-weight-complex="bold"/>
    </style:style>
    <style:style style:name="P690" style:family="paragraph" style:parent-style-name="Table_20_Contents">
      <style:paragraph-properties fo:text-align="center" style:justify-single-word="false"/>
      <style:text-properties fo:color="#00008b" loext:opacity="100%" style:font-name="Marianne2" fo:font-size="9pt" fo:font-weight="bold" officeooo:rsid="0012a627" officeooo:paragraph-rsid="07913ed0" style:font-size-asian="9pt" style:font-weight-asian="bold" style:font-size-complex="9pt" style:font-weight-complex="bold"/>
    </style:style>
    <style:style style:name="P691" style:family="paragraph" style:parent-style-name="Table_20_Contents">
      <style:paragraph-properties fo:text-align="center" style:justify-single-word="false"/>
      <style:text-properties fo:color="#00008b" loext:opacity="100%" style:font-name="Marianne2" fo:font-size="9pt" fo:font-weight="bold" officeooo:paragraph-rsid="07913ed0" style:font-size-asian="9pt" style:font-weight-asian="bold" style:font-size-complex="9pt" style:font-weight-complex="bold"/>
    </style:style>
    <style:style style:name="P692" style:family="paragraph" style:parent-style-name="Table_20_Contents">
      <style:paragraph-properties fo:text-align="center" style:justify-single-word="false"/>
      <style:text-properties style:font-name="Marianne2" fo:font-size="8pt" fo:font-weight="normal" officeooo:rsid="0012a627" officeooo:paragraph-rsid="07913ed0" style:font-size-asian="8pt" style:font-weight-asian="normal" style:font-size-complex="8pt" style:font-weight-complex="normal"/>
    </style:style>
    <style:style style:name="P693" style:family="paragraph" style:parent-style-name="Table_20_Contents">
      <style:paragraph-properties fo:text-align="justify" style:justify-single-word="false"/>
      <style:text-properties style:font-name="Marianne2" fo:font-size="8pt" officeooo:rsid="0012a627" officeooo:paragraph-rsid="07913ed0" style:font-size-asian="8pt" style:font-size-complex="8pt"/>
    </style:style>
    <style:style style:name="P694" style:family="paragraph" style:parent-style-name="Table_20_Contents">
      <style:paragraph-properties fo:text-align="center" style:justify-single-word="false"/>
      <style:text-properties style:font-name="Marianne2" fo:font-size="9pt" officeooo:paragraph-rsid="07913ed0" style:font-size-asian="9pt" style:font-size-complex="9pt"/>
    </style:style>
    <style:style style:name="P695" style:family="paragraph" style:parent-style-name="Table_20_Contents">
      <style:paragraph-properties fo:text-align="center" style:justify-single-word="false"/>
      <style:text-properties style:font-name="Marianne2" fo:font-size="9pt" officeooo:rsid="08597ea0" officeooo:paragraph-rsid="08597ea0" style:font-size-asian="9pt" style:font-size-complex="9pt"/>
    </style:style>
    <style:style style:name="P696" style:family="paragraph" style:parent-style-name="Table_20_Contents">
      <style:paragraph-properties fo:text-align="center" style:justify-single-word="false"/>
      <style:text-properties style:font-name="Marianne2" fo:font-size="9pt" officeooo:rsid="0015f7f0" officeooo:paragraph-rsid="07913ed0" style:font-size-asian="9pt" style:font-size-complex="9pt"/>
    </style:style>
    <style:style style:name="P697" style:family="paragraph" style:parent-style-name="Table_20_Contents">
      <style:paragraph-properties fo:text-align="center" style:justify-single-word="false"/>
      <style:text-properties fo:color="#000000" loext:opacity="100%" style:font-name="Marianne2" fo:font-size="9pt" officeooo:rsid="08597ea0" officeooo:paragraph-rsid="08597ea0" style:font-size-asian="9pt" style:font-size-complex="9pt"/>
    </style:style>
    <style:style style:name="P698" style:family="paragraph" style:parent-style-name="Table_20_Contents">
      <style:paragraph-properties fo:text-align="center" style:justify-single-word="false"/>
      <style:text-properties fo:color="#000000" loext:opacity="100%" style:font-name="Marianne2" fo:font-size="9pt" officeooo:rsid="0012a627" officeooo:paragraph-rsid="07913ed0" style:font-size-asian="9pt" style:font-size-complex="9pt"/>
    </style:style>
    <style:style style:name="P699" style:family="paragraph" style:parent-style-name="Table_20_Contents">
      <style:paragraph-properties fo:text-align="center" style:justify-single-word="false"/>
      <style:text-properties fo:color="#000000" loext:opacity="100%" style:font-name="Marianne2" fo:font-size="9pt" officeooo:rsid="001d5f90" officeooo:paragraph-rsid="07913ed0" style:font-size-asian="9pt" style:font-size-complex="9pt"/>
    </style:style>
    <style:style style:name="P700" style:family="paragraph" style:parent-style-name="Table_20_Contents">
      <style:paragraph-properties fo:text-align="center" style:justify-single-word="false"/>
      <style:text-properties fo:color="#000000" loext:opacity="100%" style:font-name="Marianne2" fo:font-size="9pt" officeooo:rsid="0012a627" officeooo:paragraph-rsid="08597ea0" style:font-size-asian="9pt" style:font-size-complex="9pt"/>
    </style:style>
    <style:style style:name="P701" style:family="paragraph" style:parent-style-name="Table_20_Contents">
      <style:paragraph-properties fo:text-align="justify" style:justify-single-word="false"/>
      <style:text-properties style:font-name="Marianne1" fo:font-size="8pt" officeooo:rsid="0089c164" officeooo:paragraph-rsid="07913ed0" fo:background-color="transparent" style:font-size-asian="8pt" style:font-size-complex="8pt"/>
    </style:style>
    <style:style style:name="P702" style:family="paragraph" style:parent-style-name="Table_20_Contents">
      <loext:graphic-properties draw:fill-gradient-name="gradient" draw:fill-hatch-name="hatch"/>
      <style:paragraph-properties fo:text-align="justify" style:justify-single-word="false" fo:hyphenation-ladder-count="no-limit" fo:hyphenation-keep="auto" loext:hyphenation-keep-type="column"/>
      <style:text-properties style:font-name="Marianne1" fo:font-size="8pt" officeooo:rsid="0089c164" officeooo:paragraph-rsid="07913ed0"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703" style:family="paragraph" style:parent-style-name="Table_20_Contents">
      <loext:graphic-properties draw:fill-gradient-name="gradient" draw:fill-hatch-name="hatch"/>
      <style:paragraph-properties fo:text-align="justify" style:justify-single-word="false" fo:hyphenation-ladder-count="no-limit" fo:hyphenation-keep="auto" loext:hyphenation-keep-type="column"/>
      <style:text-properties style:font-name="Marianne1" fo:font-size="8pt" officeooo:paragraph-rsid="07913ed0" style:font-size-asian="8pt" style:font-size-complex="8pt" fo:hyphenate="false" fo:hyphenation-remain-char-count="2" fo:hyphenation-push-char-count="2" loext:hyphenation-no-caps="false" loext:hyphenation-no-last-word="false" loext:hyphenation-word-char-count="no-limit" loext:hyphenation-zone="no-limit"/>
    </style:style>
    <style:style style:name="P704"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hyphenation-ladder-count="no-limit" fo:hyphenation-keep="auto" loext:hyphenation-keep-type="column" fo:text-indent="0cm" style:auto-text-indent="false"/>
      <style:text-properties fo:font-size="8pt" fo:font-style="normal" style:text-underline-style="none" fo:font-weight="normal" officeooo:paragraph-rsid="082f2724" style:font-size-asian="7pt" style:font-style-asian="normal" style:font-weight-asian="normal" style:font-size-complex="8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05" style:family="paragraph" style:parent-style-name="Table_20_Contents">
      <style:paragraph-properties fo:text-align="center" style:justify-single-word="false"/>
      <style:text-properties fo:color="#00008b" loext:opacity="100%" style:font-name="Marianne2" fo:font-size="9pt" fo:font-weight="bold" officeooo:rsid="0012a627" officeooo:paragraph-rsid="082f2724" style:font-size-asian="9pt" style:font-weight-asian="bold" style:font-size-complex="9pt" style:font-weight-complex="bold"/>
    </style:style>
    <style:style style:name="P706" style:family="paragraph" style:parent-style-name="Table_20_Contents">
      <style:paragraph-properties fo:text-align="center" style:justify-single-word="false"/>
      <style:text-properties style:font-name="Marianne2" fo:font-size="8pt" fo:font-weight="bold" officeooo:rsid="0012a627" officeooo:paragraph-rsid="082f2724" style:font-size-asian="8pt" style:font-weight-asian="bold" style:font-size-complex="8pt" style:font-weight-complex="bold"/>
    </style:style>
    <style:style style:name="P707" style:family="paragraph" style:parent-style-name="Table_20_Contents">
      <loext:graphic-properties draw:fill-gradient-name="gradient" draw:fill-hatch-name="hatch"/>
      <style:paragraph-properties fo:text-align="center" style:justify-single-word="false"/>
      <style:text-properties style:font-name="Marianne2" fo:font-size="8pt" fo:font-weight="bold" officeooo:rsid="08a08a20" officeooo:paragraph-rsid="082f2724" fo:background-color="transparent" style:font-size-asian="8pt" style:font-weight-asian="bold" style:font-size-complex="8pt" style:font-weight-complex="bold"/>
    </style:style>
    <style:style style:name="P708" style:family="paragraph" style:parent-style-name="Table_20_Contents">
      <loext:graphic-properties draw:fill-gradient-name="gradient" draw:fill-hatch-name="hatch"/>
      <style:paragraph-properties fo:text-align="center" style:justify-single-word="false"/>
      <style:text-properties style:font-name="Marianne2" fo:font-size="8pt" fo:font-weight="bold" officeooo:rsid="0012a627" officeooo:paragraph-rsid="082f2724" fo:background-color="transparent" style:font-size-asian="8pt" style:font-weight-asian="bold" style:font-size-complex="8pt" style:font-weight-complex="bold"/>
    </style:style>
    <style:style style:name="P709" style:family="paragraph" style:parent-style-name="Table_20_Contents">
      <style:paragraph-properties fo:text-align="justify" style:justify-single-word="false"/>
      <style:text-properties style:font-name="Marianne2" fo:font-size="8pt" officeooo:rsid="0012a627" officeooo:paragraph-rsid="082f2724" style:font-size-asian="8pt" style:font-size-complex="8pt"/>
    </style:style>
    <style:style style:name="P710"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8b" loext:opacity="100%" style:text-outline="false" style:text-line-through-style="none" style:text-line-through-type="none" style:text-position="0% 100%" style:font-name="Marianne2" fo:font-size="9pt" fo:font-style="normal" fo:text-shadow="none" style:text-underline-style="none" fo:font-weight="normal" officeooo:rsid="084a8e59" officeooo:paragraph-rsid="082f2724"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711"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8b" loext:opacity="100%" style:text-outline="false" style:text-line-through-style="none" style:text-line-through-type="none" style:text-position="0% 100%" style:font-name="Marianne2" fo:font-size="9pt" fo:font-style="normal" fo:text-shadow="none" style:text-underline-style="none" fo:font-weight="normal" officeooo:rsid="082d75d9" officeooo:paragraph-rsid="082f2724"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712"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8b" loext:opacity="100%" style:text-outline="false" style:text-line-through-style="none" style:text-line-through-type="none" style:text-position="0% 100%" style:font-name="Marianne2" fo:font-size="9pt" fo:font-style="normal" fo:text-shadow="none" style:text-underline-style="none" fo:font-weight="normal" officeooo:rsid="08a08a20" officeooo:paragraph-rsid="082f2724"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713" style:family="paragraph" style:parent-style-name="Table_20_Contents">
      <style:paragraph-properties fo:text-align="justify" style:justify-single-word="false"/>
      <style:text-properties style:font-name="Marianne1" fo:font-size="8pt" officeooo:rsid="0089c164" officeooo:paragraph-rsid="082f2724" fo:background-color="transparent" style:font-size-asian="8pt" style:font-size-complex="8pt"/>
    </style:style>
    <style:style style:name="P714" style:family="paragraph" style:parent-style-name="Table_20_Contents">
      <loext:graphic-properties draw:fill-gradient-name="gradient" draw:fill-hatch-name="hatch"/>
      <style:paragraph-properties fo:text-align="justify" style:justify-single-word="false" fo:hyphenation-ladder-count="no-limit" fo:hyphenation-keep="auto" loext:hyphenation-keep-type="column"/>
      <style:text-properties style:font-name="Marianne1" fo:font-size="8pt" officeooo:rsid="0089c164" officeooo:paragraph-rsid="082f2724"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715" style:family="paragraph" style:parent-style-name="Table_20_Contents">
      <loext:graphic-properties draw:fill-gradient-name="gradient" draw:fill-hatch-name="hatch"/>
      <style:paragraph-properties fo:text-align="justify" style:justify-single-word="false" fo:hyphenation-ladder-count="no-limit" fo:hyphenation-keep="auto" loext:hyphenation-keep-type="column"/>
      <style:text-properties style:font-name="Marianne1" fo:font-size="8pt" officeooo:paragraph-rsid="082f2724" style:font-size-asian="8pt" style:font-size-complex="8pt" fo:hyphenate="false" fo:hyphenation-remain-char-count="2" fo:hyphenation-push-char-count="2" loext:hyphenation-no-caps="false" loext:hyphenation-no-last-word="false" loext:hyphenation-word-char-count="no-limit" loext:hyphenation-zone="no-limit"/>
    </style:style>
    <style:style style:name="P716" style:family="paragraph" style:parent-style-name="Standard">
      <style:text-properties officeooo:paragraph-rsid="082f2724"/>
    </style:style>
    <style:style style:name="P717" style:family="paragraph" style:parent-style-name="Standard" style:master-page-name="First_20_Page">
      <loext:graphic-properties draw:fill-gradient-name="gradient" draw:fill-hatch-name="hatch"/>
      <style:paragraph-properties fo:margin-left="0.499cm" fo:margin-right="0cm" fo:margin-top="0.101cm" fo:margin-bottom="0cm" style:contextual-spacing="false" fo:text-indent="0cm" style:auto-text-indent="false" style:page-number="auto" fo:break-before="auto" fo:break-after="auto"/>
      <style:text-properties style:font-name="Marianne2" fo:font-size="11pt" officeooo:rsid="04b6ffb9" officeooo:paragraph-rsid="08961142" fo:background-color="transparent" style:font-size-asian="11pt" style:font-size-complex="11pt"/>
    </style:style>
    <style:style style:name="P718" style:family="paragraph" style:parent-style-name="Standard">
      <loext:graphic-properties draw:fill-gradient-name="gradient" draw:fill-hatch-name="hatch"/>
      <style:paragraph-properties fo:margin-left="0cm" fo:margin-right="0cm" fo:margin-top="0.199cm" fo:margin-bottom="0cm" style:contextual-spacing="false" fo:text-align="justify" style:justify-single-word="false" fo:hyphenation-ladder-count="no-limit" fo:hyphenation-keep="auto" loext:hyphenation-keep-type="column" fo:text-indent="0cm" style:auto-text-indent="false" fo:break-before="auto" fo:break-after="auto">
        <style:tab-stops>
          <style:tab-stop style:position="18.283cm"/>
        </style:tab-stops>
      </style:paragraph-properties>
      <style:text-properties fo:color="#00008b" loext:opacity="100%" style:font-name="Marianne2" fo:font-size="10pt" fo:font-style="normal" fo:font-weight="bold" officeooo:rsid="06b52969" officeooo:paragraph-rsid="085fe8b0" fo:background-color="#ffc0cb" style:font-size-asian="10pt" style:font-style-asian="normal" style:font-weight-asian="bold"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719" style:family="paragraph" style:parent-style-name="Standard">
      <loext:graphic-properties draw:fill-gradient-name="gradient" draw:fill-hatch-name="hatch"/>
      <style:paragraph-properties fo:margin-left="0cm" fo:margin-right="0cm" fo:margin-top="0.101cm" fo:margin-bottom="0cm" style:contextual-spacing="false" fo:text-align="justify" style:justify-single-word="false" fo:hyphenation-ladder-count="no-limit" fo:hyphenation-keep="auto" loext:hyphenation-keep-type="column" fo:text-indent="0cm" style:auto-text-indent="false">
        <style:tab-stops>
          <style:tab-stop style:position="18.283cm"/>
        </style:tab-stops>
      </style:paragraph-properties>
      <style:text-properties fo:color="#00008b" loext:opacity="100%" style:font-name="Marianne2" fo:font-size="10pt" fo:font-style="normal" fo:font-weight="bold" officeooo:rsid="0788cd7a" officeooo:paragraph-rsid="08ac8479" fo:background-color="transparent" style:font-size-asian="10pt" style:font-style-asian="normal" style:font-weight-asian="bold"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720" style:family="paragraph" style:parent-style-name="Standard">
      <loext:graphic-properties draw:fill-gradient-name="gradient" draw:fill-hatch-name="hatch"/>
      <style:paragraph-properties fo:margin-left="0cm" fo:margin-right="0cm" fo:margin-top="0.101cm" fo:margin-bottom="0.199cm" style:contextual-spacing="false" fo:text-align="justify" style:justify-single-word="false" fo:hyphenation-ladder-count="no-limit" fo:hyphenation-keep="auto" loext:hyphenation-keep-type="column" fo:text-indent="0cm" style:auto-text-indent="false">
        <style:tab-stops>
          <style:tab-stop style:position="18.283cm"/>
        </style:tab-stops>
      </style:paragraph-properties>
      <style:text-properties style:font-name="Marianne2" fo:font-size="10pt" fo:font-weight="bold" officeooo:paragraph-rsid="085fe8b0"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721" style:family="paragraph" style:parent-style-name="Standard">
      <loext:graphic-properties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style:tab-stops>
          <style:tab-stop style:position="18.283cm"/>
        </style:tab-stops>
      </style:paragraph-properties>
      <style:text-properties fo:color="#00008b" loext:opacity="100%" style:font-name="Marianne2" fo:font-size="10pt" fo:font-style="normal" fo:font-weight="bold" officeooo:rsid="06b52969" officeooo:paragraph-rsid="07e91aba" fo:background-color="transparent" style:font-size-asian="10pt" style:font-style-asian="normal" style:font-weight-asian="bold" style:font-size-complex="10pt" style:font-style-complex="normal" style:font-weight-complex="bold" loext:padding="0.101cm" loext:border="0.06pt solid #00008b" fo:hyphenate="false" fo:hyphenation-remain-char-count="2" fo:hyphenation-push-char-count="2" loext:hyphenation-no-caps="false" loext:hyphenation-no-last-word="false" loext:hyphenation-word-char-count="no-limit" loext:hyphenation-zone="no-limit"/>
    </style:style>
    <style:style style:name="P722" style:family="paragraph" style:parent-style-name="Standard">
      <loext:graphic-properties draw:fill-gradient-name="gradient" draw:fill-hatch-name="hatch"/>
      <style:paragraph-properties fo:margin-left="0cm" fo:margin-right="0cm" fo:margin-top="0.3cm" fo:margin-bottom="0.101cm" style:contextual-spacing="false" fo:text-align="justify" style:justify-single-word="false" fo:hyphenation-ladder-count="no-limit" fo:hyphenation-keep="auto" loext:hyphenation-keep-type="column" fo:text-indent="0cm" style:auto-text-indent="false"/>
      <style:text-properties style:font-name="Marianne1" fo:font-size="10pt" fo:font-weight="normal" officeooo:paragraph-rsid="08a37e61" fo:background-color="transparent" style:font-size-asian="8.75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723" style:family="paragraph" style:parent-style-name="Text_20_body">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tab-stops/>
      </style:paragraph-properties>
      <style:text-properties style:font-name="Marianne1" fo:font-size="10pt" fo:font-weight="normal" officeooo:rsid="0549db3e" officeooo:paragraph-rsid="06a39efa" fo:background-color="transparent" style:font-size-asian="10pt" style:font-weight-asian="normal" style:font-size-complex="10pt" style:font-weight-complex="normal"/>
    </style:style>
    <style:style style:name="P724"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hyphenation-ladder-count="no-limit" fo:hyphenation-keep="auto" loext:hyphenation-keep-type="column" fo:text-indent="0cm" style:auto-text-indent="false">
        <style:tab-stops>
          <style:tab-stop style:position="18.283cm"/>
        </style:tab-stops>
      </style:paragraph-properties>
      <style:text-properties fo:color="#00008b" loext:opacity="100%" style:font-name="Marianne2" fo:font-size="10pt" fo:font-style="normal" fo:font-weight="bold" officeooo:rsid="04b6ffb9" officeooo:paragraph-rsid="07e91aba" fo:background-color="transparent" style:font-size-asian="10pt" style:font-style-asian="normal" style:font-weight-asian="bold"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725" style:family="paragraph" style:parent-style-name="Standard">
      <loext:graphic-properties draw:fill-gradient-name="gradient" draw:fill-hatch-name="hatch"/>
      <style:paragraph-properties fo:margin-left="0cm" fo:margin-right="0cm" fo:margin-top="0.101cm" fo:margin-bottom="0cm" style:contextual-spacing="false" fo:text-align="center" style:justify-single-word="false" fo:hyphenation-ladder-count="no-limit" fo:hyphenation-keep="auto" loext:hyphenation-keep-type="column" fo:text-indent="0cm" style:auto-text-indent="false">
        <style:tab-stops>
          <style:tab-stop style:position="18.283cm"/>
        </style:tab-stops>
      </style:paragraph-properties>
      <style:text-properties fo:color="#00008b" loext:opacity="100%" style:font-name="Marianne2" fo:font-size="10pt" fo:font-style="normal" fo:font-weight="bold" officeooo:rsid="04b6ffb9" officeooo:paragraph-rsid="07e91aba" fo:background-color="transparent" style:font-size-asian="10pt" style:font-style-asian="normal" style:font-weight-asian="bold" style:font-size-complex="10pt" style:font-style-complex="normal" style:font-weight-complex="bold" loext:padding="0.101cm" loext:border="0.06pt solid #00008b" fo:hyphenate="false" fo:hyphenation-remain-char-count="2" fo:hyphenation-push-char-count="2" loext:hyphenation-no-caps="false" loext:hyphenation-no-last-word="false" loext:hyphenation-word-char-count="no-limit" loext:hyphenation-zone="no-limit"/>
    </style:style>
    <style:style style:name="P726" style:family="paragraph" style:parent-style-name="Text_20_body">
      <loext:graphic-properties draw:fill-gradient-name="gradient" draw:fill-hatch-name="hatch"/>
      <style:paragraph-properties fo:margin-left="0cm" fo:margin-right="0cm" fo:margin-top="0.199cm" fo:margin-bottom="0.101cm" style:contextual-spacing="false" fo:line-height="100%" fo:text-align="justify" style:justify-single-word="false" fo:text-indent="0cm" style:auto-text-indent="false">
        <style:tab-stops/>
      </style:paragraph-properties>
      <style:text-properties style:font-name="Marianne1" fo:font-size="10.5pt" fo:font-weight="bold" officeooo:rsid="0549db3e" officeooo:paragraph-rsid="08915729" fo:background-color="transparent" style:font-size-asian="10.5pt" style:font-weight-asian="bold" style:font-size-complex="10.5pt" style:font-weight-complex="bold"/>
    </style:style>
    <style:style style:name="P727" style:family="paragraph" style:parent-style-name="Text_20_body">
      <loext:graphic-properties draw:fill-gradient-name="gradient" draw:fill-hatch-name="hatch"/>
      <style:paragraph-properties fo:margin-left="0cm" fo:margin-right="0cm" fo:margin-top="0cm" fo:margin-bottom="0.101cm" style:contextual-spacing="false" fo:text-align="justify" style:justify-single-word="false" fo:text-indent="0cm" style:auto-text-indent="false">
        <style:tab-stops/>
      </style:paragraph-properties>
      <style:text-properties style:font-name="Marianne2" fo:font-size="10pt" fo:font-weight="normal" officeooo:rsid="059bb125" officeooo:paragraph-rsid="06a39efa" fo:background-color="transparent" style:font-size-asian="10pt" style:font-weight-asian="normal" style:font-size-complex="10pt" style:font-weight-complex="normal"/>
    </style:style>
    <style:style style:name="P728"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fo:padding="0.101cm" fo:border="none"/>
      <style:text-properties style:font-name="Marianne2" fo:font-size="9pt" officeooo:rsid="0569787e" officeooo:paragraph-rsid="06a39efa" fo:background-color="transparent" style:font-size-asian="9pt" style:font-size-complex="9pt" fo:hyphenate="false" fo:hyphenation-remain-char-count="2" fo:hyphenation-push-char-count="2" loext:hyphenation-no-caps="false" loext:hyphenation-no-last-word="false" loext:hyphenation-word-char-count="no-limit" loext:hyphenation-zone="no-limit"/>
    </style:style>
    <style:style style:name="P729"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fo:padding="0.101cm" fo:border="none"/>
      <style:text-properties style:font-name="Marianne2" fo:font-size="9pt" officeooo:paragraph-rsid="08c474db" fo:background-color="transparent" style:font-size-asian="9pt" style:font-size-complex="9pt" fo:hyphenate="false" fo:hyphenation-remain-char-count="2" fo:hyphenation-push-char-count="2" loext:hyphenation-no-caps="false" loext:hyphenation-no-last-word="false" loext:hyphenation-word-char-count="no-limit" loext:hyphenation-zone="no-limit"/>
    </style:style>
    <style:style style:name="P730" style:family="paragraph" style:parent-style-name="Standard">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fo:padding="0.101cm" fo:border="none"/>
      <style:text-properties fo:color="#0000ff" loext:opacity="100%" style:font-name="Marianne2" fo:font-size="10pt" fo:font-weight="bold" officeooo:rsid="0091e95c" officeooo:paragraph-rsid="0890b13e"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731"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fo:padding="0.101cm" fo:border="none"/>
      <style:text-properties fo:color="#00008b" loext:opacity="100%" style:font-name="Marianne2" fo:font-size="9pt" officeooo:rsid="06a528cc" officeooo:paragraph-rsid="06a528cc" fo:background-color="transparent" style:font-size-asian="9pt" style:font-size-complex="9pt" fo:hyphenate="false" fo:hyphenation-remain-char-count="2" fo:hyphenation-push-char-count="2" loext:hyphenation-no-caps="false" loext:hyphenation-no-last-word="false" loext:hyphenation-word-char-count="no-limit" loext:hyphenation-zone="no-limit"/>
    </style:style>
    <style:style style:name="P732"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fo:padding="0.101cm" fo:border="none"/>
      <style:text-properties style:font-name="Marianne2" fo:font-size="9pt" style:text-underline-style="solid" style:text-underline-width="auto" style:text-underline-color="font-color" officeooo:paragraph-rsid="06a39efa" fo:background-color="transparent" style:font-size-asian="9pt" style:font-size-complex="9pt" fo:hyphenate="false" fo:hyphenation-remain-char-count="2" fo:hyphenation-push-char-count="2" loext:hyphenation-no-caps="false" loext:hyphenation-no-last-word="false" loext:hyphenation-word-char-count="no-limit" loext:hyphenation-zone="no-limit"/>
    </style:style>
    <style:style style:name="P733"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fo:padding="0.101cm" fo:border="none"/>
      <style:text-properties fo:color="#0000ff" loext:opacity="100%" style:font-name="Marianne2" fo:font-size="9pt" fo:font-weight="bold" officeooo:paragraph-rsid="06a39efa" fo:background-color="transparent" style:font-size-asian="9pt" style:font-weight-asian="bold"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734" style:family="paragraph" style:parent-style-name="Standard">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fo:padding="0.101cm" fo:border="none"/>
      <style:text-properties fo:color="#0000ff" loext:opacity="100%" style:font-name="Marianne2" fo:font-size="10pt" fo:font-weight="bold" officeooo:rsid="0091e95c" officeooo:paragraph-rsid="06a39efa"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735" style:family="paragraph" style:parent-style-name="Standard">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fo:padding="0.101cm" fo:border="none"/>
      <style:text-properties fo:color="#0000ff" loext:opacity="100%" style:font-name="Marianne2" fo:font-size="9pt" fo:font-weight="bold" officeooo:paragraph-rsid="0890b13e" fo:background-color="transparent" style:font-size-asian="9pt" style:font-weight-asian="bold"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736" style:family="paragraph" style:parent-style-name="Text_20_body">
      <loext:graphic-properties draw:fill-gradient-name="gradient" draw:fill-hatch-name="hatch"/>
      <style:paragraph-properties fo:margin-left="0cm" fo:margin-right="0cm" fo:margin-top="0.199cm" fo:margin-bottom="0.199cm" style:contextual-spacing="false" fo:line-height="100%" fo:text-align="justify" style:justify-single-word="false" fo:text-indent="0cm" style:auto-text-indent="false">
        <style:tab-stops/>
      </style:paragraph-properties>
      <style:text-properties fo:color="#00008b" loext:opacity="100%" style:font-name="Marianne2" fo:font-size="6pt" fo:font-weight="bold" officeooo:rsid="07352e9d" officeooo:paragraph-rsid="06a39efa" fo:background-color="transparent" style:font-size-asian="5.25pt" style:font-weight-asian="bold" style:font-size-complex="6pt" style:font-weight-complex="bold"/>
    </style:style>
    <style:style style:name="P737" style:family="paragraph" style:parent-style-name="Text_20_body" style:master-page-name="First_20_Page">
      <loext:graphic-properties draw:fill-hatch-name="hatch"/>
      <style:paragraph-properties fo:margin-left="0cm" fo:margin-right="0cm" fo:margin-top="0cm" fo:margin-bottom="0.199cm" style:contextual-spacing="false" fo:line-height="100%" fo:text-align="justify" style:justify-single-word="false" fo:text-indent="0cm" style:auto-text-indent="false" style:page-number="auto" fo:break-before="auto" fo:break-after="auto">
        <style:tab-stops/>
      </style:paragraph-properties>
      <style:text-properties style:font-name="Marianne2" fo:font-size="10pt" fo:font-weight="normal" officeooo:rsid="054b57fc" officeooo:paragraph-rsid="08b01abf" fo:background-color="transparent" style:font-size-asian="10pt" style:font-weight-asian="normal" style:font-size-complex="10pt" style:font-weight-complex="normal"/>
    </style:style>
    <style:style style:name="P738"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fo:padding="0.101cm" fo:border="none"/>
      <style:text-properties style:font-name="Marianne2" fo:font-size="9pt" fo:font-weight="normal" officeooo:rsid="0569787e" officeooo:paragraph-rsid="08a293f5" fo:background-color="transparent" style:font-size-asian="9pt" style:font-weight-asian="normal" style:font-size-complex="9pt" style:font-weight-complex="normal" fo:hyphenate="false" fo:hyphenation-remain-char-count="2" fo:hyphenation-push-char-count="2" loext:hyphenation-no-caps="false" loext:hyphenation-no-last-word="false" loext:hyphenation-word-char-count="no-limit" loext:hyphenation-zone="no-limit"/>
    </style:style>
    <style:style style:name="P739"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fo:padding="0.101cm" fo:border="none"/>
      <style:text-properties fo:color="#0000ff" loext:opacity="100%" style:font-name="Marianne2" fo:font-size="9pt" fo:font-weight="bold" officeooo:paragraph-rsid="08a293f5" fo:background-color="transparent" style:font-size-asian="9pt" style:font-weight-asian="bold"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740" style:family="paragraph" style:parent-style-name="Standard">
      <loext:graphic-properties draw:fill-gradient-name="gradient" draw:fill-hatch-name="hatch"/>
      <style:paragraph-properties fo:text-align="center" style:justify-single-word="false" fo:padding="0.101cm" fo:border="none"/>
      <style:text-properties fo:color="#00008b" loext:opacity="100%" style:font-name="Marianne2" fo:font-size="9pt" fo:font-weight="bold" officeooo:rsid="0091e95c" officeooo:paragraph-rsid="08a293f5" fo:background-color="transparent" style:font-size-asian="9pt" style:font-weight-asian="bold" style:font-size-complex="9pt" style:font-weight-complex="bold"/>
    </style:style>
    <style:style style:name="P741" style:family="paragraph" style:parent-style-name="Standard">
      <loext:graphic-properties draw:fill-gradient-name="gradient" draw:fill-hatch-name="hatch"/>
      <style:paragraph-properties fo:text-align="center" style:justify-single-word="false" fo:padding="0.101cm" fo:border="none"/>
      <style:text-properties fo:color="#000000" loext:opacity="100%" style:font-name="Marianne2" fo:font-size="11pt" fo:font-weight="normal" officeooo:rsid="0092df88" officeooo:paragraph-rsid="08a293f5" fo:background-color="transparent" style:font-size-asian="11pt" style:font-weight-asian="normal" style:font-size-complex="11pt" style:font-weight-complex="normal"/>
    </style:style>
    <style:style style:name="P742" style:family="paragraph" style:parent-style-name="Standard">
      <style:paragraph-properties fo:text-align="center" style:justify-single-word="false"/>
      <style:text-properties fo:color="#0000ff" loext:opacity="100%" style:font-name="Marianne2" fo:font-size="9pt" fo:font-weight="bold" officeooo:paragraph-rsid="08a293f5" fo:background-color="transparent" style:font-size-asian="9pt" style:font-weight-asian="bold" style:font-size-complex="9pt" style:font-weight-complex="bold"/>
    </style:style>
    <style:style style:name="P743" style:family="paragraph" style:parent-style-name="Standard">
      <loext:graphic-properties draw:fill-gradient-name="gradient" draw:fill-hatch-name="hatch"/>
      <style:paragraph-properties fo:margin-left="0cm" fo:margin-right="0cm" fo:margin-top="0.3cm" fo:margin-bottom="0.199cm" style:contextual-spacing="false" fo:text-align="justify" style:justify-single-word="false" fo:hyphenation-ladder-count="no-limit" fo:hyphenation-keep="auto" loext:hyphenation-keep-type="column" fo:text-indent="0cm" style:auto-text-indent="false"/>
      <style:text-properties style:font-name="Marianne1" fo:font-size="10pt" fo:font-weight="normal" officeooo:paragraph-rsid="08a57409" fo:background-color="transparent" style:font-size-asian="8.75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744" style:family="paragraph" style:parent-style-name="Standard">
      <loext:graphic-properties draw:fill-gradient-name="gradient" draw:fill-hatch-name="hatch"/>
      <style:paragraph-properties fo:margin-left="0cm" fo:margin-right="0cm" fo:margin-top="0cm" fo:margin-bottom="0.101cm" style:contextual-spacing="false" fo:text-align="justify" style:justify-single-word="false" fo:hyphenation-ladder-count="no-limit" fo:hyphenation-keep="auto" loext:hyphenation-keep-type="column" fo:text-indent="0cm" style:auto-text-indent="false"/>
      <style:text-properties style:font-name="Marianne1" fo:font-size="10pt" fo:font-weight="normal" officeooo:rsid="08a57409" officeooo:paragraph-rsid="08a57409" fo:background-color="transparent" style:font-size-asian="8.75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745" style:family="paragraph" style:parent-style-name="Standard" style:master-page-name="First_20_Page">
      <loext:graphic-properties draw:fill-gradient-name="gradient" draw:fill-hatch-name="hatch"/>
      <style:paragraph-properties fo:margin-left="0cm" fo:margin-right="0cm" fo:margin-top="0.101cm" fo:margin-bottom="0cm" style:contextual-spacing="false" fo:text-indent="0cm" style:auto-text-indent="false" style:page-number="auto" fo:break-before="auto" fo:break-after="auto"/>
      <style:text-properties style:font-name="Marianne2" fo:font-size="11pt" officeooo:rsid="04b6ffb9" officeooo:paragraph-rsid="08678a99" fo:background-color="transparent" style:font-size-asian="11pt" style:font-size-complex="11pt"/>
    </style:style>
    <style:style style:name="P746" style:family="paragraph" style:parent-style-name="Standard">
      <loext:graphic-properties draw:fill-gradient-name="gradient" draw:fill-hatch-name="hatch"/>
      <style:paragraph-properties fo:margin-top="0cm" fo:margin-bottom="0cm" style:contextual-spacing="false" fo:text-align="center" style:justify-single-word="false"/>
      <style:text-properties fo:color="#ffffff" loext:opacity="100%" fo:font-size="11pt" officeooo:paragraph-rsid="082f2724" fo:background-color="transparent" style:font-size-asian="11pt" style:font-size-complex="11pt"/>
    </style:style>
    <style:style style:name="P747" style:family="paragraph" style:parent-style-name="Standard" style:master-page-name="First_20_Page">
      <loext:graphic-properties draw:fill-gradient-name="gradient" draw:fill-hatch-name="hatch"/>
      <style:paragraph-properties fo:margin-left="0cm" fo:margin-right="0cm" fo:margin-top="0.101cm" fo:margin-bottom="0.101cm" style:contextual-spacing="false" fo:text-align="justify" style:justify-single-word="false" fo:hyphenation-ladder-count="no-limit" fo:hyphenation-keep="auto" loext:hyphenation-keep-type="column" fo:text-indent="0cm" style:auto-text-indent="false" style:page-number="auto" fo:break-before="auto" fo:break-after="auto"/>
      <style:text-properties officeooo:paragraph-rsid="08a0c71d" fo:hyphenate="false" fo:hyphenation-remain-char-count="2" fo:hyphenation-push-char-count="2" loext:hyphenation-no-caps="false" loext:hyphenation-no-last-word="false" loext:hyphenation-word-char-count="no-limit" loext:hyphenation-zone="no-limit"/>
    </style:style>
    <style:style style:name="P748" style:family="paragraph" style:parent-style-name="Table_20_Contents" style:master-page-name="First_20_Page">
      <loext:graphic-properties draw:fill="none" draw:fill-color="#00008b" draw:fill-gradient-name="gradient" draw:fill-hatch-name="hatch"/>
      <style:paragraph-properties fo:margin-left="0cm" fo:margin-right="0cm" fo:margin-top="0cm" fo:margin-bottom="0cm" style:contextual-spacing="false" fo:text-align="justify" style:justify-single-word="false" fo:hyphenation-ladder-count="no-limit" fo:hyphenation-keep="auto" loext:hyphenation-keep-type="column" fo:text-indent="0cm" style:auto-text-indent="false" style:page-number="auto" fo:break-before="auto" fo:break-after="auto" fo:background-color="transparent"/>
      <style:text-properties style:font-name="Marianne2" fo:font-size="9pt" officeooo:paragraph-rsid="08a69f84" style:font-size-asian="9pt" style:font-size-complex="9pt" fo:hyphenate="false" fo:hyphenation-remain-char-count="2" fo:hyphenation-push-char-count="2" loext:hyphenation-no-caps="false" loext:hyphenation-no-last-word="false" loext:hyphenation-word-char-count="no-limit" loext:hyphenation-zone="no-limit"/>
    </style:style>
    <style:style style:name="P749" style:family="paragraph" style:parent-style-name="Standard">
      <loext:graphic-properties draw:fill-gradient-name="gradient" draw:fill-hatch-name="hatch"/>
      <style:paragraph-properties fo:margin-left="0cm" fo:margin-right="0cm" fo:margin-top="0.199cm" fo:margin-bottom="0.199cm" style:contextual-spacing="false" fo:text-align="justify" style:justify-single-word="false" fo:hyphenation-ladder-count="no-limit" fo:hyphenation-keep="auto" loext:hyphenation-keep-type="column" fo:text-indent="0cm" style:auto-text-indent="false">
        <style:tab-stops/>
      </style:paragraph-properties>
      <style:text-properties fo:font-size="9.5pt" officeooo:paragraph-rsid="0830db54"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P750" style:family="paragraph" style:parent-style-name="Standard">
      <loext:graphic-properties draw:fill-gradient-name="gradient" draw:fill-hatch-name="hatch"/>
      <style:paragraph-properties fo:margin-top="0.101cm" fo:margin-bottom="0.199cm" style:contextual-spacing="false" fo:text-align="justify" style:justify-single-word="false" fo:hyphenation-ladder-count="no-limit" fo:hyphenation-keep="auto" loext:hyphenation-keep-type="column"/>
      <style:text-properties style:font-name="Marianne1" fo:font-size="9.5pt" fo:font-style="normal" fo:font-weight="normal" officeooo:rsid="012fbcb2" officeooo:paragraph-rsid="08a69f84" style:font-size-asian="9.5pt" style:font-style-asian="normal" style:font-weight-asian="normal" style:font-size-complex="9.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51"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hyphenation-ladder-count="no-limit" fo:hyphenation-keep="auto" loext:hyphenation-keep-type="column" fo:text-indent="0cm" style:auto-text-indent="false"/>
      <style:text-properties officeooo:paragraph-rsid="08a69f84" fo:hyphenate="false" fo:hyphenation-remain-char-count="2" fo:hyphenation-push-char-count="2" loext:hyphenation-no-caps="false" loext:hyphenation-no-last-word="false" loext:hyphenation-word-char-count="no-limit" loext:hyphenation-zone="no-limit"/>
    </style:style>
    <style:style style:name="P752" style:family="paragraph" style:parent-style-name="Standard">
      <loext:graphic-properties draw:fill-gradient-name="gradient" draw:fill-hatch-name="hatch"/>
      <style:paragraph-properties fo:margin-left="0.199cm" fo:margin-right="0cm" fo:margin-top="0.199cm" fo:margin-bottom="0.199cm" style:contextual-spacing="false" fo:text-align="justify" style:justify-single-word="false" fo:hyphenation-ladder-count="no-limit" fo:hyphenation-keep="auto" loext:hyphenation-keep-type="column" fo:text-indent="0cm" style:auto-text-indent="false"/>
      <style:text-properties style:font-name="Marianne1" fo:font-size="10pt" fo:font-style="normal" fo:font-weight="normal" officeooo:rsid="0059a181" officeooo:paragraph-rsid="08a69f84" fo:background-color="#98fb98" style:font-size-asian="8.75pt" style:font-style-asian="normal" style:font-weight-asian="normal"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53" style:family="paragraph" style:parent-style-name="Table_20_Contents">
      <style:paragraph-properties fo:text-align="center" style:justify-single-word="false"/>
      <style:text-properties fo:color="#000000" loext:opacity="100%" style:text-outline="false" style:text-line-through-style="none" style:text-line-through-type="none" style:text-position="0% 100%" style:font-name="Marianne2" fo:font-size="9pt" fo:font-style="normal" fo:text-shadow="none" style:text-underline-style="none" fo:font-weight="bold" officeooo:rsid="04a3eb93" officeooo:paragraph-rsid="08a69f84" fo:background-color="transparent" style:font-size-asian="9pt" style:font-style-asian="normal" style:font-weight-asian="bold" style:font-size-complex="9pt" style:font-weight-complex="bold" style:text-emphasize="none"/>
    </style:style>
    <style:style style:name="P754" style:family="paragraph" style:parent-style-name="Table_20_Contents">
      <style:paragraph-properties fo:text-align="center" style:justify-single-word="false"/>
      <style:text-properties fo:color="#00008b" loext:opacity="100%" style:text-outline="false" style:text-line-through-style="none" style:text-line-through-type="none" style:text-position="0% 100%" style:font-name="Marianne2" fo:font-size="9pt" fo:font-style="normal" fo:text-shadow="none" style:text-underline-style="none" fo:font-weight="bold" officeooo:rsid="0736fb7c" officeooo:paragraph-rsid="08a69f84" fo:background-color="transparent" style:font-size-asian="9pt" style:font-style-asian="normal" style:font-weight-asian="bold" style:font-size-complex="9pt" style:font-weight-complex="bold" style:text-emphasize="none"/>
    </style:style>
    <style:style style:name="P755" style:family="paragraph" style:parent-style-name="Table_20_Contents">
      <style:paragraph-properties fo:text-align="center" style:justify-single-word="false"/>
      <style:text-properties fo:color="#000000" loext:opacity="100%" style:font-name="Marianne2" fo:font-size="9pt" fo:font-weight="bold" officeooo:rsid="04a3eb93" officeooo:paragraph-rsid="08a69f84" fo:background-color="transparent" style:font-size-asian="9pt" style:font-weight-asian="bold" style:font-size-complex="9pt" style:font-weight-complex="bold"/>
    </style:style>
    <style:style style:name="P756"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9pt" fo:font-style="normal" fo:text-shadow="none" style:text-underline-style="none" fo:font-weight="normal" officeooo:rsid="08a6e927" officeooo:paragraph-rsid="08a6e927"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757"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8b" loext:opacity="100%" style:text-outline="false" style:text-line-through-style="none" style:text-line-through-type="none" style:text-position="0% 100%" style:font-name="Marianne2" fo:font-size="9pt" fo:font-style="normal" fo:text-shadow="none" style:text-underline-style="none" fo:font-weight="normal" officeooo:rsid="083afc8b" officeooo:paragraph-rsid="08a69f84"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758" style:family="paragraph" style:parent-style-name="Table_20_Contents">
      <style:paragraph-properties fo:text-align="center" style:justify-single-word="false"/>
      <style:text-properties fo:color="#0000ff" loext:opacity="100%" style:font-name="Marianne2" fo:font-size="9pt" fo:font-weight="bold" officeooo:rsid="07f3361c" officeooo:paragraph-rsid="08a69f84" fo:background-color="transparent" style:font-size-asian="9pt" style:font-weight-asian="bold" style:font-size-complex="9pt" style:font-weight-complex="bold"/>
    </style:style>
    <style:style style:name="P759" style:family="paragraph" style:parent-style-name="Standard">
      <loext:graphic-properties draw:fill-gradient-name="gradient" draw:fill-hatch-name="hatch"/>
      <style:paragraph-properties fo:margin-left="0.199cm" fo:margin-right="0cm" fo:margin-top="0.199cm" fo:margin-bottom="0.199cm" style:contextual-spacing="false" fo:text-align="justify" style:justify-single-word="false" fo:hyphenation-ladder-count="no-limit" fo:hyphenation-keep="auto" loext:hyphenation-keep-type="column" fo:text-indent="0cm" style:auto-text-indent="false"/>
      <style:text-properties fo:font-size="10pt" officeooo:paragraph-rsid="08a69f84" style:font-size-asian="8.75pt" style:font-size-complex="10pt" fo:hyphenate="false" fo:hyphenation-remain-char-count="2" fo:hyphenation-push-char-count="2" loext:hyphenation-no-caps="false" loext:hyphenation-no-last-word="false" loext:hyphenation-word-char-count="no-limit" loext:hyphenation-zone="no-limit"/>
    </style:style>
    <style:style style:name="P760" style:family="paragraph" style:parent-style-name="Table_20_Contents">
      <style:paragraph-properties fo:text-align="center" style:justify-single-word="false"/>
      <style:text-properties fo:color="#000000" loext:opacity="100%" style:text-outline="false" style:text-line-through-style="none" style:text-line-through-type="none" style:text-position="0% 100%" style:font-name="Marianne2" fo:font-size="9pt" fo:font-style="normal" fo:text-shadow="none" style:text-underline-style="none" fo:font-weight="bold" officeooo:rsid="00863fd5" officeooo:paragraph-rsid="08a69f84" fo:background-color="transparent" style:font-size-asian="9pt" style:font-style-asian="normal" style:font-weight-asian="bold" style:font-size-complex="9pt" style:font-weight-complex="bold" style:text-emphasize="none"/>
    </style:style>
    <style:style style:name="P761" style:family="paragraph" style:parent-style-name="Table_20_Contents">
      <style:paragraph-properties fo:text-align="center" style:justify-single-word="false"/>
      <style:text-properties style:font-name="Marianne2" fo:font-size="9pt" fo:font-weight="bold" officeooo:rsid="001049af" officeooo:paragraph-rsid="08a69f84" fo:background-color="transparent" style:font-size-asian="9pt" style:font-weight-asian="bold" style:font-size-complex="9pt" style:font-weight-complex="bold"/>
    </style:style>
    <style:style style:name="P762" style:family="paragraph" style:parent-style-name="Table_20_Contents">
      <style:paragraph-properties fo:text-align="center" style:justify-single-word="false"/>
      <style:text-properties style:font-name="Marianne2" fo:font-size="9pt" fo:font-weight="bold" officeooo:rsid="08a69f84" officeooo:paragraph-rsid="08a69f84" fo:background-color="transparent" style:font-size-asian="9pt" style:font-weight-asian="bold" style:font-size-complex="9pt" style:font-weight-complex="bold"/>
    </style:style>
    <style:style style:name="P763"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9pt" fo:font-style="normal" fo:text-shadow="none" style:text-underline-style="none" fo:font-weight="normal" officeooo:rsid="072e5fc8" officeooo:paragraph-rsid="08a69f84"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764"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000000" loext:opacity="100%" style:font-name="Marianne2" fo:font-size="9pt" fo:font-weight="normal" officeooo:rsid="08a6e927" officeooo:paragraph-rsid="08a6e927" fo:background-color="transparent" style:font-size-asian="9pt" style:font-weight-asian="normal" style:font-size-complex="9pt" style:font-weight-complex="normal"/>
    </style:style>
    <style:style style:name="P765"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ff1493" loext:opacity="100%" style:font-name="Marianne2" fo:font-size="9pt" fo:font-weight="bold" officeooo:rsid="001d8e94" officeooo:paragraph-rsid="08a69f84" fo:background-color="transparent" style:font-size-asian="9pt" style:font-weight-asian="bold" style:font-size-complex="9pt" style:font-weight-complex="bold"/>
    </style:style>
    <style:style style:name="P766"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00008b" loext:opacity="100%" style:font-name="Marianne2" fo:font-size="8.5pt" fo:font-weight="normal" officeooo:rsid="088a176c" officeooo:paragraph-rsid="08a69f84" fo:background-color="transparent" style:font-size-asian="8.5pt" style:font-weight-asian="normal" style:font-size-complex="8.5pt" style:font-weight-complex="normal"/>
    </style:style>
    <style:style style:name="P767" style:family="paragraph" style:parent-style-name="Standard">
      <loext:graphic-properties draw:fill-gradient-name="gradient" draw:fill-hatch-name="hatch"/>
      <style:paragraph-properties fo:margin-left="0.101cm" fo:margin-right="0.101cm" fo:margin-top="0cm" fo:margin-bottom="0cm" style:contextual-spacing="false" fo:text-align="center" style:justify-single-word="false" fo:hyphenation-ladder-count="no-limit" fo:hyphenation-keep="auto" loext:hyphenation-keep-type="column" fo:text-indent="0cm" style:auto-text-indent="false">
        <style:tab-stops/>
      </style:paragraph-properties>
      <style:text-properties style:font-name="Marianne2" fo:font-size="9.5pt" officeooo:paragraph-rsid="08a69f84"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P768" style:family="paragraph" style:parent-style-name="Standard">
      <loext:graphic-properties draw:fill-gradient-name="gradient" draw:fill-hatch-name="hatch"/>
      <style:paragraph-properties fo:margin-left="0.101cm" fo:margin-right="0.101cm" fo:margin-top="0.199cm" fo:margin-bottom="0cm" style:contextual-spacing="false" fo:text-align="justify" style:justify-single-word="false" fo:hyphenation-ladder-count="no-limit" fo:hyphenation-keep="auto" loext:hyphenation-keep-type="column" fo:text-indent="0cm" style:auto-text-indent="false">
        <style:tab-stops/>
      </style:paragraph-properties>
      <style:text-properties officeooo:paragraph-rsid="08a69f84" fo:hyphenate="false" fo:hyphenation-remain-char-count="2" fo:hyphenation-push-char-count="2" loext:hyphenation-no-caps="false" loext:hyphenation-no-last-word="false" loext:hyphenation-word-char-count="no-limit" loext:hyphenation-zone="no-limit"/>
    </style:style>
    <style:style style:name="P769" style:family="paragraph" style:parent-style-name="Standard">
      <loext:graphic-properties draw:fill-gradient-name="gradient" draw:fill-hatch-name="hatch"/>
      <style:paragraph-properties fo:margin-left="0cm" fo:margin-right="0.3cm" fo:margin-top="0.3cm" fo:margin-bottom="0cm" style:contextual-spacing="false" fo:text-align="justify" style:justify-single-word="false" fo:hyphenation-ladder-count="no-limit" fo:hyphenation-keep="auto" loext:hyphenation-keep-type="column" fo:text-indent="0cm" style:auto-text-indent="false"/>
      <style:text-properties officeooo:paragraph-rsid="08a69f84" fo:hyphenate="false" fo:hyphenation-remain-char-count="2" fo:hyphenation-push-char-count="2" loext:hyphenation-no-caps="false" loext:hyphenation-no-last-word="false" loext:hyphenation-word-char-count="no-limit" loext:hyphenation-zone="no-limit"/>
    </style:style>
    <style:style style:name="P770" style:family="paragraph" style:parent-style-name="Standard">
      <loext:graphic-properties draw:fill-gradient-name="gradient" draw:fill-hatch-name="hatch"/>
      <style:paragraph-properties fo:margin-left="0.101cm" fo:margin-right="0.101cm" fo:margin-top="0.199cm" fo:margin-bottom="0.101cm" style:contextual-spacing="false" fo:text-align="justify" style:justify-single-word="false" fo:hyphenation-ladder-count="no-limit" fo:hyphenation-keep="auto" loext:hyphenation-keep-type="column" fo:text-indent="0cm" style:auto-text-indent="false">
        <style:tab-stops/>
      </style:paragraph-properties>
      <style:text-properties style:font-name="Marianne2" fo:font-size="9.5pt" officeooo:paragraph-rsid="08a69f84"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P771" style:family="paragraph" style:parent-style-name="Standard">
      <style:paragraph-properties fo:text-align="center" style:justify-single-word="false"/>
      <style:text-properties fo:color="#00008b" loext:opacity="100%" style:text-outline="false" style:text-line-through-style="none" style:text-line-through-type="none" style:text-position="0% 100%" style:font-name="Marianne2" fo:font-size="7pt" fo:font-style="normal" fo:text-shadow="none" style:text-underline-style="none" fo:font-weight="bold" officeooo:rsid="057f4b7e" officeooo:paragraph-rsid="0832b5c0" style:font-size-asian="7pt" style:font-style-asian="normal" style:font-weight-asian="bold" style:font-size-complex="7pt" style:font-weight-complex="bold" style:text-emphasize="none"/>
    </style:style>
    <style:style style:name="P772" style:family="paragraph" style:parent-style-name="Table_20_Contents">
      <style:paragraph-properties fo:text-align="center" style:justify-single-word="false"/>
      <style:text-properties fo:color="#000000" loext:opacity="100%" style:text-outline="false" style:text-line-through-style="none" style:text-line-through-type="none" style:text-position="0% 100%" style:font-name="Marianne2" fo:font-size="7pt" fo:font-style="normal" fo:text-shadow="none" style:text-underline-style="none" fo:font-weight="bold" officeooo:rsid="00863fd5" officeooo:paragraph-rsid="0832b5c0" fo:background-color="transparent" style:font-size-asian="7pt" style:font-style-asian="normal" style:font-weight-asian="bold" style:font-size-complex="7pt" style:font-weight-complex="bold" style:text-emphasize="none"/>
    </style:style>
    <style:style style:name="P773" style:family="paragraph" style:parent-style-name="Table_20_Contents">
      <style:paragraph-properties fo:text-align="center" style:justify-single-word="false"/>
      <style:text-properties fo:color="#000000" loext:opacity="100%" style:text-outline="false" style:text-line-through-style="none" style:text-line-through-type="none" style:text-position="0% 100%" style:font-name="Marianne2" fo:font-size="7pt" fo:font-style="normal" fo:text-shadow="none" style:text-underline-style="none" fo:font-weight="bold" officeooo:rsid="04a3eb93" officeooo:paragraph-rsid="0832b5c0" fo:background-color="transparent" style:font-size-asian="7pt" style:font-style-asian="normal" style:font-weight-asian="bold" style:font-size-complex="7pt" style:font-weight-complex="bold" style:text-emphasize="none"/>
    </style:style>
    <style:style style:name="P774" style:family="paragraph" style:parent-style-name="Table_20_Contents">
      <style:paragraph-properties fo:text-align="center" style:justify-single-word="false"/>
      <style:text-properties fo:color="#ffffff" loext:opacity="100%" style:font-name="Marianne2" fo:font-size="7pt" fo:font-weight="bold" officeooo:paragraph-rsid="0832b5c0" style:font-size-asian="7pt" style:font-weight-asian="bold" style:font-size-complex="7pt" style:font-weight-complex="bold"/>
    </style:style>
    <style:style style:name="P775" style:family="paragraph" style:parent-style-name="Table_20_Contents">
      <style:paragraph-properties fo:text-align="center" style:justify-single-word="false"/>
      <style:text-properties fo:color="#000000" loext:opacity="100%" style:font-name="Marianne2" fo:font-size="7pt" fo:font-weight="normal" officeooo:rsid="001049af" officeooo:paragraph-rsid="0832b5c0" fo:background-color="transparent" style:font-size-asian="7pt" style:font-weight-asian="normal" style:font-size-complex="7pt" style:font-weight-complex="normal"/>
    </style:style>
    <style:style style:name="P776" style:family="paragraph" style:parent-style-name="Table_20_Contents">
      <style:paragraph-properties fo:text-align="center" style:justify-single-word="false"/>
      <style:text-properties fo:color="#ffffff" loext:opacity="100%" style:font-name="Marianne2" fo:font-size="7pt" fo:font-weight="bold" officeooo:rsid="00879692" officeooo:paragraph-rsid="0832b5c0" fo:background-color="transparent" style:font-size-asian="7pt" style:font-weight-asian="bold" style:font-size-complex="7pt" style:font-weight-complex="bold"/>
    </style:style>
    <style:style style:name="P777" style:family="paragraph" style:parent-style-name="Table_20_Contents">
      <style:paragraph-properties fo:text-align="center" style:justify-single-word="false"/>
      <style:text-properties fo:color="#00008b" loext:opacity="100%" style:font-name="Marianne2" fo:font-size="7pt" fo:font-weight="bold" officeooo:rsid="04a740fa" officeooo:paragraph-rsid="0832b5c0" style:font-size-asian="7pt" style:font-weight-asian="bold" style:font-size-complex="7pt" style:font-weight-complex="bold"/>
    </style:style>
    <style:style style:name="P778" style:family="paragraph" style:parent-style-name="Table_20_Contents">
      <style:paragraph-properties fo:text-align="center" style:justify-single-word="false"/>
      <style:text-properties fo:color="#000000" loext:opacity="100%" style:font-name="Marianne2" fo:font-size="7pt" fo:font-weight="bold" officeooo:rsid="04a3eb93" officeooo:paragraph-rsid="0832b5c0" fo:background-color="transparent" style:font-size-asian="7pt" style:font-weight-asian="bold" style:font-size-complex="7pt" style:font-weight-complex="bold"/>
    </style:style>
    <style:style style:name="P779" style:family="paragraph" style:parent-style-name="Table_20_Contents">
      <style:paragraph-properties fo:text-align="center" style:justify-single-word="false"/>
      <style:text-properties fo:color="#00008b" loext:opacity="100%" style:font-name="Marianne2" fo:font-size="7pt" fo:font-weight="bold" officeooo:rsid="00879692" officeooo:paragraph-rsid="0832b5c0" fo:background-color="transparent" style:font-size-asian="7pt" style:font-weight-asian="bold" style:font-size-complex="7pt" style:font-weight-complex="bold"/>
    </style:style>
    <style:style style:name="P780" style:family="paragraph" style:parent-style-name="Table_20_Contents">
      <style:paragraph-properties fo:text-align="center" style:justify-single-word="false"/>
      <style:text-properties fo:color="#00008b" loext:opacity="100%" style:font-name="Marianne2" fo:font-size="7pt" fo:font-weight="bold" officeooo:rsid="054dbf26" officeooo:paragraph-rsid="0832b5c0" fo:background-color="transparent" style:font-size-asian="7pt" style:font-weight-asian="bold" style:font-size-complex="7pt" style:font-weight-complex="bold"/>
    </style:style>
    <style:style style:name="P781" style:family="paragraph" style:parent-style-name="Table_20_Contents">
      <style:paragraph-properties fo:text-align="center" style:justify-single-word="false"/>
      <style:text-properties fo:color="#00008b" loext:opacity="100%" style:font-name="Marianne2" fo:font-size="7pt" fo:font-weight="bold" officeooo:rsid="00863fd5" officeooo:paragraph-rsid="0832b5c0" fo:background-color="transparent" style:font-size-asian="7pt" style:font-weight-asian="bold" style:font-size-complex="7pt" style:font-weight-complex="bold"/>
    </style:style>
    <style:style style:name="P782"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ff" loext:opacity="100%" style:text-outline="false" style:text-line-through-style="none" style:text-line-through-type="none" style:text-position="0% 100%" style:font-name="Marianne2" fo:font-size="8pt" fo:font-style="normal" fo:text-shadow="none" style:text-underline-style="none" fo:font-weight="bold" officeooo:rsid="0001532b" officeooo:paragraph-rsid="0832b5c0" fo:background-color="transparent" style:font-size-asian="8pt" style:font-style-asian="normal" style:font-weight-asian="bold" style:font-size-complex="8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783"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8pt" fo:font-style="normal" fo:text-shadow="none" style:text-underline-style="none" fo:font-weight="normal" officeooo:rsid="072e5fc8" officeooo:paragraph-rsid="0832b5c0" fo:background-color="transparent" style:font-size-asian="8pt" style:font-style-asian="normal" style:font-weight-asian="normal" style:font-size-complex="8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784"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8pt" fo:font-style="normal" fo:text-shadow="none" style:text-underline-style="none" fo:font-weight="normal" officeooo:rsid="08a6e927" officeooo:paragraph-rsid="0832b5c0" fo:background-color="transparent" style:font-size-asian="8pt" style:font-style-asian="normal" style:font-weight-asian="normal" style:font-size-complex="8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785" style:family="paragraph" style:parent-style-name="Table_20_Contents">
      <style:paragraph-properties fo:text-align="center" style:justify-single-word="false"/>
      <style:text-properties fo:color="#000000" loext:opacity="100%" style:font-name="Marianne2" fo:font-size="8pt" fo:font-weight="normal" officeooo:rsid="0832b5c0" officeooo:paragraph-rsid="0832b5c0" fo:background-color="transparent" style:font-size-asian="8pt" style:font-weight-asian="normal" style:font-size-complex="8pt" style:font-weight-complex="normal"/>
    </style:style>
    <style:style style:name="P786" style:family="paragraph" style:parent-style-name="Table_20_Contents">
      <style:paragraph-properties fo:text-align="center" style:justify-single-word="false"/>
      <style:text-properties fo:color="#00008b" loext:opacity="100%" style:font-name="Marianne2" fo:font-size="8pt" fo:font-weight="normal" officeooo:rsid="0832b5c0" officeooo:paragraph-rsid="0832b5c0" fo:background-color="transparent" style:font-size-asian="8pt" style:font-weight-asian="normal" style:font-size-complex="8pt" style:font-weight-complex="normal"/>
    </style:style>
    <style:style style:name="P787" style:family="paragraph" style:parent-style-name="Table_20_Contents">
      <style:paragraph-properties fo:text-align="center" style:justify-single-word="false"/>
      <style:text-properties fo:color="#0000ff" loext:opacity="100%" style:font-name="Marianne2" fo:font-size="8pt" fo:font-weight="normal" officeooo:rsid="0012fbc9" officeooo:paragraph-rsid="0832b5c0" fo:background-color="transparent" style:font-size-asian="8pt" style:font-weight-asian="normal" style:font-size-complex="8pt" style:font-weight-complex="normal"/>
    </style:style>
    <style:style style:name="P788" style:family="paragraph" style:parent-style-name="Table_20_Contents">
      <style:paragraph-properties fo:text-align="center" style:justify-single-word="false"/>
      <style:text-properties fo:color="#ff1493" loext:opacity="100%" style:font-name="Marianne2" fo:font-size="8pt" fo:font-weight="bold" officeooo:rsid="08c474db" officeooo:paragraph-rsid="0832b5c0" fo:background-color="transparent" style:font-size-asian="8pt" style:font-weight-asian="bold" style:font-size-complex="8pt" style:font-weight-complex="bold"/>
    </style:style>
    <style:style style:name="P789" style:family="paragraph" style:parent-style-name="Table_20_Contents">
      <style:paragraph-properties fo:text-align="center" style:justify-single-word="false"/>
      <style:text-properties fo:color="#00008b" loext:opacity="100%" style:font-name="Marianne2" fo:font-size="8pt" fo:font-weight="normal" officeooo:rsid="068c943f" officeooo:paragraph-rsid="0832b5c0" fo:background-color="transparent" style:font-size-asian="8pt" style:font-weight-asian="normal" style:font-size-complex="8pt" style:font-weight-complex="normal"/>
    </style:style>
    <style:style style:name="P790" style:family="paragraph" style:parent-style-name="Table_20_Contents">
      <style:paragraph-properties fo:text-align="center" style:justify-single-word="false"/>
      <style:text-properties fo:color="#00008b" loext:opacity="100%" style:font-name="Marianne2" fo:font-size="8pt" fo:font-weight="normal" officeooo:rsid="085cf5a7" officeooo:paragraph-rsid="085cf5a7" fo:background-color="transparent" style:font-size-asian="8pt" style:font-weight-asian="normal" style:font-size-complex="8pt" style:font-weight-complex="normal"/>
    </style:style>
    <style:style style:name="P791" style:family="paragraph" style:parent-style-name="Table_20_Contents">
      <style:paragraph-properties fo:text-align="center" style:justify-single-word="false"/>
      <style:text-properties fo:color="#000000" loext:opacity="100%" style:font-name="Marianne2" fo:font-size="8pt" fo:font-weight="normal" officeooo:rsid="068c943f" officeooo:paragraph-rsid="0832b5c0" fo:background-color="transparent" style:font-size-asian="8pt" style:font-weight-asian="normal" style:font-size-complex="8pt" style:font-weight-complex="normal"/>
    </style:style>
    <style:style style:name="P792" style:family="paragraph" style:parent-style-name="Standard">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ff" loext:opacity="100%" style:text-outline="false" style:text-line-through-style="none" style:text-line-through-type="none" style:text-position="0% 100%" style:font-name="Marianne1" fo:font-size="8pt" fo:font-style="normal" fo:text-shadow="none" style:text-underline-style="none" fo:font-weight="bold" officeooo:rsid="00164189" officeooo:paragraph-rsid="0832b5c0" fo:background-color="transparent" style:font-size-asian="8pt" style:font-style-asian="normal" style:font-weight-asian="bold" style:font-size-complex="8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793" style:family="paragraph" style:parent-style-name="Standard">
      <style:text-properties officeooo:paragraph-rsid="0832b5c0"/>
    </style:style>
    <style:style style:name="P794" style:family="paragraph" style:parent-style-name="Standard" style:master-page-name="First_20_Page">
      <loext:graphic-properties draw:fill-gradient-name="gradient" draw:fill-hatch-name="hatch"/>
      <style:paragraph-properties fo:margin-left="0cm" fo:margin-right="0cm" fo:margin-top="0.101cm" fo:margin-bottom="0cm" style:contextual-spacing="false" fo:text-align="justify" style:justify-single-word="false" fo:hyphenation-ladder-count="no-limit" fo:hyphenation-keep="auto" loext:hyphenation-keep-type="column" fo:text-indent="0cm" style:auto-text-indent="false" style:page-number="auto" fo:break-before="auto" fo:break-after="auto">
        <style:tab-stops/>
      </style:paragraph-properties>
      <style:text-properties officeooo:paragraph-rsid="08a69f84" fo:hyphenate="false" fo:hyphenation-remain-char-count="2" fo:hyphenation-push-char-count="2" loext:hyphenation-no-caps="false" loext:hyphenation-no-last-word="false" loext:hyphenation-word-char-count="no-limit" loext:hyphenation-zone="no-limit"/>
    </style:style>
    <style:style style:name="P795" style:family="paragraph" style:parent-style-name="Standard">
      <loext:graphic-properties draw:fill-gradient-name="gradient" draw:fill-hatch-name="hatch"/>
      <style:paragraph-properties fo:margin-top="0cm" fo:margin-bottom="0.199cm" style:contextual-spacing="false" fo:text-align="justify" style:justify-single-word="false" fo:hyphenation-ladder-count="no-limit" fo:hyphenation-keep="auto" loext:hyphenation-keep-type="column"/>
      <style:text-properties style:font-name="Marianne1" fo:font-size="9.5pt" fo:font-style="normal" fo:font-weight="normal" officeooo:rsid="012fbcb2" officeooo:paragraph-rsid="08a69f84" style:font-size-asian="9.5pt" style:font-style-asian="normal" style:font-weight-asian="normal" style:font-size-complex="9.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96" style:family="paragraph" style:parent-style-name="Standard">
      <loext:graphic-properties draw:fill-gradient-name="gradient" draw:fill-hatch-name="hatch"/>
      <style:paragraph-properties fo:margin-left="0.199cm" fo:margin-right="0cm" fo:margin-top="0.199cm" fo:margin-bottom="0.199cm" style:contextual-spacing="false" fo:text-align="justify" style:justify-single-word="false" fo:hyphenation-ladder-count="no-limit" fo:hyphenation-keep="auto" loext:hyphenation-keep-type="column" fo:text-indent="0cm" style:auto-text-indent="false"/>
      <style:text-properties style:font-name="Marianne1" fo:font-size="10pt" fo:font-style="normal" fo:font-weight="normal" officeooo:rsid="0059a181" officeooo:paragraph-rsid="08a0c71d" fo:background-color="#98fb98" style:font-size-asian="8.75pt" style:font-style-asian="normal" style:font-weight-asian="normal"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97" style:family="paragraph" style:parent-style-name="Table_20_Contents">
      <style:paragraph-properties fo:text-align="center" style:justify-single-word="false"/>
      <style:text-properties fo:color="#000000" loext:opacity="100%" style:text-outline="false" style:text-line-through-style="none" style:text-line-through-type="none" style:text-position="0% 100%" style:font-name="Marianne2" fo:font-size="9pt" fo:font-style="normal" fo:text-shadow="none" style:text-underline-style="none" fo:font-weight="bold" officeooo:rsid="04a3eb93" officeooo:paragraph-rsid="089b14aa" fo:background-color="transparent" style:font-size-asian="9pt" style:font-style-asian="normal" style:font-weight-asian="bold" style:font-size-complex="9pt" style:font-weight-complex="bold" style:text-emphasize="none"/>
    </style:style>
    <style:style style:name="P798" style:family="paragraph" style:parent-style-name="Table_20_Contents">
      <style:paragraph-properties fo:text-align="center" style:justify-single-word="false"/>
      <style:text-properties fo:color="#00008b" loext:opacity="100%" style:text-outline="false" style:text-line-through-style="none" style:text-line-through-type="none" style:text-position="0% 100%" style:font-name="Marianne2" fo:font-size="9pt" fo:font-style="normal" fo:text-shadow="none" style:text-underline-style="none" fo:font-weight="bold" officeooo:rsid="0736fb7c" officeooo:paragraph-rsid="089b14aa" fo:background-color="transparent" style:font-size-asian="9pt" style:font-style-asian="normal" style:font-weight-asian="bold" style:font-size-complex="9pt" style:font-weight-complex="bold" style:text-emphasize="none"/>
    </style:style>
    <style:style style:name="P799" style:family="paragraph" style:parent-style-name="Table_20_Contents">
      <style:paragraph-properties fo:text-align="center" style:justify-single-word="false"/>
      <style:text-properties fo:color="#000000" loext:opacity="100%" style:font-name="Marianne2" fo:font-size="9pt" fo:font-weight="bold" officeooo:rsid="04a3eb93" officeooo:paragraph-rsid="089b14aa" fo:background-color="transparent" style:font-size-asian="9pt" style:font-weight-asian="bold" style:font-size-complex="9pt" style:font-weight-complex="bold"/>
    </style:style>
    <style:style style:name="P800"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9pt" fo:font-style="normal" fo:text-shadow="none" style:text-underline-style="none" fo:font-weight="normal" officeooo:rsid="0703315a" officeooo:paragraph-rsid="089b14aa"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801"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8b" loext:opacity="100%" style:text-outline="false" style:text-line-through-style="none" style:text-line-through-type="none" style:text-position="0% 100%" style:font-name="Marianne2" fo:font-size="9pt" fo:font-style="normal" fo:text-shadow="none" style:text-underline-style="none" fo:font-weight="normal" officeooo:rsid="083afc8b" officeooo:paragraph-rsid="089b14aa"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802" style:family="paragraph" style:parent-style-name="Table_20_Contents">
      <style:paragraph-properties fo:text-align="center" style:justify-single-word="false"/>
      <style:text-properties fo:color="#0000ff" loext:opacity="100%" style:font-name="Marianne2" fo:font-size="9pt" fo:font-weight="bold" officeooo:rsid="07f3361c" officeooo:paragraph-rsid="089b14aa" fo:background-color="transparent" style:font-size-asian="9pt" style:font-weight-asian="bold" style:font-size-complex="9pt" style:font-weight-complex="bold"/>
    </style:style>
    <style:style style:name="P803"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hyphenation-ladder-count="no-limit" fo:hyphenation-keep="auto" loext:hyphenation-keep-type="column" fo:text-indent="0cm" style:auto-text-indent="false"/>
      <style:text-properties style:font-name="Liberation Serif1" fo:font-size="6pt" officeooo:paragraph-rsid="089b14aa" style:font-size-asian="5.25pt" style:font-size-complex="6pt" fo:hyphenate="false" fo:hyphenation-remain-char-count="2" fo:hyphenation-push-char-count="2" loext:hyphenation-no-caps="false" loext:hyphenation-no-last-word="false" loext:hyphenation-word-char-count="no-limit" loext:hyphenation-zone="no-limit"/>
    </style:style>
    <style:style style:name="P804" style:family="paragraph" style:parent-style-name="Standard">
      <style:text-properties officeooo:paragraph-rsid="07724cee"/>
    </style:style>
    <style:style style:name="P805" style:family="paragraph" style:parent-style-name="Standard" style:master-page-name="First_20_Page">
      <loext:graphic-properties draw:fill-gradient-name="gradient" draw:fill-hatch-name="hatch"/>
      <style:paragraph-properties fo:margin-left="0.199cm" fo:margin-right="0cm" fo:margin-top="0cm" fo:margin-bottom="0.199cm" style:contextual-spacing="false" fo:text-align="justify" style:justify-single-word="false" fo:hyphenation-ladder-count="no-limit" fo:hyphenation-keep="auto" loext:hyphenation-keep-type="column" fo:text-indent="0cm" style:auto-text-indent="false" style:page-number="auto" fo:break-before="auto" fo:break-after="auto"/>
      <style:text-properties fo:font-size="10pt" officeooo:paragraph-rsid="0832b5c0" style:font-size-asian="8.75pt" style:font-size-complex="10pt" fo:hyphenate="false" fo:hyphenation-remain-char-count="2" fo:hyphenation-push-char-count="2" loext:hyphenation-no-caps="false" loext:hyphenation-no-last-word="false" loext:hyphenation-word-char-count="no-limit" loext:hyphenation-zone="no-limit"/>
    </style:style>
    <style:style style:name="P806" style:family="paragraph" style:parent-style-name="Table_20_Contents">
      <style:paragraph-properties fo:text-align="center" style:justify-single-word="false"/>
      <style:text-properties fo:color="#000000" loext:opacity="100%" style:text-outline="false" style:text-line-through-style="none" style:text-line-through-type="none" style:text-position="0% 100%" style:font-name="Marianne2" fo:font-size="9pt" fo:font-style="normal" fo:text-shadow="none" style:text-underline-style="none" fo:font-weight="bold" officeooo:rsid="00863fd5" officeooo:paragraph-rsid="0832b5c0" fo:background-color="transparent" style:font-size-asian="9pt" style:font-style-asian="normal" style:font-weight-asian="bold" style:font-size-complex="9pt" style:font-weight-complex="bold" style:text-emphasize="none"/>
    </style:style>
    <style:style style:name="P807" style:family="paragraph" style:parent-style-name="Table_20_Contents">
      <style:paragraph-properties fo:text-align="center" style:justify-single-word="false"/>
      <style:text-properties fo:color="#000000" loext:opacity="100%" style:font-name="Marianne2" fo:font-size="9pt" fo:font-weight="bold" officeooo:rsid="04a3eb93" officeooo:paragraph-rsid="0832b5c0" fo:background-color="transparent" style:font-size-asian="9pt" style:font-weight-asian="bold" style:font-size-complex="9pt" style:font-weight-complex="bold"/>
    </style:style>
    <style:style style:name="P808" style:family="paragraph" style:parent-style-name="Table_20_Contents">
      <style:paragraph-properties fo:text-align="center" style:justify-single-word="false"/>
      <style:text-properties style:font-name="Marianne2" fo:font-size="9pt" fo:font-weight="bold" officeooo:rsid="001049af" officeooo:paragraph-rsid="0832b5c0" fo:background-color="transparent" style:font-size-asian="9pt" style:font-weight-asian="bold" style:font-size-complex="9pt" style:font-weight-complex="bold"/>
    </style:style>
    <style:style style:name="P809" style:family="paragraph" style:parent-style-name="Table_20_Contents">
      <style:paragraph-properties fo:text-align="center" style:justify-single-word="false"/>
      <style:text-properties style:font-name="Marianne2" fo:font-size="9pt" fo:font-weight="bold" officeooo:rsid="08a69f84" officeooo:paragraph-rsid="0832b5c0" fo:background-color="transparent" style:font-size-asian="9pt" style:font-weight-asian="bold" style:font-size-complex="9pt" style:font-weight-complex="bold"/>
    </style:style>
    <style:style style:name="P810"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9pt" fo:font-style="normal" fo:text-shadow="none" style:text-underline-style="none" fo:font-weight="normal" officeooo:rsid="072e5fc8" officeooo:paragraph-rsid="0832b5c0"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811"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000000" loext:opacity="100%" style:font-name="Marianne2" fo:font-size="9pt" fo:font-weight="normal" officeooo:rsid="0012fbc9" officeooo:paragraph-rsid="0832b5c0" fo:background-color="transparent" style:font-size-asian="9pt" style:font-weight-asian="normal" style:font-size-complex="9pt" style:font-weight-complex="normal"/>
    </style:style>
    <style:style style:name="P812"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ff1493" loext:opacity="100%" style:font-name="Marianne2" fo:font-size="9pt" fo:font-weight="bold" officeooo:rsid="001d8e94" officeooo:paragraph-rsid="0832b5c0" fo:background-color="transparent" style:font-size-asian="9pt" style:font-weight-asian="bold" style:font-size-complex="9pt" style:font-weight-complex="bold"/>
    </style:style>
    <style:style style:name="P813"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00008b" loext:opacity="100%" style:font-name="Marianne2" fo:font-size="8.5pt" fo:font-weight="normal" officeooo:rsid="088a176c" officeooo:paragraph-rsid="0832b5c0" fo:background-color="transparent" style:font-size-asian="8.5pt" style:font-weight-asian="normal" style:font-size-complex="8.5pt" style:font-weight-complex="normal"/>
    </style:style>
    <style:style style:name="P814" style:family="paragraph" style:parent-style-name="Standard">
      <loext:graphic-properties draw:fill-gradient-name="gradient" draw:fill-hatch-name="hatch"/>
      <style:paragraph-properties fo:margin-left="0.101cm" fo:margin-right="0.101cm" fo:margin-top="0cm" fo:margin-bottom="0cm" style:contextual-spacing="false" fo:text-align="center" style:justify-single-word="false" fo:hyphenation-ladder-count="no-limit" fo:hyphenation-keep="auto" loext:hyphenation-keep-type="column" fo:text-indent="0cm" style:auto-text-indent="false">
        <style:tab-stops/>
      </style:paragraph-properties>
      <style:text-properties style:font-name="Marianne2" fo:font-size="9.5pt" officeooo:paragraph-rsid="0832b5c0"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P815" style:family="paragraph" style:parent-style-name="Standard">
      <loext:graphic-properties draw:fill-gradient-name="gradient" draw:fill-hatch-name="hatch"/>
      <style:paragraph-properties fo:margin-left="0.101cm" fo:margin-right="0.101cm" fo:margin-top="0.199cm" fo:margin-bottom="0cm" style:contextual-spacing="false" fo:text-align="justify" style:justify-single-word="false" fo:hyphenation-ladder-count="no-limit" fo:hyphenation-keep="auto" loext:hyphenation-keep-type="column" fo:text-indent="0cm" style:auto-text-indent="false">
        <style:tab-stops/>
      </style:paragraph-properties>
      <style:text-properties officeooo:paragraph-rsid="0832b5c0" fo:hyphenate="false" fo:hyphenation-remain-char-count="2" fo:hyphenation-push-char-count="2" loext:hyphenation-no-caps="false" loext:hyphenation-no-last-word="false" loext:hyphenation-word-char-count="no-limit" loext:hyphenation-zone="no-limit"/>
    </style:style>
    <style:style style:name="P816" style:family="paragraph" style:parent-style-name="Standard">
      <loext:graphic-properties draw:fill-gradient-name="gradient" draw:fill-hatch-name="hatch"/>
      <style:paragraph-properties fo:margin-left="0cm" fo:margin-right="0.3cm" fo:margin-top="0.4cm" fo:margin-bottom="0cm" style:contextual-spacing="false" fo:text-align="justify" style:justify-single-word="false" fo:hyphenation-ladder-count="no-limit" fo:hyphenation-keep="auto" loext:hyphenation-keep-type="column" fo:text-indent="0cm" style:auto-text-indent="false"/>
      <style:text-properties officeooo:paragraph-rsid="0832b5c0" fo:hyphenate="false" fo:hyphenation-remain-char-count="2" fo:hyphenation-push-char-count="2" loext:hyphenation-no-caps="false" loext:hyphenation-no-last-word="false" loext:hyphenation-word-char-count="no-limit" loext:hyphenation-zone="no-limit"/>
    </style:style>
    <style:style style:name="P817" style:family="paragraph" style:parent-style-name="Standard">
      <loext:graphic-properties draw:fill-gradient-name="gradient" draw:fill-hatch-name="hatch"/>
      <style:paragraph-properties fo:margin-left="0.101cm" fo:margin-right="0.101cm" fo:margin-top="0.199cm" fo:margin-bottom="0.199cm" style:contextual-spacing="false" fo:text-align="justify" style:justify-single-word="false" fo:hyphenation-ladder-count="no-limit" fo:hyphenation-keep="auto" loext:hyphenation-keep-type="column" fo:text-indent="0cm" style:auto-text-indent="false">
        <style:tab-stops/>
      </style:paragraph-properties>
      <style:text-properties style:font-name="Marianne2" fo:font-size="9.5pt" officeooo:paragraph-rsid="0832b5c0"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P818"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8pt" fo:font-style="normal" fo:text-shadow="none" style:text-underline-style="none" fo:font-weight="normal" officeooo:rsid="0703315a" officeooo:paragraph-rsid="0832b5c0" fo:background-color="transparent" style:font-size-asian="8pt" style:font-style-asian="normal" style:font-weight-asian="normal" style:font-size-complex="8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819" style:family="paragraph" style:parent-style-name="Table_20_Contents">
      <style:paragraph-properties fo:text-align="center" style:justify-single-word="false"/>
      <style:text-properties fo:color="#000000" loext:opacity="100%" style:font-name="Marianne2" fo:font-size="8pt" fo:font-weight="normal" officeooo:rsid="0012fbc9" officeooo:paragraph-rsid="0832b5c0" fo:background-color="transparent" style:font-size-asian="8pt" style:font-weight-asian="normal" style:font-size-complex="8pt" style:font-weight-complex="normal"/>
    </style:style>
    <style:style style:name="P820" style:family="paragraph" style:parent-style-name="Table_20_Contents">
      <style:paragraph-properties fo:text-align="center" style:justify-single-word="false"/>
      <style:text-properties fo:color="#ff1493" loext:opacity="100%" style:font-name="Marianne2" fo:font-size="8pt" fo:font-weight="bold" officeooo:rsid="082fb714" officeooo:paragraph-rsid="0832b5c0" fo:background-color="transparent" style:font-size-asian="8pt" style:font-weight-asian="bold" style:font-size-complex="8pt" style:font-weight-complex="bold"/>
    </style:style>
    <style:style style:name="P821" style:family="paragraph" style:parent-style-name="Table_20_Contents">
      <style:paragraph-properties fo:text-align="center" style:justify-single-word="false"/>
      <style:text-properties fo:color="#0000ff" loext:opacity="100%" style:font-name="Marianne2" fo:font-size="8pt" fo:font-weight="normal" officeooo:rsid="068c943f" officeooo:paragraph-rsid="0832b5c0" fo:background-color="transparent" style:font-size-asian="8pt" style:font-weight-asian="normal" style:font-size-complex="8pt" style:font-weight-complex="normal"/>
    </style:style>
    <style:style style:name="P822" style:family="paragraph" style:parent-style-name="Standard" style:master-page-name="First_20_Page">
      <loext:graphic-properties draw:fill-gradient-name="gradient" draw:fill-hatch-name="hatch"/>
      <style:paragraph-properties fo:margin-left="0.499cm" fo:margin-right="0cm" fo:margin-top="0.101cm" fo:margin-bottom="0cm" style:contextual-spacing="false" fo:text-indent="0cm" style:auto-text-indent="false" style:page-number="auto" fo:break-before="auto" fo:break-after="auto"/>
      <style:text-properties style:font-name="Marianne2" fo:font-size="11pt" officeooo:rsid="04b6ffb9" officeooo:paragraph-rsid="0832b5c0" fo:background-color="transparent" style:font-size-asian="11pt" style:font-size-complex="11pt"/>
    </style:style>
    <style:style style:name="P823" style:family="paragraph" style:parent-style-name="Standard" style:master-page-name="First_20_Page">
      <loext:graphic-properties draw:fill-gradient-name="gradient" draw:fill-hatch-name="hatch"/>
      <style:paragraph-properties fo:margin-left="0cm" fo:margin-right="0cm" fo:margin-top="0.101cm" fo:margin-bottom="0cm" style:contextual-spacing="false" fo:text-align="justify" style:justify-single-word="false" fo:hyphenation-ladder-count="no-limit" fo:hyphenation-keep="auto" loext:hyphenation-keep-type="column" fo:text-indent="0cm" style:auto-text-indent="false" style:page-number="auto" fo:break-before="auto" fo:break-after="auto">
        <style:tab-stops/>
      </style:paragraph-properties>
      <style:text-properties officeooo:paragraph-rsid="08ab69ce" fo:hyphenate="false" fo:hyphenation-remain-char-count="2" fo:hyphenation-push-char-count="2" loext:hyphenation-no-caps="false" loext:hyphenation-no-last-word="false" loext:hyphenation-word-char-count="no-limit" loext:hyphenation-zone="no-limit"/>
    </style:style>
    <style:style style:name="P824" style:family="paragraph" style:parent-style-name="Standard">
      <loext:graphic-properties draw:fill-gradient-name="gradient" draw:fill-hatch-name="hatch"/>
      <style:paragraph-properties fo:margin-left="0cm" fo:margin-right="0cm" fo:margin-top="0.199cm" fo:margin-bottom="0cm" style:contextual-spacing="false" fo:text-align="justify" style:justify-single-word="false" fo:hyphenation-ladder-count="no-limit" fo:hyphenation-keep="auto" loext:hyphenation-keep-type="column" fo:text-indent="0cm" style:auto-text-indent="false">
        <style:tab-stops/>
      </style:paragraph-properties>
      <style:text-properties fo:font-size="9.5pt" officeooo:paragraph-rsid="0830db54"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P825" style:family="paragraph" style:parent-style-name="Standard">
      <loext:graphic-properties draw:fill-gradient-name="gradient" draw:fill-hatch-name="hatch"/>
      <style:paragraph-properties fo:margin-top="0.101cm" fo:margin-bottom="0.101cm" style:contextual-spacing="false" fo:text-align="justify" style:justify-single-word="false" fo:hyphenation-ladder-count="no-limit" fo:hyphenation-keep="auto" loext:hyphenation-keep-type="column"/>
      <style:text-properties officeooo:paragraph-rsid="08b801cb" fo:hyphenate="false" fo:hyphenation-remain-char-count="2" fo:hyphenation-push-char-count="2" loext:hyphenation-no-caps="false" loext:hyphenation-no-last-word="false" loext:hyphenation-word-char-count="no-limit" loext:hyphenation-zone="no-limit"/>
    </style:style>
    <style:style style:name="P826" style:family="paragraph" style:parent-style-name="Standard">
      <style:paragraph-properties fo:text-align="center" style:justify-single-word="false"/>
      <style:text-properties style:use-window-font-color="true" loext:opacity="0%" style:text-outline="false" style:text-line-through-style="none" style:text-line-through-type="none" style:text-position="0% 100%" style:font-name="Marianne" fo:font-size="8pt" fo:letter-spacing="normal" fo:font-style="normal" fo:text-shadow="none" style:text-underline-style="none" fo:font-weight="bold" officeooo:rsid="069177cf" officeooo:paragraph-rsid="080dac39" style:letter-kerning="true" fo:background-color="transparent" style:font-size-asian="8pt" style:font-style-asian="normal" style:font-weight-asian="bold" style:font-size-complex="8pt" style:font-weight-complex="bold" style:text-emphasize="none"/>
    </style:style>
    <style:style style:name="P827" style:family="paragraph" style:parent-style-name="Table_20_Contents">
      <style:paragraph-properties fo:text-align="center" style:justify-single-word="false"/>
      <style:text-properties fo:color="#000000" loext:opacity="100%" style:text-outline="false" style:text-line-through-style="none" style:text-line-through-type="none" style:text-position="0% 100%" style:font-name="Marianne2" fo:font-size="8pt" fo:font-style="normal" fo:text-shadow="none" style:text-underline-style="none" fo:font-weight="bold" officeooo:rsid="04a3eb93" officeooo:paragraph-rsid="080dac39" fo:background-color="transparent" style:font-size-asian="8pt" style:font-style-asian="normal" style:font-weight-asian="bold" style:font-size-complex="8pt" style:font-weight-complex="bold" style:text-emphasize="none"/>
    </style:style>
    <style:style style:name="P828" style:family="paragraph" style:parent-style-name="Table_20_Contents">
      <style:paragraph-properties fo:text-align="center" style:justify-single-word="false"/>
      <style:text-properties fo:color="#ffffff" loext:opacity="100%" style:font-name="Marianne2" fo:font-size="8pt" fo:font-weight="bold" officeooo:paragraph-rsid="080dac39" style:font-size-asian="8pt" style:font-weight-asian="bold" style:font-size-complex="8pt" style:font-weight-complex="bold"/>
    </style:style>
    <style:style style:name="P829" style:family="paragraph" style:parent-style-name="Table_20_Contents">
      <style:paragraph-properties fo:text-align="center" style:justify-single-word="false"/>
      <style:text-properties fo:color="#00008b" loext:opacity="100%" style:font-name="Marianne2" fo:font-size="8pt" fo:font-weight="bold" officeooo:rsid="04a740fa" officeooo:paragraph-rsid="080dac39" style:font-size-asian="8pt" style:font-weight-asian="bold" style:font-size-complex="8pt" style:font-weight-complex="bold"/>
    </style:style>
    <style:style style:name="P830" style:family="paragraph" style:parent-style-name="Table_20_Contents">
      <style:paragraph-properties fo:text-align="center" style:justify-single-word="false"/>
      <style:text-properties fo:color="#000000" loext:opacity="100%" style:font-name="Marianne2" fo:font-size="8pt" fo:font-weight="bold" officeooo:rsid="04a3eb93" officeooo:paragraph-rsid="080dac39" fo:background-color="transparent" style:font-size-asian="8pt" style:font-weight-asian="bold" style:font-size-complex="8pt" style:font-weight-complex="bold"/>
    </style:style>
    <style:style style:name="P831" style:family="paragraph" style:parent-style-name="Table_20_Contents">
      <style:paragraph-properties fo:text-align="center" style:justify-single-word="false"/>
      <style:text-properties fo:color="#00008b" loext:opacity="100%" style:font-name="Marianne2" fo:font-size="8pt" fo:font-weight="bold" officeooo:rsid="00879692" officeooo:paragraph-rsid="080dac39" fo:background-color="transparent" style:font-size-asian="8pt" style:font-weight-asian="bold" style:font-size-complex="8pt" style:font-weight-complex="bold"/>
    </style:style>
    <style:style style:name="P832"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justify"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8pt" fo:font-style="normal" fo:text-shadow="none" style:text-underline-style="none" fo:font-weight="bold" officeooo:rsid="051a8b16" officeooo:paragraph-rsid="080dac39" fo:background-color="transparent" style:font-size-asian="8pt" style:font-style-asian="normal" style:font-weight-asian="bold" style:font-size-complex="8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833"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8pt" fo:font-style="normal" fo:text-shadow="none" style:text-underline-style="none" fo:font-weight="normal" officeooo:rsid="0831ff25" officeooo:paragraph-rsid="0831ff25" fo:background-color="transparent" style:font-size-asian="8pt" style:font-style-asian="normal" style:font-weight-asian="normal" style:font-size-complex="8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834"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1" fo:font-size="8pt" fo:font-style="normal" fo:text-shadow="none" style:text-underline-style="none" fo:font-weight="normal" officeooo:rsid="0861ac58" officeooo:paragraph-rsid="080dac39" fo:background-color="transparent" style:font-size-asian="8pt" style:font-style-asian="normal" style:font-weight-asian="normal" style:font-size-complex="8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835"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8b" loext:opacity="100%" style:text-outline="false" style:text-line-through-style="none" style:text-line-through-type="none" style:text-position="0% 100%" style:font-name="Marianne2" fo:font-size="8pt" fo:font-style="normal" fo:text-shadow="none" style:text-underline-style="none" fo:font-weight="normal" officeooo:rsid="08330a23" officeooo:paragraph-rsid="08330a23" fo:background-color="transparent" style:font-size-asian="8pt" style:font-style-asian="normal" style:font-weight-asian="normal" style:font-size-complex="8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836" style:family="paragraph" style:parent-style-name="Standard">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1" fo:font-size="8pt" fo:font-style="normal" fo:text-shadow="none" style:text-underline-style="none" fo:font-weight="normal" officeooo:rsid="06c046b2" officeooo:paragraph-rsid="080dac39" fo:background-color="transparent" style:font-size-asian="8pt" style:font-style-asian="normal" style:font-weight-asian="normal" style:font-size-complex="8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837" style:family="paragraph" style:parent-style-name="Table_20_Contents">
      <loext:graphic-properties draw:fill-gradient-name="gradient" draw:fill-hatch-name="hatch"/>
      <style:paragraph-properties fo:text-align="start" style:justify-single-word="false" fo:hyphenation-ladder-count="no-limit" fo:hyphenation-keep="auto" loext:hyphenation-keep-type="column"/>
      <style:text-properties style:font-name="Marianne2" fo:font-size="9pt" fo:font-weight="bold" officeooo:rsid="0001532b" officeooo:paragraph-rsid="06c04eec" style:font-size-asian="9pt" style:font-weight-asian="bold"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838" style:family="paragraph" style:parent-style-name="Table_20_Contents">
      <style:paragraph-properties fo:text-align="center" style:justify-single-word="false"/>
      <style:text-properties fo:color="#00008b" loext:opacity="100%" style:font-name="Marianne2" fo:font-size="9pt" fo:font-weight="bold" officeooo:rsid="0596d0b1" officeooo:paragraph-rsid="06c04eec" fo:background-color="transparent" style:font-size-asian="9pt" style:font-weight-asian="bold" style:font-size-complex="9pt" style:font-weight-complex="bold"/>
    </style:style>
    <style:style style:name="P839"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hyphenation-ladder-count="no-limit" fo:hyphenation-keep="auto" loext:hyphenation-keep-type="column" fo:text-indent="0cm" style:auto-text-indent="false"/>
      <style:text-properties fo:font-size="6pt" officeooo:paragraph-rsid="080a8a00" style:font-size-asian="5.25pt" style:font-size-complex="6pt" fo:hyphenate="false" fo:hyphenation-remain-char-count="2" fo:hyphenation-push-char-count="2" loext:hyphenation-no-caps="false" loext:hyphenation-no-last-word="false" loext:hyphenation-word-char-count="no-limit" loext:hyphenation-zone="no-limit"/>
    </style:style>
    <style:style style:name="P840" style:family="paragraph" style:parent-style-name="Standard" style:master-page-name="First_20_Page">
      <loext:graphic-properties draw:fill-gradient-name="gradient" draw:fill-hatch-name="hatch"/>
      <style:paragraph-properties fo:margin-left="0.499cm" fo:margin-right="0cm" fo:margin-top="0.101cm" fo:margin-bottom="0cm" style:contextual-spacing="false" fo:text-indent="0cm" style:auto-text-indent="false" style:page-number="auto" fo:break-before="auto" fo:break-after="auto"/>
      <style:text-properties style:font-name="Marianne2" fo:font-size="11pt" officeooo:rsid="04b6ffb9" officeooo:paragraph-rsid="08a8df34" fo:background-color="transparent" style:font-size-asian="11pt" style:font-size-complex="11pt"/>
    </style:style>
    <style:style style:name="P841" style:family="paragraph" style:parent-style-name="Standard">
      <loext:graphic-properties draw:fill-gradient-name="gradient" draw:fill-hatch-name="hatch"/>
      <style:paragraph-properties fo:margin-left="0cm" fo:margin-right="0cm" fo:margin-top="0.101cm" fo:margin-bottom="0cm" style:contextual-spacing="false" fo:text-align="justify" style:justify-single-word="false" fo:hyphenation-ladder-count="no-limit" fo:hyphenation-keep="auto" loext:hyphenation-keep-type="column" fo:text-indent="0cm" style:auto-text-indent="false">
        <style:tab-stops>
          <style:tab-stop style:position="18.283cm"/>
        </style:tab-stops>
      </style:paragraph-properties>
      <style:text-properties fo:color="#00008b" loext:opacity="100%" style:font-name="Marianne2" fo:font-size="10pt" fo:font-style="normal" fo:font-weight="bold" officeooo:rsid="06b52969" officeooo:paragraph-rsid="08a8df34" fo:background-color="transparent" style:font-size-asian="10pt" style:font-style-asian="normal" style:font-weight-asian="bold"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842" style:family="paragraph" style:parent-style-name="Standard">
      <loext:graphic-properties draw:fill-gradient-name="gradient" draw:fill-hatch-name="hatch"/>
      <style:paragraph-properties fo:margin-left="0cm" fo:margin-right="0cm" fo:margin-top="0.199cm" fo:margin-bottom="0cm" style:contextual-spacing="false" fo:text-align="center" style:justify-single-word="false" fo:hyphenation-ladder-count="no-limit" fo:hyphenation-keep="auto" loext:hyphenation-keep-type="column" fo:text-indent="0cm" style:auto-text-indent="false" fo:padding="0.049cm" fo:border="0.06pt solid #00008b">
        <style:tab-stops>
          <style:tab-stop style:position="18.283cm"/>
        </style:tab-stops>
      </style:paragraph-properties>
      <style:text-properties fo:color="#00008b" loext:opacity="100%" style:font-name="Marianne2" fo:font-size="10pt" fo:font-style="normal" fo:font-weight="bold" officeooo:rsid="06b52969" officeooo:paragraph-rsid="08a8df34" fo:background-color="transparent" style:font-size-asian="10pt" style:font-style-asian="normal" style:font-weight-asian="bold"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843" style:family="paragraph" style:parent-style-name="Standard">
      <loext:graphic-properties draw:fill-gradient-name="gradient" draw:fill-hatch-name="hatch"/>
      <style:paragraph-properties fo:margin-left="0cm" fo:margin-right="0cm" fo:margin-top="0.199cm" fo:margin-bottom="0.101cm" style:contextual-spacing="false" fo:text-align="justify" style:justify-single-word="false" fo:hyphenation-ladder-count="no-limit" fo:hyphenation-keep="auto" loext:hyphenation-keep-type="column" fo:text-indent="0cm" style:auto-text-indent="false">
        <style:tab-stops>
          <style:tab-stop style:position="18.283cm"/>
        </style:tab-stops>
      </style:paragraph-properties>
      <style:text-properties fo:color="#00008b" loext:opacity="100%" style:font-name="Marianne2" fo:font-size="10pt" fo:font-style="normal" fo:font-weight="bold" officeooo:rsid="06b52969" officeooo:paragraph-rsid="08ae4c6b" fo:background-color="transparent" style:font-size-asian="10pt" style:font-style-asian="normal" style:font-weight-asian="bold"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844" style:family="paragraph" style:parent-style-name="Standard">
      <loext:graphic-properties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style:tab-stops>
          <style:tab-stop style:position="18.283cm"/>
        </style:tab-stops>
      </style:paragraph-properties>
      <style:text-properties fo:color="#00008b" loext:opacity="100%" style:font-name="Marianne2" fo:font-size="10pt" fo:font-style="normal" fo:font-weight="bold" officeooo:rsid="06b52969" officeooo:paragraph-rsid="08a8df34" fo:background-color="transparent" style:font-size-asian="10pt" style:font-style-asian="normal" style:font-weight-asian="bold" style:font-size-complex="10pt" style:font-style-complex="normal" style:font-weight-complex="bold" loext:padding="0.101cm" loext:border="0.06pt solid #000000" fo:hyphenate="false" fo:hyphenation-remain-char-count="2" fo:hyphenation-push-char-count="2" loext:hyphenation-no-caps="false" loext:hyphenation-no-last-word="false" loext:hyphenation-word-char-count="no-limit" loext:hyphenation-zone="no-limit"/>
    </style:style>
    <style:style style:name="P845" style:family="paragraph" style:parent-style-name="Standard">
      <loext:graphic-properties draw:fill-gradient-name="gradient" draw:fill-hatch-name="hatch"/>
      <style:paragraph-properties fo:margin-left="0cm" fo:margin-right="0cm" fo:margin-top="0.3cm" fo:margin-bottom="0.101cm" style:contextual-spacing="false" fo:text-align="justify" style:justify-single-word="false" fo:hyphenation-ladder-count="no-limit" fo:hyphenation-keep="auto" loext:hyphenation-keep-type="column" fo:text-indent="0cm" style:auto-text-indent="false"/>
      <style:text-properties style:font-name="Marianne1" fo:font-size="10pt" fo:font-weight="normal" officeooo:paragraph-rsid="08ac8479" fo:background-color="transparent" style:font-size-asian="8.75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846" style:family="paragraph" style:parent-style-name="Text_20_body">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tab-stops/>
      </style:paragraph-properties>
      <style:text-properties style:font-name="Marianne1" fo:font-size="10pt" fo:font-weight="normal" officeooo:rsid="0549db3e" officeooo:paragraph-rsid="08ac8479" fo:background-color="transparent" style:font-size-asian="10pt" style:font-weight-asian="normal" style:font-size-complex="10pt" style:font-weight-complex="normal"/>
    </style:style>
    <style:style style:name="P847" style:family="paragraph" style:parent-style-name="Text_20_body">
      <loext:graphic-properties draw:fill-gradient-name="gradient" draw:fill-hatch-name="hatch"/>
      <style:paragraph-properties fo:margin-left="0cm" fo:margin-right="0cm" fo:margin-top="0cm" fo:margin-bottom="0.101cm" style:contextual-spacing="false" fo:line-height="100%" fo:text-align="justify" style:justify-single-word="false" fo:text-indent="0cm" style:auto-text-indent="false">
        <style:tab-stops/>
      </style:paragraph-properties>
      <style:text-properties style:font-name="Marianne1" fo:font-size="10.5pt" fo:font-weight="bold" officeooo:rsid="0549db3e" officeooo:paragraph-rsid="08ac8479" fo:background-color="transparent" style:font-size-asian="10.5pt" style:font-weight-asian="bold" style:font-size-complex="10.5pt" style:font-weight-complex="bold"/>
    </style:style>
    <style:style style:name="P848" style:family="paragraph" style:parent-style-name="Text_20_body">
      <loext:graphic-properties draw:fill-gradient-name="gradient" draw:fill-hatch-name="hatch"/>
      <style:paragraph-properties fo:margin-left="0cm" fo:margin-right="0cm" fo:margin-top="0cm" fo:margin-bottom="0.101cm" style:contextual-spacing="false" fo:text-align="justify" style:justify-single-word="false" fo:text-indent="0cm" style:auto-text-indent="false">
        <style:tab-stops/>
      </style:paragraph-properties>
      <style:text-properties fo:color="#000000" loext:opacity="100%" style:font-name="Marianne2" fo:font-size="10pt" style:text-underline-style="none" fo:font-weight="normal" officeooo:rsid="06c415dc" officeooo:paragraph-rsid="08ac8479" fo:background-color="transparent" style:font-name-asian="Liberation Serif" style:font-size-asian="10pt" style:font-weight-asian="normal" style:font-name-complex="Liberation Serif" style:font-size-complex="10pt" style:font-weight-complex="normal"/>
    </style:style>
    <style:style style:name="P849"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fo:padding="0.101cm" fo:border="none"/>
      <style:text-properties style:font-name="Marianne2" fo:font-size="9pt" officeooo:rsid="0569787e" officeooo:paragraph-rsid="08ae4c6b" fo:background-color="transparent" style:font-size-asian="9pt" style:font-size-complex="9pt" fo:hyphenate="false" fo:hyphenation-remain-char-count="2" fo:hyphenation-push-char-count="2" loext:hyphenation-no-caps="false" loext:hyphenation-no-last-word="false" loext:hyphenation-word-char-count="no-limit" loext:hyphenation-zone="no-limit"/>
    </style:style>
    <style:style style:name="P850"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fo:padding="0.101cm" fo:border="none"/>
      <style:text-properties style:font-name="Marianne2" fo:font-size="9pt" officeooo:paragraph-rsid="08ae4c6b" fo:background-color="transparent" style:font-size-asian="9pt" style:font-size-complex="9pt" fo:hyphenate="false" fo:hyphenation-remain-char-count="2" fo:hyphenation-push-char-count="2" loext:hyphenation-no-caps="false" loext:hyphenation-no-last-word="false" loext:hyphenation-word-char-count="no-limit" loext:hyphenation-zone="no-limit"/>
    </style:style>
    <style:style style:name="P851" style:family="paragraph" style:parent-style-name="Standard">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fo:padding="0.101cm" fo:border="none"/>
      <style:text-properties fo:color="#0000ff" loext:opacity="100%" style:font-name="Marianne2" fo:font-size="10pt" fo:font-weight="bold" officeooo:rsid="0091e95c" officeooo:paragraph-rsid="08ae4c6b"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852"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fo:padding="0.101cm" fo:border="none"/>
      <style:text-properties fo:color="#00008b" loext:opacity="100%" style:font-name="Marianne2" fo:font-size="9pt" officeooo:rsid="06a528cc" officeooo:paragraph-rsid="08ae4c6b" fo:background-color="transparent" style:font-size-asian="9pt" style:font-size-complex="9pt" fo:hyphenate="false" fo:hyphenation-remain-char-count="2" fo:hyphenation-push-char-count="2" loext:hyphenation-no-caps="false" loext:hyphenation-no-last-word="false" loext:hyphenation-word-char-count="no-limit" loext:hyphenation-zone="no-limit"/>
    </style:style>
    <style:style style:name="P853"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fo:padding="0.101cm" fo:border="none"/>
      <style:text-properties style:font-name="Marianne2" fo:font-size="9pt" style:text-underline-style="solid" style:text-underline-width="auto" style:text-underline-color="font-color" officeooo:paragraph-rsid="08ae4c6b" fo:background-color="transparent" style:font-size-asian="9pt" style:font-size-complex="9pt" fo:hyphenate="false" fo:hyphenation-remain-char-count="2" fo:hyphenation-push-char-count="2" loext:hyphenation-no-caps="false" loext:hyphenation-no-last-word="false" loext:hyphenation-word-char-count="no-limit" loext:hyphenation-zone="no-limit"/>
    </style:style>
    <style:style style:name="P854"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fo:padding="0.101cm" fo:border="none"/>
      <style:text-properties fo:color="#0000ff" loext:opacity="100%" style:font-name="Marianne2" fo:font-size="9pt" fo:font-weight="bold" officeooo:paragraph-rsid="08ae4c6b" fo:background-color="transparent" style:font-size-asian="9pt" style:font-weight-asian="bold"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855" style:family="paragraph" style:parent-style-name="Standard">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fo:padding="0.101cm" fo:border="none"/>
      <style:text-properties fo:color="#0000ff" loext:opacity="100%" style:font-name="Marianne2" fo:font-size="9pt" fo:font-weight="bold" officeooo:paragraph-rsid="08ae4c6b" fo:background-color="transparent" style:font-size-asian="9pt" style:font-weight-asian="bold"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856" style:family="paragraph" style:parent-style-name="Text_20_body">
      <loext:graphic-properties draw:fill-gradient-name="gradient" draw:fill-hatch-name="hatch"/>
      <style:paragraph-properties fo:margin-top="0cm" fo:margin-bottom="0cm" style:contextual-spacing="false" fo:line-height="100%"/>
      <style:text-properties fo:font-size="6pt" officeooo:rsid="08b01abf" officeooo:paragraph-rsid="08b01abf" fo:background-color="transparent" style:font-size-asian="5.25pt" style:font-size-complex="6pt"/>
    </style:style>
    <style:style style:name="P857" style:family="paragraph" style:parent-style-name="Standard" style:master-page-name="">
      <style:paragraph-properties style:page-number="auto"/>
      <style:text-properties fo:font-size="6pt" officeooo:paragraph-rsid="080a8a00" style:font-size-asian="5.25pt" style:font-size-complex="6pt"/>
    </style:style>
    <style:style style:name="P858" style:family="paragraph" style:parent-style-name="Text_20_body" style:master-page-name="First_20_Page">
      <loext:graphic-properties draw:fill-gradient-name="gradient" draw:fill-hatch-name="hatch"/>
      <style:paragraph-properties fo:margin-left="0cm" fo:margin-right="0cm" fo:margin-top="0.199cm" fo:margin-bottom="0.199cm" style:contextual-spacing="false" fo:line-height="100%" fo:text-align="justify" style:justify-single-word="false" fo:text-indent="0cm" style:auto-text-indent="false" style:page-number="auto" fo:break-before="auto" fo:break-after="auto">
        <style:tab-stops/>
      </style:paragraph-properties>
      <style:text-properties style:font-name="Marianne2" fo:font-size="10pt" fo:font-weight="normal" officeooo:rsid="054b57fc" officeooo:paragraph-rsid="082fa92e" fo:background-color="transparent" style:font-size-asian="10pt" style:font-weight-asian="normal" style:font-size-complex="10pt" style:font-weight-complex="normal"/>
    </style:style>
    <style:style style:name="P859"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fo:padding="0.101cm" fo:border="none"/>
      <style:text-properties style:font-name="Marianne2" fo:font-size="9pt" fo:font-weight="normal" officeooo:rsid="0569787e" officeooo:paragraph-rsid="082fa92e" fo:background-color="transparent" style:font-size-asian="9pt" style:font-weight-asian="normal" style:font-size-complex="9pt" style:font-weight-complex="normal" fo:hyphenate="false" fo:hyphenation-remain-char-count="2" fo:hyphenation-push-char-count="2" loext:hyphenation-no-caps="false" loext:hyphenation-no-last-word="false" loext:hyphenation-word-char-count="no-limit" loext:hyphenation-zone="no-limit"/>
    </style:style>
    <style:style style:name="P860"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fo:padding="0.101cm" fo:border="none"/>
      <style:text-properties fo:color="#0000ff" loext:opacity="100%" style:font-name="Marianne2" fo:font-size="9pt" fo:font-weight="bold" officeooo:paragraph-rsid="082fa92e" fo:background-color="transparent" style:font-size-asian="9pt" style:font-weight-asian="bold"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861" style:family="paragraph" style:parent-style-name="Standard">
      <loext:graphic-properties draw:fill-gradient-name="gradient" draw:fill-hatch-name="hatch"/>
      <style:paragraph-properties fo:text-align="center" style:justify-single-word="false" fo:padding="0.101cm" fo:border="none"/>
      <style:text-properties fo:color="#00008b" loext:opacity="100%" style:font-name="Marianne2" fo:font-size="9pt" fo:font-weight="bold" officeooo:rsid="0091e95c" officeooo:paragraph-rsid="082fa92e" fo:background-color="transparent" style:font-size-asian="9pt" style:font-weight-asian="bold" style:font-size-complex="9pt" style:font-weight-complex="bold"/>
    </style:style>
    <style:style style:name="P862" style:family="paragraph" style:parent-style-name="Standard">
      <loext:graphic-properties draw:fill-gradient-name="gradient" draw:fill-hatch-name="hatch"/>
      <style:paragraph-properties fo:text-align="center" style:justify-single-word="false" fo:padding="0.101cm" fo:border="none"/>
      <style:text-properties fo:color="#000000" loext:opacity="100%" style:font-name="Marianne2" fo:font-size="11pt" fo:font-weight="normal" officeooo:rsid="0092df88" officeooo:paragraph-rsid="082fa92e" fo:background-color="transparent" style:font-size-asian="11pt" style:font-weight-asian="normal" style:font-size-complex="11pt" style:font-weight-complex="normal"/>
    </style:style>
    <style:style style:name="P863" style:family="paragraph" style:parent-style-name="Standard">
      <style:paragraph-properties fo:text-align="center" style:justify-single-word="false"/>
      <style:text-properties fo:color="#0000ff" loext:opacity="100%" style:font-name="Marianne2" fo:font-size="9pt" fo:font-weight="bold" officeooo:paragraph-rsid="082fa92e" fo:background-color="transparent" style:font-size-asian="9pt" style:font-weight-asian="bold" style:font-size-complex="9pt" style:font-weight-complex="bold"/>
    </style:style>
    <style:style style:name="P864" style:family="paragraph" style:parent-style-name="Standard">
      <loext:graphic-properties draw:fill-gradient-name="gradient" draw:fill-hatch-name="hatch"/>
      <style:paragraph-properties fo:margin-left="0.9cm" fo:margin-right="0cm" fo:margin-top="0.3cm" fo:margin-bottom="0.199cm" style:contextual-spacing="false" fo:text-align="justify" style:justify-single-word="false" fo:hyphenation-ladder-count="no-limit" fo:hyphenation-keep="auto" loext:hyphenation-keep-type="column" fo:text-indent="0cm" style:auto-text-indent="false"/>
      <style:text-properties style:font-name="Marianne2" fo:font-size="9.5pt" fo:font-weight="normal" officeooo:rsid="08b18897" officeooo:paragraph-rsid="082fa92e" fo:background-color="transparent" style:font-size-asian="8.30000019073486pt" style:font-weight-asian="normal" style:font-size-complex="9.5pt" style:font-weight-complex="normal" fo:hyphenate="false" fo:hyphenation-remain-char-count="2" fo:hyphenation-push-char-count="2" loext:hyphenation-no-caps="false" loext:hyphenation-no-last-word="false" loext:hyphenation-word-char-count="no-limit" loext:hyphenation-zone="no-limit"/>
    </style:style>
    <style:style style:name="P865" style:family="paragraph" style:parent-style-name="Table_20_Contents">
      <style:paragraph-properties fo:text-align="center" style:justify-single-word="false"/>
      <style:text-properties style:font-name="Marianne2" fo:font-size="9pt" fo:font-weight="bold" officeooo:rsid="001049af" officeooo:paragraph-rsid="082fa92e" fo:background-color="transparent" style:font-size-asian="9pt" style:font-weight-asian="bold" style:font-size-complex="9pt" style:font-weight-complex="bold"/>
    </style:style>
    <style:style style:name="P866" style:family="paragraph" style:parent-style-name="Table_20_Contents">
      <style:paragraph-properties fo:text-align="center" style:justify-single-word="false"/>
      <style:text-properties style:font-name="Marianne2" fo:font-size="9pt" fo:font-weight="bold" officeooo:rsid="08a69f84" officeooo:paragraph-rsid="082fa92e" fo:background-color="transparent" style:font-size-asian="9pt" style:font-weight-asian="bold" style:font-size-complex="9pt" style:font-weight-complex="bold"/>
    </style:style>
    <style:style style:name="P867" style:family="paragraph" style:parent-style-name="Table_20_Contents">
      <loext:graphic-properties draw:fill-gradient-name="gradient" draw:fill-hatch-name="hatch"/>
      <style:paragraph-properties fo:margin-top="0cm" fo:margin-bottom="0cm" style:contextual-spacing="false" fo:text-align="justify" style:justify-single-word="false"/>
      <style:text-properties fo:color="#000000" loext:opacity="100%" style:font-name="Marianne2" fo:font-size="9pt" fo:font-weight="normal" officeooo:rsid="001d8e94" officeooo:paragraph-rsid="082fa92e" fo:background-color="transparent" style:font-size-asian="9pt" style:font-weight-asian="normal" style:font-size-complex="9pt" style:font-weight-complex="normal"/>
    </style:style>
    <style:style style:name="P868"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8b" loext:opacity="100%" style:text-outline="false" style:text-line-through-style="none" style:text-line-through-type="none" style:text-position="0% 100%" style:font-name="Marianne2" fo:font-size="9pt" fo:font-style="normal" fo:text-shadow="none" style:text-underline-style="none" fo:font-weight="normal" officeooo:rsid="085f6149" officeooo:paragraph-rsid="082fa92e"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869" style:family="paragraph" style:parent-style-name="Table_20_Contents">
      <style:paragraph-properties fo:text-align="center" style:justify-single-word="false"/>
      <style:text-properties fo:color="#00008b" loext:opacity="100%" style:font-name="Marianne2" fo:font-size="9pt" fo:font-weight="normal" officeooo:rsid="088a176c" officeooo:paragraph-rsid="082fa92e" fo:background-color="transparent" style:font-size-asian="9pt" style:font-weight-asian="normal" style:font-size-complex="9pt" style:font-weight-complex="normal"/>
    </style:style>
    <style:style style:name="P870" style:family="paragraph" style:parent-style-name="Standard">
      <loext:graphic-properties draw:fill-gradient-name="gradient" draw:fill-hatch-name="hatch"/>
      <style:paragraph-properties fo:margin-left="0.101cm" fo:margin-right="0.101cm" fo:margin-top="0cm" fo:margin-bottom="0cm" style:contextual-spacing="false" fo:text-align="center" style:justify-single-word="false" fo:hyphenation-ladder-count="no-limit" fo:hyphenation-keep="auto" loext:hyphenation-keep-type="column" fo:text-indent="0cm" style:auto-text-indent="false">
        <style:tab-stops/>
      </style:paragraph-properties>
      <style:text-properties style:font-name="Marianne2" fo:font-size="9.5pt" officeooo:paragraph-rsid="082fa92e" fo:background-color="transparent"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P871" style:family="paragraph" style:parent-style-name="Standard">
      <loext:graphic-properties draw:fill-gradient-name="gradient" draw:fill-hatch-name="hatch"/>
      <style:paragraph-properties fo:margin-left="0cm" fo:margin-right="0cm" fo:margin-top="0.3cm" fo:margin-bottom="0.199cm" style:contextual-spacing="false" fo:text-align="justify" style:justify-single-word="false" fo:hyphenation-ladder-count="no-limit" fo:hyphenation-keep="auto" loext:hyphenation-keep-type="column" fo:text-indent="0cm" style:auto-text-indent="false"/>
      <style:text-properties style:font-name="Marianne1" fo:font-size="10pt" fo:font-weight="normal" officeooo:paragraph-rsid="082fa92e" fo:background-color="transparent" style:font-size-asian="8.75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872" style:family="paragraph" style:parent-style-name="Standard">
      <loext:graphic-properties draw:fill-gradient-name="gradient" draw:fill-hatch-name="hatch"/>
      <style:paragraph-properties fo:margin-left="0cm" fo:margin-right="0cm" fo:margin-top="0cm" fo:margin-bottom="0.101cm" style:contextual-spacing="false" fo:text-align="justify" style:justify-single-word="false" fo:hyphenation-ladder-count="no-limit" fo:hyphenation-keep="auto" loext:hyphenation-keep-type="column" fo:text-indent="0cm" style:auto-text-indent="false"/>
      <style:text-properties style:font-name="Marianne1" fo:font-size="10pt" fo:font-weight="normal" officeooo:rsid="08a57409" officeooo:paragraph-rsid="082fa92e" fo:background-color="transparent" style:font-size-asian="8.75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873" style:family="paragraph" style:parent-style-name="Standard">
      <loext:graphic-properties draw:fill-gradient-name="gradient" draw:fill-hatch-name="hatch"/>
      <style:paragraph-properties fo:margin-left="0cm" fo:margin-right="0cm" fo:margin-top="0.101cm" fo:margin-bottom="0cm" style:contextual-spacing="false" fo:text-align="center" style:justify-single-word="false" fo:hyphenation-ladder-count="no-limit" fo:hyphenation-keep="auto" loext:hyphenation-keep-type="column" fo:text-indent="0cm" style:auto-text-indent="false">
        <style:tab-stops>
          <style:tab-stop style:position="18.283cm"/>
        </style:tab-stops>
      </style:paragraph-properties>
      <style:text-properties fo:color="#00008b" loext:opacity="100%" style:font-name="Marianne2" fo:font-size="10pt" fo:font-weight="bold" officeooo:rsid="04b6ffb9" officeooo:paragraph-rsid="082fa92e"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874" style:family="paragraph" style:parent-style-name="Standard">
      <loext:graphic-properties draw:fill-gradient-name="gradient" draw:fill-hatch-name="hatch"/>
      <style:paragraph-properties fo:margin-top="0cm" fo:margin-bottom="0cm" style:contextual-spacing="false" fo:text-align="center" style:justify-single-word="false"/>
      <style:text-properties fo:color="#ffffff" loext:opacity="100%" fo:font-size="11pt" officeooo:paragraph-rsid="082fa92e" fo:background-color="transparent" style:font-size-asian="11pt" style:font-size-complex="11pt"/>
    </style:style>
    <style:style style:name="P875" style:family="paragraph" style:parent-style-name="Standard" style:master-page-name="First_20_Page">
      <loext:graphic-properties draw:fill-gradient-name="gradient" draw:fill-hatch-name="hatch"/>
      <style:paragraph-properties fo:margin-left="0cm" fo:margin-right="0cm" fo:margin-top="0.101cm" fo:margin-bottom="0.101cm" style:contextual-spacing="false" fo:text-align="justify" style:justify-single-word="false" fo:hyphenation-ladder-count="no-limit" fo:hyphenation-keep="auto" loext:hyphenation-keep-type="column" fo:text-indent="0cm" style:auto-text-indent="false" style:page-number="auto" fo:break-before="auto" fo:break-after="auto"/>
      <style:text-properties officeooo:paragraph-rsid="082fa92e" fo:hyphenate="false" fo:hyphenation-remain-char-count="2" fo:hyphenation-push-char-count="2" loext:hyphenation-no-caps="false" loext:hyphenation-no-last-word="false" loext:hyphenation-word-char-count="no-limit" loext:hyphenation-zone="no-limit"/>
    </style:style>
    <style:style style:name="P876" style:family="paragraph" style:parent-style-name="Standard" style:master-page-name="First_20_Page">
      <loext:graphic-properties draw:fill-gradient-name="gradient" draw:fill-hatch-name="hatch"/>
      <style:paragraph-properties fo:margin-left="0cm" fo:margin-right="0cm" fo:margin-top="0.101cm" fo:margin-bottom="0cm" style:contextual-spacing="false" fo:text-align="justify" style:justify-single-word="false" fo:hyphenation-ladder-count="no-limit" fo:hyphenation-keep="auto" loext:hyphenation-keep-type="column" fo:text-indent="0cm" style:auto-text-indent="false" style:page-number="auto" fo:break-before="auto" fo:break-after="auto">
        <style:tab-stops/>
      </style:paragraph-properties>
      <style:text-properties style:font-name="Marianne2" fo:font-size="9.5pt" officeooo:paragraph-rsid="082fa92e"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P877" style:family="paragraph" style:parent-style-name="Standard">
      <loext:graphic-properties draw:fill-gradient-name="gradient" draw:fill-hatch-name="hatch"/>
      <style:paragraph-properties fo:margin-left="0cm" fo:margin-right="0cm" fo:margin-top="0.101cm" fo:margin-bottom="0.101cm" style:contextual-spacing="false" fo:text-align="justify" style:justify-single-word="false" fo:hyphenation-ladder-count="no-limit" fo:hyphenation-keep="auto" loext:hyphenation-keep-type="column" fo:text-indent="0cm" style:auto-text-indent="false">
        <style:tab-stops/>
      </style:paragraph-properties>
      <style:text-properties style:font-name="Marianne2" fo:font-size="9.5pt" officeooo:paragraph-rsid="0830db54"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P878" style:family="paragraph" style:parent-style-name="Standard">
      <loext:graphic-properties draw:fill-hatch-name="hatch"/>
      <style:paragraph-properties fo:margin-top="0.101cm" fo:margin-bottom="0.199cm" style:contextual-spacing="false" fo:text-align="justify" style:justify-single-word="false" fo:hyphenation-ladder-count="no-limit" fo:hyphenation-keep="auto" loext:hyphenation-keep-type="column"/>
      <style:text-properties officeooo:paragraph-rsid="082fa92e" fo:hyphenate="false" fo:hyphenation-remain-char-count="2" fo:hyphenation-push-char-count="2" loext:hyphenation-no-caps="false" loext:hyphenation-no-last-word="false" loext:hyphenation-word-char-count="no-limit" loext:hyphenation-zone="no-limit"/>
    </style:style>
    <style:style style:name="P879" style:family="paragraph" style:parent-style-name="Standard">
      <loext:graphic-properties draw:fill-gradient-name="gradient" draw:fill-hatch-name="hatch"/>
      <style:paragraph-properties fo:text-align="center" style:justify-single-word="false"/>
      <style:text-properties fo:color="#00008b" loext:opacity="100%" style:text-outline="false" style:text-line-through-style="none" style:text-line-through-type="none" style:text-position="0% 100%" style:font-name="Marianne2" fo:font-size="10pt" fo:font-style="normal" fo:text-shadow="none" style:text-underline-style="none" fo:font-weight="bold" officeooo:rsid="00530523" officeooo:paragraph-rsid="082fa92e" style:font-size-asian="10pt" style:font-style-asian="normal" style:font-weight-asian="bold" style:font-size-complex="10pt" style:font-style-complex="italic" style:font-weight-complex="bold" style:text-emphasize="none"/>
    </style:style>
    <style:style style:name="P880" style:family="paragraph" style:parent-style-name="Standard">
      <style:paragraph-properties fo:text-align="center" style:justify-single-word="false"/>
      <style:text-properties fo:color="#00008b" loext:opacity="100%" style:text-outline="false" style:text-line-through-style="none" style:text-line-through-type="none" style:text-position="0% 100%" style:font-name="Marianne2" fo:font-size="8.5pt" fo:font-style="normal" fo:text-shadow="none" style:text-underline-style="none" fo:font-weight="bold" officeooo:rsid="057f4b7e" officeooo:paragraph-rsid="082fa92e" style:font-size-asian="8.5pt" style:font-style-asian="normal" style:font-weight-asian="bold" style:font-size-complex="8.5pt" style:font-weight-complex="bold" style:text-emphasize="none"/>
    </style:style>
    <style:style style:name="P881" style:family="paragraph" style:parent-style-name="Table_20_Contents">
      <style:paragraph-properties fo:text-align="center" style:justify-single-word="false"/>
      <style:text-properties fo:color="#000000" loext:opacity="100%" style:text-outline="false" style:text-line-through-style="none" style:text-line-through-type="none" style:text-position="0% 100%" style:font-name="Marianne2" fo:font-size="8.5pt" fo:font-style="normal" fo:text-shadow="none" style:text-underline-style="none" fo:font-weight="bold" officeooo:rsid="00863fd5" officeooo:paragraph-rsid="082fa92e" fo:background-color="transparent" style:font-size-asian="8.5pt" style:font-style-asian="normal" style:font-weight-asian="bold" style:font-size-complex="8.5pt" style:font-weight-complex="bold" style:text-emphasize="none"/>
    </style:style>
    <style:style style:name="P882" style:family="paragraph" style:parent-style-name="Table_20_Contents">
      <loext:graphic-properties draw:fill-hatch-name="hatch"/>
      <style:paragraph-properties fo:margin-left="0cm" fo:margin-right="0cm" fo:text-align="center" style:justify-single-word="false" fo:text-indent="0cm" style:auto-text-indent="false"/>
      <style:text-properties style:font-name="Marianne2" fo:font-size="8.5pt" fo:font-weight="normal" officeooo:rsid="001049af" officeooo:paragraph-rsid="082fa92e" fo:background-color="transparent" style:font-size-asian="8.5pt" style:font-weight-asian="normal" style:font-size-complex="8.5pt" style:font-weight-complex="normal"/>
    </style:style>
    <style:style style:name="P883" style:family="paragraph" style:parent-style-name="Table_20_Contents">
      <loext:graphic-properties draw:fill-hatch-name="hatch"/>
      <style:paragraph-properties fo:margin-left="0cm" fo:margin-right="0cm" fo:text-align="center" style:justify-single-word="false" fo:text-indent="0cm" style:auto-text-indent="false"/>
      <style:text-properties style:font-name="Marianne2" fo:font-size="8.5pt" fo:font-weight="normal" officeooo:rsid="088749d6" officeooo:paragraph-rsid="082fa92e" fo:background-color="transparent" style:font-size-asian="8.5pt" style:font-weight-asian="normal" style:font-size-complex="8.5pt" style:font-weight-complex="normal"/>
    </style:style>
    <style:style style:name="P884" style:family="paragraph" style:parent-style-name="Table_20_Contents">
      <loext:graphic-properties draw:fill-gradient-name="gradient" draw:fill-hatch-name="hatch"/>
      <style:paragraph-properties fo:margin-left="0.3cm" fo:margin-right="0cm" fo:text-align="center" style:justify-single-word="false" fo:text-indent="0cm" style:auto-text-indent="false">
        <style:tab-stops>
          <style:tab-stop style:position="4.313cm"/>
          <style:tab-stop style:position="5.212cm"/>
        </style:tab-stops>
      </style:paragraph-properties>
      <style:text-properties fo:color="#ffffff" loext:opacity="100%" style:font-name="Marianne2" fo:font-size="9pt" fo:font-weight="bold" officeooo:paragraph-rsid="082fa92e" style:font-size-asian="9pt" style:font-weight-asian="bold" style:font-size-complex="9pt" style:font-weight-complex="bold"/>
    </style:style>
    <style:style style:name="P885" style:family="paragraph" style:parent-style-name="Table_20_Contents">
      <loext:graphic-properties draw:fill-gradient-name="gradient" draw:fill-hatch-name="hatch"/>
      <style:paragraph-properties fo:text-align="center" style:justify-single-word="false">
        <style:tab-stops>
          <style:tab-stop style:position="5.398cm"/>
        </style:tab-stops>
      </style:paragraph-properties>
      <style:text-properties style:font-name="Marianne2" fo:font-size="9pt" fo:font-weight="bold" officeooo:rsid="00879692" officeooo:paragraph-rsid="082fa92e" style:font-size-asian="9pt" style:font-weight-asian="bold" style:font-size-complex="9pt" style:font-weight-complex="bold"/>
    </style:style>
    <style:style style:name="P886" style:family="paragraph" style:parent-style-name="Table_20_Contents">
      <style:paragraph-properties fo:text-align="center" style:justify-single-word="false"/>
      <style:text-properties fo:color="#00008b" loext:opacity="100%" style:font-name="Marianne2" fo:font-size="9pt" fo:font-weight="bold" officeooo:rsid="04a740fa" officeooo:paragraph-rsid="082fa92e" style:font-size-asian="9pt" style:font-weight-asian="bold" style:font-size-complex="9pt" style:font-weight-complex="bold"/>
    </style:style>
    <style:style style:name="P887" style:family="paragraph" style:parent-style-name="Table_20_Contents">
      <loext:graphic-properties draw:fill-gradient-name="gradient" draw:fill-hatch-name="hatch"/>
      <style:paragraph-properties fo:margin-left="0cm" fo:margin-right="0cm" fo:text-align="center" style:justify-single-word="false" fo:text-indent="0cm" style:auto-text-indent="false"/>
      <style:text-properties fo:color="#000000" loext:opacity="100%" style:font-name="Marianne2" fo:font-size="8.5pt" fo:font-weight="bold" officeooo:rsid="04a3eb93" officeooo:paragraph-rsid="082fa92e" fo:background-color="transparent" style:font-size-asian="8.5pt" style:font-weight-asian="bold" style:font-size-complex="8.5pt" style:font-weight-complex="bold"/>
    </style:style>
    <style:style style:name="P888" style:family="paragraph" style:parent-style-name="Table_20_Contents">
      <style:paragraph-properties fo:text-align="center" style:justify-single-word="false"/>
      <style:text-properties fo:color="#00008b" loext:opacity="100%" style:font-name="Marianne2" fo:font-size="8.5pt" fo:font-weight="bold" officeooo:rsid="00879692" officeooo:paragraph-rsid="082fa92e" fo:background-color="transparent" style:font-size-asian="8.5pt" style:font-weight-asian="bold" style:font-size-complex="8.5pt" style:font-weight-complex="bold"/>
    </style:style>
    <style:style style:name="P889" style:family="paragraph" style:parent-style-name="Table_20_Contents">
      <style:paragraph-properties fo:text-align="center" style:justify-single-word="false"/>
      <style:text-properties officeooo:paragraph-rsid="082fa92e" fo:background-color="transparent"/>
    </style:style>
    <style:style style:name="P890" style:family="paragraph" style:parent-style-name="Table_20_Contents">
      <style:paragraph-properties fo:text-align="center" style:justify-single-word="false"/>
      <style:text-properties fo:color="#00008b" loext:opacity="100%" style:font-name="Marianne2" fo:font-size="8.5pt" fo:font-weight="bold" officeooo:rsid="00863fd5" officeooo:paragraph-rsid="082fa92e" fo:background-color="transparent" style:font-size-asian="8.5pt" style:font-weight-asian="bold" style:font-size-complex="8.5pt" style:font-weight-complex="bold"/>
    </style:style>
    <style:style style:name="P891"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8pt" fo:font-style="normal" fo:text-shadow="none" style:text-underline-style="none" fo:font-weight="bold" officeooo:rsid="0001532b" officeooo:paragraph-rsid="082fa92e" fo:background-color="transparent" style:font-size-asian="8pt" style:font-style-asian="normal" style:font-weight-asian="bold" style:font-size-complex="8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892"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8.5pt" fo:font-style="normal" fo:text-shadow="none" style:text-underline-style="none" fo:font-weight="normal" officeooo:rsid="08369d4e" officeooo:paragraph-rsid="082fa92e" fo:background-color="transparent" style:font-size-asian="8.5pt" style:font-style-asian="normal" style:font-weight-asian="normal" style:font-size-complex="8.5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893"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8b" loext:opacity="100%" style:text-outline="false" style:text-line-through-style="none" style:text-line-through-type="none" style:text-position="0% 100%" style:font-name="Marianne2" fo:font-size="9pt" fo:font-style="normal" fo:text-shadow="none" style:text-underline-style="none" fo:font-weight="normal" officeooo:rsid="0859a393" officeooo:paragraph-rsid="082fa92e"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894" style:family="paragraph" style:parent-style-name="Table_20_Contents">
      <style:paragraph-properties fo:text-align="center" style:justify-single-word="false"/>
      <style:text-properties fo:color="#000000" loext:opacity="100%" style:font-name="Marianne2" fo:font-size="8.5pt" fo:font-weight="normal" officeooo:rsid="0886fa10" officeooo:paragraph-rsid="082fa92e" fo:background-color="transparent" style:font-size-asian="8.5pt" style:font-weight-asian="normal" style:font-size-complex="8.5pt" style:font-weight-complex="normal"/>
    </style:style>
    <style:style style:name="P895" style:family="paragraph" style:parent-style-name="Table_20_Contents">
      <style:paragraph-properties fo:text-align="center" style:justify-single-word="false"/>
      <style:text-properties fo:color="#00008b" loext:opacity="100%" style:font-name="Marianne2" fo:font-size="8.5pt" fo:font-weight="normal" officeooo:rsid="08369d4e" officeooo:paragraph-rsid="082fa92e" fo:background-color="transparent" style:font-size-asian="8.5pt" style:font-weight-asian="normal" style:font-size-complex="8.5pt" style:font-weight-complex="normal"/>
    </style:style>
    <style:style style:name="P896" style:family="paragraph" style:parent-style-name="Table_20_Contents">
      <style:paragraph-properties fo:text-align="center" style:justify-single-word="false"/>
      <style:text-properties fo:color="#0000ff" loext:opacity="100%" style:font-name="Marianne2" fo:font-size="8.5pt" fo:font-weight="normal" officeooo:rsid="08825416" officeooo:paragraph-rsid="082fa92e" style:font-size-asian="8.5pt" style:font-weight-asian="normal" style:font-size-complex="8.5pt" style:font-weight-complex="normal"/>
    </style:style>
    <style:style style:name="P897" style:family="paragraph" style:parent-style-name="Table_20_Contents">
      <style:paragraph-properties fo:text-align="center" style:justify-single-word="false"/>
      <style:text-properties fo:color="#00008b" loext:opacity="100%" style:font-name="Marianne2" fo:font-size="8.5pt" fo:font-weight="normal" officeooo:rsid="088a176c" officeooo:paragraph-rsid="082fa92e" fo:background-color="transparent" style:font-size-asian="8.5pt" style:font-weight-asian="normal" style:font-size-complex="8.5pt" style:font-weight-complex="normal"/>
    </style:style>
    <style:style style:name="P898" style:family="paragraph" style:parent-style-name="Table_20_Contents">
      <style:paragraph-properties fo:text-align="center" style:justify-single-word="false"/>
      <style:text-properties fo:color="#00008b" loext:opacity="100%" style:font-name="Marianne2" fo:font-size="8.5pt" fo:font-weight="normal" officeooo:rsid="08610b4c" officeooo:paragraph-rsid="08610b4c" fo:background-color="transparent" style:font-size-asian="8.5pt" style:font-weight-asian="normal" style:font-size-complex="8.5pt" style:font-weight-complex="normal"/>
    </style:style>
    <style:style style:name="P899" style:family="paragraph" style:parent-style-name="Table_20_Contents">
      <style:paragraph-properties fo:text-align="center" style:justify-single-word="false"/>
      <style:text-properties fo:color="#000000" loext:opacity="100%" style:font-name="Marianne2" fo:font-size="8.5pt" fo:font-weight="normal" officeooo:rsid="0888b190" officeooo:paragraph-rsid="082fa92e" fo:background-color="transparent" style:font-size-asian="8.5pt" style:font-weight-asian="normal" style:font-size-complex="8.5pt" style:font-weight-complex="normal"/>
    </style:style>
    <style:style style:name="P900" style:family="paragraph" style:parent-style-name="Standard">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ff" loext:opacity="100%" style:text-outline="false" style:text-line-through-style="none" style:text-line-through-type="none" style:text-position="0% 100%" style:font-name="Marianne1" fo:font-size="9pt" fo:font-style="normal" fo:text-shadow="none" style:text-underline-style="none" fo:font-weight="normal" officeooo:rsid="00164189" officeooo:paragraph-rsid="082fa92e"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901"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ff" loext:opacity="100%" style:text-outline="false" style:text-line-through-style="none" style:text-line-through-type="none" style:text-position="0% 100%" style:font-name="Marianne2" fo:font-size="8pt" fo:font-style="normal" fo:text-shadow="none" style:text-underline-style="none" fo:font-weight="bold" officeooo:rsid="0001532b" officeooo:paragraph-rsid="082fa92e" fo:background-color="transparent" style:font-size-asian="8pt" style:font-style-asian="normal" style:font-weight-asian="bold" style:font-size-complex="8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902"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8.5pt" fo:font-style="normal" fo:text-shadow="none" style:text-underline-style="none" fo:font-weight="normal" officeooo:rsid="08aceb03" officeooo:paragraph-rsid="082fa92e" fo:background-color="transparent" style:font-size-asian="8.5pt" style:font-style-asian="normal" style:font-weight-asian="normal" style:font-size-complex="8.5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903" style:family="paragraph" style:parent-style-name="Table_20_Contents">
      <style:paragraph-properties fo:text-align="center" style:justify-single-word="false"/>
      <style:text-properties fo:color="#000000" loext:opacity="100%" style:font-name="Marianne2" fo:font-size="8.5pt" fo:font-weight="normal" officeooo:rsid="087eeed5" officeooo:paragraph-rsid="082fa92e" style:font-size-asian="8.5pt" style:font-weight-asian="normal" style:font-size-complex="8.5pt" style:font-weight-complex="normal"/>
    </style:style>
    <style:style style:name="P904" style:family="paragraph" style:parent-style-name="Table_20_Contents">
      <style:paragraph-properties fo:text-align="center" style:justify-single-word="false"/>
      <style:text-properties fo:color="#0000ff" loext:opacity="100%" style:font-name="Marianne2" fo:font-size="8.5pt" fo:font-weight="normal" officeooo:rsid="0888b190" officeooo:paragraph-rsid="082fa92e" fo:background-color="transparent" style:font-size-asian="8.5pt" style:font-weight-asian="normal" style:font-size-complex="8.5pt" style:font-weight-complex="normal"/>
    </style:style>
    <style:style style:name="P905"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start" style:justify-single-word="false" fo:hyphenation-ladder-count="no-limit" fo:hyphenation-keep="auto" loext:hyphenation-keep-type="column" fo:text-indent="0cm" style:auto-text-indent="false" fo:background-color="transparent"/>
      <style:text-properties fo:color="#ffffff" loext:opacity="100%" style:text-outline="false" style:text-line-through-style="none" style:text-line-through-type="none" style:text-position="0% 100%" style:font-name="Marianne2" fo:font-size="9.5pt" fo:font-style="normal" fo:text-shadow="none" style:text-underline-style="none" fo:font-weight="bold" officeooo:rsid="0001532b" officeooo:paragraph-rsid="082fa92e" fo:background-color="transparent" style:font-size-asian="9.5pt" style:font-style-asian="normal" style:font-weight-asian="bold" style:font-size-complex="9.5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906" style:family="paragraph" style:parent-style-name="Standard">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8b" loext:opacity="100%" style:text-outline="false" style:text-line-through-style="none" style:text-line-through-type="none" style:text-position="0% 100%" style:font-name="Marianne1" fo:font-size="9pt" fo:font-style="normal" fo:text-shadow="none" style:text-underline-style="none" fo:font-weight="bold" officeooo:rsid="08825416" officeooo:paragraph-rsid="082fa92e" fo:background-color="transparent" style:font-size-asian="9pt" style:font-style-asian="normal" style:font-weight-asian="bold" style:font-size-complex="9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907" style:family="paragraph" style:parent-style-name="Standard">
      <style:text-properties officeooo:paragraph-rsid="082fa92e"/>
    </style:style>
    <style:style style:name="P908" style:family="paragraph" style:parent-style-name="Standard" style:master-page-name="First_20_Page">
      <loext:graphic-properties draw:fill-gradient-name="gradient" draw:fill-hatch-name="hatch"/>
      <style:paragraph-properties fo:margin-left="0cm" fo:margin-right="0cm" fo:margin-top="0.101cm" fo:margin-bottom="0cm" style:contextual-spacing="false" fo:text-align="justify" style:justify-single-word="false" fo:hyphenation-ladder-count="no-limit" fo:hyphenation-keep="auto" loext:hyphenation-keep-type="column" fo:text-indent="0cm" style:auto-text-indent="false" style:page-number="auto" fo:break-before="auto" fo:break-after="auto">
        <style:tab-stops/>
      </style:paragraph-properties>
      <style:text-properties officeooo:paragraph-rsid="082fa92e" fo:hyphenate="false" fo:hyphenation-remain-char-count="2" fo:hyphenation-push-char-count="2" loext:hyphenation-no-caps="false" loext:hyphenation-no-last-word="false" loext:hyphenation-word-char-count="no-limit" loext:hyphenation-zone="no-limit"/>
    </style:style>
    <style:style style:name="P909" style:family="paragraph" style:parent-style-name="Standard">
      <loext:graphic-properties draw:fill-gradient-name="gradient" draw:fill-hatch-name="hatch"/>
      <style:paragraph-properties fo:margin-top="0.101cm" fo:margin-bottom="0.199cm" style:contextual-spacing="false" fo:text-align="justify" style:justify-single-word="false" fo:hyphenation-ladder-count="no-limit" fo:hyphenation-keep="auto" loext:hyphenation-keep-type="column"/>
      <style:text-properties fo:font-size="9.5pt" officeooo:paragraph-rsid="082fa92e"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P910" style:family="paragraph" style:parent-style-name="Standard">
      <style:paragraph-properties fo:text-align="center" style:justify-single-word="false"/>
      <style:text-properties style:use-window-font-color="true" loext:opacity="0%" style:text-outline="false" style:text-line-through-style="none" style:text-line-through-type="none" style:text-position="0% 100%" style:font-name="Marianne" fo:font-size="9pt" fo:letter-spacing="normal" fo:font-style="normal" fo:text-shadow="none" style:text-underline-style="none" fo:font-weight="bold" officeooo:rsid="069177cf" officeooo:paragraph-rsid="082fa92e" style:letter-kerning="true" fo:background-color="transparent" style:font-size-asian="9pt" style:font-style-asian="normal" style:font-weight-asian="bold" style:font-size-complex="9pt" style:font-weight-complex="bold" style:text-emphasize="none"/>
    </style:style>
    <style:style style:name="P911" style:family="paragraph" style:parent-style-name="Table_20_Contents">
      <loext:graphic-properties draw:fill-hatch-name="hatch"/>
      <style:paragraph-properties fo:margin-left="-0.101cm" fo:margin-right="0cm" fo:text-align="center" style:justify-single-word="false" fo:text-indent="0cm" style:auto-text-indent="false"/>
      <style:text-properties fo:color="#00008b" loext:opacity="100%" style:text-outline="false" style:text-line-through-style="none" style:text-line-through-type="none" style:text-position="0% 100%" style:font-name="Marianne2" fo:font-size="8.5pt" fo:font-style="normal" fo:text-shadow="none" style:text-underline-style="none" fo:font-weight="bold" officeooo:rsid="085c6cd5" officeooo:paragraph-rsid="082fa92e" fo:background-color="transparent" style:font-size-asian="8.5pt" style:font-style-asian="normal" style:font-weight-asian="bold" style:font-size-complex="8.5pt" style:font-weight-complex="bold" style:text-emphasize="none"/>
    </style:style>
    <style:style style:name="P912" style:family="paragraph" style:parent-style-name="Table_20_Contents">
      <loext:graphic-properties draw:fill-gradient-name="gradient" draw:fill-hatch-name="hatch"/>
      <style:paragraph-properties fo:margin-left="-0.3cm" fo:margin-right="0cm" fo:text-align="center" style:justify-single-word="false" fo:text-indent="0cm" style:auto-text-indent="false"/>
      <style:text-properties fo:color="#ffffff" loext:opacity="100%" style:font-name="Marianne2" fo:font-size="10pt" fo:font-weight="bold" officeooo:paragraph-rsid="082fa92e" style:font-size-asian="10pt" style:font-weight-asian="bold" style:font-size-complex="10pt" style:font-weight-complex="bold"/>
    </style:style>
    <style:style style:name="P913"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justify"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9pt" fo:font-style="normal" fo:text-shadow="none" style:text-underline-style="none" fo:font-weight="bold" officeooo:rsid="051a8b16" officeooo:paragraph-rsid="082fa92e" fo:background-color="transparent" style:font-size-asian="9pt" style:font-style-asian="normal" style:font-weight-asian="bold" style:font-size-complex="9pt" style:font-style-complex="normal" style:font-weight-complex="bold" style:text-emphasize="none" fo:hyphenate="false" fo:hyphenation-remain-char-count="2" fo:hyphenation-push-char-count="2" loext:hyphenation-no-caps="false" loext:hyphenation-no-last-word="false" loext:hyphenation-word-char-count="no-limit" loext:hyphenation-zone="no-limit"/>
    </style:style>
    <style:style style:name="P914"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2" fo:font-size="9pt" fo:font-style="normal" fo:text-shadow="none" style:text-underline-style="none" fo:font-weight="normal" officeooo:rsid="08b801cb" officeooo:paragraph-rsid="082fa92e"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915"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8b" loext:opacity="100%" style:text-outline="false" style:text-line-through-style="none" style:text-line-through-type="none" style:text-position="0% 100%" style:font-name="Marianne2" fo:font-size="9pt" fo:font-style="normal" fo:text-shadow="none" style:text-underline-style="none" fo:font-weight="normal" officeooo:rsid="085d2dd5" officeooo:paragraph-rsid="082fa92e"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916"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1" fo:font-size="9pt" fo:font-style="normal" fo:text-shadow="none" style:text-underline-style="none" fo:font-weight="normal" officeooo:rsid="085d2dd5" officeooo:paragraph-rsid="082fa92e"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917" style:family="paragraph" style:parent-style-name="Table_20_Contents">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8b" loext:opacity="100%" style:text-outline="false" style:text-line-through-style="none" style:text-line-through-type="none" style:text-position="0% 100%" style:font-name="Marianne2" fo:font-size="9pt" fo:font-style="normal" fo:text-shadow="none" style:text-underline-style="none" fo:font-weight="normal" officeooo:rsid="08373d7f" officeooo:paragraph-rsid="082fa92e"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918" style:family="paragraph" style:parent-style-name="Standard">
      <loext:graphic-properties draw:fill="none" draw:fill-color="#00008b" draw:fill-gradient-name="gradient" draw:fill-hatch-name="hatch"/>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fo:background-color="transparent"/>
      <style:text-properties fo:color="#000000" loext:opacity="100%" style:text-outline="false" style:text-line-through-style="none" style:text-line-through-type="none" style:text-position="0% 100%" style:font-name="Marianne1" fo:font-size="9pt" fo:font-style="normal" fo:text-shadow="none" style:text-underline-style="none" fo:font-weight="normal" officeooo:rsid="00164189" officeooo:paragraph-rsid="082fa92e" fo:background-color="transparent" style:font-size-asian="9pt" style:font-style-asian="normal" style:font-weight-asian="normal" style:font-size-complex="9pt" style:font-style-complex="normal"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919" style:family="paragraph" style:parent-style-name="Table_20_Contents">
      <loext:graphic-properties draw:fill-gradient-name="gradient" draw:fill-hatch-name="hatch"/>
      <style:paragraph-properties fo:text-align="start" style:justify-single-word="false" fo:hyphenation-ladder-count="no-limit" fo:hyphenation-keep="auto" loext:hyphenation-keep-type="column"/>
      <style:text-properties style:font-name="Marianne2" fo:font-size="9pt" fo:font-weight="bold" officeooo:rsid="08b96adc" officeooo:paragraph-rsid="082fa92e" style:font-size-asian="9pt" style:font-weight-asian="bold"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920" style:family="paragraph" style:parent-style-name="Table_20_Contents">
      <style:paragraph-properties fo:text-align="center" style:justify-single-word="false"/>
      <style:text-properties fo:color="#00008b" loext:opacity="100%" style:font-name="Marianne2" fo:font-size="9pt" fo:font-weight="bold" officeooo:rsid="0596d0b1" officeooo:paragraph-rsid="082fa92e" fo:background-color="transparent" style:font-size-asian="9pt" style:font-weight-asian="bold" style:font-size-complex="9pt" style:font-weight-complex="bold"/>
    </style:style>
    <style:style style:name="P921" style:family="paragraph">
      <style:paragraph-properties fo:text-align="center"/>
      <style:text-properties fo:color="#00008b" style:font-name="Segoe UI Symbol" fo:font-size="13pt" fo:font-style="normal" fo:font-weight="bold"/>
    </style:style>
    <style:style style:name="P922" style:family="paragraph">
      <style:paragraph-properties fo:text-align="center"/>
      <style:text-properties fo:color="#00008b" style:font-name="Marianne5" fo:font-size="13pt" fo:font-style="normal" fo:font-weight="bold"/>
    </style:style>
    <style:style style:name="P923" style:family="paragraph">
      <style:paragraph-properties fo:text-align="center"/>
      <style:text-properties fo:color="#00008b" style:font-name="HoloLens MDL2 Assets" fo:font-size="13pt" fo:font-style="normal" fo:font-weight="bold"/>
    </style:style>
    <style:style style:name="P924" style:family="paragraph">
      <loext:graphic-properties draw:fill-color="#00008b"/>
    </style:style>
    <style:style style:name="T1" style:family="text">
      <style:text-properties fo:background-color="transparent" loext:char-shading-value="0"/>
    </style:style>
    <style:style style:name="T2" style:family="text">
      <style:text-properties officeooo:rsid="02728d8a" fo:background-color="transparent" loext:char-shading-value="0"/>
    </style:style>
    <style:style style:name="T3" style:family="text">
      <style:text-properties style:text-outline="false" style:text-line-through-style="none" style:text-line-through-type="none" style:font-name="Marianne1" fo:font-size="13pt" fo:font-style="normal" fo:text-shadow="none" style:text-underline-style="none" fo:font-weight="bold" officeooo:rsid="027235c7" style:font-size-asian="13pt" style:font-style-asian="normal" style:font-weight-asian="bold" style:font-size-complex="13pt" style:text-emphasize="none"/>
    </style:style>
    <style:style style:name="T4" style:family="text">
      <style:text-properties style:text-outline="false" style:text-line-through-style="none" style:text-line-through-type="none" style:font-name="Marianne1" fo:font-size="13pt" fo:font-style="normal" fo:text-shadow="none" style:text-underline-style="none" fo:font-weight="bold" style:font-size-asian="13pt" style:font-style-asian="normal" style:font-weight-asian="bold" style:font-size-complex="13pt" style:text-emphasize="none"/>
    </style:style>
    <style:style style:name="T5" style:family="text">
      <style:text-properties style:text-outline="false" style:text-line-through-style="none" style:text-line-through-type="none" style:font-name="Marianne1" fo:font-size="13pt" fo:font-style="normal" fo:text-shadow="none" style:text-underline-style="none" fo:font-weight="bold" officeooo:rsid="0439d0ca" style:font-size-asian="13pt" style:font-style-asian="normal" style:font-weight-asian="bold" style:font-size-complex="13pt" style:text-emphasize="none"/>
    </style:style>
    <style:style style:name="T6" style:family="text">
      <style:text-properties style:text-outline="false" style:text-line-through-style="none" style:text-line-through-type="none" style:font-name="Marianne1" fo:font-size="13pt" fo:font-style="normal" fo:text-shadow="none" style:text-underline-style="none" fo:font-weight="bold" officeooo:rsid="0446f78e" style:font-size-asian="13pt" style:font-style-asian="normal" style:font-weight-asian="bold" style:font-size-complex="13pt" style:text-emphasize="none"/>
    </style:style>
    <style:style style:name="T7" style:family="text">
      <style:text-properties style:text-outline="false" style:text-line-through-style="none" style:text-line-through-type="none" style:font-name="Marianne1" fo:font-size="13pt" fo:font-style="normal" fo:text-shadow="none" style:text-underline-style="none" fo:font-weight="bold" officeooo:rsid="039a50ba" style:font-size-asian="13pt" style:font-style-asian="normal" style:font-weight-asian="bold" style:font-size-complex="13pt" style:text-emphasize="none"/>
    </style:style>
    <style:style style:name="T8" style:family="text">
      <style:text-properties fo:color="#ff0000" loext:opacity="100%" style:text-outline="false" style:text-line-through-style="none" style:text-line-through-type="none" style:text-position="super 58%" style:font-name="Marianne1" fo:font-size="13pt" fo:font-style="normal" fo:text-shadow="none" style:text-underline-style="solid" style:text-underline-width="auto" style:text-underline-color="font-color" fo:font-weight="bold" officeooo:rsid="02a41f63" style:font-size-asian="13pt" style:font-style-asian="normal" style:font-weight-asian="bold" style:font-size-complex="13pt" style:font-weight-complex="bold" style:text-emphasize="none"/>
    </style:style>
    <style:style style:name="T9" style:family="text">
      <style:text-properties fo:color="#0000ff" loext:opacity="100%" style:text-outline="false" style:text-line-through-style="none" style:text-line-through-type="none" style:text-position="0% 100%" style:font-name="Marianne1" fo:font-size="12pt" fo:font-style="normal" fo:text-shadow="none" style:text-underline-style="none" fo:font-weight="bold" officeooo:rsid="0682b101" fo:background-color="transparent" loext:char-shading-value="0" style:font-size-asian="12pt" style:font-style-asian="normal" style:font-weight-asian="bold" style:font-size-complex="12pt" style:font-weight-complex="bold" style:text-emphasize="none"/>
    </style:style>
    <style:style style:name="T10" style:family="text">
      <style:text-properties fo:color="#0000ff" loext:opacity="100%" style:text-outline="false" style:text-line-through-style="none" style:text-line-through-type="none" style:text-position="0% 100%" style:font-name="Marianne1" fo:font-size="12pt" fo:font-style="normal" fo:text-shadow="none" style:text-underline-style="none" fo:font-weight="bold" officeooo:rsid="08189b9a" fo:background-color="transparent" loext:char-shading-value="0" style:font-size-asian="12pt" style:font-style-asian="normal" style:font-weight-asian="bold" style:font-size-complex="12pt" style:font-weight-complex="bold" style:text-emphasize="none"/>
    </style:style>
    <style:style style:name="T11" style:family="text">
      <style:text-properties fo:color="#0000ff" loext:opacity="100%" style:text-outline="false" style:text-line-through-style="none" style:text-line-through-type="none" style:text-position="0% 100%" style:font-name="Marianne1" fo:font-size="15pt" fo:font-style="normal" fo:text-shadow="none" style:text-underline-style="none" fo:font-weight="bold" officeooo:rsid="00aa0605" fo:background-color="transparent" loext:char-shading-value="0" style:font-size-asian="15pt" style:font-style-asian="normal" style:font-weight-asian="bold" style:font-size-complex="15pt" style:font-weight-complex="bold" style:text-emphasize="none"/>
    </style:style>
    <style:style style:name="T12" style:family="text">
      <style:text-properties officeooo:rsid="02707ce6"/>
    </style:style>
    <style:style style:name="T13" style:family="text">
      <style:text-properties officeooo:rsid="00127268"/>
    </style:style>
    <style:style style:name="T14" style:family="text">
      <style:text-properties style:text-position="0% 100%" officeooo:rsid="005280a4"/>
    </style:style>
    <style:style style:name="T15" style:family="text">
      <style:text-properties fo:font-size="9pt" officeooo:rsid="00475d47" style:font-size-asian="9pt" style:font-size-complex="9pt"/>
    </style:style>
    <style:style style:name="T16" style:family="text">
      <style:text-properties fo:font-size="9pt" officeooo:rsid="027235c7" style:font-size-asian="9pt" style:font-size-complex="9pt"/>
    </style:style>
    <style:style style:name="T17" style:family="text">
      <style:text-properties fo:font-size="9pt" officeooo:rsid="001d9f45" style:font-size-asian="9pt" style:font-size-complex="9pt"/>
    </style:style>
    <style:style style:name="T18" style:family="text">
      <style:text-properties fo:color="#000000" loext:opacity="100%" fo:font-size="9pt" fo:font-weight="normal" officeooo:rsid="0028d131" style:font-size-asian="9pt" style:font-weight-asian="normal" style:font-size-complex="9pt" style:font-weight-complex="normal"/>
    </style:style>
    <style:style style:name="T19" style:family="text">
      <style:text-properties fo:color="#000000" loext:opacity="100%" fo:font-size="9pt" fo:font-weight="normal" officeooo:rsid="01e0f519" style:font-size-asian="9pt" style:font-weight-asian="normal" style:font-size-complex="9pt" style:font-weight-complex="normal"/>
    </style:style>
    <style:style style:name="T20" style:family="text">
      <style:text-properties fo:color="#000000" loext:opacity="100%" fo:font-size="9pt" fo:font-weight="normal" officeooo:rsid="001d9f45" style:font-size-asian="9pt" style:font-weight-asian="normal" style:font-size-complex="9pt" style:font-weight-complex="normal"/>
    </style:style>
    <style:style style:name="T21" style:family="text">
      <style:text-properties style:font-name="Marianne1" fo:font-size="9pt" style:font-size-asian="9pt" style:font-size-complex="9pt"/>
    </style:style>
    <style:style style:name="T22" style:family="text">
      <style:text-properties style:font-name="Marianne1" fo:font-size="9pt" officeooo:rsid="027235c7" style:font-size-asian="9pt" style:font-size-complex="9pt"/>
    </style:style>
    <style:style style:name="T23" style:family="text">
      <style:text-properties fo:color="#000000" loext:opacity="100%" style:text-position="0% 100%" fo:font-size="9pt" fo:font-weight="normal" officeooo:rsid="02885f24" style:font-size-asian="9pt" style:font-weight-asian="normal" style:font-size-complex="9pt" style:font-weight-complex="normal"/>
    </style:style>
    <style:style style:name="T24" style:family="text">
      <style:text-properties fo:color="#000000" loext:opacity="100%" style:text-position="0% 100%" fo:font-size="9pt" fo:font-weight="normal" officeooo:rsid="009e6361" style:font-size-asian="9pt" style:font-weight-asian="normal" style:font-size-complex="9pt" style:font-weight-complex="normal"/>
    </style:style>
    <style:style style:name="T25" style:family="text">
      <style:text-properties fo:font-size="9pt" fo:font-weight="normal" officeooo:rsid="001d9f45" style:font-size-asian="9pt" style:font-weight-asian="normal" style:font-size-complex="9pt" style:font-weight-complex="normal"/>
    </style:style>
    <style:style style:name="T26" style:family="text">
      <style:text-properties style:text-outline="false" style:text-line-through-style="none" style:text-line-through-type="none" style:font-name="Marianne1" fo:font-size="11pt" fo:font-style="normal" fo:text-shadow="none" style:text-underline-style="none" fo:font-weight="normal" officeooo:rsid="0025a7ff" style:font-size-asian="11pt" style:font-style-asian="normal" style:font-weight-asian="normal" style:font-size-complex="11pt" style:font-weight-complex="normal" style:text-emphasize="none"/>
    </style:style>
    <style:style style:name="T27" style:family="text">
      <style:text-properties style:text-outline="false" style:text-line-through-style="none" style:text-line-through-type="none" style:font-name="Marianne1" fo:font-size="11pt" fo:font-style="normal" fo:text-shadow="none" style:text-underline-style="none" fo:font-weight="normal" officeooo:rsid="00294f34" style:font-size-asian="11pt" style:font-style-asian="normal" style:font-weight-asian="normal" style:font-size-complex="11pt" style:font-weight-complex="normal" style:text-emphasize="none"/>
    </style:style>
    <style:style style:name="T28" style:family="text">
      <style:text-properties style:text-outline="false" style:text-line-through-style="none" style:text-line-through-type="none" style:font-name="Marianne1" fo:font-size="11pt" fo:font-style="normal" fo:text-shadow="none" style:text-underline-style="none" fo:font-weight="normal" officeooo:rsid="02bedaf9" style:font-size-asian="11pt" style:font-style-asian="normal" style:font-weight-asian="normal" style:font-size-complex="11pt" style:font-weight-complex="normal" style:text-emphasize="none"/>
    </style:style>
    <style:style style:name="T29" style:family="text">
      <style:text-properties style:font-name="Marianne2" fo:font-size="11pt" fo:font-weight="bold" officeooo:rsid="0289e681" style:font-size-asian="11pt" style:font-weight-asian="bold" style:font-size-complex="11pt" style:font-weight-complex="bold"/>
    </style:style>
    <style:style style:name="T30" style:family="text">
      <style:text-properties style:font-name="Marianne2" fo:font-size="11pt" fo:font-weight="bold" officeooo:rsid="02974b85" style:font-size-asian="11pt" style:font-weight-asian="bold" style:font-size-complex="11pt" style:font-weight-complex="bold"/>
    </style:style>
    <style:style style:name="T31" style:family="text">
      <style:text-properties style:font-name="Marianne2" fo:font-size="11pt" fo:font-weight="bold" officeooo:rsid="0642e21d" style:font-size-asian="11pt" style:font-weight-asian="bold" style:font-size-complex="11pt" style:font-weight-complex="bold"/>
    </style:style>
    <style:style style:name="T32" style:family="text">
      <style:text-properties fo:color="#00008b" loext:opacity="100%" style:text-outline="false" style:text-line-through-style="none" style:text-line-through-type="none" style:font-name="Marianne1" fo:font-size="10pt" fo:font-style="normal" fo:text-shadow="none" style:text-underline-style="none" fo:font-weight="bold" style:font-size-asian="10pt" style:font-style-asian="normal" style:font-weight-asian="bold" style:font-size-complex="10pt" style:text-emphasize="none"/>
    </style:style>
    <style:style style:name="T33" style:family="text">
      <style:text-properties fo:font-size="11pt" fo:font-weight="bold" officeooo:rsid="00149703" style:font-size-asian="11pt" style:font-weight-asian="bold" style:font-size-complex="11pt" style:font-weight-complex="bold"/>
    </style:style>
    <style:style style:name="T34" style:family="text">
      <style:text-properties fo:font-size="11pt" fo:font-weight="bold" officeooo:rsid="0029cd98" style:font-size-asian="11pt" style:font-weight-asian="bold" style:font-size-complex="11pt" style:font-weight-complex="bold"/>
    </style:style>
    <style:style style:name="T35" style:family="text">
      <style:text-properties fo:font-size="9.5pt" officeooo:rsid="00127268" style:font-size-asian="9.5pt" style:font-size-complex="9.5pt"/>
    </style:style>
    <style:style style:name="T36" style:family="text">
      <style:text-properties style:font-name="Marianne1" fo:font-size="11pt" fo:font-weight="bold" style:font-size-asian="11pt" style:font-weight-asian="bold" style:font-size-complex="11pt" style:font-weight-complex="bold"/>
    </style:style>
    <style:style style:name="T37" style:family="text">
      <style:text-properties style:text-outline="false" style:text-line-through-style="none" style:text-line-through-type="none" style:font-name="Marianne1" fo:font-size="10.5pt" fo:font-style="normal" fo:text-shadow="none" style:text-underline-style="none" fo:font-weight="normal" style:font-size-asian="10.5pt" style:font-style-asian="normal" style:font-weight-asian="normal" style:font-size-complex="10.5pt" style:text-emphasize="none"/>
    </style:style>
    <style:style style:name="T38" style:family="text">
      <style:text-properties style:text-outline="false" style:text-line-through-style="none" style:text-line-through-type="none" style:font-name="Marianne1" fo:font-style="normal" fo:text-shadow="none" style:text-underline-style="none" fo:font-weight="normal" style:font-style-asian="normal" style:font-weight-asian="normal" style:text-emphasize="none"/>
    </style:style>
    <style:style style:name="T39" style:family="text">
      <style:text-properties style:text-outline="false" style:text-line-through-style="none" style:text-line-through-type="none" style:font-name="Liberation Serif1" fo:font-style="normal" fo:text-shadow="none" style:text-underline-style="none" fo:font-weight="normal" style:font-style-asian="normal" style:font-weight-asian="normal" style:text-emphasize="none"/>
    </style:style>
    <style:style style:name="T40" style:family="text">
      <style:text-properties fo:font-weight="normal" style:font-weight-asian="normal"/>
    </style:style>
    <style:style style:name="T41" style:family="text">
      <style:text-properties style:font-name="Liberation Serif1" fo:font-weight="normal" style:font-weight-asian="normal"/>
    </style:style>
    <style:style style:name="T42" style:family="text">
      <style:text-properties officeooo:rsid="0682b101"/>
    </style:style>
    <style:style style:name="T43" style:family="text">
      <style:text-properties officeooo:rsid="0682b101" fo:background-color="transparent" loext:char-shading-value="0"/>
    </style:style>
    <style:style style:name="T44" style:family="text">
      <style:text-properties officeooo:rsid="08189b9a" fo:background-color="transparent" loext:char-shading-value="0"/>
    </style:style>
    <style:style style:name="T45" style:family="text">
      <style:text-properties fo:color="#ffffff" loext:opacity="100%" style:text-outline="false" style:text-line-through-style="none" style:text-line-through-type="none" style:text-position="0% 100%" style:font-name="Marianne1" fo:font-size="13pt" fo:font-style="normal" fo:text-shadow="none" style:text-underline-style="none" fo:font-weight="bold" officeooo:rsid="00ce1988" fo:background-color="transparent" loext:char-shading-value="0" style:font-size-asian="13pt" style:font-style-asian="normal" style:font-weight-asian="bold" style:font-size-complex="13pt" style:font-style-complex="normal" style:font-weight-complex="bold" style:text-emphasize="none"/>
    </style:style>
    <style:style style:name="T46" style:family="text">
      <style:text-properties fo:color="#ffffff" loext:opacity="100%" style:text-outline="false" style:text-line-through-style="none" style:text-line-through-type="none" style:text-position="0% 100%" style:font-name="Marianne1" fo:font-size="13pt" fo:font-style="normal" fo:text-shadow="none" style:text-underline-style="none" fo:font-weight="bold" officeooo:rsid="0661de3b" fo:background-color="transparent" loext:char-shading-value="0" style:font-size-asian="13pt" style:font-style-asian="normal" style:font-weight-asian="bold" style:font-size-complex="13pt" style:font-style-complex="normal" style:font-weight-complex="bold" style:text-emphasize="none"/>
    </style:style>
    <style:style style:name="T47" style:family="text">
      <style:text-properties fo:color="#ffffff" loext:opacity="100%" style:text-outline="false" style:text-line-through-style="none" style:text-line-through-type="none" style:text-position="0% 100%" style:font-name="Marianne1" fo:font-size="13pt" fo:font-style="normal" fo:text-shadow="none" style:text-underline-style="none" fo:font-weight="bold" officeooo:rsid="08189b9a" fo:background-color="transparent" loext:char-shading-value="0" style:font-size-asian="13pt" style:font-style-asian="normal" style:font-weight-asian="bold" style:font-size-complex="13pt" style:font-style-complex="normal" style:font-weight-complex="bold" style:text-emphasize="none"/>
    </style:style>
    <style:style style:name="T48" style:family="text">
      <style:text-properties fo:color="#ffffff" loext:opacity="100%" style:text-outline="false" style:text-line-through-style="none" style:text-line-through-type="none" style:text-position="0% 100%" style:font-name="Marianne1" fo:font-size="13pt" fo:font-style="normal" fo:text-shadow="none" style:text-underline-style="none" fo:font-weight="bold" officeooo:rsid="06c04eec" fo:background-color="transparent" loext:char-shading-value="0" style:font-size-asian="13pt" style:font-style-asian="normal" style:font-weight-asian="bold" style:font-size-complex="13pt" style:font-style-complex="normal" style:font-weight-complex="bold" style:text-emphasize="none"/>
    </style:style>
    <style:style style:name="T49" style:family="text">
      <style:text-properties fo:color="#ffffff" loext:opacity="100%" style:text-outline="false" style:text-line-through-style="none" style:text-line-through-type="none" style:text-position="0% 100%" style:font-name="Marianne1" fo:font-size="13pt" fo:font-style="normal" fo:text-shadow="none" style:text-underline-style="none" fo:font-weight="bold" officeooo:rsid="06d84113" fo:background-color="transparent" loext:char-shading-value="0" style:font-size-asian="13pt" style:font-style-asian="normal" style:font-weight-asian="bold" style:font-size-complex="13pt" style:font-style-complex="normal" style:font-weight-complex="bold" style:text-emphasize="none"/>
    </style:style>
    <style:style style:name="T50" style:family="text">
      <style:text-properties fo:font-size="11pt" fo:font-style="italic" style:text-underline-style="solid" style:text-underline-width="auto" style:text-underline-color="font-color" fo:font-weight="bold" style:font-size-asian="11pt" style:font-style-asian="italic" style:font-weight-asian="bold" style:font-size-complex="11pt" style:font-style-complex="italic" style:font-weight-complex="bold"/>
    </style:style>
    <style:style style:name="T51" style:family="text">
      <style:text-properties fo:font-size="11pt" fo:font-style="italic" style:text-underline-style="solid" style:text-underline-width="auto" style:text-underline-color="font-color" fo:font-weight="bold" officeooo:rsid="027e308e" style:font-size-asian="11pt" style:font-style-asian="italic" style:font-weight-asian="bold" style:font-size-complex="11pt" style:font-style-complex="italic" style:font-weight-complex="bold"/>
    </style:style>
    <style:style style:name="T52" style:family="text">
      <style:text-properties officeooo:rsid="072cd6c7"/>
    </style:style>
    <style:style style:name="T53" style:family="text">
      <style:text-properties officeooo:rsid="04a3eb93"/>
    </style:style>
    <style:style style:name="T54" style:family="text">
      <style:text-properties officeooo:rsid="0836e163"/>
    </style:style>
    <style:style style:name="T55" style:family="text">
      <style:text-properties officeooo:rsid="06b52969"/>
    </style:style>
    <style:style style:name="T56" style:family="text">
      <style:text-properties officeooo:rsid="087ade94"/>
    </style:style>
    <style:style style:name="T57" style:family="text">
      <style:text-properties officeooo:rsid="00da6452" fo:background-color="transparent" loext:char-shading-value="0"/>
    </style:style>
    <style:style style:name="T58" style:family="text">
      <style:text-properties officeooo:rsid="00ce97cd" fo:background-color="transparent" loext:char-shading-value="0"/>
    </style:style>
    <style:style style:name="T59" style:family="text">
      <style:text-properties officeooo:rsid="0836e163" fo:background-color="transparent" loext:char-shading-value="0"/>
    </style:style>
    <style:style style:name="T60" style:family="text">
      <style:text-properties officeooo:rsid="00882c99"/>
    </style:style>
    <style:style style:name="T61" style:family="text">
      <style:text-properties officeooo:rsid="07925672"/>
    </style:style>
    <style:style style:name="T62" style:family="text">
      <style:text-properties officeooo:rsid="0012fbc9"/>
    </style:style>
    <style:style style:name="T63" style:family="text">
      <style:text-properties officeooo:rsid="0023c73b"/>
    </style:style>
    <style:style style:name="T64" style:family="text">
      <style:text-properties officeooo:rsid="08783303"/>
    </style:style>
    <style:style style:name="T65" style:family="text">
      <style:text-properties officeooo:rsid="000b10d3"/>
    </style:style>
    <style:style style:name="T66" style:family="text">
      <style:text-properties fo:color="#0000ff" loext:opacity="100%"/>
    </style:style>
    <style:style style:name="T67" style:family="text">
      <style:text-properties fo:color="#0000ff" loext:opacity="100%" officeooo:rsid="0008903e"/>
    </style:style>
    <style:style style:name="T68" style:family="text">
      <style:text-properties fo:color="#0000ff" loext:opacity="100%" officeooo:rsid="087ade94"/>
    </style:style>
    <style:style style:name="T69" style:family="text">
      <style:text-properties fo:color="#0000ff" loext:opacity="100%" officeooo:rsid="08996a2e"/>
    </style:style>
    <style:style style:name="T70" style:family="text">
      <style:text-properties officeooo:rsid="0008903e"/>
    </style:style>
    <style:style style:name="T71" style:family="text">
      <style:text-properties officeooo:rsid="08996a2e"/>
    </style:style>
    <style:style style:name="T72" style:family="text">
      <style:text-properties officeooo:rsid="0838331d"/>
    </style:style>
    <style:style style:name="T73" style:family="text">
      <style:text-properties fo:color="#ffffff" loext:opacity="100%" style:text-outline="false" style:text-line-through-style="none" style:text-line-through-type="none" style:text-position="0% 100%" style:font-name="Marianne1" fo:font-size="13pt" fo:font-style="normal" fo:text-shadow="none" style:text-underline-style="none" fo:font-weight="bold" officeooo:rsid="078d99ae" fo:background-color="transparent" loext:char-shading-value="0" style:font-size-asian="13pt" style:font-style-asian="normal" style:font-weight-asian="bold" style:font-size-complex="13pt" style:font-style-complex="normal" style:font-weight-complex="bold" style:text-emphasize="none"/>
    </style:style>
    <style:style style:name="T74" style:family="text">
      <style:text-properties style:font-name="Marianne1" fo:font-size="11pt" fo:font-style="italic" style:text-underline-style="solid" style:text-underline-width="auto" style:text-underline-color="font-color" fo:font-weight="bold" officeooo:rsid="00a94260" style:font-size-asian="11pt" style:font-style-asian="italic" style:font-weight-asian="bold" style:font-size-complex="11pt" style:font-style-complex="italic" style:font-weight-complex="bold"/>
    </style:style>
    <style:style style:name="T75" style:family="text">
      <style:text-properties style:font-name="Marianne1" fo:font-size="11pt" fo:font-style="italic" style:text-underline-style="solid" style:text-underline-width="auto" style:text-underline-color="font-color" fo:font-weight="bold" officeooo:rsid="027e308e" style:font-size-asian="11pt" style:font-style-asian="italic" style:font-weight-asian="bold" style:font-size-complex="11pt" style:font-style-complex="italic" style:font-weight-complex="bold"/>
    </style:style>
    <style:style style:name="T76" style:family="text">
      <style:text-properties officeooo:rsid="08ac8479"/>
    </style:style>
    <style:style style:name="T77" style:family="text">
      <style:text-properties fo:color="#ffffff" loext:opacity="100%" officeooo:rsid="00da6452" fo:background-color="transparent" loext:char-shading-value="0"/>
    </style:style>
    <style:style style:name="T78" style:family="text">
      <style:text-properties fo:color="#ffffff" loext:opacity="100%" officeooo:rsid="00ce97cd" fo:background-color="transparent" loext:char-shading-value="0"/>
    </style:style>
    <style:style style:name="T79" style:family="text">
      <style:text-properties fo:color="#ffffff" loext:opacity="100%" officeooo:rsid="0836e163" fo:background-color="transparent" loext:char-shading-value="0"/>
    </style:style>
    <style:style style:name="T80" style:family="text">
      <style:text-properties fo:color="#00008b" loext:opacity="100%" style:font-name="Marianne2" fo:font-size="8.5pt" fo:font-weight="bold" officeooo:rsid="054dbf26" style:font-size-asian="8.5pt" style:font-weight-asian="bold" style:font-size-complex="8.5pt" style:font-weight-complex="bold"/>
    </style:style>
    <style:style style:name="T81" style:family="text">
      <style:text-properties fo:color="#00008b" loext:opacity="100%" style:font-name="Marianne2" fo:font-size="8.5pt" fo:font-weight="bold" officeooo:rsid="08783303" style:font-size-asian="8.5pt" style:font-weight-asian="bold" style:font-size-complex="8.5pt" style:font-weight-complex="bold"/>
    </style:style>
    <style:style style:name="T82" style:family="text">
      <style:text-properties fo:color="#0000ff" loext:opacity="100%" officeooo:rsid="08aceb03"/>
    </style:style>
    <style:style style:name="T83" style:family="text">
      <style:text-properties fo:color="#0000ff" loext:opacity="100%" officeooo:rsid="087d49fa"/>
    </style:style>
    <style:style style:name="T84" style:family="text">
      <style:text-properties fo:color="#0000ff" loext:opacity="100%" officeooo:rsid="08adb6e2"/>
    </style:style>
    <style:style style:name="T85" style:family="text">
      <style:text-properties officeooo:rsid="08aceb03"/>
    </style:style>
    <style:style style:name="T86" style:family="text">
      <style:text-properties officeooo:rsid="087d49fa"/>
    </style:style>
    <style:style style:name="T87" style:family="text">
      <style:text-properties officeooo:rsid="08adb6e2"/>
    </style:style>
    <style:style style:name="T88" style:family="text">
      <style:text-properties officeooo:rsid="085c6cd5"/>
    </style:style>
    <style:style style:name="T89" style:family="text">
      <style:text-properties officeooo:rsid="085231cb"/>
    </style:style>
    <style:style style:name="T90" style:family="text">
      <style:text-properties fo:color="#0000ff" loext:opacity="100%" style:text-outline="false" style:text-line-through-style="none" style:text-line-through-type="none" style:text-position="0% 100%" style:font-name="Marianne1" fo:font-size="12pt" fo:font-style="normal" fo:text-shadow="none" style:text-underline-style="none" fo:font-weight="bold" officeooo:rsid="0682b101" style:font-size-asian="12pt" style:font-style-asian="normal" style:font-weight-asian="bold" style:font-size-complex="12pt" style:font-weight-complex="bold" style:text-emphasize="none"/>
    </style:style>
    <style:style style:name="T91" style:family="text">
      <style:text-properties fo:font-size="11pt" fo:font-weight="bold" officeooo:rsid="000f7515" style:font-size-asian="11pt" style:font-weight-asian="bold" style:font-size-complex="11pt" style:font-weight-complex="bold"/>
    </style:style>
    <style:style style:name="T92" style:family="text">
      <style:text-properties style:text-outline="false" style:text-line-through-style="none" style:text-line-through-type="none" style:font-name="Marianne1" fo:font-size="11pt" fo:font-style="normal" fo:text-shadow="none" style:text-underline-style="none" fo:font-weight="normal" officeooo:rsid="038b75b4" style:font-size-asian="11pt" style:font-style-asian="normal" style:font-weight-asian="normal" style:font-size-complex="11pt" style:font-weight-complex="normal" style:text-emphasize="none"/>
    </style:style>
    <style:style style:name="T93" style:family="text">
      <style:text-properties style:text-outline="false" style:text-line-through-style="none" style:text-line-through-type="none" style:font-name="Marianne1" fo:font-size="11pt" fo:font-style="normal" fo:text-shadow="none" style:text-underline-style="none" fo:font-weight="normal" officeooo:rsid="06474e04" style:font-size-asian="11pt" style:font-style-asian="normal" style:font-weight-asian="normal" style:font-size-complex="11pt" style:font-weight-complex="normal" style:text-emphasize="none"/>
    </style:style>
    <style:style style:name="T94" style:family="text">
      <style:text-properties fo:color="#ff0000" loext:opacity="100%" style:text-outline="false" style:text-line-through-style="none" style:text-line-through-type="none" style:text-position="super 58%" style:font-name="Marianne1" fo:font-size="10pt" fo:font-style="normal" fo:text-shadow="none" style:text-underline-style="solid" style:text-underline-width="auto" style:text-underline-color="font-color" fo:font-weight="bold" officeooo:rsid="051e4d6b" style:font-size-asian="10pt" style:font-style-asian="normal" style:font-weight-asian="bold" style:font-size-complex="10pt" style:font-weight-complex="bold" style:text-emphasize="none"/>
    </style:style>
    <style:style style:name="T95" style:family="text">
      <style:text-properties officeooo:rsid="070895b2"/>
    </style:style>
    <style:style style:name="T96" style:family="text">
      <style:text-properties officeooo:rsid="083a07e7"/>
    </style:style>
    <style:style style:name="T97" style:family="text">
      <style:text-properties officeooo:rsid="083a07e7" fo:background-color="transparent" loext:char-shading-value="0"/>
    </style:style>
    <style:style style:name="T98" style:family="text">
      <style:text-properties fo:color="#ffffff" loext:opacity="100%" officeooo:rsid="083a07e7" fo:background-color="transparent" loext:char-shading-value="0"/>
    </style:style>
    <style:style style:name="T99" style:family="text">
      <style:text-properties fo:color="#ff0000" loext:opacity="100%" style:text-outline="false" style:text-line-through-style="none" style:text-line-through-type="none" style:text-position="super 58%" style:font-name="Marianne1" fo:font-size="15pt" fo:font-style="normal" fo:text-shadow="none" style:text-underline-style="solid" style:text-underline-width="auto" style:text-underline-color="font-color" fo:font-weight="bold" officeooo:rsid="03714e3e" fo:background-color="transparent" loext:char-shading-value="0" style:font-size-asian="15pt" style:font-style-asian="normal" style:font-weight-asian="bold" style:font-size-complex="15pt" style:font-weight-complex="bold" style:text-emphasize="none"/>
    </style:style>
    <style:style style:name="T100" style:family="text">
      <style:text-properties fo:color="#000000" loext:opacity="100%" officeooo:rsid="008764cb" style:font-size-asian="12pt"/>
    </style:style>
    <style:style style:name="T101" style:family="text">
      <style:text-properties fo:color="#000000" loext:opacity="100%" officeooo:rsid="00869e7f" style:font-size-asian="12pt"/>
    </style:style>
    <style:style style:name="T102" style:family="text">
      <style:text-properties style:text-outline="false" style:text-line-through-style="none" style:text-line-through-type="none" style:font-name="Marianne1" fo:font-size="11pt" fo:font-style="normal" fo:text-shadow="none" style:text-underline-style="none" fo:font-weight="normal" officeooo:rsid="039a50ba" style:font-size-asian="11pt" style:font-style-asian="normal" style:font-weight-asian="normal" style:font-size-complex="11pt" style:font-weight-complex="normal" style:text-emphasize="none"/>
    </style:style>
    <style:style style:name="T103" style:family="text">
      <style:text-properties style:text-outline="false" style:text-line-through-style="none" style:text-line-through-type="none" style:font-name="Marianne2" fo:font-size="11pt" fo:font-style="normal" fo:text-shadow="none" fo:font-weight="bold" officeooo:rsid="0289e681" style:font-size-asian="11pt" style:font-style-asian="normal" style:font-weight-asian="bold" style:font-size-complex="11pt" style:font-weight-complex="bold" style:text-emphasize="none"/>
    </style:style>
    <style:style style:name="T104" style:family="text">
      <style:text-properties style:text-outline="false" style:text-line-through-style="none" style:text-line-through-type="none" style:font-name="Marianne2" fo:font-size="11pt" fo:font-style="normal" fo:text-shadow="none" fo:font-weight="bold" officeooo:rsid="02974b85" style:font-size-asian="11pt" style:font-style-asian="normal" style:font-weight-asian="bold" style:font-size-complex="11pt" style:font-weight-complex="bold" style:text-emphasize="none"/>
    </style:style>
    <style:style style:name="T105" style:family="text">
      <style:text-properties style:text-outline="false" style:text-line-through-style="none" style:text-line-through-type="none" style:font-name="Marianne2" fo:font-size="11pt" fo:font-style="normal" fo:text-shadow="none" fo:font-weight="bold" officeooo:rsid="039c1802" style:font-size-asian="11pt" style:font-style-asian="normal" style:font-weight-asian="bold" style:font-size-complex="11pt" style:font-weight-complex="bold" style:text-emphasize="none"/>
    </style:style>
    <style:style style:name="T106" style:family="text">
      <style:text-properties fo:color="#ff0000" loext:opacity="100%" style:text-outline="false" style:text-line-through-style="none" style:text-line-through-type="none" style:text-position="super 58%" fo:font-size="9.5pt" fo:font-style="normal" fo:text-shadow="none" style:text-underline-style="solid" style:text-underline-width="auto" style:text-underline-color="font-color" fo:font-weight="bold" officeooo:rsid="00cf8eb1" fo:background-color="transparent" loext:char-shading-value="0" style:font-size-asian="9.5pt" style:font-style-asian="normal" style:font-weight-asian="bold" style:font-size-complex="9.5pt" style:font-style-complex="normal" style:font-weight-complex="bold" style:text-emphasize="none"/>
    </style:style>
    <style:style style:name="T107" style:family="text">
      <style:text-properties officeooo:rsid="083bfeba"/>
    </style:style>
    <style:style style:name="T108" style:family="text">
      <style:text-properties officeooo:rsid="083bfeba" fo:background-color="transparent" loext:char-shading-value="0"/>
    </style:style>
    <style:style style:name="T109" style:family="text">
      <style:text-properties officeooo:rsid="083d51df"/>
    </style:style>
    <style:style style:name="T110" style:family="text">
      <style:text-properties fo:color="#ffffff" loext:opacity="100%" officeooo:rsid="083d51df" fo:background-color="transparent" loext:char-shading-value="0"/>
    </style:style>
    <style:style style:name="T111" style:family="text">
      <style:text-properties officeooo:rsid="036848e1"/>
    </style:style>
    <style:style style:name="T112" style:family="text">
      <style:text-properties fo:color="#ff0000" loext:opacity="100%" officeooo:rsid="036848e1"/>
    </style:style>
    <style:style style:name="T113" style:family="text">
      <style:text-properties style:text-outline="false" style:text-line-through-style="none" style:text-line-through-type="none" style:text-position="0% 100%" style:font-name="Wingdings1" fo:font-style="normal" fo:text-shadow="none" style:text-underline-style="none" fo:font-weight="normal" officeooo:rsid="03b1101b" style:font-name-asian="Wingdings" style:font-style-asian="normal" style:font-weight-asian="normal" style:font-name-complex="Wingdings" style:font-style-complex="normal" style:font-weight-complex="normal" style:text-emphasize="none"/>
    </style:style>
    <style:style style:name="T114" style:family="text">
      <style:text-properties style:text-outline="false" style:text-line-through-style="none" style:text-line-through-type="none" style:text-position="0% 100%" fo:font-style="normal" fo:text-shadow="none" style:text-underline-style="none" fo:font-weight="normal" officeooo:rsid="03b1101b" style:font-name-asian="NSimSun" style:font-style-asian="normal" style:font-weight-asian="normal" style:font-name-complex="Arial2" style:font-style-complex="normal" style:font-weight-complex="normal" style:text-emphasize="none"/>
    </style:style>
    <style:style style:name="T115" style:family="text">
      <style:text-properties fo:font-weight="bold" officeooo:rsid="00b28d56" style:font-weight-asian="bold" style:font-weight-complex="bold"/>
    </style:style>
    <style:style style:name="T116" style:family="text">
      <style:text-properties fo:font-weight="bold" style:font-weight-asian="bold" style:font-weight-complex="bold"/>
    </style:style>
    <style:style style:name="T117" style:family="text">
      <style:text-properties officeooo:rsid="00b28d56" fo:background-color="transparent" loext:char-shading-value="0"/>
    </style:style>
    <style:style style:name="T118" style:family="text">
      <style:text-properties officeooo:rsid="00d2c092" fo:background-color="transparent" loext:char-shading-value="0"/>
    </style:style>
    <style:style style:name="T119" style:family="text">
      <style:text-properties officeooo:rsid="06389c80" fo:background-color="transparent" loext:char-shading-value="0"/>
    </style:style>
    <style:style style:name="T120" style:family="text">
      <style:text-properties officeooo:rsid="07005b51" fo:background-color="transparent" loext:char-shading-value="0"/>
    </style:style>
    <style:style style:name="T121" style:family="text">
      <style:text-properties officeooo:rsid="00d30188" fo:background-color="transparent" loext:char-shading-value="0"/>
    </style:style>
    <style:style style:name="T122" style:family="text">
      <style:text-properties fo:color="#00008b" loext:opacity="100%" officeooo:rsid="06389c80" fo:background-color="transparent" loext:char-shading-value="0"/>
    </style:style>
    <style:style style:name="T123" style:family="text">
      <style:text-properties style:text-outline="false" style:text-line-through-style="none" style:text-line-through-type="none" style:text-position="0% 100%" style:font-name="Wingdings" fo:font-style="normal" fo:text-shadow="none" style:text-underline-style="none" fo:font-weight="normal" officeooo:rsid="03b1101b" style:font-name-asian="Wingdings" style:font-style-asian="normal" style:font-weight-asian="normal" style:font-name-complex="Wingdings" style:font-style-complex="normal" style:font-weight-complex="normal" style:text-emphasize="none"/>
    </style:style>
    <style:style style:name="T124" style:family="text">
      <style:text-properties fo:font-weight="bold" officeooo:rsid="00bc2a7c" style:font-weight-asian="bold" style:font-weight-complex="bold"/>
    </style:style>
    <style:style style:name="T125" style:family="text">
      <style:text-properties officeooo:rsid="04b464c2"/>
    </style:style>
    <style:style style:name="T126" style:family="text">
      <style:text-properties officeooo:rsid="00d1079b"/>
    </style:style>
    <style:style style:name="T127" style:family="text">
      <style:text-properties fo:color="#ff0000" loext:opacity="100%" officeooo:rsid="00d1079b"/>
    </style:style>
    <style:style style:name="T128" style:family="text">
      <style:text-properties fo:color="#000000" loext:opacity="100%" officeooo:rsid="04b464c2"/>
    </style:style>
    <style:style style:name="T129" style:family="text">
      <style:text-properties fo:color="#000000" loext:opacity="100%" officeooo:rsid="00d1079b"/>
    </style:style>
    <style:style style:name="T130" style:family="text">
      <style:text-properties fo:color="#000000" loext:opacity="100%"/>
    </style:style>
    <style:style style:name="T131" style:family="text">
      <style:text-properties fo:color="#00008b" loext:opacity="100%" style:font-name="Wingdings1" fo:font-size="13pt" style:font-size-asian="13pt" style:font-size-complex="13pt"/>
    </style:style>
    <style:style style:name="T132" style:family="text">
      <style:text-properties fo:color="#00008b" loext:opacity="100%" style:font-name="Marianne2" fo:font-size="13pt" style:font-name-asian="NSimSun" style:font-size-asian="13pt" style:font-name-complex="Arial2" style:font-size-complex="13pt"/>
    </style:style>
    <style:style style:name="T133" style:family="text">
      <style:text-properties fo:color="#00008b" loext:opacity="100%" style:font-name="Marianne2" fo:font-size="10pt" style:font-size-asian="10pt" style:font-size-complex="10pt"/>
    </style:style>
    <style:style style:name="T134" style:family="text">
      <style:text-properties fo:color="#ff0000" loext:opacity="100%" style:text-position="0% 100%" style:font-name="Marianne2" fo:font-size="10pt" fo:font-weight="bold" style:font-size-asian="10pt" style:font-weight-asian="bold" style:font-size-complex="10pt" style:font-weight-complex="bold"/>
    </style:style>
    <style:style style:name="T135" style:family="text">
      <style:text-properties fo:color="#000000" loext:opacity="100%" style:text-underline-style="solid" style:text-underline-width="auto" style:text-underline-color="font-color"/>
    </style:style>
    <style:style style:name="T136" style:family="text">
      <style:text-properties fo:color="#0000ff" loext:opacity="100%" style:text-outline="false" style:text-line-through-style="none" style:text-line-through-type="none" fo:font-size="12pt" fo:font-style="normal" fo:text-shadow="none" style:text-underline-style="none" fo:font-weight="bold" officeooo:rsid="0381f264" style:font-size-asian="12pt" style:font-style-asian="normal" style:font-weight-asian="bold" style:font-size-complex="12pt" style:text-emphasize="none"/>
    </style:style>
    <style:style style:name="T137" style:family="text">
      <style:text-properties style:text-outline="false" style:text-line-through-style="none" style:text-line-through-type="none" fo:font-style="normal" fo:text-shadow="none" style:text-underline-style="none" fo:font-weight="normal" officeooo:rsid="0381f264" style:font-style-asian="normal" style:font-weight-asian="normal" style:font-weight-complex="normal" style:text-emphasize="none"/>
    </style:style>
    <style:style style:name="T138" style:family="text">
      <style:text-properties style:text-outline="false" style:text-line-through-style="none" style:text-line-through-type="none" fo:font-style="normal" fo:text-shadow="none" style:text-underline-style="none" fo:font-weight="normal" style:font-style-asian="normal" style:font-weight-asian="normal" style:font-weight-complex="normal" style:text-emphasize="none"/>
    </style:style>
    <style:style style:name="T139" style:family="text">
      <style:text-properties style:text-outline="false" style:text-line-through-style="none" style:text-line-through-type="none" fo:font-style="normal" fo:text-shadow="none" style:text-underline-style="none" fo:font-weight="normal" officeooo:rsid="07af288c" style:font-style-asian="normal" style:font-weight-asian="normal" style:font-weight-complex="normal" style:text-emphasize="none"/>
    </style:style>
    <style:style style:name="T140" style:family="text">
      <style:text-properties style:text-outline="false" style:text-line-through-style="none" style:text-line-through-type="none" fo:font-style="normal" fo:text-shadow="none" style:text-underline-style="none" fo:font-weight="normal" officeooo:rsid="07a7a8ff" style:font-style-asian="normal" style:font-weight-asian="normal" style:font-weight-complex="normal" style:text-emphasize="none"/>
    </style:style>
    <style:style style:name="T141" style:family="text">
      <style:text-properties style:text-outline="false" style:text-line-through-style="none" style:text-line-through-type="none" fo:font-style="normal" fo:text-shadow="none" style:text-underline-style="none" fo:font-weight="normal" officeooo:rsid="07a3252e" style:font-style-asian="normal" style:font-weight-asian="normal" style:font-weight-complex="normal" style:text-emphasize="none"/>
    </style:style>
    <style:style style:name="T142" style:family="text">
      <style:text-properties fo:color="#00008b" loext:opacity="100%" style:text-outline="false" style:text-line-through-style="none" style:text-line-through-type="none" fo:font-style="normal" fo:text-shadow="none" style:text-underline-style="none" fo:font-weight="normal" officeooo:rsid="07a3252e" style:font-style-asian="normal" style:font-weight-asian="normal" style:font-weight-complex="normal" style:text-emphasize="none"/>
    </style:style>
    <style:style style:name="T143" style:family="text">
      <style:text-properties style:text-outline="false" style:text-line-through-style="none" style:text-line-through-type="none" style:text-position="0% 100%" style:font-name="Marianne1" fo:font-style="normal" fo:text-shadow="none" style:text-underline-style="none" fo:font-weight="normal" officeooo:rsid="03b1101b" style:font-name-asian="NSimSun" style:font-style-asian="normal" style:font-weight-asian="normal" style:font-name-complex="Arial2" style:font-style-complex="normal" style:font-weight-complex="normal" style:text-emphasize="none"/>
    </style:style>
    <style:style style:name="T144" style:family="text">
      <style:text-properties style:font-name="Marianne1" fo:font-weight="bold" officeooo:rsid="00b28d56" style:font-weight-asian="bold" style:font-weight-complex="bold"/>
    </style:style>
    <style:style style:name="T145" style:family="text">
      <style:text-properties officeooo:rsid="00b9f015"/>
    </style:style>
    <style:style style:name="T146" style:family="text">
      <style:text-properties fo:color="#000000" loext:opacity="100%" officeooo:rsid="00b9f015"/>
    </style:style>
    <style:style style:name="T147" style:family="text">
      <style:text-properties fo:color="#000000" loext:opacity="100%" style:text-underline-style="solid" style:text-underline-width="auto" style:text-underline-color="font-color" fo:font-weight="bold" style:font-weight-asian="bold" style:font-weight-complex="bold"/>
    </style:style>
    <style:style style:name="T148" style:family="text">
      <style:text-properties fo:color="#ff1493" loext:opacity="100%" fo:font-weight="bold" fo:background-color="#fce4ec" loext:char-shading-value="0" style:font-weight-asian="bold" style:font-weight-complex="bold"/>
    </style:style>
    <style:style style:name="T149" style:family="text">
      <style:text-properties officeooo:rsid="00b9f015" fo:background-color="transparent" loext:char-shading-value="0"/>
    </style:style>
    <style:style style:name="T150" style:family="text">
      <style:text-properties officeooo:rsid="00bc2a7c" fo:background-color="transparent" loext:char-shading-value="0"/>
    </style:style>
    <style:style style:name="T151" style:family="text">
      <style:text-properties fo:color="#0000cd" loext:opacity="100%" fo:font-weight="bold" fo:background-color="#e0ffff" loext:char-shading-value="0" style:font-weight-asian="bold" style:font-weight-complex="bold"/>
    </style:style>
    <style:style style:name="T152" style:family="text">
      <style:text-properties officeooo:rsid="026fb607"/>
    </style:style>
    <style:style style:name="T153" style:family="text">
      <style:text-properties style:font-name="Marianne1" officeooo:rsid="00addcf1"/>
    </style:style>
    <style:style style:name="T154" style:family="text">
      <style:text-properties style:font-name="Marianne1" officeooo:rsid="00b9f015"/>
    </style:style>
    <style:style style:name="T155" style:family="text">
      <style:text-properties style:font-name="Marianne1" officeooo:rsid="00ba8055"/>
    </style:style>
    <style:style style:name="T156" style:family="text">
      <style:text-properties style:font-name="Marianne1" officeooo:rsid="04480875"/>
    </style:style>
    <style:style style:name="T157" style:family="text">
      <style:text-properties fo:color="#000000" loext:opacity="100%" style:text-outline="false" style:text-line-through-style="none" style:text-line-through-type="none" style:text-position="0% 100%" style:font-name="Wingdings" fo:font-style="normal" fo:text-shadow="none" style:text-underline-style="none" fo:font-weight="normal" officeooo:rsid="03b1101b" style:font-name-asian="Wingdings" style:font-style-asian="normal" style:font-weight-asian="normal" style:font-name-complex="Wingdings" style:font-style-complex="normal" style:font-weight-complex="normal" style:text-emphasize="none"/>
    </style:style>
    <style:style style:name="T158" style:family="text">
      <style:text-properties fo:color="#000000" loext:opacity="100%" style:text-outline="false" style:text-line-through-style="none" style:text-line-through-type="none" style:text-position="0% 100%" style:font-name="Marianne1" fo:font-style="normal" fo:text-shadow="none" style:text-underline-style="none" fo:font-weight="normal" officeooo:rsid="03b1101b" style:font-name-asian="NSimSun" style:font-style-asian="normal" style:font-weight-asian="normal" style:font-name-complex="Arial2" style:font-style-complex="normal" style:font-weight-complex="normal" style:text-emphasize="none"/>
    </style:style>
    <style:style style:name="T159" style:family="text">
      <style:text-properties fo:color="#000000" loext:opacity="100%" style:font-name="Marianne1" officeooo:rsid="00addcf1"/>
    </style:style>
    <style:style style:name="T160" style:family="text">
      <style:text-properties style:font-name="Marianne1" officeooo:rsid="00aefe83"/>
    </style:style>
    <style:style style:name="T161" style:family="text">
      <style:text-properties style:font-name="Marianne1" officeooo:rsid="00ae9c13"/>
    </style:style>
    <style:style style:name="T162" style:family="text">
      <style:text-properties fo:color="#000000" loext:opacity="100%" style:text-outline="false" style:text-line-through-style="none" style:text-line-through-type="none" fo:text-shadow="none" style:text-underline-style="none" fo:font-weight="normal" officeooo:rsid="00addcf1" style:font-weight-asian="normal" style:font-weight-complex="normal" style:text-emphasize="none"/>
    </style:style>
    <style:style style:name="T163" style:family="text">
      <style:text-properties fo:color="#2f4f4f" loext:opacity="100%" style:text-outline="false" style:text-line-through-style="none" style:text-line-through-type="none" fo:text-shadow="none" style:text-underline-style="none" fo:font-weight="normal" officeooo:rsid="00addcf1" fo:background-color="#f8f8ff" loext:char-shading-value="0" style:font-weight-asian="normal" style:font-weight-complex="normal" style:text-emphasize="none"/>
    </style:style>
    <style:style style:name="T164" style:family="text">
      <style:text-properties fo:color="#000000" loext:opacity="100%" style:text-outline="false" style:text-line-through-style="none" style:text-line-through-type="none" fo:text-shadow="none" style:text-underline-style="none" fo:font-weight="normal" officeooo:rsid="08a8df34" style:font-weight-asian="normal" style:font-weight-complex="normal" style:text-emphasize="none"/>
    </style:style>
    <style:style style:name="T165" style:family="text">
      <style:text-properties fo:color="#000000" loext:opacity="100%" style:text-outline="false" style:text-line-through-style="none" style:text-line-through-type="none" style:font-name="Marianne2" fo:text-shadow="none" style:text-underline-style="none" fo:font-weight="normal" officeooo:rsid="02f2695c" fo:background-color="transparent" loext:char-shading-value="0" style:font-weight-asian="normal" style:font-weight-complex="normal" style:text-emphasize="none"/>
    </style:style>
    <style:style style:name="T166" style:family="text">
      <style:text-properties fo:color="#000000" loext:opacity="100%" style:text-outline="false" style:text-line-through-style="none" style:text-line-through-type="none" style:font-name="Marianne2" fo:text-shadow="none" style:text-underline-style="none" fo:font-weight="normal" officeooo:rsid="02f4607e" fo:background-color="transparent" loext:char-shading-value="0" style:font-weight-asian="normal" style:font-weight-complex="normal" style:text-emphasize="none"/>
    </style:style>
    <style:style style:name="T167" style:family="text">
      <style:text-properties fo:color="#000000" loext:opacity="100%" style:text-outline="false" style:text-line-through-style="none" style:text-line-through-type="none" style:font-name="Marianne2" fo:text-shadow="none" style:text-underline-style="none" fo:font-weight="normal" officeooo:rsid="044ecd9c" fo:background-color="transparent" loext:char-shading-value="0" style:font-weight-asian="normal" style:font-weight-complex="normal" style:text-emphasize="none"/>
    </style:style>
    <style:style style:name="T168" style:family="text">
      <style:text-properties fo:color="#000000" loext:opacity="100%" style:text-outline="false" style:text-line-through-style="none" style:text-line-through-type="none" style:font-name="Marianne2" fo:text-shadow="none" style:text-underline-style="none" fo:font-weight="normal" officeooo:rsid="06e86738" fo:background-color="transparent" loext:char-shading-value="0" style:font-weight-asian="normal" style:font-weight-complex="normal" style:text-emphasize="none"/>
    </style:style>
    <style:style style:name="T169" style:family="text">
      <style:text-properties fo:color="#000000" loext:opacity="100%" style:text-outline="false" style:text-line-through-style="none" style:text-line-through-type="none" style:font-name="Marianne2" fo:text-shadow="none" style:text-underline-style="none" fo:font-weight="normal" officeooo:rsid="065b915f" fo:background-color="transparent" loext:char-shading-value="0" style:font-weight-asian="normal" style:font-weight-complex="normal" style:text-emphasize="none"/>
    </style:style>
    <style:style style:name="T170" style:family="text">
      <style:text-properties fo:color="#000000" loext:opacity="100%" style:text-outline="false" style:text-line-through-style="none" style:text-line-through-type="none" style:font-name="Marianne2" fo:text-shadow="none" style:text-underline-style="none" fo:font-weight="normal" officeooo:rsid="069d8a5b" fo:background-color="transparent" loext:char-shading-value="0" style:font-weight-asian="normal" style:font-weight-complex="normal" style:text-emphasize="none"/>
    </style:style>
    <style:style style:name="T171" style:family="text">
      <style:text-properties fo:color="#000000" loext:opacity="100%" style:text-outline="false" style:text-line-through-style="none" style:text-line-through-type="none" style:font-name="Marianne2" fo:text-shadow="none" style:text-underline-style="none" fo:font-weight="normal" officeooo:rsid="069f7159" fo:background-color="transparent" loext:char-shading-value="0" style:font-weight-asian="normal" style:font-weight-complex="normal" style:text-emphasize="none"/>
    </style:style>
    <style:style style:name="T172" style:family="text">
      <style:text-properties fo:color="#000000" loext:opacity="100%" style:text-outline="false" style:text-line-through-style="none" style:text-line-through-type="none" fo:text-shadow="none" style:text-underline-style="none" fo:font-weight="normal" officeooo:rsid="0066d030" style:font-weight-asian="normal" style:font-weight-complex="normal" style:text-emphasize="none"/>
    </style:style>
    <style:style style:name="T173" style:family="text">
      <style:text-properties fo:color="#000000" loext:opacity="100%" style:text-outline="false" style:text-line-through-style="none" style:text-line-through-type="none" style:text-position="0% 100%" style:font-name="Marianne1" fo:font-style="normal" fo:text-shadow="none" style:text-underline-style="none" fo:font-weight="bold" officeooo:rsid="00addcf1" fo:background-color="transparent" loext:char-shading-value="0" style:font-style-asian="normal" style:font-weight-asian="bold" style:font-style-complex="normal" style:font-weight-complex="bold" style:text-emphasize="none"/>
    </style:style>
    <style:style style:name="T174" style:family="text">
      <style:text-properties fo:color="#000000" loext:opacity="100%" style:text-outline="false" style:text-line-through-style="none" style:text-line-through-type="none" style:text-position="0% 100%" style:font-name="Marianne1" fo:font-style="normal" fo:text-shadow="none" style:text-underline-style="none" fo:font-weight="bold" officeooo:rsid="02d28235" fo:background-color="transparent" loext:char-shading-value="0" style:font-style-asian="normal" style:font-weight-asian="bold" style:font-style-complex="normal" style:font-weight-complex="bold" style:text-emphasize="none"/>
    </style:style>
    <style:style style:name="T175" style:family="text">
      <style:text-properties fo:color="#000000" loext:opacity="100%" style:text-outline="false" style:text-line-through-style="none" style:text-line-through-type="none" style:text-position="0% 100%" style:font-name="Marianne1" fo:font-style="normal" fo:text-shadow="none" style:text-underline-style="none" fo:font-weight="bold" officeooo:rsid="01c6a1af" fo:background-color="transparent" loext:char-shading-value="0" style:font-style-asian="normal" style:font-weight-asian="bold" style:font-style-complex="normal" style:font-weight-complex="bold" style:text-emphasize="none"/>
    </style:style>
    <style:style style:name="T176" style:family="text">
      <style:text-properties fo:color="#000000" loext:opacity="100%" style:text-outline="false" style:text-line-through-style="none" style:text-line-through-type="none" style:text-position="0% 100%" style:font-name="Marianne1" fo:font-style="normal" fo:text-shadow="none" style:text-underline-style="none" fo:font-weight="normal" officeooo:rsid="00addcf1" fo:background-color="transparent" loext:char-shading-value="0" style:font-style-asian="normal" style:font-weight-asian="normal" style:font-style-complex="normal" style:font-weight-complex="normal" style:text-emphasize="none"/>
    </style:style>
    <style:style style:name="T177" style:family="text">
      <style:text-properties fo:color="#ff0000" loext:opacity="100%" style:text-outline="false" style:text-line-through-style="none" style:text-line-through-type="none" style:text-position="0% 100%" style:font-name="Marianne1" fo:font-style="normal" fo:text-shadow="none" style:text-underline-style="none" fo:font-weight="bold" officeooo:rsid="00addcf1" fo:background-color="transparent" loext:char-shading-value="0" style:font-style-asian="normal" style:font-weight-asian="bold" style:font-style-complex="normal" style:font-weight-complex="bold" style:text-emphasize="none"/>
    </style:style>
    <style:style style:name="T178" style:family="text">
      <style:text-properties fo:font-weight="bold" officeooo:rsid="02a18cfd" style:font-weight-asian="bold" style:font-weight-complex="bold"/>
    </style:style>
    <style:style style:name="T179" style:family="text">
      <style:text-properties fo:font-weight="bold" officeooo:rsid="00c96759" style:font-weight-asian="bold" style:font-weight-complex="bold"/>
    </style:style>
    <style:style style:name="T180" style:family="text">
      <style:text-properties officeooo:rsid="0255eee4"/>
    </style:style>
    <style:style style:name="T181" style:family="text">
      <style:text-properties fo:font-weight="normal" style:font-weight-asian="normal" style:font-weight-complex="normal"/>
    </style:style>
    <style:style style:name="T182" style:family="text">
      <style:text-properties fo:font-style="italic" fo:font-weight="normal" style:font-style-asian="italic" style:font-weight-asian="normal" style:font-style-complex="italic" style:font-weight-complex="normal"/>
    </style:style>
    <style:style style:name="T183" style:family="text">
      <style:text-properties fo:font-style="italic" fo:font-weight="normal" officeooo:rsid="024040eb" style:font-style-asian="italic" style:font-weight-asian="normal" style:font-style-complex="italic" style:font-weight-complex="normal"/>
    </style:style>
    <style:style style:name="T184" style:family="text">
      <style:text-properties fo:font-style="italic" fo:font-weight="normal" officeooo:rsid="00ca8c1c" style:font-style-asian="italic" style:font-weight-asian="normal" style:font-style-complex="italic" style:font-weight-complex="normal"/>
    </style:style>
    <style:style style:name="T185" style:family="text">
      <style:text-properties fo:font-weight="normal" officeooo:rsid="00ca8c1c" style:font-weight-asian="normal" style:font-weight-complex="normal"/>
    </style:style>
    <style:style style:name="T186" style:family="text">
      <style:text-properties fo:font-weight="normal" officeooo:rsid="0256c5ff" style:font-weight-asian="normal" style:font-weight-complex="normal"/>
    </style:style>
    <style:style style:name="T187" style:family="text">
      <style:text-properties fo:font-weight="normal" officeooo:rsid="01c1f135" style:font-weight-asian="normal" style:font-weight-complex="normal"/>
    </style:style>
    <style:style style:name="T188" style:family="text">
      <style:text-properties fo:font-weight="normal" officeooo:rsid="024040eb" style:font-weight-asian="normal" style:font-weight-complex="normal"/>
    </style:style>
    <style:style style:name="T189" style:family="text">
      <style:text-properties fo:color="#000000" loext:opacity="100%" style:text-outline="false" style:text-line-through-style="none" style:text-line-through-type="none" style:text-position="0% 100%" style:font-name="Wingdings" fo:font-style="normal" fo:text-shadow="none" style:text-underline-style="none" officeooo:rsid="03b1101b" style:font-name-asian="Wingdings" style:font-style-asian="normal" style:font-name-complex="Wingdings" style:font-style-complex="normal" style:text-emphasize="none"/>
    </style:style>
    <style:style style:name="T190" style:family="text">
      <style:text-properties fo:color="#000000" loext:opacity="100%" style:text-outline="false" style:text-line-through-style="none" style:text-line-through-type="none" style:text-position="0% 100%" fo:font-style="normal" fo:text-shadow="none" style:text-underline-style="none" officeooo:rsid="03b1101b" style:font-name-asian="NSimSun" style:font-style-asian="normal" style:font-name-complex="Arial2" style:font-style-complex="normal" style:text-emphasize="none"/>
    </style:style>
    <style:style style:name="T191" style:family="text">
      <style:text-properties fo:color="#000000" loext:opacity="100%" fo:font-style="italic" style:font-style-asian="italic" style:font-style-complex="italic"/>
    </style:style>
    <style:style style:name="T192" style:family="text">
      <style:text-properties officeooo:rsid="04298532"/>
    </style:style>
    <style:style style:name="T193" style:family="text">
      <style:text-properties officeooo:rsid="01c1f135"/>
    </style:style>
    <style:style style:name="T194" style:family="text">
      <style:text-properties officeooo:rsid="024040eb"/>
    </style:style>
    <style:style style:name="T195" style:family="text">
      <style:text-properties fo:font-weight="normal" officeooo:rsid="00cc8561" fo:background-color="transparent" loext:char-shading-value="0" style:font-weight-asian="normal" style:font-weight-complex="normal"/>
    </style:style>
    <style:style style:name="T196" style:family="text">
      <style:text-properties fo:font-weight="normal" officeooo:rsid="02a18cfd" fo:background-color="transparent" loext:char-shading-value="0" style:font-weight-asian="normal" style:font-weight-complex="normal"/>
    </style:style>
    <style:style style:name="T197" style:family="text">
      <style:text-properties officeooo:rsid="02b51716"/>
    </style:style>
    <style:style style:name="T198" style:family="text">
      <style:text-properties officeooo:rsid="0466d9b2"/>
    </style:style>
    <style:style style:name="T199" style:family="text">
      <style:text-properties officeooo:rsid="0647b8ef"/>
    </style:style>
    <style:style style:name="T200" style:family="text">
      <style:text-properties officeooo:rsid="020ada38"/>
    </style:style>
    <style:style style:name="T201" style:family="text">
      <style:text-properties officeooo:rsid="0209d6a7"/>
    </style:style>
    <style:style style:name="T202" style:family="text">
      <style:text-properties fo:color="#00008b" loext:opacity="100%" style:text-outline="false" style:text-line-through-style="none" style:text-line-through-type="none" style:text-position="0% 100%" style:font-name="Wingdings" fo:font-size="11pt" fo:font-style="normal" fo:text-shadow="none" style:text-underline-style="none" fo:font-weight="normal" officeooo:rsid="03b1101b" fo:background-color="transparent" loext:char-shading-value="0" style:font-name-asian="Wingdings" style:font-size-asian="11pt" style:font-style-asian="normal" style:font-weight-asian="normal" style:font-name-complex="Wingdings" style:font-size-complex="11pt" style:font-style-complex="normal" style:font-weight-complex="normal" style:text-emphasize="none"/>
    </style:style>
    <style:style style:name="T203" style:family="text">
      <style:text-properties fo:color="#00008b" loext:opacity="100%" style:text-outline="false" style:text-line-through-style="none" style:text-line-through-type="none" style:text-position="0% 100%" style:font-name="Marianne1" fo:font-size="11pt" fo:font-style="normal" fo:text-shadow="none" style:text-underline-style="none" fo:font-weight="normal" officeooo:rsid="03b1101b" fo:background-color="transparent" loext:char-shading-value="0" style:font-name-asian="NSimSun" style:font-size-asian="11pt" style:font-style-asian="normal" style:font-weight-asian="normal" style:font-name-complex="Arial2" style:font-size-complex="11pt" style:font-style-complex="normal" style:font-weight-complex="normal" style:text-emphasize="none"/>
    </style:style>
    <style:style style:name="T204" style:family="text">
      <style:text-properties fo:color="#00008b" loext:opacity="100%" style:text-outline="false" style:text-line-through-style="none" style:text-line-through-type="none" style:text-position="0% 100%" style:font-name="Marianne1" fo:font-size="11pt" fo:font-style="normal" fo:text-shadow="none" style:text-underline-style="none" fo:font-weight="normal" officeooo:rsid="08302aa2" fo:background-color="transparent" loext:char-shading-value="0" style:font-name-asian="NSimSun" style:font-size-asian="11pt" style:font-style-asian="normal" style:font-weight-asian="normal" style:font-name-complex="Arial2" style:font-size-complex="11pt" style:font-style-complex="normal" style:font-weight-complex="normal" style:text-emphasize="none"/>
    </style:style>
    <style:style style:name="T205" style:family="text">
      <style:text-properties fo:color="#00008b" loext:opacity="100%" style:text-outline="false" style:text-line-through-style="none" style:text-line-through-type="none" style:text-position="0% 100%" style:font-name="Marianne2" fo:font-size="11pt" fo:font-style="normal" fo:text-shadow="none" style:text-underline-style="none" fo:font-weight="bold" officeooo:rsid="0897860d" fo:background-color="transparent" loext:char-shading-value="0" style:font-name-asian="NSimSun" style:font-size-asian="11pt" style:font-style-asian="normal" style:font-weight-asian="bold" style:font-name-complex="Arial2" style:font-size-complex="11pt" style:font-style-complex="normal" style:font-weight-complex="bold" style:text-emphasize="none"/>
    </style:style>
    <style:style style:name="T206" style:family="text">
      <style:text-properties fo:color="#00008b" loext:opacity="100%" style:text-outline="false" style:text-line-through-style="none" style:text-line-through-type="none" style:text-position="0% 100%" style:font-name="Marianne2" fo:font-size="11pt" fo:font-style="normal" fo:text-shadow="none" style:text-underline-style="none" fo:font-weight="bold" officeooo:rsid="08961142" fo:background-color="transparent" loext:char-shading-value="0" style:font-name-asian="NSimSun" style:font-size-asian="11pt" style:font-style-asian="normal" style:font-weight-asian="bold" style:font-name-complex="Arial2" style:font-size-complex="11pt" style:font-style-complex="normal" style:font-weight-complex="bold" style:text-emphasize="none"/>
    </style:style>
    <style:style style:name="T207" style:family="text">
      <style:text-properties fo:color="#00008b" loext:opacity="100%" style:font-name="Marianne1" fo:font-size="11pt" fo:font-weight="bold" officeooo:rsid="00b28d56" fo:background-color="transparent" loext:char-shading-value="0" style:font-size-asian="11pt" style:font-weight-asian="bold" style:font-size-complex="11pt" style:font-weight-complex="bold"/>
    </style:style>
    <style:style style:name="T208" style:family="text">
      <style:text-properties fo:color="#00008b" loext:opacity="100%" style:font-name="Marianne1" fo:font-size="11pt" fo:font-weight="bold" officeooo:rsid="00bf05d8" fo:background-color="transparent" loext:char-shading-value="0" style:font-size-asian="11pt" style:font-weight-asian="bold" style:font-size-complex="11pt" style:font-weight-complex="bold"/>
    </style:style>
    <style:style style:name="T209" style:family="text">
      <style:text-properties fo:font-weight="normal" fo:background-color="transparent" loext:char-shading-value="0" style:font-weight-asian="normal" style:font-weight-complex="normal"/>
    </style:style>
    <style:style style:name="T210" style:family="text">
      <style:text-properties fo:font-weight="normal" officeooo:rsid="0452f9b5" fo:background-color="transparent" loext:char-shading-value="0" style:font-weight-asian="normal" style:font-weight-complex="normal"/>
    </style:style>
    <style:style style:name="T211" style:family="text">
      <style:text-properties fo:font-weight="normal" officeooo:rsid="00bf05d8" fo:background-color="transparent" loext:char-shading-value="0" style:font-weight-asian="normal" style:font-weight-complex="normal"/>
    </style:style>
    <style:style style:name="T212" style:family="text">
      <style:text-properties fo:font-weight="normal" officeooo:rsid="00c2a467" style:font-weight-asian="normal" style:font-weight-complex="normal"/>
    </style:style>
    <style:style style:name="T213" style:family="text">
      <style:text-properties fo:font-weight="normal" officeooo:rsid="00bf05d8" style:font-weight-asian="normal" style:font-weight-complex="normal"/>
    </style:style>
    <style:style style:name="T214" style:family="text">
      <style:text-properties fo:font-weight="normal" officeooo:rsid="0662d7db" style:font-weight-asian="normal" style:font-weight-complex="normal"/>
    </style:style>
    <style:style style:name="T215" style:family="text">
      <style:text-properties style:text-position="super 58%" fo:font-weight="normal" officeooo:rsid="00c2a467" style:font-weight-asian="normal" style:font-weight-complex="normal"/>
    </style:style>
    <style:style style:name="T216" style:family="text">
      <style:text-properties fo:font-weight="normal" officeooo:rsid="00c3cc14" style:font-weight-asian="normal" style:font-weight-complex="normal"/>
    </style:style>
    <style:style style:name="T217" style:family="text">
      <style:text-properties fo:font-weight="normal" officeooo:rsid="06378608" style:font-weight-asian="normal" style:font-weight-complex="normal"/>
    </style:style>
    <style:style style:name="T218" style:family="text">
      <style:text-properties fo:font-weight="normal" officeooo:rsid="0637b0ab" style:font-weight-asian="normal" style:font-weight-complex="normal"/>
    </style:style>
    <style:style style:name="T219" style:family="text">
      <style:text-properties fo:font-weight="normal" officeooo:rsid="00c6833e" style:font-weight-asian="normal" style:font-weight-complex="normal"/>
    </style:style>
    <style:style style:name="T220" style:family="text">
      <style:text-properties fo:color="#000000" loext:opacity="100%" style:font-name="Marianne1" fo:font-size="10pt" fo:font-weight="normal" officeooo:rsid="00c6833e" fo:background-color="transparent" loext:char-shading-value="0" style:font-size-asian="10pt" style:font-weight-asian="normal" style:font-size-complex="10pt" style:font-weight-complex="normal"/>
    </style:style>
    <style:style style:name="T221" style:family="text">
      <style:text-properties fo:color="#00008b" loext:opacity="100%" style:font-name="Marianne1" fo:font-size="10pt" fo:font-weight="normal" officeooo:rsid="00c6833e" fo:background-color="transparent" loext:char-shading-value="0" style:font-size-asian="10pt" style:font-weight-asian="normal" style:font-size-complex="10pt" style:font-weight-complex="normal"/>
    </style:style>
    <style:style style:name="T222" style:family="text">
      <style:text-properties fo:color="#000080" loext:opacity="100%" style:font-name="Marianne1" fo:font-size="10pt" fo:font-weight="normal" officeooo:rsid="00c6833e" fo:background-color="transparent" loext:char-shading-value="0" style:font-size-asian="10pt" style:font-weight-asian="normal" style:font-size-complex="10pt" style:font-weight-complex="normal"/>
    </style:style>
    <style:style style:name="T223" style:family="text">
      <style:text-properties style:text-outline="false" style:text-line-through-style="none" style:text-line-through-type="none" style:text-position="0% 100%" style:font-name="Wingdings" fo:font-size="11pt" fo:font-style="normal" fo:text-shadow="none" style:text-underline-style="none" fo:font-weight="normal" officeooo:rsid="03b1101b" style:font-name-asian="Wingdings" style:font-size-asian="11pt" style:font-style-asian="normal" style:font-weight-asian="normal" style:font-name-complex="Wingdings" style:font-size-complex="11pt" style:font-style-complex="normal" style:font-weight-complex="normal" style:text-emphasize="none"/>
    </style:style>
    <style:style style:name="T224" style:family="text">
      <style:text-properties style:text-outline="false" style:text-line-through-style="none" style:text-line-through-type="none" style:text-position="0% 100%" style:font-name="Marianne1" fo:font-size="11pt" fo:font-style="normal" fo:text-shadow="none" style:text-underline-style="none" fo:font-weight="normal" officeooo:rsid="03b1101b" style:font-name-asian="NSimSun" style:font-size-asian="11pt" style:font-style-asian="normal" style:font-weight-asian="normal" style:font-name-complex="Arial2" style:font-size-complex="11pt" style:font-style-complex="normal" style:font-weight-complex="normal" style:text-emphasize="none"/>
    </style:style>
    <style:style style:name="T225" style:family="text">
      <style:text-properties style:text-outline="false" style:text-line-through-style="none" style:text-line-through-type="none" style:text-position="0% 100%" style:font-name="Marianne1" fo:font-size="11pt" fo:font-style="normal" fo:text-shadow="none" style:text-underline-style="none" fo:font-weight="normal" officeooo:rsid="08302aa2" style:font-name-asian="NSimSun" style:font-size-asian="11pt" style:font-style-asian="normal" style:font-weight-asian="normal" style:font-name-complex="Arial2" style:font-size-complex="11pt" style:font-style-complex="normal" style:font-weight-complex="normal" style:text-emphasize="none"/>
    </style:style>
    <style:style style:name="T226" style:family="text">
      <style:text-properties style:text-outline="false" style:text-line-through-style="none" style:text-line-through-type="none" style:text-position="0% 100%" style:font-name="Marianne1" fo:font-size="11pt" fo:font-style="normal" fo:text-shadow="none" style:text-underline-style="none" officeooo:rsid="082e3b40" style:font-name-asian="NSimSun" style:font-size-asian="11pt" style:font-style-asian="normal" style:font-name-complex="Arial2" style:font-size-complex="11pt" style:font-style-complex="normal" style:text-emphasize="none"/>
    </style:style>
    <style:style style:name="T227" style:family="text">
      <style:text-properties style:text-outline="false" style:text-line-through-style="none" style:text-line-through-type="none" style:text-position="0% 100%" fo:font-size="11pt" fo:font-style="normal" fo:text-shadow="none" style:text-underline-style="none" officeooo:rsid="08961142" style:font-name-asian="NSimSun" style:font-size-asian="11pt" style:font-style-asian="normal" style:font-name-complex="Arial2" style:font-size-complex="11pt" style:font-style-complex="normal" style:text-emphasize="none"/>
    </style:style>
    <style:style style:name="T228" style:family="text">
      <style:text-properties fo:font-size="11pt" style:font-size-asian="11pt" style:font-size-complex="11pt"/>
    </style:style>
    <style:style style:name="T229" style:family="text">
      <style:text-properties fo:color="#000000" loext:opacity="100%" fo:font-weight="normal" style:font-weight-asian="normal" style:font-weight-complex="normal"/>
    </style:style>
    <style:style style:name="T230" style:family="text">
      <style:text-properties fo:color="#000000" loext:opacity="100%" fo:font-weight="normal" officeooo:rsid="077e0f9b" style:font-weight-asian="normal" style:font-weight-complex="normal"/>
    </style:style>
    <style:style style:name="T231" style:family="text">
      <style:text-properties fo:color="#000000" loext:opacity="100%" fo:font-weight="normal" officeooo:rsid="069601fe" style:font-weight-asian="normal" style:font-weight-complex="normal"/>
    </style:style>
    <style:style style:name="T232" style:family="text">
      <style:text-properties fo:color="#000000" loext:opacity="100%" fo:font-weight="normal" officeooo:rsid="039ddbf8" style:font-weight-asian="normal" style:font-weight-complex="normal"/>
    </style:style>
    <style:style style:name="T233" style:family="text">
      <style:text-properties fo:color="#000000" loext:opacity="100%" fo:font-weight="normal" officeooo:rsid="03a021b9" style:font-weight-asian="normal" style:font-weight-complex="normal"/>
    </style:style>
    <style:style style:name="T234" style:family="text">
      <style:text-properties fo:color="#000000" loext:opacity="100%" fo:font-weight="normal" fo:background-color="transparent" loext:char-shading-value="0" style:font-weight-asian="normal" style:font-weight-complex="normal"/>
    </style:style>
    <style:style style:name="T235" style:family="text">
      <style:text-properties fo:color="#000000" loext:opacity="100%" fo:font-weight="normal" officeooo:rsid="02d69270" fo:background-color="transparent" loext:char-shading-value="0" style:font-weight-asian="normal" style:font-weight-complex="normal"/>
    </style:style>
    <style:style style:name="T236" style:family="text">
      <style:text-properties fo:color="#00008b" loext:opacity="100%" style:text-outline="false" style:text-line-through-style="none" style:text-line-through-type="none" style:text-position="0% 100%" style:font-name="Wingdings1" fo:font-size="11pt" fo:font-style="normal" fo:text-shadow="none" style:text-underline-style="none" fo:font-weight="normal" officeooo:rsid="03b1101b" fo:background-color="transparent" loext:char-shading-value="0" style:font-name-asian="Wingdings" style:font-size-asian="11pt" style:font-style-asian="normal" style:font-weight-asian="normal" style:font-name-complex="Wingdings" style:font-size-complex="11pt" style:font-style-complex="normal" style:font-weight-complex="normal" style:text-emphasize="none"/>
    </style:style>
    <style:style style:name="T237" style:family="text">
      <style:text-properties fo:color="#00008b" loext:opacity="100%" style:text-outline="false" style:text-line-through-style="none" style:text-line-through-type="none" style:text-position="0% 100%" style:font-name="Marianne2" fo:font-size="11pt" fo:font-style="normal" fo:text-shadow="none" style:text-underline-style="none" fo:font-weight="normal" officeooo:rsid="03b1101b" fo:background-color="transparent" loext:char-shading-value="0" style:font-name-asian="NSimSun" style:font-size-asian="11pt" style:font-style-asian="normal" style:font-weight-asian="normal" style:font-name-complex="Arial2" style:font-size-complex="11pt" style:font-style-complex="normal" style:font-weight-complex="normal" style:text-emphasize="none"/>
    </style:style>
    <style:style style:name="T238" style:family="text">
      <style:text-properties fo:color="#00008b" loext:opacity="100%" style:text-outline="false" style:text-line-through-style="none" style:text-line-through-type="none" style:text-position="0% 100%" style:font-name="Marianne2" fo:font-size="11pt" fo:font-style="normal" fo:text-shadow="none" style:text-underline-style="none" fo:font-weight="bold" officeooo:rsid="03b38558" fo:background-color="transparent" loext:char-shading-value="0" style:font-name-asian="NSimSun" style:font-size-asian="11pt" style:font-style-asian="normal" style:font-weight-asian="bold" style:font-name-complex="Arial2" style:font-size-complex="11pt" style:font-style-complex="normal" style:font-weight-complex="bold" style:text-emphasize="none"/>
    </style:style>
    <style:style style:name="T239" style:family="text">
      <style:text-properties officeooo:rsid="00b8ae60"/>
    </style:style>
    <style:style style:name="T240" style:family="text">
      <style:text-properties officeooo:rsid="040b0719"/>
    </style:style>
    <style:style style:name="T241" style:family="text">
      <style:text-properties officeooo:rsid="0692424e"/>
    </style:style>
    <style:style style:name="T242" style:family="text">
      <style:text-properties style:text-underline-style="solid" style:text-underline-width="auto" style:text-underline-color="font-color"/>
    </style:style>
    <style:style style:name="T243" style:family="text">
      <style:text-properties fo:font-weight="normal" officeooo:rsid="036dda16" style:font-weight-asian="normal" style:font-weight-complex="normal"/>
    </style:style>
    <style:style style:name="T244" style:family="text">
      <style:text-properties style:font-name="Wingdings" officeooo:rsid="03b1101b" style:font-name-asian="Wingdings" style:font-name-complex="Wingdings"/>
    </style:style>
    <style:style style:name="T245" style:family="text">
      <style:text-properties officeooo:rsid="03b1101b" style:font-name-asian="NSimSun" style:font-name-complex="Arial2"/>
    </style:style>
    <style:style style:name="T246" style:family="text">
      <style:text-properties fo:color="#000000" loext:opacity="100%" fo:font-weight="normal" officeooo:rsid="0414540a" style:font-weight-asian="normal" style:font-weight-complex="normal"/>
    </style:style>
    <style:style style:name="T247" style:family="text">
      <style:text-properties fo:color="#00008b" loext:opacity="100%" style:font-name="Wingdings" fo:font-weight="bold" officeooo:rsid="03b1101b" style:font-name-asian="Wingdings" style:font-weight-asian="bold" style:font-name-complex="Wingdings" style:font-weight-complex="bold"/>
    </style:style>
    <style:style style:name="T248" style:family="text">
      <style:text-properties fo:color="#00008b" loext:opacity="100%" fo:font-weight="bold" officeooo:rsid="03b1101b" style:font-name-asian="NSimSun" style:font-weight-asian="bold" style:font-name-complex="Arial2" style:font-weight-complex="bold"/>
    </style:style>
    <style:style style:name="T249" style:family="text">
      <style:text-properties fo:color="#00008b" loext:opacity="100%" fo:font-weight="bold" style:font-weight-asian="bold" style:font-weight-complex="bold"/>
    </style:style>
    <style:style style:name="T250" style:family="text">
      <style:text-properties fo:font-weight="normal" officeooo:rsid="0414540a" style:font-weight-asian="normal" style:font-weight-complex="normal"/>
    </style:style>
    <style:style style:name="T251" style:family="text">
      <style:text-properties style:text-underline-style="solid" style:text-underline-width="auto" style:text-underline-color="font-color" officeooo:rsid="0414540a"/>
    </style:style>
    <style:style style:name="T252" style:family="text">
      <style:text-properties fo:font-weight="normal" officeooo:rsid="041490f7" style:font-weight-asian="normal" style:font-weight-complex="normal"/>
    </style:style>
    <style:style style:name="T253" style:family="text">
      <style:text-properties fo:color="#00008b" loext:opacity="100%" style:text-outline="false" style:text-line-through-style="none" style:text-line-through-type="none" style:text-position="0% 100%" style:font-name="Marianne2" fo:font-size="11pt" fo:font-style="normal" fo:text-shadow="none" style:text-underline-style="none" fo:font-weight="bold" officeooo:rsid="0811d1b1" fo:background-color="transparent" loext:char-shading-value="0" style:font-name-asian="NSimSun" style:font-size-asian="11pt" style:font-style-asian="normal" style:font-weight-asian="bold" style:font-name-complex="Arial2" style:font-size-complex="11pt" style:font-style-complex="normal" style:font-weight-complex="bold" style:text-emphasize="none"/>
    </style:style>
    <style:style style:name="T254" style:family="text">
      <style:text-properties fo:color="#00008b" loext:opacity="100%" style:font-name="Marianne1" fo:font-size="11pt" fo:font-weight="bold" officeooo:rsid="03b6af39" fo:background-color="transparent" loext:char-shading-value="0" style:font-size-asian="11pt" style:font-weight-asian="bold" style:font-size-complex="11pt" style:font-weight-complex="bold"/>
    </style:style>
    <style:style style:name="T255" style:family="text">
      <style:text-properties style:text-outline="false" style:text-line-through-style="none" style:text-line-through-type="none" style:text-position="0% 100%" style:font-name="Marianne2" fo:font-style="normal" fo:text-shadow="none" style:text-underline-style="none" officeooo:rsid="03ffadad" style:font-name-asian="NSimSun" style:font-style-asian="normal" style:font-name-complex="Arial2" style:font-style-complex="normal" style:text-emphasize="none"/>
    </style:style>
    <style:style style:name="T256" style:family="text">
      <style:text-properties style:text-outline="false" style:text-line-through-style="none" style:text-line-through-type="none" style:text-position="0% 100%" fo:font-style="normal" fo:text-shadow="none" style:text-underline-style="none" officeooo:rsid="00b8ae60" style:font-name-asian="NSimSun" style:font-style-asian="normal" style:font-name-complex="Arial2" style:font-style-complex="normal" style:text-emphasize="none"/>
    </style:style>
    <style:style style:name="T257" style:family="text">
      <style:text-properties style:text-outline="false" style:text-line-through-style="none" style:text-line-through-type="none" style:text-position="0% 100%" style:font-name="Marianne2" fo:font-style="normal" fo:text-shadow="none" style:text-underline-style="none" officeooo:rsid="03b6af39" style:font-name-asian="NSimSun" style:font-style-asian="normal" style:font-name-complex="Arial2" style:font-style-complex="normal" style:text-emphasize="none"/>
    </style:style>
    <style:style style:name="T258" style:family="text">
      <style:text-properties fo:color="#00008b" loext:opacity="100%" style:text-outline="false" style:text-line-through-style="none" style:text-line-through-type="none" style:text-position="0% 100%" style:font-name="Wingdings" fo:font-size="10pt" fo:font-style="normal" fo:text-shadow="none" style:text-underline-style="none" fo:font-weight="normal" officeooo:rsid="03b1101b" style:font-name-asian="Wingdings" style:font-size-asian="10pt" style:font-style-asian="normal" style:font-weight-asian="normal" style:font-name-complex="Wingdings" style:font-size-complex="10pt" style:font-style-complex="normal" style:font-weight-complex="normal" style:text-emphasize="none"/>
    </style:style>
    <style:style style:name="T259" style:family="text">
      <style:text-properties fo:color="#00008b" loext:opacity="100%" style:text-outline="false" style:text-line-through-style="none" style:text-line-through-type="none" style:text-position="0% 100%" style:font-name="Marianne1" fo:font-size="10pt" fo:font-style="normal" fo:text-shadow="none" style:text-underline-style="none" fo:font-weight="normal" officeooo:rsid="03b1101b" style:font-name-asian="NSimSun" style:font-size-asian="10pt" style:font-style-asian="normal" style:font-weight-asian="normal" style:font-name-complex="Arial2" style:font-size-complex="10pt" style:font-style-complex="normal" style:font-weight-complex="normal" style:text-emphasize="none"/>
    </style:style>
    <style:style style:name="T260" style:family="text">
      <style:text-properties fo:color="#00008b" loext:opacity="100%" style:font-name="Marianne2" fo:font-size="10pt" style:text-underline-style="solid" style:text-underline-width="auto" style:text-underline-color="font-color" fo:font-weight="bold" officeooo:rsid="03d952e6" style:font-size-asian="8.75pt" style:font-weight-asian="bold" style:font-size-complex="10pt" style:font-weight-complex="bold"/>
    </style:style>
    <style:style style:name="T261" style:family="text">
      <style:text-properties fo:color="#000000" loext:opacity="100%" style:font-name="Marianne2" fo:font-size="10pt" fo:font-weight="normal" officeooo:rsid="03d952e6" style:font-size-asian="8.75pt" style:font-weight-asian="normal" style:font-size-complex="10pt" style:font-weight-complex="normal"/>
    </style:style>
    <style:style style:name="T262" style:family="text">
      <style:text-properties fo:color="#000000" loext:opacity="100%" style:font-name="Marianne2" fo:font-size="10pt" fo:font-weight="normal" officeooo:rsid="03dbaae0" style:font-size-asian="8.75pt" style:font-weight-asian="normal" style:font-size-complex="10pt" style:font-weight-complex="normal"/>
    </style:style>
    <style:style style:name="T263" style:family="text">
      <style:text-properties fo:color="#000000" loext:opacity="100%" fo:font-size="10pt" fo:font-weight="normal" officeooo:rsid="03e04d2f" style:font-size-asian="8.75pt" style:font-weight-asian="normal" style:font-size-complex="10pt" style:font-weight-complex="normal"/>
    </style:style>
    <style:style style:name="T264" style:family="text">
      <style:text-properties fo:color="#000000" loext:opacity="100%" fo:font-size="10pt" fo:font-weight="normal" officeooo:rsid="03dbaae0" style:font-size-asian="8.75pt" style:font-weight-asian="normal" style:font-size-complex="10pt" style:font-weight-complex="normal"/>
    </style:style>
    <style:style style:name="T265" style:family="text">
      <style:text-properties fo:color="#000000" loext:opacity="100%" fo:font-size="10pt" fo:font-weight="normal" officeooo:rsid="03e17190" style:font-size-asian="8.75pt" style:font-weight-asian="normal" style:font-size-complex="10pt" style:font-weight-complex="normal"/>
    </style:style>
    <style:style style:name="T266" style:family="text">
      <style:text-properties fo:font-weight="normal" officeooo:rsid="03dbaae0" style:font-size-asian="8.75pt" style:font-weight-asian="normal" style:font-weight-complex="normal"/>
    </style:style>
    <style:style style:name="T267" style:family="text">
      <style:text-properties style:text-underline-style="solid" style:text-underline-width="auto" style:text-underline-color="font-color" fo:font-weight="normal" officeooo:rsid="03dbaae0" style:font-size-asian="8.75pt" style:font-weight-asian="normal" style:font-weight-complex="normal"/>
    </style:style>
    <style:style style:name="T268" style:family="text">
      <style:text-properties fo:font-weight="normal" officeooo:rsid="04369039" style:font-size-asian="8.75pt" style:font-weight-asian="normal" style:font-weight-complex="normal"/>
    </style:style>
    <style:style style:name="T269" style:family="text">
      <style:text-properties style:font-name="Marianne2" officeooo:rsid="08961142" style:font-name-asian="NSimSun" style:font-name-complex="Arial2"/>
    </style:style>
    <style:style style:name="T270" style:family="text">
      <style:text-properties style:font-name="Marianne2" officeooo:rsid="0897860d" style:font-name-asian="NSimSun" style:font-name-complex="Arial2"/>
    </style:style>
    <style:style style:name="T271" style:family="text">
      <style:text-properties officeooo:rsid="020a07a2"/>
    </style:style>
    <style:style style:name="T272" style:family="text">
      <style:text-properties officeooo:rsid="02cc4e87"/>
    </style:style>
    <style:style style:name="T273" style:family="text">
      <style:text-properties fo:color="#00008b" loext:opacity="100%" style:text-outline="false" style:text-line-through-style="none" style:text-line-through-type="none" style:text-position="0% 100%" style:font-name="Wingdings" fo:font-style="normal" fo:text-shadow="none" style:text-underline-style="none" fo:font-weight="normal" officeooo:rsid="03b1101b" fo:background-color="transparent" loext:char-shading-value="0" style:font-name-asian="Wingdings" style:font-style-asian="normal" style:font-weight-asian="normal" style:font-name-complex="Wingdings" style:font-style-complex="normal" style:font-weight-complex="normal" style:text-emphasize="none"/>
    </style:style>
    <style:style style:name="T274" style:family="text">
      <style:text-properties fo:color="#00008b" loext:opacity="100%" style:text-outline="false" style:text-line-through-style="none" style:text-line-through-type="none" style:text-position="0% 100%" fo:font-style="normal" fo:text-shadow="none" style:text-underline-style="none" fo:font-weight="normal" officeooo:rsid="03b1101b" fo:background-color="transparent" loext:char-shading-value="0" style:font-name-asian="NSimSun" style:font-style-asian="normal" style:font-weight-asian="normal" style:font-name-complex="Arial2" style:font-style-complex="normal" style:font-weight-complex="normal" style:text-emphasize="none"/>
    </style:style>
    <style:style style:name="T275" style:family="text">
      <style:text-properties fo:font-weight="normal" officeooo:rsid="020a07a2" style:font-name-asian="NSimSun" style:font-weight-asian="normal" style:font-name-complex="Arial2" style:font-weight-complex="normal"/>
    </style:style>
    <style:style style:name="T276" style:family="text">
      <style:text-properties fo:color="#00008b" loext:opacity="100%" fo:font-weight="bold" officeooo:rsid="00e2749b" style:font-weight-asian="bold" style:font-weight-complex="bold"/>
    </style:style>
    <style:style style:name="T277" style:family="text">
      <style:text-properties fo:font-weight="normal" officeooo:rsid="0209d6a7" style:font-weight-asian="normal" style:font-weight-complex="normal"/>
    </style:style>
    <style:style style:name="T278" style:family="text">
      <style:text-properties fo:color="#00008b" loext:opacity="100%" fo:font-weight="bold" officeooo:rsid="0209d6a7" style:font-weight-asian="bold" style:font-weight-complex="bold"/>
    </style:style>
    <style:style style:name="T279" style:family="text">
      <style:text-properties fo:color="#00008b" loext:opacity="100%" style:text-position="0% 100%" style:font-name="Wingdings" fo:font-weight="normal" officeooo:rsid="03b1101b" style:font-name-asian="Wingdings" style:font-weight-asian="normal" style:font-name-complex="Wingdings" style:font-style-complex="normal" style:font-weight-complex="normal"/>
    </style:style>
    <style:style style:name="T280" style:family="text">
      <style:text-properties fo:color="#00008b" loext:opacity="100%" style:text-position="0% 100%" fo:font-weight="normal" officeooo:rsid="03b1101b" style:font-name-asian="NSimSun" style:font-weight-asian="normal" style:font-name-complex="Arial2" style:font-style-complex="normal" style:font-weight-complex="normal"/>
    </style:style>
    <style:style style:name="T281" style:family="text">
      <style:text-properties fo:color="#00008b" loext:opacity="100%" officeooo:rsid="007ecf8e"/>
    </style:style>
    <style:style style:name="T282" style:family="text">
      <style:text-properties fo:color="#00008b" loext:opacity="100%"/>
    </style:style>
    <style:style style:name="T283" style:family="text">
      <style:text-properties fo:color="#00008b" loext:opacity="100%" officeooo:rsid="02bb257a"/>
    </style:style>
    <style:style style:name="T284" style:family="text">
      <style:text-properties fo:color="#00008b" loext:opacity="100%" officeooo:rsid="0897860d"/>
    </style:style>
    <style:style style:name="T285" style:family="text">
      <style:text-properties fo:font-weight="normal" officeooo:rsid="020d9fa4" style:font-weight-asian="normal" style:font-weight-complex="normal"/>
    </style:style>
    <style:style style:name="T286" style:family="text">
      <style:text-properties fo:color="#00008b" loext:opacity="100%" style:text-outline="false" style:text-line-through-style="none" style:text-line-through-type="none" style:text-position="0% 100%" style:font-name="Wingdings" fo:font-size="10pt" fo:font-style="normal" fo:text-shadow="none" style:text-underline-style="none" fo:font-weight="normal" officeooo:rsid="03b1101b" fo:background-color="transparent" loext:char-shading-value="0" style:font-name-asian="Wingdings" style:font-size-asian="10pt" style:font-style-asian="normal" style:font-weight-asian="normal" style:font-name-complex="Wingdings" style:font-size-complex="10pt" style:font-style-complex="normal" style:font-weight-complex="normal" style:text-emphasize="none"/>
    </style:style>
    <style:style style:name="T287" style:family="text">
      <style:text-properties fo:color="#00008b" loext:opacity="100%" style:text-outline="false" style:text-line-through-style="none" style:text-line-through-type="none" style:text-position="0% 100%" style:font-name="Marianne1" fo:font-size="10pt" fo:font-style="normal" fo:text-shadow="none" style:text-underline-style="none" fo:font-weight="normal" officeooo:rsid="03b1101b" fo:background-color="transparent" loext:char-shading-value="0" style:font-name-asian="NSimSun" style:font-size-asian="10pt" style:font-style-asian="normal" style:font-weight-asian="normal" style:font-name-complex="Arial2" style:font-size-complex="10pt" style:font-style-complex="normal" style:font-weight-complex="normal" style:text-emphasize="none"/>
    </style:style>
    <style:style style:name="T288" style:family="text">
      <style:text-properties style:font-name="Marianne1" fo:font-size="10pt" style:font-size-asian="10pt" style:font-size-complex="10pt"/>
    </style:style>
    <style:style style:name="T289" style:family="text">
      <style:text-properties fo:color="#00008b" loext:opacity="100%" style:font-name="Marianne1" fo:font-size="10pt" fo:font-weight="bold" officeooo:rsid="007ecf8e" fo:background-color="transparent" loext:char-shading-value="0" style:font-size-asian="10pt" style:font-weight-asian="bold" style:font-size-complex="10pt" style:font-weight-complex="bold"/>
    </style:style>
    <style:style style:name="T290" style:family="text">
      <style:text-properties fo:color="#00008b" loext:opacity="100%" style:font-name="Marianne1" fo:font-size="10pt" fo:font-weight="bold" fo:background-color="transparent" loext:char-shading-value="0" style:font-size-asian="10pt" style:font-weight-asian="bold" style:font-size-complex="10pt" style:font-weight-complex="bold"/>
    </style:style>
    <style:style style:name="T291" style:family="text">
      <style:text-properties fo:color="#00008b" loext:opacity="100%" style:font-name="Marianne1" fo:font-size="10pt" fo:font-weight="bold" officeooo:rsid="01e0f519" fo:background-color="transparent" loext:char-shading-value="0" style:font-size-asian="10pt" style:font-weight-asian="bold" style:font-size-complex="10pt" style:font-weight-complex="bold"/>
    </style:style>
    <style:style style:name="T292" style:family="text">
      <style:text-properties fo:color="#00008b" loext:opacity="100%" style:text-outline="false" style:text-line-through-style="none" style:text-line-through-type="none" style:font-name="Marianne1" fo:font-size="10pt" fo:font-style="normal" fo:text-shadow="none" style:text-underline-style="none" fo:font-weight="bold" officeooo:rsid="02bb257a" fo:background-color="transparent" loext:char-shading-value="0" style:font-size-asian="10pt" style:font-style-asian="normal" style:font-weight-asian="bold" style:font-size-complex="10pt" style:font-weight-complex="bold" style:text-emphasize="none"/>
    </style:style>
    <style:style style:name="T293" style:family="text">
      <style:text-properties fo:color="#00008b" loext:opacity="100%" style:text-outline="false" style:text-line-through-style="none" style:text-line-through-type="none" style:font-name="Marianne1" fo:font-size="10pt" fo:font-style="normal" fo:text-shadow="none" style:text-underline-style="none" fo:font-weight="bold" officeooo:rsid="082e3b40" fo:background-color="transparent" loext:char-shading-value="0" style:font-size-asian="10pt" style:font-style-asian="normal" style:font-weight-asian="bold" style:font-size-complex="10pt" style:font-weight-complex="bold" style:text-emphasize="none"/>
    </style:style>
    <style:style style:name="T294" style:family="text">
      <style:text-properties fo:color="#000000" loext:opacity="100%" style:font-name="Marianne1" fo:font-size="10pt" fo:font-weight="normal" officeooo:rsid="01e0f519" fo:background-color="transparent" loext:char-shading-value="0" style:font-size-asian="10pt" style:font-weight-asian="normal" style:font-size-complex="10pt" style:font-weight-complex="normal"/>
    </style:style>
    <style:style style:name="T295" style:family="text">
      <style:text-properties fo:color="#ff1493" loext:opacity="100%" style:font-name="Marianne1" fo:font-size="10pt" fo:font-weight="bold" officeooo:rsid="01e0f519" fo:background-color="transparent" loext:char-shading-value="0" style:font-size-asian="10pt" style:font-weight-asian="bold" style:font-size-complex="10pt" style:font-weight-complex="bold"/>
    </style:style>
    <style:style style:name="T296" style:family="text">
      <style:text-properties fo:color="#000000" loext:opacity="100%" style:font-name="Marianne1" fo:font-size="10pt" fo:font-weight="normal" officeooo:rsid="01e224b6" fo:background-color="transparent" loext:char-shading-value="0" style:font-size-asian="10pt" style:font-weight-asian="normal" style:font-size-complex="10pt" style:font-weight-complex="normal"/>
    </style:style>
    <style:style style:name="T297" style:family="text">
      <style:text-properties fo:color="#000000" loext:opacity="100%" style:font-name="Marianne1" fo:font-size="10pt" fo:font-weight="normal" officeooo:rsid="01e5f440" fo:background-color="transparent" loext:char-shading-value="0" style:font-size-asian="10pt" style:font-weight-asian="normal" style:font-size-complex="10pt" style:font-weight-complex="normal"/>
    </style:style>
    <style:style style:name="T298" style:family="text">
      <style:text-properties fo:color="#000000" loext:opacity="100%" style:font-name="Marianne1" fo:font-size="10pt" fo:font-weight="normal" officeooo:rsid="020e9999" fo:background-color="transparent" loext:char-shading-value="0" style:font-size-asian="10pt" style:font-weight-asian="normal" style:font-size-complex="10pt" style:font-weight-complex="normal"/>
    </style:style>
    <style:style style:name="T299" style:family="text">
      <style:text-properties style:font-name="Marianne1" fo:font-size="10pt" fo:background-color="transparent" loext:char-shading-value="0" style:font-size-asian="10pt" style:font-size-complex="10pt"/>
    </style:style>
    <style:style style:name="T300" style:family="text">
      <style:text-properties style:font-name="Marianne1" fo:font-size="10pt" officeooo:rsid="01e224b6" fo:background-color="transparent" loext:char-shading-value="0" style:font-size-asian="10pt" style:font-size-complex="10pt"/>
    </style:style>
    <style:style style:name="T301" style:family="text">
      <style:text-properties style:font-name="Marianne1" fo:font-size="10pt" officeooo:rsid="01e5f440" fo:background-color="transparent" loext:char-shading-value="0" style:font-size-asian="10pt" style:font-size-complex="10pt"/>
    </style:style>
    <style:style style:name="T302" style:family="text">
      <style:text-properties style:font-name="Marianne1" fo:font-size="10pt" officeooo:rsid="01e6aabe" fo:background-color="transparent" loext:char-shading-value="0" style:font-size-asian="10pt" style:font-size-complex="10pt"/>
    </style:style>
    <style:style style:name="T303" style:family="text">
      <style:text-properties style:font-name="Marianne1" fo:font-size="10pt" officeooo:rsid="03f0d33f" fo:background-color="transparent" loext:char-shading-value="0" style:font-size-asian="10pt" style:font-size-complex="10pt"/>
    </style:style>
    <style:style style:name="T304" style:family="text">
      <style:text-properties style:font-name="Marianne1" fo:font-size="10pt" officeooo:rsid="01e56d58" fo:background-color="transparent" loext:char-shading-value="0" style:font-size-asian="10pt" style:font-size-complex="10pt"/>
    </style:style>
    <style:style style:name="T305" style:family="text">
      <style:text-properties style:font-name="Marianne1" fo:font-size="10pt" officeooo:rsid="00e9c228" fo:background-color="transparent" loext:char-shading-value="0" style:font-size-asian="10pt" style:font-size-complex="10pt"/>
    </style:style>
    <style:style style:name="T306" style:family="text">
      <style:text-properties style:text-position="0% 100%" style:font-name="Wingdings" fo:font-weight="normal" officeooo:rsid="03b1101b" style:font-name-asian="Wingdings" style:font-weight-asian="normal" style:font-name-complex="Wingdings" style:font-style-complex="normal" style:font-weight-complex="normal"/>
    </style:style>
    <style:style style:name="T307" style:family="text">
      <style:text-properties style:text-position="0% 100%" fo:font-weight="normal" officeooo:rsid="03b1101b" style:font-name-asian="NSimSun" style:font-weight-asian="normal" style:font-name-complex="Arial2" style:font-style-complex="normal" style:font-weight-complex="normal"/>
    </style:style>
    <style:style style:name="T308" style:family="text">
      <style:text-properties fo:color="#000000" loext:opacity="100%" style:text-position="0% 100%" fo:font-weight="normal" officeooo:rsid="020a07a2" style:font-name-asian="NSimSun" style:font-weight-asian="normal" style:font-name-complex="Arial2" style:font-weight-complex="normal"/>
    </style:style>
    <style:style style:name="T309" style:family="text">
      <style:text-properties fo:color="#000000" loext:opacity="100%" style:text-position="0% 100%" fo:font-weight="normal" officeooo:rsid="00ce1988" style:font-weight-asian="normal" style:font-weight-complex="normal"/>
    </style:style>
    <style:style style:name="T310" style:family="text">
      <style:text-properties style:text-position="0% 100%" officeooo:rsid="007ecf8e"/>
    </style:style>
    <style:style style:name="T311" style:family="text">
      <style:text-properties style:text-position="0% 100%" officeooo:rsid="00ce1988"/>
    </style:style>
    <style:style style:name="T312" style:family="text">
      <style:text-properties style:text-position="0% 100%" officeooo:rsid="02bb8d3a"/>
    </style:style>
    <style:style style:name="T313" style:family="text">
      <style:text-properties style:text-position="0% 100%" officeooo:rsid="02bb257a"/>
    </style:style>
    <style:style style:name="T314" style:family="text">
      <style:text-properties style:text-position="0% 100%" officeooo:rsid="082e3b40"/>
    </style:style>
    <style:style style:name="T315" style:family="text">
      <style:text-properties fo:color="#000000" loext:opacity="100%" style:text-position="0% 100%" fo:font-weight="normal" officeooo:rsid="020e9999" style:font-weight-asian="normal" style:font-weight-complex="normal"/>
    </style:style>
    <style:style style:name="T316" style:family="text">
      <style:text-properties fo:color="#00008b" loext:opacity="100%" style:text-outline="false" style:text-line-through-style="none" style:text-line-through-type="none" style:text-position="0% 100%" style:font-name="Wingdings" fo:font-style="normal" fo:text-shadow="none" style:text-underline-style="none" fo:font-weight="normal" officeooo:rsid="03b1101b" style:font-name-asian="Wingdings" style:font-style-asian="normal" style:font-weight-asian="normal" style:font-name-complex="Wingdings" style:font-style-complex="normal" style:font-weight-complex="normal" style:text-emphasize="none"/>
    </style:style>
    <style:style style:name="T317" style:family="text">
      <style:text-properties fo:color="#00008b" loext:opacity="100%" style:text-outline="false" style:text-line-through-style="none" style:text-line-through-type="none" style:text-position="0% 100%" style:font-name="Marianne1" fo:font-style="normal" fo:text-shadow="none" style:text-underline-style="none" fo:font-weight="normal" officeooo:rsid="03b1101b" style:font-name-asian="NSimSun" style:font-style-asian="normal" style:font-weight-asian="normal" style:font-name-complex="Arial2" style:font-style-complex="normal" style:font-weight-complex="normal" style:text-emphasize="none"/>
    </style:style>
    <style:style style:name="T318" style:family="text">
      <style:text-properties fo:color="#000000" loext:opacity="100%" style:text-outline="false" style:text-line-through-style="none" style:text-line-through-type="none" style:text-position="0% 100%" style:font-name="Marianne1" fo:font-style="normal" fo:text-shadow="none" style:text-underline-style="none" fo:font-weight="normal" officeooo:rsid="00ce1988" style:font-style-asian="normal" style:font-weight-asian="normal" style:font-weight-complex="normal" style:text-emphasize="none"/>
    </style:style>
    <style:style style:name="T319" style:family="text">
      <style:text-properties fo:color="#00008b" loext:opacity="100%" style:text-outline="false" style:text-line-through-style="none" style:text-line-through-type="none" style:text-position="0% 100%" style:font-name="Marianne1" fo:font-style="normal" fo:text-shadow="none" style:text-underline-style="none" fo:font-weight="bold" officeooo:rsid="00ce1988" style:font-style-asian="normal" style:font-weight-asian="bold" style:font-weight-complex="bold" style:text-emphasize="none"/>
    </style:style>
    <style:style style:name="T320" style:family="text">
      <style:text-properties fo:color="#000000" loext:opacity="100%" style:text-outline="false" style:text-line-through-style="none" style:text-line-through-type="none" style:text-position="0% 100%" style:font-name="Marianne1" fo:font-style="normal" fo:text-shadow="none" style:text-underline-style="none" fo:font-weight="normal" officeooo:rsid="02cc4e87" style:font-style-asian="normal" style:font-weight-asian="normal" style:font-weight-complex="normal" style:text-emphasize="none"/>
    </style:style>
    <style:style style:name="T321" style:family="text">
      <style:text-properties fo:color="#000000" loext:opacity="100%" style:text-outline="false" style:text-line-through-style="none" style:text-line-through-type="none" style:text-position="0% 100%" style:font-name="Marianne1" fo:font-style="normal" fo:text-shadow="none" style:text-underline-style="none" fo:font-weight="normal" officeooo:rsid="0212680c" style:font-style-asian="normal" style:font-weight-asian="normal" style:font-weight-complex="normal" style:text-emphasize="none"/>
    </style:style>
    <style:style style:name="T322" style:family="text">
      <style:text-properties officeooo:rsid="01cf82c5" fo:background-color="transparent" loext:char-shading-value="0"/>
    </style:style>
    <style:style style:name="T323" style:family="text">
      <style:text-properties officeooo:rsid="009f293b" fo:background-color="transparent" loext:char-shading-value="0"/>
    </style:style>
    <style:style style:name="T324" style:family="text">
      <style:text-properties fo:color="#00008b" loext:opacity="100%" officeooo:rsid="009f293b" fo:background-color="transparent" loext:char-shading-value="0" style:font-weight-complex="bold"/>
    </style:style>
    <style:style style:name="T325" style:family="text">
      <style:text-properties fo:color="#00008b" loext:opacity="100%" officeooo:rsid="038b75b4" fo:background-color="transparent" loext:char-shading-value="0" style:font-weight-complex="bold"/>
    </style:style>
    <style:style style:name="T326" style:family="text">
      <style:text-properties fo:color="#00008b" loext:opacity="100%" style:text-outline="false" style:text-line-through-style="none" style:text-line-through-type="none" fo:font-style="normal" fo:text-shadow="none" style:text-underline-style="none" officeooo:rsid="02bb257a" fo:background-color="transparent" loext:char-shading-value="0" style:font-style-asian="normal" style:font-weight-complex="bold" style:text-emphasize="none"/>
    </style:style>
    <style:style style:name="T327" style:family="text">
      <style:text-properties fo:color="#00008b" loext:opacity="100%" style:text-outline="false" style:text-line-through-style="none" style:text-line-through-type="none" fo:font-style="normal" fo:text-shadow="none" style:text-underline-style="none" officeooo:rsid="082e3b40" fo:background-color="transparent" loext:char-shading-value="0" style:font-style-asian="normal" style:font-weight-complex="bold" style:text-emphasize="none"/>
    </style:style>
    <style:style style:name="T328" style:family="text">
      <style:text-properties officeooo:rsid="01e6aabe" fo:background-color="transparent" loext:char-shading-value="0"/>
    </style:style>
    <style:style style:name="T329" style:family="text">
      <style:text-properties fo:font-weight="normal" officeooo:rsid="01e6aabe" fo:background-color="transparent" loext:char-shading-value="0" style:font-weight-asian="normal" style:font-weight-complex="normal"/>
    </style:style>
    <style:style style:name="T330" style:family="text">
      <style:text-properties fo:font-weight="normal" officeooo:rsid="009f293b" fo:background-color="transparent" loext:char-shading-value="0" style:font-weight-asian="normal" style:font-weight-complex="normal"/>
    </style:style>
    <style:style style:name="T331" style:family="text">
      <style:text-properties fo:font-weight="normal" officeooo:rsid="046b546f" fo:background-color="transparent" loext:char-shading-value="0" style:font-weight-asian="normal" style:font-weight-complex="normal"/>
    </style:style>
    <style:style style:name="T332" style:family="text">
      <style:text-properties fo:font-weight="normal" officeooo:rsid="064a76c2" fo:background-color="transparent" loext:char-shading-value="0" style:font-weight-asian="normal" style:font-weight-complex="normal"/>
    </style:style>
    <style:style style:name="T333" style:family="text">
      <style:text-properties fo:font-weight="normal" officeooo:rsid="00e9c228" fo:background-color="transparent" loext:char-shading-value="0" style:font-weight-asian="normal" style:font-weight-complex="normal"/>
    </style:style>
    <style:style style:name="T334" style:family="text">
      <style:text-properties fo:color="#000000" loext:opacity="100%" style:text-underline-style="solid" style:text-underline-width="auto" style:text-underline-color="font-color" officeooo:rsid="00e9c228" fo:background-color="transparent" loext:char-shading-value="0" style:font-weight-complex="bold"/>
    </style:style>
    <style:style style:name="T335" style:family="text">
      <style:text-properties fo:font-weight="normal" officeooo:rsid="02158a1a" fo:background-color="transparent" loext:char-shading-value="0" style:font-weight-asian="normal" style:font-weight-complex="normal"/>
    </style:style>
    <style:style style:name="T336" style:family="text">
      <style:text-properties fo:font-weight="normal" officeooo:rsid="01e56d58" fo:background-color="transparent" loext:char-shading-value="0" style:font-weight-asian="normal" style:font-weight-complex="normal"/>
    </style:style>
    <style:style style:name="T337" style:family="text">
      <style:text-properties fo:font-weight="normal" officeooo:rsid="01e5f440" fo:background-color="transparent" loext:char-shading-value="0" style:font-weight-asian="normal" style:font-weight-complex="normal"/>
    </style:style>
    <style:style style:name="T338" style:family="text">
      <style:text-properties fo:font-weight="normal" officeooo:rsid="02cc4e87" fo:background-color="transparent" loext:char-shading-value="0" style:font-weight-asian="normal" style:font-weight-complex="normal"/>
    </style:style>
    <style:style style:name="T339" style:family="text">
      <style:text-properties fo:color="#000000" loext:opacity="100%" style:text-outline="false" style:text-line-through-style="none" style:text-line-through-type="none" style:text-position="0% 100%" fo:font-style="normal" fo:text-shadow="none" style:text-underline-style="solid" style:text-underline-width="auto" style:text-underline-color="font-color" officeooo:rsid="03b1101b" style:font-name-asian="Wingdings" style:font-style-asian="normal" style:font-name-complex="Wingdings" style:font-weight-complex="bold" style:text-emphasize="none"/>
    </style:style>
    <style:style style:name="T340" style:family="text">
      <style:text-properties fo:color="#000000" loext:opacity="100%" style:text-outline="false" style:text-line-through-style="none" style:text-line-through-type="none" style:text-position="0% 100%" fo:font-style="normal" fo:text-shadow="none" style:text-underline-style="solid" style:text-underline-width="auto" style:text-underline-color="font-color" officeooo:rsid="04866f48" style:font-name-asian="Wingdings" style:font-style-asian="normal" style:font-name-complex="Wingdings" style:font-weight-complex="bold" style:text-emphasize="none"/>
    </style:style>
    <style:style style:name="T341" style:family="text">
      <style:text-properties fo:color="#000000" loext:opacity="100%" style:text-outline="false" style:text-line-through-style="none" style:text-line-through-type="none" style:text-position="0% 100%" fo:font-style="normal" fo:text-shadow="none" style:text-underline-style="none" fo:font-weight="normal" officeooo:rsid="04866f48" style:font-name-asian="Wingdings" style:font-style-asian="normal" style:font-weight-asian="normal" style:font-name-complex="Wingdings" style:font-weight-complex="normal" style:text-emphasize="none"/>
    </style:style>
    <style:style style:name="T342" style:family="text">
      <style:text-properties fo:color="#000000" loext:opacity="100%" style:text-outline="false" style:text-line-through-style="none" style:text-line-through-type="none" style:text-position="0% 100%" fo:font-style="normal" fo:text-shadow="none" style:text-underline-style="none" fo:font-weight="normal" officeooo:rsid="04874516" style:font-name-asian="Wingdings" style:font-style-asian="normal" style:font-weight-asian="normal" style:font-name-complex="Wingdings" style:font-weight-complex="normal" style:text-emphasize="none"/>
    </style:style>
    <style:style style:name="T343" style:family="text">
      <style:text-properties fo:font-weight="bold" officeooo:rsid="01f4eba1" style:font-weight-asian="bold" style:font-weight-complex="bold"/>
    </style:style>
    <style:style style:name="T344" style:family="text">
      <style:text-properties style:text-underline-style="solid" style:text-underline-width="auto" style:text-underline-color="font-color" fo:font-weight="bold" style:font-weight-asian="bold" style:font-weight-complex="bold"/>
    </style:style>
    <style:style style:name="T345" style:family="text">
      <style:text-properties style:text-underline-style="solid" style:text-underline-width="auto" style:text-underline-color="font-color" fo:font-weight="bold" officeooo:rsid="01ea5ca0" style:font-weight-asian="bold" style:font-weight-complex="bold"/>
    </style:style>
    <style:style style:name="T346" style:family="text">
      <style:text-properties style:text-underline-style="none" fo:font-weight="normal" officeooo:rsid="01ea5ca0" style:font-weight-asian="normal" style:font-weight-complex="normal"/>
    </style:style>
    <style:style style:name="T347" style:family="text">
      <style:text-properties style:text-underline-style="none" fo:font-weight="normal" officeooo:rsid="02596f3f" style:font-weight-asian="normal" style:font-weight-complex="normal"/>
    </style:style>
    <style:style style:name="T348" style:family="text">
      <style:text-properties style:text-underline-style="solid" style:text-underline-width="auto" style:text-underline-color="font-color" fo:font-weight="bold" officeooo:rsid="01c1f135" style:font-weight-asian="bold" style:font-weight-complex="bold"/>
    </style:style>
    <style:style style:name="T349" style:family="text">
      <style:text-properties style:text-underline-style="none" fo:font-weight="normal" style:font-weight-asian="normal" style:font-weight-complex="normal"/>
    </style:style>
    <style:style style:name="T350" style:family="text">
      <style:text-properties officeooo:rsid="01ea5ca0"/>
    </style:style>
    <style:style style:name="T351" style:family="text">
      <style:text-properties officeooo:rsid="02596f3f"/>
    </style:style>
    <style:style style:name="T352" style:family="text">
      <style:text-properties style:text-position="super 58%" officeooo:rsid="02596f3f"/>
    </style:style>
    <style:style style:name="T353" style:family="text">
      <style:text-properties officeooo:rsid="01f473d4"/>
    </style:style>
    <style:style style:name="T354" style:family="text">
      <style:text-properties style:text-position="super 58%" style:text-underline-style="none" fo:font-weight="normal" officeooo:rsid="02596f3f" style:font-weight-asian="normal" style:font-weight-complex="normal"/>
    </style:style>
    <style:style style:name="T355" style:family="text">
      <style:text-properties style:text-underline-style="none" fo:font-weight="normal" officeooo:rsid="01f473d4" style:font-weight-asian="normal" style:font-weight-complex="normal"/>
    </style:style>
    <style:style style:name="T356" style:family="text">
      <style:text-properties fo:color="#000000" loext:opacity="100%" style:text-outline="false" style:text-line-through-style="none" style:text-line-through-type="none" style:text-position="0% 100%" fo:font-style="normal" fo:text-shadow="none" style:text-underline-style="none" fo:font-weight="normal" officeooo:rsid="03b1101b" style:font-name-asian="NSimSun" style:font-style-asian="normal" style:font-weight-asian="normal" style:font-name-complex="Arial2" style:font-style-complex="normal" style:font-weight-complex="normal" style:text-emphasize="none"/>
    </style:style>
    <style:style style:name="T357" style:family="text">
      <style:text-properties fo:color="#000000" loext:opacity="100%" fo:font-weight="bold" style:font-weight-asian="bold" style:font-weight-complex="bold"/>
    </style:style>
    <style:style style:name="T358" style:family="text">
      <style:text-properties officeooo:rsid="025b0a2e"/>
    </style:style>
    <style:style style:name="T359" style:family="text">
      <style:text-properties fo:color="#000000" loext:opacity="100%" fo:font-style="italic" style:text-underline-style="none" fo:font-weight="normal" style:font-style-asian="italic" style:font-weight-asian="normal" style:font-style-complex="italic" style:font-weight-complex="normal"/>
    </style:style>
    <style:style style:name="T360" style:family="text">
      <style:text-properties style:text-outline="false" style:text-line-through-style="none" style:text-line-through-type="none" style:text-position="0% 100%" fo:font-style="normal" fo:text-shadow="none" style:text-underline-style="none" fo:font-weight="normal" officeooo:rsid="00d9a7f4" style:font-style-asian="normal" style:font-weight-asian="normal" style:font-weight-complex="normal" style:text-emphasize="none"/>
    </style:style>
    <style:style style:name="T361" style:family="text">
      <style:text-properties style:text-outline="false" style:text-line-through-style="none" style:text-line-through-type="none" style:text-position="0% 100%" fo:font-style="normal" fo:text-shadow="none" style:text-underline-style="none" fo:font-weight="normal" officeooo:rsid="064ab52a" style:font-style-asian="normal" style:font-weight-asian="normal" style:font-weight-complex="normal" style:text-emphasize="none"/>
    </style:style>
    <style:style style:name="T362" style:family="text">
      <style:text-properties style:text-outline="false" style:text-line-through-style="none" style:text-line-through-type="none" style:text-position="0% 100%" fo:font-style="normal" fo:text-shadow="none" style:text-underline-style="none" fo:font-weight="normal" officeooo:rsid="0669fe28" style:font-style-asian="normal" style:font-weight-asian="normal" style:font-weight-complex="normal" style:text-emphasize="none"/>
    </style:style>
    <style:style style:name="T363" style:family="text">
      <style:text-properties style:text-outline="false" style:text-line-through-style="none" style:text-line-through-type="none" style:text-position="0% 100%" fo:font-style="normal" fo:text-shadow="none" style:text-underline-style="none" fo:font-weight="normal" officeooo:rsid="03d2510b" style:font-style-asian="normal" style:font-weight-asian="normal" style:font-weight-complex="normal" style:text-emphasize="none"/>
    </style:style>
    <style:style style:name="T364" style:family="text">
      <style:text-properties style:text-outline="false" style:text-line-through-style="none" style:text-line-through-type="none" style:text-position="0% 100%" fo:font-style="normal" fo:text-shadow="none" style:text-underline-style="none" fo:font-weight="normal" officeooo:rsid="03962319" style:font-style-asian="normal" style:font-weight-asian="normal" style:font-weight-complex="normal" style:text-emphasize="none"/>
    </style:style>
    <style:style style:name="T365" style:family="text">
      <style:text-properties fo:color="#00008b" loext:opacity="100%" style:font-name="Marianne1" fo:font-size="9pt" style:font-size-asian="9pt" style:font-size-complex="9pt"/>
    </style:style>
    <style:style style:name="T366" style:family="text">
      <style:text-properties fo:color="#00008b" loext:opacity="100%"/>
    </style:style>
    <style:style style:name="T367" style:family="text">
      <style:text-properties fo:color="#000000" loext:opacity="100%" style:text-outline="false" style:text-line-through-style="none" style:text-line-through-type="none" style:text-position="0% 100%" fo:font-style="normal" fo:text-shadow="none" style:text-underline-style="none" fo:font-weight="normal" officeooo:rsid="00d9a7f4" style:font-style-asian="normal" style:font-weight-asian="normal" style:font-weight-complex="normal" style:text-emphasize="none"/>
    </style:style>
    <style:style style:name="T368" style:family="text">
      <style:text-properties fo:color="#000000" loext:opacity="100%" style:text-outline="false" style:text-line-through-style="none" style:text-line-through-type="none" style:text-position="0% 100%" fo:font-style="normal" fo:text-shadow="none" style:text-underline-style="none" fo:font-weight="normal" officeooo:rsid="00b8ae60" style:font-style-asian="normal" style:font-weight-asian="normal" style:font-weight-complex="normal" style:text-emphasize="none"/>
    </style:style>
    <style:style style:name="T369" style:family="text">
      <style:text-properties fo:color="#000000" loext:opacity="100%" style:text-outline="false" style:text-line-through-style="none" style:text-line-through-type="none" style:text-position="0% 100%" fo:font-style="normal" fo:text-shadow="none" style:text-underline-style="none" fo:font-weight="normal" officeooo:rsid="01f4eba1" style:font-style-asian="normal" style:font-weight-asian="normal" style:font-weight-complex="normal" style:text-emphasize="none"/>
    </style:style>
    <style:style style:name="T370" style:family="text">
      <style:text-properties style:text-outline="false" style:text-line-through-style="none" style:text-line-through-type="none" style:font-name="Marianne1" fo:font-style="normal" fo:text-shadow="none" style:text-underline-style="none" fo:font-weight="normal" officeooo:rsid="0025a7ff" style:font-style-asian="normal" style:font-weight-asian="normal" style:font-weight-complex="normal" style:text-emphasize="none"/>
    </style:style>
    <style:style style:name="T371" style:family="text">
      <style:text-properties style:text-outline="false" style:text-line-through-style="none" style:text-line-through-type="none" style:font-name="Marianne1" fo:font-style="normal" fo:text-shadow="none" style:text-underline-style="none" fo:font-weight="normal" officeooo:rsid="00294f34" style:font-style-asian="normal" style:font-weight-asian="normal" style:font-weight-complex="normal" style:text-emphasize="none"/>
    </style:style>
    <style:style style:name="T372" style:family="text">
      <style:text-properties style:text-outline="false" style:text-line-through-style="none" style:text-line-through-type="none" style:font-name="Marianne1" fo:font-style="normal" fo:text-shadow="none" style:text-underline-style="none" fo:font-weight="normal" officeooo:rsid="02bedaf9" style:font-style-asian="normal" style:font-weight-asian="normal" style:font-weight-complex="normal" style:text-emphasize="none"/>
    </style:style>
    <style:style style:name="T373" style:family="text">
      <style:text-properties style:text-outline="false" style:text-line-through-style="none" style:text-line-through-type="none" style:font-name="Marianne1" fo:font-style="normal" fo:text-shadow="none" style:text-underline-style="none" fo:font-weight="normal" officeooo:rsid="06474e04" style:font-style-asian="normal" style:font-weight-asian="normal" style:font-weight-complex="normal" style:text-emphasize="none"/>
    </style:style>
    <style:style style:name="T374" style:family="text">
      <style:text-properties fo:color="#000000" loext:opacity="100%" fo:background-color="transparent" loext:char-shading-value="0"/>
    </style:style>
    <style:style style:name="T375" style:family="text">
      <style:text-properties fo:color="#000000" loext:opacity="100%" officeooo:rsid="038704fa" fo:background-color="transparent" loext:char-shading-value="0"/>
    </style:style>
    <style:style style:name="T376" style:family="text">
      <style:text-properties style:text-outline="false" style:text-line-through-style="none" style:text-line-through-type="none" style:text-position="0% 100%" style:font-name="Wingdings" fo:font-style="normal" fo:text-shadow="none" style:text-underline-style="none" fo:font-weight="normal" officeooo:rsid="03b1101b" fo:background-color="transparent" loext:char-shading-value="0" style:font-name-asian="Wingdings" style:font-style-asian="normal" style:font-weight-asian="normal" style:font-name-complex="Wingdings" style:font-style-complex="normal" style:font-weight-complex="normal" style:text-emphasize="none"/>
    </style:style>
    <style:style style:name="T377" style:family="text">
      <style:text-properties style:text-outline="false" style:text-line-through-style="none" style:text-line-through-type="none" style:text-position="0% 100%" fo:font-style="normal" fo:text-shadow="none" style:text-underline-style="none" fo:font-weight="normal" officeooo:rsid="03b1101b" fo:background-color="transparent" loext:char-shading-value="0" style:font-name-asian="NSimSun" style:font-style-asian="normal" style:font-weight-asian="normal" style:font-name-complex="Arial2" style:font-style-complex="normal" style:font-weight-complex="normal" style:text-emphasize="none"/>
    </style:style>
    <style:style style:name="T378" style:family="text">
      <style:text-properties fo:font-weight="bold" officeooo:rsid="01f6cea1" style:font-weight-asian="bold" style:font-weight-complex="bold"/>
    </style:style>
    <style:style style:name="T379" style:family="text">
      <style:text-properties fo:font-weight="bold" officeooo:rsid="0381f264" style:font-weight-asian="bold" style:font-weight-complex="bold"/>
    </style:style>
    <style:style style:name="T380" style:family="text">
      <style:text-properties fo:font-style="italic" fo:font-weight="normal" officeooo:rsid="07713d36" style:font-style-asian="italic" style:font-weight-asian="normal" style:font-style-complex="normal" style:font-weight-complex="normal"/>
    </style:style>
    <style:style style:name="T381" style:family="text">
      <style:text-properties fo:font-style="italic" fo:font-weight="normal" officeooo:rsid="01c4d7fe" style:font-style-asian="italic" style:font-weight-asian="normal" style:font-style-complex="normal" style:font-weight-complex="normal"/>
    </style:style>
    <style:style style:name="T382" style:family="text">
      <style:text-properties fo:font-style="italic" fo:font-weight="normal" officeooo:rsid="01f85682" style:font-style-asian="italic" style:font-weight-asian="normal" style:font-style-complex="normal" style:font-weight-complex="normal"/>
    </style:style>
    <style:style style:name="T383" style:family="text">
      <style:text-properties fo:font-style="italic" style:font-style-asian="italic"/>
    </style:style>
    <style:style style:name="T384" style:family="text">
      <style:text-properties fo:color="#00008b" loext:opacity="100%" fo:font-style="italic" fo:font-weight="bold" officeooo:rsid="01c4d7fe" style:font-style-asian="italic" style:font-weight-asian="bold" style:font-weight-complex="bold"/>
    </style:style>
    <style:style style:name="T385" style:family="text">
      <style:text-properties fo:color="#00008b" loext:opacity="100%" fo:font-style="italic" fo:font-weight="bold" officeooo:rsid="01f85682" style:font-style-asian="italic" style:font-weight-asian="bold" style:font-weight-complex="bold"/>
    </style:style>
    <style:style style:name="T386" style:family="text">
      <style:text-properties fo:font-style="italic" officeooo:rsid="07713d36" style:font-style-asian="italic"/>
    </style:style>
    <style:style style:name="T387" style:family="text">
      <style:text-properties fo:font-style="italic" officeooo:rsid="01c4d7fe" style:font-style-asian="italic"/>
    </style:style>
    <style:style style:name="T388" style:family="text">
      <style:text-properties fo:font-style="italic" officeooo:rsid="01f85682" style:font-style-asian="italic"/>
    </style:style>
    <style:style style:name="T389" style:family="text">
      <style:text-properties fo:font-style="italic" officeooo:rsid="01f6cea1" style:font-style-asian="italic"/>
    </style:style>
    <style:style style:name="T390" style:family="text">
      <style:text-properties fo:color="#000000" loext:opacity="100%" fo:font-style="italic" style:text-underline-style="solid" style:text-underline-width="auto" style:text-underline-color="font-color" fo:font-weight="normal" officeooo:rsid="01f6cea1" style:font-style-asian="italic" style:font-weight-asian="normal" style:font-weight-complex="normal"/>
    </style:style>
    <style:style style:name="T391" style:family="text">
      <style:text-properties fo:color="#000000" loext:opacity="100%" fo:font-style="italic" style:text-underline-style="solid" style:text-underline-width="auto" style:text-underline-color="font-color" fo:font-weight="normal" officeooo:rsid="01c4d7fe" style:font-style-asian="italic" style:font-weight-asian="normal" style:font-weight-complex="normal"/>
    </style:style>
    <style:style style:name="T392" style:family="text">
      <style:text-properties fo:color="#000000" loext:opacity="100%" fo:font-style="italic" style:text-underline-style="solid" style:text-underline-width="auto" style:text-underline-color="font-color" fo:font-weight="normal" officeooo:rsid="0842e62c" style:font-style-asian="italic" style:font-weight-asian="normal" style:font-weight-complex="normal"/>
    </style:style>
    <style:style style:name="T393" style:family="text">
      <style:text-properties style:font-name="Marianne1" fo:font-style="normal" officeooo:rsid="07713d36" style:font-style-asian="normal" style:font-style-complex="normal"/>
    </style:style>
    <style:style style:name="T394" style:family="text">
      <style:text-properties style:font-name="Marianne1" fo:font-style="normal" style:font-style-asian="normal" style:font-style-complex="normal"/>
    </style:style>
    <style:style style:name="T395" style:family="text">
      <style:text-properties style:font-name="Marianne1" fo:font-style="normal" officeooo:rsid="01c4d7fe" style:font-style-asian="normal" style:font-style-complex="normal"/>
    </style:style>
    <style:style style:name="T396" style:family="text">
      <style:text-properties officeooo:rsid="07713d36"/>
    </style:style>
    <style:style style:name="T397" style:family="text">
      <style:text-properties officeooo:rsid="01c4d7fe"/>
    </style:style>
    <style:style style:name="T398" style:family="text">
      <style:text-properties officeooo:rsid="077b639e"/>
    </style:style>
    <style:style style:name="T399" style:family="text">
      <style:text-properties fo:font-weight="bold" officeooo:rsid="01c4d7fe" style:font-weight-asian="bold" style:font-weight-complex="bold"/>
    </style:style>
    <style:style style:name="T400" style:family="text">
      <style:text-properties fo:font-weight="bold" officeooo:rsid="01f85682" style:font-weight-asian="bold" style:font-weight-complex="bold"/>
    </style:style>
    <style:style style:name="T401" style:family="text">
      <style:text-properties fo:font-weight="bold" officeooo:rsid="077b639e" style:font-weight-asian="bold" style:font-weight-complex="bold"/>
    </style:style>
    <style:style style:name="T402" style:family="text">
      <style:text-properties officeooo:rsid="041afe36"/>
    </style:style>
    <style:style style:name="T403" style:family="text">
      <style:text-properties fo:color="#00008b" loext:opacity="100%" fo:font-weight="bold" officeooo:rsid="041afe36" style:font-weight-asian="bold" style:font-weight-complex="bold"/>
    </style:style>
    <style:style style:name="T404" style:family="text">
      <style:text-properties fo:color="#00008b" loext:opacity="100%" fo:font-weight="bold" officeooo:rsid="06653b03" style:font-weight-asian="bold" style:font-weight-complex="bold"/>
    </style:style>
    <style:style style:name="T405" style:family="text">
      <style:text-properties fo:font-weight="bold" fo:background-color="#b0e0e6" loext:char-shading-value="0" style:font-weight-asian="bold" style:font-weight-complex="bold"/>
    </style:style>
    <style:style style:name="T406" style:family="text">
      <style:text-properties fo:font-weight="bold" officeooo:rsid="03e34c84" fo:background-color="#b0e0e6" loext:char-shading-value="0" style:font-weight-asian="bold" style:font-weight-complex="bold"/>
    </style:style>
    <style:style style:name="T407" style:family="text">
      <style:text-properties fo:font-weight="bold" officeooo:rsid="059daf5c" fo:background-color="#b0e0e6" loext:char-shading-value="0" style:font-weight-asian="bold" style:font-weight-complex="bold"/>
    </style:style>
    <style:style style:name="T408" style:family="text">
      <style:text-properties officeooo:rsid="03fb54a4"/>
    </style:style>
    <style:style style:name="T409" style:family="text">
      <style:text-properties officeooo:rsid="06653b03"/>
    </style:style>
    <style:style style:name="T410" style:family="text">
      <style:text-properties officeooo:rsid="0768da7a"/>
    </style:style>
    <style:style style:name="T411" style:family="text">
      <style:text-properties fo:color="#00008b" loext:opacity="100%" fo:font-weight="bold" officeooo:rsid="02065333" style:font-weight-asian="bold" style:font-weight-complex="bold"/>
    </style:style>
    <style:style style:name="T412" style:family="text">
      <style:text-properties fo:color="#00008b" loext:opacity="100%" fo:font-weight="bold" officeooo:rsid="0768da7a" style:font-weight-asian="bold" style:font-weight-complex="bold"/>
    </style:style>
    <style:style style:name="T413" style:family="text">
      <style:text-properties officeooo:rsid="047195fd"/>
    </style:style>
    <style:style style:name="T414" style:family="text">
      <style:text-properties officeooo:rsid="059daf5c"/>
    </style:style>
    <style:style style:name="T415" style:family="text">
      <style:text-properties fo:font-style="italic" fo:font-weight="normal" officeooo:rsid="01f86f7c" style:font-style-asian="italic" style:font-weight-asian="normal" style:font-style-complex="normal" style:font-weight-complex="normal"/>
    </style:style>
    <style:style style:name="T416" style:family="text">
      <style:text-properties fo:font-style="italic" fo:font-weight="normal" officeooo:rsid="01fa856d" style:font-style-asian="italic" style:font-weight-asian="normal" style:font-style-complex="normal" style:font-weight-complex="normal"/>
    </style:style>
    <style:style style:name="T417" style:family="text">
      <style:text-properties fo:color="#000000" loext:opacity="100%" fo:font-style="italic" style:text-underline-style="solid" style:text-underline-width="auto" style:text-underline-color="font-color" fo:font-weight="normal" officeooo:rsid="01fa856d" style:font-style-asian="italic" style:font-weight-asian="normal" style:font-style-complex="normal" style:font-weight-complex="normal"/>
    </style:style>
    <style:style style:name="T418" style:family="text">
      <style:text-properties fo:color="#000000" loext:opacity="100%" fo:font-style="italic" style:text-underline-style="solid" style:text-underline-width="auto" style:text-underline-color="font-color" fo:font-weight="normal" officeooo:rsid="01f86f7c" style:font-style-asian="italic" style:font-weight-asian="normal" style:font-style-complex="normal" style:font-weight-complex="normal"/>
    </style:style>
    <style:style style:name="T419" style:family="text">
      <style:text-properties fo:color="#000000" loext:opacity="100%" fo:font-style="italic" style:text-underline-style="solid" style:text-underline-width="auto" style:text-underline-color="font-color" fo:font-weight="normal" officeooo:rsid="0843c6f2" style:font-style-asian="italic" style:font-weight-asian="normal" style:font-style-complex="normal" style:font-weight-complex="normal"/>
    </style:style>
    <style:style style:name="T420" style:family="text">
      <style:text-properties fo:color="#000000" loext:opacity="100%" style:font-name="Wingdings1" fo:font-style="normal" fo:font-weight="bold" officeooo:rsid="01f95dcc" style:font-name-asian="Marianne" style:font-style-asian="normal" style:font-weight-asian="bold" style:font-name-complex="Marianne" style:font-style-complex="normal" style:font-weight-complex="bold"/>
    </style:style>
    <style:style style:name="T421" style:family="text">
      <style:text-properties fo:color="#000000" loext:opacity="100%" style:font-name="Wingdings1" fo:font-style="normal" fo:font-weight="bold" officeooo:rsid="01f95dcc" style:font-name-asian="NSimSun" style:font-style-asian="normal" style:font-weight-asian="bold" style:font-name-complex="Arial2" style:font-style-complex="normal" style:font-weight-complex="bold"/>
    </style:style>
    <style:style style:name="T422" style:family="text">
      <style:text-properties fo:color="#00008b" loext:opacity="100%" fo:font-style="italic" fo:font-weight="bold" officeooo:rsid="01cf8144" style:font-style-asian="italic" style:font-weight-asian="bold" style:font-weight-complex="bold"/>
    </style:style>
    <style:style style:name="T423" style:family="text">
      <style:text-properties fo:color="#00008b" loext:opacity="100%" fo:font-style="italic" fo:font-weight="bold" officeooo:rsid="07713d36" style:font-style-asian="italic" style:font-weight-asian="bold" style:font-weight-complex="bold"/>
    </style:style>
    <style:style style:name="T424" style:family="text">
      <style:text-properties fo:font-style="italic" officeooo:rsid="01f86f7c" style:font-style-asian="italic"/>
    </style:style>
    <style:style style:name="T425" style:family="text">
      <style:text-properties fo:font-style="italic" officeooo:rsid="0381f264" style:font-style-asian="italic"/>
    </style:style>
    <style:style style:name="T426" style:family="text">
      <style:text-properties fo:font-style="italic" officeooo:rsid="06501ad0" style:font-style-asian="italic"/>
    </style:style>
    <style:style style:name="T427" style:family="text">
      <style:text-properties fo:font-style="italic" officeooo:rsid="0665b65f" style:font-style-asian="italic"/>
    </style:style>
    <style:style style:name="T428" style:family="text">
      <style:text-properties fo:color="#00008b" loext:opacity="100%" fo:font-style="italic" fo:font-weight="bold" officeooo:rsid="01f86f7c" style:font-style-asian="italic" style:font-weight-asian="bold" style:font-weight-complex="bold"/>
    </style:style>
    <style:style style:name="T429" style:family="text">
      <style:text-properties fo:color="#00ff00" loext:opacity="100%" fo:font-style="italic" fo:font-weight="bold" officeooo:rsid="01c4d7fe" style:font-style-asian="italic" style:font-weight-asian="bold" style:font-weight-complex="bold"/>
    </style:style>
    <style:style style:name="T430" style:family="text">
      <style:text-properties fo:color="#000000" loext:opacity="100%" fo:font-style="italic" fo:font-weight="normal" officeooo:rsid="01c4d7fe" style:font-style-asian="italic" style:font-weight-asian="normal" style:font-weight-complex="normal"/>
    </style:style>
    <style:style style:name="T431" style:family="text">
      <style:text-properties fo:color="#000000" loext:opacity="100%" fo:font-style="italic" fo:font-weight="normal" officeooo:rsid="07713d36" style:font-style-asian="italic" style:font-weight-asian="normal" style:font-weight-complex="normal"/>
    </style:style>
    <style:style style:name="T432" style:family="text">
      <style:text-properties fo:color="#000000" loext:opacity="100%" fo:font-style="italic" fo:font-weight="normal" officeooo:rsid="01f86f7c" style:font-style-asian="italic" style:font-weight-asian="normal" style:font-weight-complex="normal"/>
    </style:style>
    <style:style style:name="T433" style:family="text">
      <style:text-properties fo:color="#000000" loext:opacity="100%" fo:font-style="italic" fo:font-weight="normal" officeooo:rsid="0381f264" style:font-style-asian="italic" style:font-weight-asian="normal" style:font-weight-complex="normal"/>
    </style:style>
    <style:style style:name="T434" style:family="text">
      <style:text-properties fo:color="#000000" loext:opacity="100%" fo:font-style="italic" fo:font-weight="normal" officeooo:rsid="06501ad0" style:font-style-asian="italic" style:font-weight-asian="normal" style:font-weight-complex="normal"/>
    </style:style>
    <style:style style:name="T435" style:family="text">
      <style:text-properties fo:color="#000000" loext:opacity="100%" fo:font-style="italic" fo:font-weight="normal" officeooo:rsid="0665b65f" style:font-style-asian="italic" style:font-weight-asian="normal" style:font-weight-complex="normal"/>
    </style:style>
    <style:style style:name="T436" style:family="text">
      <style:text-properties fo:font-style="italic" officeooo:rsid="01f95dcc" style:font-style-asian="italic"/>
    </style:style>
    <style:style style:name="T437" style:family="text">
      <style:text-properties fo:font-weight="bold" officeooo:rsid="01fa28fc" style:font-weight-asian="bold" style:font-weight-complex="bold"/>
    </style:style>
    <style:style style:name="T438" style:family="text">
      <style:text-properties fo:font-weight="normal" officeooo:rsid="01fa28fc" style:font-weight-asian="normal" style:font-weight-complex="normal"/>
    </style:style>
    <style:style style:name="T439" style:family="text">
      <style:text-properties fo:font-weight="normal" officeooo:rsid="077b639e" style:font-weight-asian="normal" style:font-weight-complex="normal"/>
    </style:style>
    <style:style style:name="T440" style:family="text">
      <style:text-properties officeooo:rsid="0665b65f"/>
    </style:style>
    <style:style style:name="T441" style:family="text">
      <style:text-properties fo:color="#00008b" loext:opacity="100%" fo:font-weight="bold" officeooo:rsid="07713d36" style:font-weight-asian="bold" style:font-weight-complex="bold"/>
    </style:style>
    <style:style style:name="T442" style:family="text">
      <style:text-properties officeooo:rsid="02065333"/>
    </style:style>
    <style:style style:name="T443" style:family="text">
      <style:text-properties officeooo:rsid="0207f0e6"/>
    </style:style>
    <style:style style:name="T444" style:family="text">
      <style:text-properties fo:font-weight="normal" officeooo:rsid="059daf5c" style:font-weight-asian="normal" style:font-weight-complex="normal"/>
    </style:style>
    <style:style style:name="T445" style:family="text">
      <style:text-properties officeooo:rsid="06501ad0"/>
    </style:style>
    <style:style style:name="T446" style:family="text">
      <style:text-properties officeooo:rsid="07cfee4b"/>
    </style:style>
    <style:style style:name="T447" style:family="text">
      <style:text-properties fo:color="#00008b" loext:opacity="100%" fo:font-size="12pt"/>
    </style:style>
    <style:style style:name="T448" style:family="text">
      <style:text-properties style:text-outline="false" style:text-line-through-style="none" style:text-line-through-type="none" style:font-name="Marianne1" fo:font-style="normal" fo:text-shadow="none" style:text-underline-style="none" fo:font-weight="normal" officeooo:rsid="038b75b4" style:font-style-asian="normal" style:font-weight-asian="normal" style:font-weight-complex="normal" style:text-emphasize="none"/>
    </style:style>
    <style:style style:name="T449" style:family="text">
      <style:text-properties officeooo:rsid="065b915f"/>
    </style:style>
    <style:style style:name="T450" style:family="text">
      <style:text-properties fo:font-weight="bold" fo:background-color="transparent" loext:char-shading-value="0" style:font-weight-asian="bold" style:font-weight-complex="bold"/>
    </style:style>
    <style:style style:name="T451" style:family="text">
      <style:text-properties fo:font-weight="bold" officeooo:rsid="0393ba15" fo:background-color="transparent" loext:char-shading-value="0" style:font-weight-asian="bold" style:font-weight-complex="bold"/>
    </style:style>
    <style:style style:name="T452" style:family="text">
      <style:text-properties fo:color="#000000" loext:opacity="100%" fo:font-style="italic" style:text-underline-style="solid" style:text-underline-width="auto" style:text-underline-color="font-color" fo:font-weight="normal" officeooo:rsid="08454638" style:font-style-asian="italic" style:font-weight-asian="normal" style:font-weight-complex="normal"/>
    </style:style>
    <style:style style:name="T453" style:family="text">
      <style:text-properties officeooo:rsid="074877f8"/>
    </style:style>
    <style:style style:name="T454" style:family="text">
      <style:text-properties fo:font-weight="bold" officeooo:rsid="075274c4" style:font-weight-asian="bold" style:font-weight-complex="bold"/>
    </style:style>
    <style:style style:name="T455" style:family="text">
      <style:text-properties fo:color="#00008b" loext:opacity="100%" fo:font-weight="bold" officeooo:rsid="0207f0e6" style:font-weight-asian="bold" style:font-weight-complex="bold"/>
    </style:style>
    <style:style style:name="T456" style:family="text">
      <style:text-properties fo:color="#00008b" loext:opacity="100%" fo:font-weight="bold" officeooo:rsid="01cbd4c0" style:font-weight-asian="bold" style:font-weight-complex="bold"/>
    </style:style>
    <style:style style:name="T457" style:family="text">
      <style:text-properties fo:color="#000000" loext:opacity="100%" fo:font-style="italic" style:text-underline-style="solid" style:text-underline-width="auto" style:text-underline-color="font-color" fo:font-weight="normal" officeooo:rsid="08454638" style:font-style-asian="italic" style:font-weight-asian="normal" style:font-style-complex="normal" style:font-weight-complex="normal"/>
    </style:style>
    <style:style style:name="T458" style:family="text">
      <style:text-properties fo:font-style="italic" officeooo:rsid="074877f8" style:font-style-asian="italic"/>
    </style:style>
    <style:style style:name="T459" style:family="text">
      <style:text-properties fo:color="#00008b" loext:opacity="100%" fo:font-style="italic" fo:font-weight="bold" officeooo:rsid="01c4d7fe" style:font-style-asian="italic" style:font-weight-asian="bold" style:font-style-complex="normal" style:font-weight-complex="bold"/>
    </style:style>
    <style:style style:name="T460" style:family="text">
      <style:text-properties fo:color="#00008b" loext:opacity="100%" fo:font-style="italic" fo:font-weight="bold" officeooo:rsid="01f86f7c" style:font-style-asian="italic" style:font-weight-asian="bold" style:font-style-complex="normal" style:font-weight-complex="bold"/>
    </style:style>
    <style:style style:name="T461" style:family="text">
      <style:text-properties fo:color="#00ff00" loext:opacity="100%" fo:font-style="italic" fo:font-weight="bold" officeooo:rsid="01c4d7fe" style:font-style-asian="italic" style:font-weight-asian="bold" style:font-style-complex="normal" style:font-weight-complex="bold"/>
    </style:style>
    <style:style style:name="T462" style:family="text">
      <style:text-properties fo:color="#000000" loext:opacity="100%" fo:font-style="italic" fo:font-weight="normal" officeooo:rsid="01c4d7fe" style:font-style-asian="italic" style:font-weight-asian="normal" style:font-style-complex="normal" style:font-weight-complex="normal"/>
    </style:style>
    <style:style style:name="T463" style:family="text">
      <style:text-properties fo:color="#000000" loext:opacity="100%" fo:font-style="italic" fo:font-weight="normal" officeooo:rsid="07713d36" style:font-style-asian="italic" style:font-weight-asian="normal" style:font-style-complex="normal" style:font-weight-complex="normal"/>
    </style:style>
    <style:style style:name="T464" style:family="text">
      <style:text-properties fo:color="#000000" loext:opacity="100%" fo:font-style="italic" fo:font-weight="normal" officeooo:rsid="01f86f7c" style:font-style-asian="italic" style:font-weight-asian="normal" style:font-style-complex="normal" style:font-weight-complex="normal"/>
    </style:style>
    <style:style style:name="T465" style:family="text">
      <style:text-properties fo:color="#000000" loext:opacity="100%" fo:font-style="italic" fo:font-weight="normal" officeooo:rsid="074877f8" style:font-style-asian="italic" style:font-weight-asian="normal" style:font-style-complex="normal" style:font-weight-complex="normal"/>
    </style:style>
    <style:style style:name="T466" style:family="text">
      <style:text-properties fo:font-style="italic" fo:font-weight="normal" officeooo:rsid="01f95dcc" style:font-style-asian="italic" style:font-weight-asian="normal" style:font-style-complex="normal" style:font-weight-complex="normal"/>
    </style:style>
    <style:style style:name="T467" style:family="text">
      <style:text-properties fo:font-weight="normal" officeooo:rsid="075274c4" style:font-weight-asian="normal" style:font-weight-complex="normal"/>
    </style:style>
    <style:style style:name="T468" style:family="text">
      <style:text-properties fo:color="#00008b" loext:opacity="100%" fo:font-weight="bold" officeooo:rsid="0393ba15" style:font-weight-asian="bold" style:font-weight-complex="bold"/>
    </style:style>
    <style:style style:name="T469" style:family="text">
      <style:text-properties style:text-outline="false" style:text-line-through-style="none" style:text-line-through-type="none" style:font-name="Marianne1" fo:font-style="normal" fo:text-shadow="none" style:text-underline-style="none" fo:font-weight="normal" officeooo:rsid="039a50ba" style:font-style-asian="normal" style:font-weight-asian="normal" style:font-weight-complex="normal" style:text-emphasize="none"/>
    </style:style>
    <style:style style:name="T470" style:family="text">
      <style:text-properties fo:color="#000000" loext:opacity="100%" fo:font-style="italic" style:text-underline-style="solid" style:text-underline-width="auto" style:text-underline-color="font-color" fo:font-weight="normal" officeooo:rsid="0845c2f4" style:font-style-asian="italic" style:font-weight-asian="normal" style:font-weight-complex="normal"/>
    </style:style>
    <style:style style:name="T471" style:family="text">
      <style:text-properties officeooo:rsid="06a16dec"/>
    </style:style>
    <style:style style:name="T472" style:family="text">
      <style:text-properties fo:font-weight="bold" officeooo:rsid="075bc3d4" style:font-weight-asian="bold" style:font-weight-complex="bold"/>
    </style:style>
    <style:style style:name="T473" style:family="text">
      <style:text-properties officeooo:rsid="0025a7ff"/>
    </style:style>
    <style:style style:name="T474" style:family="text">
      <style:text-properties officeooo:rsid="00294f34"/>
    </style:style>
    <style:style style:name="T475" style:family="text">
      <style:text-properties officeooo:rsid="02bedaf9"/>
    </style:style>
    <style:style style:name="T476" style:family="text">
      <style:text-properties officeooo:rsid="038b75b4"/>
    </style:style>
    <style:style style:name="T477" style:family="text">
      <style:text-properties officeooo:rsid="039a50ba"/>
    </style:style>
    <style:style style:name="T478" style:family="text">
      <style:text-properties fo:color="#000000" loext:opacity="100%" fo:font-style="italic" style:text-underline-style="solid" style:text-underline-width="auto" style:text-underline-color="font-color" fo:font-weight="normal" officeooo:rsid="0845c2f4" style:font-style-asian="italic" style:font-weight-asian="normal" style:font-style-complex="normal" style:font-weight-complex="normal"/>
    </style:style>
    <style:style style:name="T479" style:family="text">
      <style:text-properties fo:font-style="italic" officeooo:rsid="03c52043" style:font-style-asian="italic"/>
    </style:style>
    <style:style style:name="T480" style:family="text">
      <style:text-properties fo:font-style="italic" officeooo:rsid="075c8fd0" style:font-style-asian="italic"/>
    </style:style>
    <style:style style:name="T481" style:family="text">
      <style:text-properties fo:font-style="italic" officeooo:rsid="03c6b024" style:font-style-asian="italic"/>
    </style:style>
    <style:style style:name="T482" style:family="text">
      <style:text-properties fo:font-style="italic" officeooo:rsid="0472f5af" style:font-style-asian="italic"/>
    </style:style>
    <style:style style:name="T483" style:family="text">
      <style:text-properties fo:color="#000000" loext:opacity="100%" fo:font-style="italic" fo:font-weight="normal" officeooo:rsid="0381f264" style:font-style-asian="italic" style:font-weight-asian="normal" style:font-style-complex="normal" style:font-weight-complex="normal"/>
    </style:style>
    <style:style style:name="T484" style:family="text">
      <style:text-properties fo:color="#000000" loext:opacity="100%" fo:font-style="italic" fo:font-weight="normal" officeooo:rsid="03c6b024" style:font-style-asian="italic" style:font-weight-asian="normal" style:font-style-complex="normal" style:font-weight-complex="normal"/>
    </style:style>
    <style:style style:name="T485" style:family="text">
      <style:text-properties fo:color="#000000" loext:opacity="100%" fo:font-style="italic" fo:font-weight="normal" officeooo:rsid="01f95dcc" style:font-style-asian="italic" style:font-weight-asian="normal" style:font-style-complex="normal" style:font-weight-complex="normal"/>
    </style:style>
    <style:style style:name="T486" style:family="text">
      <style:text-properties fo:color="#000000" loext:opacity="100%" fo:font-style="italic" fo:font-weight="normal" officeooo:rsid="075c8fd0" style:font-style-asian="italic" style:font-weight-asian="normal" style:font-style-complex="normal" style:font-weight-complex="normal"/>
    </style:style>
    <style:style style:name="T487" style:family="text">
      <style:text-properties fo:font-weight="normal" officeooo:rsid="075bc3d4" style:font-weight-asian="normal" style:font-weight-complex="normal"/>
    </style:style>
    <style:style style:name="T488" style:family="text">
      <style:text-properties fo:font-size="12.8000001907349pt" style:font-size-asian="12.8000001907349pt" style:font-size-complex="12.8000001907349pt"/>
    </style:style>
    <style:style style:name="T489" style:family="text">
      <style:text-properties fo:font-size="12.8000001907349pt" officeooo:rsid="0897860d" style:font-size-asian="12.8000001907349pt" style:font-size-complex="12.8000001907349pt"/>
    </style:style>
    <style:style style:name="T490" style:family="text">
      <style:text-properties officeooo:rsid="02974b85"/>
    </style:style>
    <style:style style:name="T491" style:family="text">
      <style:text-properties style:text-underline-style="solid" style:text-underline-width="auto" style:text-underline-color="font-color" fo:font-weight="bold" officeooo:rsid="02f1bfd4" style:font-weight-asian="bold" style:font-weight-complex="bold"/>
    </style:style>
    <style:style style:name="T492" style:family="text">
      <style:text-properties officeooo:rsid="044ecd9c"/>
    </style:style>
    <style:style style:name="T493" style:family="text">
      <style:text-properties officeooo:rsid="02f2695c"/>
    </style:style>
    <style:style style:name="T494" style:family="text">
      <style:text-properties officeooo:rsid="02f4607e"/>
    </style:style>
    <style:style style:name="T495" style:family="text">
      <style:text-properties officeooo:rsid="07d3ba30"/>
    </style:style>
    <style:style style:name="T496" style:family="text">
      <style:text-properties officeooo:rsid="059fa869"/>
    </style:style>
    <style:style style:name="T497" style:family="text">
      <style:text-properties officeooo:rsid="069f7159"/>
    </style:style>
    <style:style style:name="T498" style:family="text">
      <style:text-properties officeooo:rsid="069f7159" fo:background-color="#b0e0e6" loext:char-shading-value="0"/>
    </style:style>
    <style:style style:name="T499" style:family="text">
      <style:text-properties officeooo:rsid="0667680a"/>
    </style:style>
    <style:style style:name="T500" style:family="text">
      <style:text-properties officeooo:rsid="03f33464"/>
    </style:style>
    <style:style style:name="T501" style:family="text">
      <style:text-properties officeooo:rsid="07330599"/>
    </style:style>
    <style:style style:name="T502" style:family="text">
      <style:text-properties officeooo:rsid="069d8a5b"/>
    </style:style>
    <style:style style:name="T503" style:family="text">
      <style:text-properties style:text-outline="false" style:text-line-through-style="none" style:text-line-through-type="none" style:text-position="0% 100%" style:font-name="Marianne1" fo:font-size="11pt" fo:font-style="normal" fo:text-shadow="none" style:text-underline-style="none" fo:font-weight="normal" officeooo:rsid="083c1da0" style:font-name-asian="NSimSun" style:font-size-asian="11pt" style:font-style-asian="normal" style:font-weight-asian="normal" style:font-name-complex="Arial2" style:font-size-complex="11pt" style:font-style-complex="normal" style:font-weight-complex="normal" style:text-emphasize="none"/>
    </style:style>
    <style:style style:name="T504" style:family="text">
      <style:text-properties style:text-outline="false" style:text-line-through-style="none" style:text-line-through-type="none" style:text-position="0% 100%" style:font-name="Marianne1" fo:font-size="11pt" fo:font-style="normal" fo:text-shadow="none" style:text-underline-style="none" fo:font-weight="bold" officeooo:rsid="03b1101b" style:font-name-asian="NSimSun" style:font-size-asian="11pt" style:font-style-asian="normal" style:font-weight-asian="bold" style:font-name-complex="Arial2" style:font-size-complex="11pt" style:font-style-complex="normal" style:font-weight-complex="bold" style:text-emphasize="none"/>
    </style:style>
    <style:style style:name="T505" style:family="text">
      <style:text-properties style:text-outline="false" style:text-line-through-style="none" style:text-line-through-type="none" style:text-position="0% 100%" style:font-name="Marianne1" fo:font-size="11pt" fo:font-style="normal" fo:text-shadow="none" style:text-underline-style="none" fo:font-weight="bold" officeooo:rsid="0897860d" style:font-name-asian="NSimSun" style:font-size-asian="11pt" style:font-style-asian="normal" style:font-weight-asian="bold" style:font-name-complex="Arial2" style:font-size-complex="11pt" style:font-style-complex="normal" style:font-weight-complex="bold" style:text-emphasize="none"/>
    </style:style>
    <style:style style:name="T506" style:family="text">
      <style:text-properties style:font-name="Marianne1" fo:font-size="11pt" fo:font-weight="bold" officeooo:rsid="00f028d4" style:font-size-asian="11pt" style:font-weight-asian="bold" style:font-size-complex="11pt" style:font-weight-complex="bold"/>
    </style:style>
    <style:style style:name="T507" style:family="text">
      <style:text-properties style:font-name="Marianne1" fo:font-size="11pt" fo:font-weight="bold" officeooo:rsid="00f1d942" style:font-size-asian="11pt" style:font-weight-asian="bold" style:font-size-complex="11pt" style:font-weight-complex="bold"/>
    </style:style>
    <style:style style:name="T508" style:family="text">
      <style:text-properties style:font-name="Marianne1" fo:font-size="11pt" fo:font-weight="bold" officeooo:rsid="01dd2711" style:font-size-asian="11pt" style:font-weight-asian="bold" style:font-size-complex="11pt" style:font-weight-complex="bold"/>
    </style:style>
    <style:style style:name="T509" style:family="text">
      <style:text-properties style:font-name="Marianne1" fo:font-style="normal" fo:font-weight="normal" style:font-style-asian="normal" style:font-weight-asian="normal" style:font-style-complex="normal" style:font-weight-complex="normal"/>
    </style:style>
    <style:style style:name="T510" style:family="text">
      <style:text-properties style:font-name="Marianne1" fo:font-style="normal" fo:font-weight="normal" officeooo:rsid="044baef2" style:font-style-asian="normal" style:font-weight-asian="normal" style:font-style-complex="normal" style:font-weight-complex="normal"/>
    </style:style>
    <style:style style:name="T511" style:family="text">
      <style:text-properties style:font-name="Marianne1" fo:font-style="normal" fo:font-weight="normal" officeooo:rsid="044c55a6" style:font-style-asian="normal" style:font-weight-asian="normal" style:font-style-complex="normal" style:font-weight-complex="normal"/>
    </style:style>
    <style:style style:name="T512" style:family="text">
      <style:text-properties style:font-name="Marianne1" fo:font-style="normal" fo:font-weight="normal" fo:background-color="transparent" loext:char-shading-value="0" style:font-style-asian="normal" style:font-weight-asian="normal" style:font-style-complex="normal" style:font-weight-complex="normal"/>
    </style:style>
    <style:style style:name="T513" style:family="text">
      <style:text-properties style:font-name="Marianne1" fo:font-style="normal" fo:font-weight="normal" officeooo:rsid="00f33362" fo:background-color="transparent" loext:char-shading-value="0" style:font-style-asian="normal" style:font-weight-asian="normal" style:font-style-complex="normal" style:font-weight-complex="normal"/>
    </style:style>
    <style:style style:name="T514" style:family="text">
      <style:text-properties style:font-name="Marianne1" fo:font-style="normal" fo:font-weight="normal" officeooo:rsid="044baef2" fo:background-color="transparent" loext:char-shading-value="0" style:font-style-asian="normal" style:font-weight-asian="normal" style:font-style-complex="normal" style:font-weight-complex="normal"/>
    </style:style>
    <style:style style:name="T515" style:family="text">
      <style:text-properties officeooo:rsid="02f54ab5"/>
    </style:style>
    <style:style style:name="T516" style:family="text">
      <style:text-properties officeooo:rsid="044e0b12"/>
    </style:style>
    <style:style style:name="T517" style:family="text">
      <style:text-properties officeooo:rsid="00f8748c"/>
    </style:style>
    <style:style style:name="T518" style:family="text">
      <style:text-properties officeooo:rsid="01076a64"/>
    </style:style>
    <style:style style:name="T519" style:family="text">
      <style:text-properties officeooo:rsid="00fd2d55"/>
    </style:style>
    <style:style style:name="T520" style:family="text">
      <style:text-properties officeooo:rsid="044e6b21"/>
    </style:style>
    <style:style style:name="T521" style:family="text">
      <style:text-properties officeooo:rsid="0108ec35"/>
    </style:style>
    <style:style style:name="T522" style:family="text">
      <style:text-properties fo:font-style="normal" fo:font-weight="bold" style:font-style-asian="normal" style:font-weight-asian="bold" style:font-style-complex="normal" style:font-weight-complex="normal"/>
    </style:style>
    <style:style style:name="T523" style:family="text">
      <style:text-properties fo:font-weight="bold" style:font-weight-asian="bold"/>
    </style:style>
    <style:style style:name="T524" style:family="text">
      <style:text-properties fo:font-weight="bold" officeooo:rsid="00d37f4a" style:font-weight-asian="bold"/>
    </style:style>
    <style:style style:name="T525" style:family="text">
      <style:text-properties officeooo:rsid="049056f4"/>
    </style:style>
    <style:style style:name="T526" style:family="text">
      <style:text-properties officeooo:rsid="0490a9d6"/>
    </style:style>
    <style:style style:name="T527" style:family="text">
      <style:text-properties officeooo:rsid="0897860d"/>
    </style:style>
    <style:style style:name="T528" style:family="text">
      <style:text-properties officeooo:rsid="02feedc5" fo:background-color="transparent" loext:char-shading-value="0"/>
    </style:style>
    <style:style style:name="T529" style:family="text">
      <style:text-properties officeooo:rsid="01a2d466" fo:background-color="transparent" loext:char-shading-value="0"/>
    </style:style>
    <style:style style:name="T530" style:family="text">
      <style:text-properties officeooo:rsid="04757aaf" fo:background-color="transparent" loext:char-shading-value="0"/>
    </style:style>
    <style:style style:name="T531" style:family="text">
      <style:text-properties fo:color="#ffffff" loext:opacity="100%" style:text-outline="false" style:text-line-through-style="none" style:text-line-through-type="none" style:text-position="0% 100%" style:font-name="Marianne1" fo:text-shadow="none" style:text-underline-style="none" officeooo:rsid="00ce1988" fo:background-color="transparent" loext:char-shading-value="0" style:text-emphasize="none"/>
    </style:style>
    <style:style style:name="T532" style:family="text">
      <style:text-properties fo:color="#ffffff" loext:opacity="100%" style:text-outline="false" style:text-line-through-style="none" style:text-line-through-type="none" style:text-position="0% 100%" style:font-name="Marianne1" fo:text-shadow="none" style:text-underline-style="none" officeooo:rsid="082e3b40" fo:background-color="transparent" loext:char-shading-value="0" style:text-emphasize="none"/>
    </style:style>
    <style:style style:name="T533" style:family="text">
      <style:text-properties fo:color="#000000" loext:opacity="100%" style:font-name="Marianne1" fo:font-size="10pt" fo:font-style="normal" fo:font-weight="normal" officeooo:rsid="0243355e" fo:background-color="transparent" loext:char-shading-value="0" style:font-size-asian="10pt" style:font-style-asian="normal" style:font-weight-asian="normal" style:font-size-complex="10pt" style:font-style-complex="normal" style:font-weight-complex="normal"/>
    </style:style>
    <style:style style:name="T534" style:family="text">
      <style:text-properties fo:color="#000000" loext:opacity="100%" style:font-name="Marianne1" fo:font-size="10pt" fo:font-style="normal" fo:font-weight="normal" officeooo:rsid="01a40e84" fo:background-color="transparent" loext:char-shading-value="0" style:font-size-asian="10pt" style:font-style-asian="normal" style:font-weight-asian="normal" style:font-size-complex="10pt" style:font-style-complex="normal" style:font-weight-complex="normal"/>
    </style:style>
    <style:style style:name="T535" style:family="text">
      <style:text-properties fo:color="#000000" loext:opacity="100%" style:font-name="Marianne1" fo:font-size="10pt" fo:font-style="normal" fo:font-weight="normal" officeooo:rsid="01a100b8" fo:background-color="transparent" loext:char-shading-value="0" style:font-size-asian="10pt" style:font-style-asian="normal" style:font-weight-asian="normal" style:font-size-complex="10pt" style:font-style-complex="normal" style:font-weight-complex="normal"/>
    </style:style>
    <style:style style:name="T536" style:family="text">
      <style:text-properties fo:color="#000000" loext:opacity="100%" style:font-name="Marianne1" fo:font-size="10pt" fo:font-style="normal" fo:font-weight="normal" officeooo:rsid="03ab9352" fo:background-color="transparent" loext:char-shading-value="0" style:font-size-asian="10pt" style:font-style-asian="normal" style:font-weight-asian="normal" style:font-size-complex="10pt" style:font-style-complex="normal" style:font-weight-complex="normal"/>
    </style:style>
    <style:style style:name="T537" style:family="text">
      <style:text-properties fo:color="#000000" loext:opacity="100%" style:font-name="Marianne1" fo:font-size="10pt" fo:font-style="normal" fo:font-weight="normal" officeooo:rsid="01a382cd" fo:background-color="transparent" loext:char-shading-value="0" style:font-size-asian="10pt" style:font-style-asian="normal" style:font-weight-asian="normal" style:font-size-complex="10pt" style:font-style-complex="normal" style:font-weight-complex="normal"/>
    </style:style>
    <style:style style:name="T538" style:family="text">
      <style:text-properties fo:color="#000000" loext:opacity="100%" style:font-name="Marianne1" fo:font-size="10pt" fo:font-style="normal" fo:font-weight="normal" officeooo:rsid="02ff85ff" fo:background-color="transparent" loext:char-shading-value="0" style:font-size-asian="10pt" style:font-style-asian="normal" style:font-weight-asian="normal" style:font-size-complex="10pt" style:font-style-complex="normal" style:font-weight-complex="normal"/>
    </style:style>
    <style:style style:name="T539" style:family="text">
      <style:text-properties fo:color="#000000" loext:opacity="100%" style:font-name="Marianne1" fo:font-size="10pt" fo:font-style="normal" fo:font-weight="normal" officeooo:rsid="03ac8e4c" fo:background-color="transparent" loext:char-shading-value="0" style:font-size-asian="10pt" style:font-style-asian="normal" style:font-weight-asian="normal" style:font-size-complex="10pt" style:font-style-complex="normal" style:font-weight-complex="normal"/>
    </style:style>
    <style:style style:name="T540" style:family="text">
      <style:text-properties fo:color="#000000" loext:opacity="100%" style:font-name="Marianne1" fo:font-size="10pt" fo:font-style="normal" fo:font-weight="normal" officeooo:rsid="00695535" fo:background-color="transparent" loext:char-shading-value="0" style:font-size-asian="10pt" style:font-style-asian="normal" style:font-weight-asian="normal" style:font-size-complex="10pt" style:font-style-complex="normal" style:font-weight-complex="normal"/>
    </style:style>
    <style:style style:name="T541" style:family="text">
      <style:text-properties style:font-name="Marianne1" fo:font-size="10pt" fo:font-style="normal" fo:font-weight="normal" officeooo:rsid="01a68dbb" fo:background-color="transparent" loext:char-shading-value="0" style:font-size-asian="10pt" style:font-style-asian="normal" style:font-weight-asian="normal" style:font-size-complex="10pt" style:font-style-complex="normal" style:font-weight-complex="normal"/>
    </style:style>
    <style:style style:name="T542" style:family="text">
      <style:text-properties style:font-name="Marianne1" fo:font-size="10pt" fo:font-style="normal" fo:font-weight="normal" fo:background-color="transparent" loext:char-shading-value="0" style:font-size-asian="10pt" style:font-style-asian="normal" style:font-weight-asian="normal" style:font-size-complex="10pt" style:font-style-complex="normal" style:font-weight-complex="normal"/>
    </style:style>
    <style:style style:name="T543" style:family="text">
      <style:text-properties fo:color="#000000" loext:opacity="100%" style:font-name="Marianne1" fo:font-size="10pt" fo:font-style="normal" fo:font-weight="normal" fo:background-color="transparent" loext:char-shading-value="0" style:font-size-asian="10pt" style:font-style-asian="normal" style:font-weight-asian="normal" style:font-size-complex="10pt" style:font-style-complex="normal" style:font-weight-complex="normal"/>
    </style:style>
    <style:style style:name="T544" style:family="text">
      <style:text-properties fo:color="#000000" loext:opacity="100%" style:font-name="Marianne1" fo:font-size="10pt" fo:font-style="normal" fo:font-weight="normal" officeooo:rsid="03a7db84" fo:background-color="transparent" loext:char-shading-value="0" style:font-size-asian="10pt" style:font-style-asian="normal" style:font-weight-asian="normal" style:font-size-complex="10pt" style:font-style-complex="normal" style:font-weight-complex="normal"/>
    </style:style>
    <style:style style:name="T545" style:family="text">
      <style:text-properties fo:color="#000000" loext:opacity="100%" style:font-name="Marianne1" fo:font-size="10pt" fo:font-style="normal" fo:font-weight="normal" officeooo:rsid="01a68dbb" fo:background-color="transparent" loext:char-shading-value="0" style:font-size-asian="10pt" style:font-style-asian="normal" style:font-weight-asian="normal" style:font-size-complex="10pt" style:font-style-complex="normal" style:font-weight-complex="normal"/>
    </style:style>
    <style:style style:name="T546" style:family="text">
      <style:text-properties fo:color="#000000" loext:opacity="100%" style:font-name="Marianne1" fo:font-size="10pt" fo:font-style="normal" fo:font-weight="normal" officeooo:rsid="03a7dff1" fo:background-color="transparent" loext:char-shading-value="0" style:font-size-asian="10pt" style:font-style-asian="normal" style:font-weight-asian="normal" style:font-size-complex="10pt" style:font-style-complex="normal" style:font-weight-complex="normal"/>
    </style:style>
    <style:style style:name="T547" style:family="text">
      <style:text-properties fo:color="#000000" loext:opacity="100%" style:font-name="Marianne1" fo:font-size="10pt" fo:font-style="normal" fo:font-weight="normal" officeooo:rsid="03a9da22" fo:background-color="transparent" loext:char-shading-value="0" style:font-size-asian="10pt" style:font-style-asian="normal" style:font-weight-asian="normal" style:font-size-complex="10pt" style:font-style-complex="normal" style:font-weight-complex="normal"/>
    </style:style>
    <style:style style:name="T548" style:family="text">
      <style:text-properties fo:color="#000000" loext:opacity="100%" fo:font-weight="normal" officeooo:rsid="02ff85ff" style:font-weight-asian="normal" style:font-weight-complex="normal"/>
    </style:style>
    <style:style style:name="T549" style:family="text">
      <style:text-properties fo:color="#000000" loext:opacity="100%" fo:font-weight="normal" officeooo:rsid="03ab9352" style:font-weight-asian="normal" style:font-weight-complex="normal"/>
    </style:style>
    <style:style style:name="T550" style:family="text">
      <style:text-properties fo:color="#000000" loext:opacity="100%" style:font-name="Marianne3" fo:font-weight="normal" style:font-weight-asian="normal" style:font-weight-complex="normal"/>
    </style:style>
    <style:style style:name="T551" style:family="text">
      <style:text-properties fo:color="#00008b" loext:opacity="100%" style:font-name="Marianne3"/>
    </style:style>
    <style:style style:name="T552" style:family="text">
      <style:text-properties fo:color="#000000" loext:opacity="100%" style:font-name="Marianne3" fo:font-weight="normal" officeooo:rsid="03ab9352" style:font-weight-asian="normal" style:font-weight-complex="normal"/>
    </style:style>
    <style:style style:name="T553" style:family="text">
      <style:text-properties fo:color="#000000" loext:opacity="100%" style:font-name="Marianne3" style:text-underline-style="solid" style:text-underline-width="auto" style:text-underline-color="font-color" fo:font-weight="normal" style:font-weight-asian="normal" style:font-weight-complex="normal"/>
    </style:style>
    <style:style style:name="T554" style:family="text">
      <style:text-properties fo:color="#000000" loext:opacity="100%" style:font-name="Marianne3" fo:font-weight="normal" officeooo:rsid="01a68dbb" style:font-weight-asian="normal" style:font-weight-complex="normal"/>
    </style:style>
    <style:style style:name="T555" style:family="text">
      <style:text-properties fo:color="#000000" loext:opacity="100%" fo:font-style="normal" fo:font-weight="normal" officeooo:rsid="0063e9fd" style:font-style-asian="normal" style:font-weight-asian="normal" style:font-style-complex="normal" style:font-weight-complex="normal"/>
    </style:style>
    <style:style style:name="T556" style:family="text">
      <style:text-properties fo:color="#000000" loext:opacity="100%" fo:font-style="normal" fo:font-weight="normal" officeooo:rsid="01a382cd" style:font-style-asian="normal" style:font-weight-asian="normal" style:font-style-complex="normal" style:font-weight-complex="normal"/>
    </style:style>
    <style:style style:name="T557" style:family="text">
      <style:text-properties fo:color="#000000" loext:opacity="100%" fo:font-style="normal" fo:font-weight="normal" officeooo:rsid="03013130" style:font-style-asian="normal" style:font-weight-asian="normal" style:font-style-complex="normal" style:font-weight-complex="normal"/>
    </style:style>
    <style:style style:name="T558" style:family="text">
      <style:text-properties fo:color="#000000" loext:opacity="100%" fo:font-style="normal" fo:font-weight="normal" officeooo:rsid="01a40e84" style:font-style-asian="normal" style:font-weight-asian="normal" style:font-style-complex="normal" style:font-weight-complex="normal"/>
    </style:style>
    <style:style style:name="T559" style:family="text">
      <style:text-properties fo:font-weight="bold" officeooo:rsid="000781d3" style:font-weight-asian="bold" style:font-weight-complex="bold"/>
    </style:style>
    <style:style style:name="T560" style:family="text">
      <style:text-properties fo:font-weight="bold" officeooo:rsid="0029cd98" style:font-weight-asian="bold" style:font-weight-complex="bold"/>
    </style:style>
    <style:style style:name="T561" style:family="text">
      <style:text-properties style:font-name="Wingdings1" fo:font-size="9pt" officeooo:rsid="00127268" style:font-size-asian="9pt" style:font-size-complex="9pt"/>
    </style:style>
    <style:style style:name="T562" style:family="text">
      <style:text-properties style:font-name="Marianne1" fo:font-size="9pt" officeooo:rsid="00127268" style:font-size-asian="9pt" style:font-size-complex="9pt"/>
    </style:style>
    <style:style style:name="T563" style:family="text">
      <style:text-properties style:text-outline="false" style:text-line-through-style="none" style:text-line-through-type="none" style:text-position="0% 100%" fo:font-size="13pt" fo:text-shadow="none" style:text-underline-style="none" officeooo:rsid="00ce1988" style:font-size-asian="13pt" style:font-size-complex="13pt" style:text-emphasize="none"/>
    </style:style>
    <style:style style:name="T564" style:family="text">
      <style:text-properties style:text-outline="false" style:text-line-through-style="none" style:text-line-through-type="none" style:text-position="0% 100%" fo:font-size="13pt" fo:text-shadow="none" style:text-underline-style="none" officeooo:rsid="082e3b40" style:font-size-asian="13pt" style:font-size-complex="13pt" style:text-emphasize="none"/>
    </style:style>
    <style:style style:name="T565" style:family="text">
      <style:text-properties style:font-name="Marianne1" fo:font-size="10pt" officeooo:rsid="01b8ea60" style:font-size-asian="10pt" style:font-size-complex="10pt"/>
    </style:style>
    <style:style style:name="T566" style:family="text">
      <style:text-properties style:font-name="Marianne1" fo:font-size="10pt" officeooo:rsid="01bbbee3" style:font-size-asian="10pt" style:font-size-complex="10pt"/>
    </style:style>
    <style:style style:name="T567" style:family="text">
      <style:text-properties fo:color="#000000" loext:opacity="100%" style:font-name="Marianne1" fo:font-size="10pt" style:text-underline-style="solid" style:text-underline-width="auto" style:text-underline-color="font-color" fo:font-weight="bold" style:font-size-asian="10pt" style:font-weight-asian="bold" style:font-size-complex="10pt" style:font-weight-complex="bold"/>
    </style:style>
    <style:style style:name="T568" style:family="text">
      <style:text-properties style:font-name="Marianne1" fo:font-size="10pt" officeooo:rsid="01ba3c53" style:font-size-asian="10pt" style:font-size-complex="10pt"/>
    </style:style>
    <style:style style:name="T569" style:family="text">
      <style:text-properties fo:color="#000000" loext:opacity="100%" fo:font-style="normal" fo:font-weight="normal" style:font-style-asian="normal" style:font-weight-asian="normal" style:font-style-complex="normal" style:font-weight-complex="normal"/>
    </style:style>
    <style:style style:name="T570" style:family="text">
      <style:text-properties fo:color="#ff0000" loext:opacity="100%" fo:font-style="normal" fo:font-weight="normal" style:font-style-asian="normal" style:font-weight-asian="normal" style:font-style-complex="normal" style:font-weight-complex="normal"/>
    </style:style>
    <style:style style:name="T571" style:family="text">
      <style:text-properties fo:color="#000000" loext:opacity="100%" fo:font-style="normal" style:text-underline-style="solid" style:text-underline-width="auto" style:text-underline-color="font-color" fo:font-weight="bold" style:font-style-asian="normal" style:font-weight-asian="bold" style:font-style-complex="normal" style:font-weight-complex="bold"/>
    </style:style>
    <style:style style:name="T572" style:family="text">
      <style:text-properties fo:color="#ffffff" loext:opacity="100%" style:text-outline="false" style:text-line-through-style="none" style:text-line-through-type="none" style:text-position="0% 100%" style:font-name="Marianne1" fo:font-size="13pt" fo:font-style="normal" fo:text-shadow="none" style:text-underline-style="none" fo:font-weight="bold" officeooo:rsid="082e3b40" fo:background-color="transparent" loext:char-shading-value="0" style:font-size-asian="13pt" style:font-style-asian="normal" style:font-weight-asian="bold" style:font-size-complex="13pt" style:font-style-complex="normal" style:font-weight-complex="bold" style:text-emphasize="none"/>
    </style:style>
    <style:style style:name="T573" style:family="text">
      <style:text-properties fo:color="#ffffff" loext:opacity="100%" style:text-outline="false" style:text-line-through-style="none" style:text-line-through-type="none" style:text-position="0% 100%" style:font-name="Marianne2" fo:font-size="13pt" fo:font-style="normal" fo:text-shadow="none" style:text-underline-style="none" fo:font-weight="bold" officeooo:rsid="00ce1988" fo:background-color="transparent" loext:char-shading-value="0" style:font-size-asian="13pt" style:font-style-asian="normal" style:font-weight-asian="bold" style:font-size-complex="13pt" style:font-style-complex="normal" style:font-weight-complex="bold" style:text-emphasize="none"/>
    </style:style>
    <style:style style:name="T574" style:family="text">
      <style:text-properties fo:color="#ffffff" loext:opacity="100%" style:text-outline="false" style:text-line-through-style="none" style:text-line-through-type="none" style:text-position="0% 100%" style:font-name="Marianne2" fo:font-size="13pt" fo:font-style="normal" fo:text-shadow="none" style:text-underline-style="none" fo:font-weight="bold" officeooo:rsid="06a39efa" fo:background-color="transparent" loext:char-shading-value="0" style:font-size-asian="13pt" style:font-style-asian="normal" style:font-weight-asian="bold" style:font-size-complex="13pt" style:font-style-complex="normal" style:font-weight-complex="bold" style:text-emphasize="none"/>
    </style:style>
    <style:style style:name="T575" style:family="text">
      <style:text-properties fo:color="#ffffff" loext:opacity="100%" style:text-outline="false" style:text-line-through-style="none" style:text-line-through-type="none" style:text-position="0% 100%" style:font-name="Marianne2" fo:font-size="13pt" fo:font-style="normal" fo:text-shadow="none" style:text-underline-style="none" fo:font-weight="bold" officeooo:rsid="07903d7a" fo:background-color="transparent" loext:char-shading-value="0" style:font-size-asian="13pt" style:font-style-asian="normal" style:font-weight-asian="bold" style:font-size-complex="13pt" style:font-style-complex="normal" style:font-weight-complex="bold" style:text-emphasize="none"/>
    </style:style>
    <style:style style:name="T576" style:family="text">
      <style:text-properties style:font-name="Marianne1" fo:font-weight="bold" officeooo:rsid="00f028d4" style:font-weight-asian="bold" style:font-weight-complex="bold"/>
    </style:style>
    <style:style style:name="T577" style:family="text">
      <style:text-properties style:font-name="Marianne1" fo:font-weight="bold" officeooo:rsid="015ddd25" style:font-weight-asian="bold" style:font-weight-complex="bold"/>
    </style:style>
    <style:style style:name="T578" style:family="text">
      <style:text-properties style:font-name="Marianne1" fo:font-weight="bold" officeooo:rsid="0169bad4" style:font-weight-asian="bold" style:font-weight-complex="bold"/>
    </style:style>
    <style:style style:name="T579" style:family="text">
      <style:text-properties style:font-name="Marianne1" fo:font-weight="bold" officeooo:rsid="048091b3" style:font-weight-asian="bold" style:font-weight-complex="bold"/>
    </style:style>
    <style:style style:name="T580" style:family="text">
      <style:text-properties style:font-name="Marianne1" fo:font-weight="bold" officeooo:rsid="0319d38a" style:font-weight-asian="bold" style:font-weight-complex="bold"/>
    </style:style>
    <style:style style:name="T581" style:family="text">
      <style:text-properties style:font-name="Marianne1" fo:font-weight="bold" officeooo:rsid="01cfb548" style:font-weight-asian="bold" style:font-weight-complex="bold"/>
    </style:style>
    <style:style style:name="T582" style:family="text">
      <style:text-properties style:font-name="Marianne1" fo:font-weight="bold" officeooo:rsid="032033b0" style:font-weight-asian="bold" style:font-weight-complex="bold"/>
    </style:style>
    <style:style style:name="T583" style:family="text">
      <style:text-properties officeooo:rsid="031ba88e" fo:background-color="transparent" loext:char-shading-value="0"/>
    </style:style>
    <style:style style:name="T584" style:family="text">
      <style:text-properties officeooo:rsid="0698b964" fo:background-color="transparent" loext:char-shading-value="0"/>
    </style:style>
    <style:style style:name="T585" style:family="text">
      <style:text-properties officeooo:rsid="0681545b" fo:background-color="transparent" loext:char-shading-value="0"/>
    </style:style>
    <style:style style:name="T586" style:family="text">
      <style:text-properties officeooo:rsid="0697840b" fo:background-color="transparent" loext:char-shading-value="0"/>
    </style:style>
    <style:style style:name="T587" style:family="text">
      <style:text-properties fo:color="#00008b" loext:opacity="100%" fo:font-weight="bold" officeooo:rsid="069a81e9" style:font-weight-asian="bold" style:font-weight-complex="bold"/>
    </style:style>
    <style:style style:name="T588" style:family="text">
      <style:text-properties officeooo:rsid="0697840b"/>
    </style:style>
    <style:style style:name="T589" style:family="text">
      <style:text-properties officeooo:rsid="0699b2d1"/>
    </style:style>
    <style:style style:name="T590" style:family="text">
      <style:text-properties officeooo:rsid="06a1820d"/>
    </style:style>
    <style:style style:name="T591" style:family="text">
      <style:text-properties officeooo:rsid="069a81e9"/>
    </style:style>
    <style:style style:name="T592" style:family="text">
      <style:text-properties officeooo:rsid="0699b2d1" fo:background-color="transparent" loext:char-shading-value="0"/>
    </style:style>
    <style:style style:name="T593" style:family="text">
      <style:text-properties officeooo:rsid="0699d9d2" fo:background-color="transparent" loext:char-shading-value="0"/>
    </style:style>
    <style:style style:name="T594" style:family="text">
      <style:text-properties officeooo:rsid="069a81e9" fo:background-color="transparent" loext:char-shading-value="0"/>
    </style:style>
    <style:style style:name="T595" style:family="text">
      <style:text-properties fo:color="#00008b" loext:opacity="100%" fo:font-weight="bold" officeooo:rsid="069a81e9" fo:background-color="transparent" loext:char-shading-value="0" style:font-weight-asian="bold" style:font-weight-complex="bold"/>
    </style:style>
    <style:style style:name="T596" style:family="text">
      <style:text-properties fo:color="#00008b" loext:opacity="100%" fo:background-color="transparent" loext:char-shading-value="0"/>
    </style:style>
    <style:style style:name="T597" style:family="text">
      <style:text-properties fo:color="#000000" loext:opacity="100%" officeooo:rsid="069a81e9" fo:background-color="transparent" loext:char-shading-value="0"/>
    </style:style>
    <style:style style:name="T598" style:family="text">
      <style:text-properties fo:color="#00008b" loext:opacity="100%" fo:font-weight="bold" fo:background-color="transparent" loext:char-shading-value="0" style:font-weight-asian="bold" style:font-weight-complex="bold"/>
    </style:style>
    <style:style style:name="T599" style:family="text">
      <style:text-properties officeooo:rsid="06a39efa" fo:background-color="transparent" loext:char-shading-value="0"/>
    </style:style>
    <style:style style:name="T600" style:family="text">
      <style:text-properties officeooo:rsid="04f0392a" fo:background-color="transparent" loext:char-shading-value="0"/>
    </style:style>
    <style:style style:name="T601" style:family="text">
      <style:text-properties fo:color="#00008b" loext:opacity="100%" style:text-outline="false" style:text-line-through-style="none" style:text-line-through-type="none" style:text-position="0% 100%" style:font-name="Wingdings" fo:font-size="11pt" fo:text-shadow="none" style:text-underline-style="none" fo:font-weight="normal" officeooo:rsid="03b1101b" style:font-name-asian="Wingdings" style:font-size-asian="11pt" style:font-weight-asian="normal" style:font-name-complex="Wingdings" style:font-size-complex="11pt" style:font-weight-complex="normal" style:text-emphasize="none"/>
    </style:style>
    <style:style style:name="T602" style:family="text">
      <style:text-properties fo:color="#00008b" loext:opacity="100%" style:text-outline="false" style:text-line-through-style="none" style:text-line-through-type="none" style:text-position="0% 100%" fo:font-size="11pt" fo:text-shadow="none" style:text-underline-style="none" fo:font-weight="normal" officeooo:rsid="03b1101b" style:font-name-asian="NSimSun" style:font-size-asian="11pt" style:font-weight-asian="normal" style:font-name-complex="Arial2" style:font-size-complex="11pt" style:font-weight-complex="normal" style:text-emphasize="none"/>
    </style:style>
    <style:style style:name="T603" style:family="text">
      <style:text-properties fo:color="#00008b" loext:opacity="100%" fo:font-size="11pt" style:font-size-asian="11pt" style:font-size-complex="11pt"/>
    </style:style>
    <style:style style:name="T604" style:family="text">
      <style:text-properties fo:color="#00008b" loext:opacity="100%" fo:font-size="11pt" officeooo:rsid="0324bea1" style:font-size-asian="11pt" style:font-size-complex="11pt"/>
    </style:style>
    <style:style style:name="T605" style:family="text">
      <style:text-properties style:text-outline="false" style:text-line-through-style="none" style:text-line-through-type="none" style:text-position="0% 100%" fo:text-shadow="none" style:text-underline-style="none" fo:font-weight="normal" officeooo:rsid="03ffadad" style:font-name-asian="NSimSun" style:font-weight-asian="normal" style:font-name-complex="Arial2" style:font-weight-complex="normal" style:text-emphasize="none"/>
    </style:style>
    <style:style style:name="T606" style:family="text">
      <style:text-properties style:text-outline="false" style:text-line-through-style="none" style:text-line-through-type="none" style:text-position="0% 100%" fo:text-shadow="none" style:text-underline-style="none" fo:font-weight="normal" officeooo:rsid="048935ce" style:font-name-asian="NSimSun" style:font-weight-asian="normal" style:font-name-complex="Arial2" style:font-weight-complex="normal" style:text-emphasize="none"/>
    </style:style>
    <style:style style:name="T607" style:family="text">
      <style:text-properties style:text-outline="false" style:text-line-through-style="none" style:text-line-through-type="none" style:text-position="0% 100%" fo:text-shadow="none" style:text-underline-style="solid" style:text-underline-width="auto" style:text-underline-color="font-color" fo:font-weight="normal" officeooo:rsid="048935ce" style:font-name-asian="NSimSun" style:font-weight-asian="normal" style:font-name-complex="Arial2" style:font-weight-complex="normal" style:text-emphasize="none"/>
    </style:style>
    <style:style style:name="T608" style:family="text">
      <style:text-properties officeooo:rsid="049212b8"/>
    </style:style>
    <style:style style:name="T609" style:family="text">
      <style:text-properties style:font-name="Marianne2" fo:font-size="8pt" officeooo:rsid="049212b8" style:font-size-asian="8pt" style:font-size-complex="8pt"/>
    </style:style>
    <style:style style:name="T610" style:family="text">
      <style:text-properties style:font-name="Marianne2" fo:font-size="8pt" officeooo:rsid="0089c164" style:font-size-asian="8pt" style:font-size-complex="8pt"/>
    </style:style>
    <style:style style:name="T611" style:family="text">
      <style:text-properties style:font-name="Marianne2" fo:font-size="8pt" officeooo:rsid="049056f4" style:font-size-asian="8pt" style:font-size-complex="8pt"/>
    </style:style>
    <style:style style:name="T612" style:family="text">
      <style:text-properties fo:color="#00008b" loext:opacity="100%" style:text-outline="false" style:text-line-through-style="none" style:text-line-through-type="none" style:text-position="0% 100%" style:font-name="Wingdings" fo:font-size="11pt" fo:font-style="normal" fo:text-shadow="none" style:text-underline-style="none" fo:font-weight="bold" officeooo:rsid="03b1101b" fo:background-color="transparent" loext:char-shading-value="0" style:font-name-asian="Wingdings" style:font-size-asian="11pt" style:font-style-asian="normal" style:font-weight-asian="bold" style:font-name-complex="Wingdings" style:font-size-complex="11pt" style:font-style-complex="normal" style:font-weight-complex="bold" style:text-emphasize="none"/>
    </style:style>
    <style:style style:name="T613" style:family="text">
      <style:text-properties fo:color="#00008b" loext:opacity="100%" style:text-outline="false" style:text-line-through-style="none" style:text-line-through-type="none" style:text-position="0% 100%" style:font-name="Marianne1" fo:font-size="11pt" fo:font-style="normal" fo:text-shadow="none" style:text-underline-style="none" fo:font-weight="bold" officeooo:rsid="03b1101b" fo:background-color="transparent" loext:char-shading-value="0" style:font-name-asian="NSimSun" style:font-size-asian="11pt" style:font-style-asian="normal" style:font-weight-asian="bold" style:font-name-complex="Arial2" style:font-size-complex="11pt" style:font-style-complex="normal" style:font-weight-complex="bold" style:text-emphasize="none"/>
    </style:style>
    <style:style style:name="T614" style:family="text">
      <style:text-properties fo:color="#00008b" loext:opacity="100%" style:text-outline="false" style:text-line-through-style="none" style:text-line-through-type="none" style:text-position="0% 100%" style:font-name="Marianne1" fo:font-size="11pt" fo:font-style="normal" fo:text-shadow="none" style:text-underline-style="none" fo:font-weight="bold" officeooo:rsid="048466b2" fo:background-color="transparent" loext:char-shading-value="0" style:font-name-asian="NSimSun" style:font-size-asian="11pt" style:font-style-asian="normal" style:font-weight-asian="bold" style:font-name-complex="Arial2" style:font-size-complex="11pt" style:font-style-complex="normal" style:font-weight-complex="bold" style:text-emphasize="none"/>
    </style:style>
    <style:style style:name="T615" style:family="text">
      <style:text-properties style:text-outline="false" style:text-line-through-style="none" style:text-line-through-type="none" style:text-position="0% 100%" fo:text-shadow="none" style:text-underline-style="none" fo:font-weight="normal" officeooo:rsid="048466b2" style:font-name-asian="NSimSun" style:font-weight-asian="normal" style:font-name-complex="Arial2" style:font-weight-complex="normal" style:text-emphasize="none"/>
    </style:style>
    <style:style style:name="T616" style:family="text">
      <style:text-properties officeooo:rsid="048935ce"/>
    </style:style>
    <style:style style:name="T617" style:family="text">
      <style:text-properties officeooo:rsid="06de418a"/>
    </style:style>
    <style:style style:name="T618" style:family="text">
      <style:text-properties style:text-outline="false" style:text-line-through-style="none" style:text-line-through-type="none" style:text-position="0% 100%" style:font-name="Wingdings" fo:text-shadow="none" style:text-underline-style="none" fo:font-weight="bold" officeooo:rsid="03b1101b" fo:background-color="transparent" loext:char-shading-value="0" style:font-name-asian="Wingdings" style:font-weight-asian="bold" style:font-name-complex="Wingdings" style:font-weight-complex="bold" style:text-emphasize="none"/>
    </style:style>
    <style:style style:name="T619" style:family="text">
      <style:text-properties style:text-outline="false" style:text-line-through-style="none" style:text-line-through-type="none" style:text-position="0% 100%" fo:text-shadow="none" style:text-underline-style="none" fo:font-weight="bold" officeooo:rsid="03b1101b" fo:background-color="transparent" loext:char-shading-value="0" style:font-name-asian="NSimSun" style:font-weight-asian="bold" style:font-name-complex="Arial2" style:font-weight-complex="bold" style:text-emphasize="none"/>
    </style:style>
    <style:style style:name="T620" style:family="text">
      <style:text-properties style:text-outline="false" style:text-line-through-style="none" style:text-line-through-type="none" style:text-position="0% 100%" fo:text-shadow="none" style:text-underline-style="none" fo:font-weight="bold" officeooo:rsid="069dbdd4" style:font-name-asian="NSimSun" style:font-weight-asian="bold" style:font-name-complex="Arial2" style:font-weight-complex="bold" style:text-emphasize="none"/>
    </style:style>
    <style:style style:name="T621" style:family="text">
      <style:text-properties style:text-outline="false" style:text-line-through-style="none" style:text-line-through-type="none" style:text-position="0% 100%" fo:text-shadow="none" style:text-underline-style="none" fo:font-weight="bold" officeooo:rsid="073b81e1" style:font-name-asian="NSimSun" style:font-weight-asian="bold" style:font-name-complex="Arial2" style:font-weight-complex="bold" style:text-emphasize="none"/>
    </style:style>
    <style:style style:name="T622" style:family="text">
      <style:text-properties style:text-outline="false" style:text-line-through-style="none" style:text-line-through-type="none" style:text-position="0% 100%" fo:text-shadow="none" style:text-underline-style="none" fo:font-weight="bold" officeooo:rsid="06a1a6df" style:font-name-asian="NSimSun" style:font-weight-asian="bold" style:font-name-complex="Arial2" style:font-weight-complex="bold" style:text-emphasize="none"/>
    </style:style>
    <style:style style:name="T623" style:family="text">
      <style:text-properties style:text-outline="false" style:text-line-through-style="none" style:text-line-through-type="none" style:text-position="0% 100%" fo:text-shadow="none" style:text-underline-style="none" fo:font-weight="bold" officeooo:rsid="07f3f7ae" fo:background-color="transparent" loext:char-shading-value="0" style:font-name-asian="NSimSun" style:font-weight-asian="bold" style:font-name-complex="Arial2" style:font-weight-complex="bold" style:text-emphasize="none"/>
    </style:style>
    <style:style style:name="T624" style:family="text">
      <style:text-properties style:text-outline="false" style:text-line-through-style="none" style:text-line-through-type="none" style:text-position="0% 100%" style:font-name="Wingdings1" fo:text-shadow="none" style:text-underline-style="none" fo:font-weight="bold" officeooo:rsid="069dbdd4" fo:background-color="transparent" loext:char-shading-value="0" style:font-name-asian="NSimSun" style:font-weight-asian="bold" style:font-name-complex="Arial2" style:font-weight-complex="bold" style:text-emphasize="none"/>
    </style:style>
    <style:style style:name="T625" style:family="text">
      <style:text-properties style:text-outline="false" style:text-line-through-style="none" style:text-line-through-type="none" style:text-position="0% 100%" style:font-name="Marianne2" fo:text-shadow="none" style:text-underline-style="none" fo:font-weight="bold" officeooo:rsid="069dbdd4" fo:background-color="transparent" loext:char-shading-value="0" style:font-name-asian="NSimSun" style:font-weight-asian="bold" style:font-name-complex="Arial2" style:font-weight-complex="bold" style:text-emphasize="none"/>
    </style:style>
    <style:style style:name="T626" style:family="text">
      <style:text-properties style:text-outline="false" style:text-line-through-style="none" style:text-line-through-type="none" style:text-position="0% 100%" fo:text-shadow="none" style:text-underline-style="none" fo:font-weight="bold" officeooo:rsid="069e973d" fo:background-color="transparent" loext:char-shading-value="0" style:font-name-asian="NSimSun" style:font-weight-asian="bold" style:font-name-complex="Arial2" style:font-weight-complex="bold" style:text-emphasize="none"/>
    </style:style>
    <style:style style:name="T627" style:family="text">
      <style:text-properties style:text-outline="false" style:text-line-through-style="none" style:text-line-through-type="none" style:text-position="0% 100%" fo:text-shadow="none" style:text-underline-style="none" fo:font-weight="bold" officeooo:rsid="069dbdd4" fo:background-color="transparent" loext:char-shading-value="0" style:font-name-asian="NSimSun" style:font-weight-asian="bold" style:font-name-complex="Arial2" style:font-weight-complex="bold" style:text-emphasize="none"/>
    </style:style>
    <style:style style:name="T628" style:family="text">
      <style:text-properties style:text-outline="false" style:text-line-through-style="none" style:text-line-through-type="none" style:text-position="0% 100%" fo:text-shadow="none" style:text-underline-style="none" fo:font-weight="bold" officeooo:rsid="0846af8c" fo:background-color="transparent" loext:char-shading-value="0" style:font-name-asian="NSimSun" style:font-weight-asian="bold" style:font-name-complex="Arial2" style:font-weight-complex="bold" style:text-emphasize="none"/>
    </style:style>
    <style:style style:name="T629" style:family="text">
      <style:text-properties officeooo:rsid="06a528cc"/>
    </style:style>
    <style:style style:name="T630" style:family="text">
      <style:text-properties fo:color="#000000" loext:opacity="100%" style:text-outline="false" style:text-line-through-style="none" style:text-line-through-type="none" style:text-position="0% 100%" style:font-name="Wingdings1" fo:text-shadow="none" style:text-underline-style="none" fo:font-weight="bold" officeooo:rsid="069dbdd4" fo:background-color="transparent" loext:char-shading-value="0" style:font-name-asian="NSimSun" style:font-weight-asian="bold" style:font-name-complex="Arial2" style:font-weight-complex="bold" style:text-emphasize="none"/>
    </style:style>
    <style:style style:name="T631" style:family="text">
      <style:text-properties fo:color="#000000" loext:opacity="100%" style:text-outline="false" style:text-line-through-style="none" style:text-line-through-type="none" style:text-position="0% 100%" style:font-name="Marianne2" fo:text-shadow="none" style:text-underline-style="none" fo:font-weight="bold" officeooo:rsid="069dbdd4" fo:background-color="transparent" loext:char-shading-value="0" style:font-name-asian="NSimSun" style:font-weight-asian="bold" style:font-name-complex="Arial2" style:font-weight-complex="bold" style:text-emphasize="none"/>
    </style:style>
    <style:style style:name="T632" style:family="text">
      <style:text-properties fo:color="#000000" loext:opacity="100%" style:text-outline="false" style:text-line-through-style="none" style:text-line-through-type="none" style:text-position="0% 100%" fo:text-shadow="none" style:text-underline-style="none" fo:font-weight="bold" officeooo:rsid="069fc532" fo:background-color="transparent" loext:char-shading-value="0" style:font-name-asian="NSimSun" style:font-weight-asian="bold" style:font-name-complex="Arial2" style:font-weight-complex="bold" style:text-emphasize="none"/>
    </style:style>
    <style:style style:name="T633" style:family="text">
      <style:text-properties fo:color="#000000" loext:opacity="100%" style:text-outline="false" style:text-line-through-style="none" style:text-line-through-type="none" style:text-position="0% 100%" fo:text-shadow="none" style:text-underline-style="none" fo:font-weight="bold" officeooo:rsid="069dbdd4" fo:background-color="transparent" loext:char-shading-value="0" style:font-name-asian="NSimSun" style:font-weight-asian="bold" style:font-name-complex="Arial2" style:font-weight-complex="bold" style:text-emphasize="none"/>
    </style:style>
    <style:style style:name="T634" style:family="text">
      <style:text-properties fo:color="#000000" loext:opacity="100%" style:text-outline="false" style:text-line-through-style="none" style:text-line-through-type="none" style:text-position="0% 100%" fo:text-shadow="none" style:text-underline-style="none" fo:font-weight="bold" officeooo:rsid="069e973d" fo:background-color="transparent" loext:char-shading-value="0" style:font-name-asian="NSimSun" style:font-weight-asian="bold" style:font-name-complex="Arial2" style:font-weight-complex="bold" style:text-emphasize="none"/>
    </style:style>
    <style:style style:name="T635" style:family="text">
      <style:text-properties fo:color="#000000" loext:opacity="100%" style:text-outline="false" style:text-line-through-style="none" style:text-line-through-type="none" style:text-position="0% 100%" fo:text-shadow="none" style:text-underline-style="none" fo:font-weight="bold" officeooo:rsid="0846af8c" fo:background-color="transparent" loext:char-shading-value="0" style:font-name-asian="NSimSun" style:font-weight-asian="bold" style:font-name-complex="Arial2" style:font-weight-complex="bold" style:text-emphasize="none"/>
    </style:style>
    <style:style style:name="T636" style:family="text">
      <style:text-properties fo:color="#000000" loext:opacity="100%" style:text-outline="false" style:text-line-through-style="none" style:text-line-through-type="none" style:text-position="0% 100%" fo:text-shadow="none" style:text-underline-style="none" fo:font-weight="bold" officeooo:rsid="07ef2047" fo:background-color="transparent" loext:char-shading-value="0" style:font-name-asian="NSimSun" style:font-weight-asian="bold" style:font-name-complex="Arial2" style:font-weight-complex="bold" style:text-emphasize="none"/>
    </style:style>
    <style:style style:name="T637" style:family="text">
      <style:text-properties officeooo:rsid="069fc532"/>
    </style:style>
    <style:style style:name="T638" style:family="text">
      <style:text-properties officeooo:rsid="084f58dd"/>
    </style:style>
    <style:style style:name="T639" style:family="text">
      <style:text-properties fo:color="#000000" loext:opacity="100%" style:text-outline="false" style:text-line-through-style="none" style:text-line-through-type="none" style:text-position="0% 100%" fo:text-shadow="none" style:text-underline-style="none" fo:font-weight="bold" officeooo:rsid="06a0a15e" fo:background-color="transparent" loext:char-shading-value="0" style:font-name-asian="NSimSun" style:font-weight-asian="bold" style:font-name-complex="Arial2" style:font-weight-complex="bold" style:text-emphasize="none"/>
    </style:style>
    <style:style style:name="T640" style:family="text">
      <style:text-properties fo:color="#000000" loext:opacity="100%" style:text-outline="false" style:text-line-through-style="none" style:text-line-through-type="none" style:text-position="0% 100%" fo:text-shadow="none" style:text-underline-style="none" fo:font-weight="bold" officeooo:rsid="084838ac" fo:background-color="transparent" loext:char-shading-value="0" style:font-name-asian="NSimSun" style:font-weight-asian="bold" style:font-name-complex="Arial2" style:font-weight-complex="bold" style:text-emphasize="none"/>
    </style:style>
    <style:style style:name="T641" style:family="text">
      <style:text-properties fo:font-weight="bold" officeooo:rsid="00863fd5" style:font-weight-asian="bold" style:font-weight-complex="bold"/>
    </style:style>
    <style:style style:name="T642" style:family="text">
      <style:text-properties officeooo:rsid="04a57845"/>
    </style:style>
    <style:style style:name="T643" style:family="text">
      <style:text-properties officeooo:rsid="07f2d8b7"/>
    </style:style>
    <style:style style:name="T644" style:family="text">
      <style:text-properties fo:color="#000000" loext:opacity="100%" style:text-outline="false" style:text-line-through-style="none" style:text-line-through-type="none" style:text-position="0% 100%" fo:text-shadow="none" style:text-underline-style="none" fo:font-weight="bold" officeooo:rsid="06a1820d" fo:background-color="transparent" loext:char-shading-value="0" style:font-name-asian="NSimSun" style:font-weight-asian="bold" style:font-name-complex="Arial2" style:font-weight-complex="bold" style:text-emphasize="none"/>
    </style:style>
    <style:style style:name="T645" style:family="text">
      <style:text-properties fo:color="#000000" loext:opacity="100%" style:text-outline="false" style:text-line-through-style="none" style:text-line-through-type="none" style:text-position="0% 100%" fo:text-shadow="none" style:text-underline-style="none" fo:font-weight="bold" officeooo:rsid="0849edd1" fo:background-color="transparent" loext:char-shading-value="0" style:font-name-asian="NSimSun" style:font-weight-asian="bold" style:font-name-complex="Arial2" style:font-weight-complex="bold" style:text-emphasize="none"/>
    </style:style>
    <style:style style:name="T646" style:family="text">
      <style:text-properties fo:font-size="8pt" fo:font-weight="normal" style:font-size-asian="8pt" style:font-weight-asian="normal" style:font-size-complex="8pt" style:font-weight-complex="normal"/>
    </style:style>
    <style:style style:name="T647" style:family="text">
      <style:text-properties officeooo:rsid="06a1a6df"/>
    </style:style>
    <style:style style:name="T648" style:family="text">
      <style:text-properties officeooo:rsid="084838ac"/>
    </style:style>
    <style:style style:name="T649" style:family="text">
      <style:text-properties fo:color="#000000" loext:opacity="100%" style:text-outline="false" style:text-line-through-style="none" style:text-line-through-type="none" style:text-position="0% 100%" fo:text-shadow="none" style:text-underline-style="none" fo:font-weight="bold" officeooo:rsid="06a1a6df" fo:background-color="transparent" loext:char-shading-value="0" style:font-name-asian="NSimSun" style:font-weight-asian="bold" style:font-name-complex="Arial2" style:font-weight-complex="bold" style:text-emphasize="none"/>
    </style:style>
    <style:style style:name="T650" style:family="text">
      <style:text-properties fo:color="#000000" loext:opacity="100%" style:text-outline="false" style:text-line-through-style="none" style:text-line-through-type="none" style:text-position="0% 100%" style:font-name="Wingdings1" fo:font-style="normal" fo:text-shadow="none" style:text-underline-style="none" fo:font-weight="bold" officeooo:rsid="069dbdd4" fo:background-color="transparent" loext:char-shading-value="0" style:font-name-asian="NSimSun" style:font-style-asian="normal" style:font-weight-asian="bold" style:font-name-complex="Arial2" style:font-style-complex="normal" style:font-weight-complex="bold" style:text-emphasize="none"/>
    </style:style>
    <style:style style:name="T651" style:family="text">
      <style:text-properties fo:color="#000000" loext:opacity="100%" style:text-outline="false" style:text-line-through-style="none" style:text-line-through-type="none" style:text-position="0% 100%" style:font-name="Marianne2" fo:font-style="normal" fo:text-shadow="none" style:text-underline-style="none" fo:font-weight="bold" officeooo:rsid="069dbdd4" fo:background-color="transparent" loext:char-shading-value="0" style:font-name-asian="NSimSun" style:font-style-asian="normal" style:font-weight-asian="bold" style:font-name-complex="Arial2" style:font-style-complex="normal" style:font-weight-complex="bold" style:text-emphasize="none"/>
    </style:style>
    <style:style style:name="T652" style:family="text">
      <style:text-properties fo:color="#000000" loext:opacity="100%" style:text-outline="false" style:text-line-through-style="none" style:text-line-through-type="none" style:text-position="0% 100%" fo:font-style="normal" fo:text-shadow="none" style:text-underline-style="none" fo:font-weight="bold" officeooo:rsid="06a1a6df" fo:background-color="transparent" loext:char-shading-value="0" style:font-name-asian="NSimSun" style:font-style-asian="normal" style:font-weight-asian="bold" style:font-name-complex="Arial2" style:font-style-complex="normal" style:font-weight-complex="bold" style:text-emphasize="none"/>
    </style:style>
    <style:style style:name="T653" style:family="text">
      <style:text-properties fo:color="#000000" loext:opacity="100%" style:text-outline="false" style:text-line-through-style="none" style:text-line-through-type="none" style:text-position="0% 100%" fo:font-style="normal" fo:text-shadow="none" style:text-underline-style="none" fo:font-weight="bold" officeooo:rsid="069dbdd4" fo:background-color="transparent" loext:char-shading-value="0" style:font-name-asian="NSimSun" style:font-style-asian="normal" style:font-weight-asian="bold" style:font-name-complex="Arial2" style:font-style-complex="normal" style:font-weight-complex="bold" style:text-emphasize="none"/>
    </style:style>
    <style:style style:name="T654" style:family="text">
      <style:text-properties fo:color="#000000" loext:opacity="100%" fo:font-weight="normal" officeooo:rsid="084a8e59" style:font-weight-asian="normal" style:font-weight-complex="normal"/>
    </style:style>
    <style:style style:name="T655" style:family="text">
      <style:text-properties fo:color="#0000ff" loext:opacity="100%" fo:font-weight="bold" style:font-weight-asian="bold" style:font-weight-complex="bold"/>
    </style:style>
    <style:style style:name="T656" style:family="text">
      <style:text-properties fo:color="#0000ff" loext:opacity="100%" fo:font-weight="bold" officeooo:rsid="08582173" style:font-weight-asian="bold" style:font-weight-complex="bold"/>
    </style:style>
    <style:style style:name="T657" style:family="text">
      <style:text-properties officeooo:rsid="084a8e59"/>
    </style:style>
    <style:style style:name="T658" style:family="text">
      <style:text-properties fo:color="#00008b" loext:opacity="100%" style:text-outline="false" style:text-line-through-style="none" style:text-line-through-type="none" style:text-position="0% 100%" style:font-name="Marianne2" fo:font-size="11pt" fo:font-style="normal" fo:text-shadow="none" style:text-underline-style="none" fo:font-weight="bold" officeooo:rsid="082e3b40" fo:background-color="transparent" loext:char-shading-value="0" style:font-name-asian="NSimSun" style:font-size-asian="11pt" style:font-style-asian="normal" style:font-weight-asian="bold" style:font-name-complex="Arial2" style:font-size-complex="11pt" style:font-style-complex="normal" style:font-weight-complex="bold" style:text-emphasize="none"/>
    </style:style>
    <style:style style:name="T659" style:family="text">
      <style:text-properties fo:color="#00008b" loext:opacity="100%" style:font-name="Marianne2" fo:font-size="11pt" fo:font-weight="bold" style:font-size-asian="11pt" style:font-weight-asian="bold" style:font-size-complex="11pt" style:font-weight-complex="bold"/>
    </style:style>
    <style:style style:name="T660" style:family="text">
      <style:text-properties fo:color="#00008b" loext:opacity="100%" style:font-name="Marianne2" fo:font-size="11pt" fo:font-weight="bold" officeooo:rsid="0324bea1" style:font-size-asian="11pt" style:font-weight-asian="bold" style:font-size-complex="11pt" style:font-weight-complex="bold"/>
    </style:style>
    <style:style style:name="T661" style:family="text">
      <style:text-properties fo:color="#00008b" loext:opacity="100%" style:font-name="Marianne2" fo:font-size="11pt" fo:font-weight="bold" officeooo:rsid="049398f7" style:font-size-asian="11pt" style:font-weight-asian="bold" style:font-size-complex="11pt" style:font-weight-complex="bold"/>
    </style:style>
    <style:style style:name="T662" style:family="text">
      <style:text-properties fo:color="#00008b" loext:opacity="100%" style:font-name="Marianne2" fo:font-size="11pt" fo:font-weight="bold" officeooo:rsid="0549db3e" style:font-size-asian="11pt" style:font-weight-asian="bold" style:font-size-complex="11pt" style:font-weight-complex="bold"/>
    </style:style>
    <style:style style:name="T663" style:family="text">
      <style:text-properties fo:font-style="normal" fo:background-color="transparent" loext:char-shading-value="0" style:font-style-asian="normal" style:font-style-complex="normal"/>
    </style:style>
    <style:style style:name="T664" style:family="text">
      <style:text-properties fo:color="#00008b" loext:opacity="100%" fo:font-style="normal" fo:font-weight="bold" officeooo:rsid="06a39efa" fo:background-color="transparent" loext:char-shading-value="0" style:font-style-asian="normal" style:font-weight-asian="bold" style:font-style-complex="normal" style:font-weight-complex="bold"/>
    </style:style>
    <style:style style:name="T665" style:family="text">
      <style:text-properties fo:color="#000000" loext:opacity="100%" fo:font-style="normal" officeooo:rsid="06a39efa" fo:background-color="transparent" loext:char-shading-value="0" style:font-style-asian="normal" style:font-style-complex="normal"/>
    </style:style>
    <style:style style:name="T666" style:family="text">
      <style:text-properties fo:color="#00008b" loext:opacity="100%" style:text-outline="false" style:text-line-through-style="none" style:text-line-through-type="none" style:text-position="0% 100%" style:font-name="Marianne1" fo:font-size="11pt" fo:font-style="normal" fo:text-shadow="none" style:text-underline-style="none" fo:font-weight="bold" officeooo:rsid="06a39efa" fo:background-color="#98fb98" loext:char-shading-value="0" style:font-name-asian="NSimSun" style:font-size-asian="11pt" style:font-style-asian="normal" style:font-weight-asian="bold" style:font-name-complex="Arial2" style:font-size-complex="11pt" style:font-style-complex="normal" style:font-weight-complex="bold" style:text-emphasize="none"/>
    </style:style>
    <style:style style:name="T667" style:family="text">
      <style:text-properties fo:color="#00008b" loext:opacity="100%" style:text-outline="false" style:text-line-through-style="none" style:text-line-through-type="none" style:text-position="0% 100%" style:font-name="Marianne1" fo:font-size="11pt" fo:font-style="normal" fo:text-shadow="none" style:text-underline-style="none" fo:font-weight="bold" officeooo:rsid="084a8e59" fo:background-color="#98fb98" loext:char-shading-value="0" style:font-name-asian="NSimSun" style:font-size-asian="11pt" style:font-style-asian="normal" style:font-weight-asian="bold" style:font-name-complex="Arial2" style:font-size-complex="11pt" style:font-style-complex="normal" style:font-weight-complex="bold" style:text-emphasize="none"/>
    </style:style>
    <style:style style:name="T668" style:family="text">
      <style:text-properties officeooo:rsid="082a8ab3"/>
    </style:style>
    <style:style style:name="T669" style:family="text">
      <style:text-properties officeooo:rsid="06a39efa"/>
    </style:style>
    <style:style style:name="T670" style:family="text">
      <style:text-properties officeooo:rsid="08504d2f"/>
    </style:style>
    <style:style style:name="T671" style:family="text">
      <style:text-properties officeooo:rsid="08566b03"/>
    </style:style>
    <style:style style:name="T672" style:family="text">
      <style:text-properties officeooo:rsid="08508fe6"/>
    </style:style>
    <style:style style:name="T673" style:family="text">
      <style:text-properties officeooo:rsid="0856ef52"/>
    </style:style>
    <style:style style:name="T674" style:family="text">
      <style:text-properties style:font-name="Marianne2" fo:background-color="transparent" loext:char-shading-value="0"/>
    </style:style>
    <style:style style:name="T675" style:family="text">
      <style:text-properties fo:color="#00008b" loext:opacity="100%" style:font-name="Marianne2" fo:font-weight="bold" officeooo:rsid="06a39efa" fo:background-color="transparent" loext:char-shading-value="0" style:font-weight-asian="bold" style:font-weight-complex="bold"/>
    </style:style>
    <style:style style:name="T676" style:family="text">
      <style:text-properties style:font-name="Marianne2" officeooo:rsid="06a39efa" fo:background-color="transparent" loext:char-shading-value="0"/>
    </style:style>
    <style:style style:name="T677" style:family="text">
      <style:text-properties style:text-outline="false" style:text-line-through-style="none" style:text-line-through-type="none" style:text-position="0% 100%" fo:text-shadow="none" style:text-underline-style="none" fo:font-weight="bold" officeooo:rsid="06a39efa" style:font-name-asian="NSimSun" style:font-weight-asian="bold" style:font-name-complex="Arial2" style:font-weight-complex="bold" style:text-emphasize="none"/>
    </style:style>
    <style:style style:name="T678" style:family="text">
      <style:text-properties style:text-outline="false" style:text-line-through-style="none" style:text-line-through-type="none" style:text-position="0% 100%" fo:text-shadow="none" style:text-underline-style="none" fo:font-weight="bold" officeooo:rsid="0831e43a" style:font-name-asian="NSimSun" style:font-weight-asian="bold" style:font-name-complex="Arial2" style:font-weight-complex="bold" style:text-emphasize="none"/>
    </style:style>
    <style:style style:name="T679" style:family="text">
      <style:text-properties style:text-outline="false" style:text-line-through-style="none" style:text-line-through-type="none" style:text-position="0% 100%" fo:text-shadow="none" style:text-underline-style="none" fo:font-weight="bold" officeooo:rsid="082e3b40" style:font-name-asian="NSimSun" style:font-weight-asian="bold" style:font-name-complex="Arial2" style:font-weight-complex="bold" style:text-emphasize="none"/>
    </style:style>
    <style:style style:name="T680" style:family="text">
      <style:text-properties style:text-outline="false" style:text-line-through-style="none" style:text-line-through-type="none" style:text-position="0% 100%" fo:text-shadow="none" style:text-underline-style="none" fo:font-weight="bold" officeooo:rsid="084a8e59" style:font-name-asian="NSimSun" style:font-weight-asian="bold" style:font-name-complex="Arial2" style:font-weight-complex="bold" style:text-emphasize="none"/>
    </style:style>
    <style:style style:name="T681" style:family="text">
      <style:text-properties officeooo:rsid="0831e43a"/>
    </style:style>
    <style:style style:name="T682" style:family="text">
      <style:text-properties officeooo:rsid="082e3b40"/>
    </style:style>
    <style:style style:name="T683" style:family="text">
      <style:text-properties style:font-name="Wingdings" fo:font-weight="bold" officeooo:rsid="03b1101b" style:font-name-asian="Wingdings" style:font-weight-asian="bold" style:font-name-complex="Wingdings" style:font-weight-complex="bold"/>
    </style:style>
    <style:style style:name="T684" style:family="text">
      <style:text-properties style:font-name="Marianne1" fo:font-weight="bold" officeooo:rsid="03b1101b" style:font-name-asian="NSimSun" style:font-weight-asian="bold" style:font-name-complex="Arial2" style:font-weight-complex="bold"/>
    </style:style>
    <style:style style:name="T685" style:family="text">
      <style:text-properties style:font-name="Marianne1" fo:font-weight="bold" officeooo:rsid="08915729" style:font-name-asian="Liberation Serif" style:font-weight-asian="bold" style:font-name-complex="Liberation Serif" style:font-weight-complex="bold"/>
    </style:style>
    <style:style style:name="T686" style:family="text">
      <style:text-properties style:font-name="Marianne1" fo:font-weight="bold" officeooo:rsid="08d095fb" style:font-name-asian="Liberation Serif" style:font-weight-asian="bold" style:font-name-complex="Liberation Serif" style:font-weight-complex="bold"/>
    </style:style>
    <style:style style:name="T687" style:family="text">
      <style:text-properties officeooo:rsid="08915729" fo:background-color="transparent" loext:char-shading-value="0" style:font-name-asian="Liberation Serif" style:font-name-complex="Liberation Serif"/>
    </style:style>
    <style:style style:name="T688" style:family="text">
      <style:text-properties fo:background-color="transparent" loext:char-shading-value="0" style:font-name-asian="Liberation Serif" style:font-name-complex="Liberation Serif"/>
    </style:style>
    <style:style style:name="T689" style:family="text">
      <style:text-properties officeooo:rsid="089464b6"/>
    </style:style>
    <style:style style:name="T690" style:family="text">
      <style:text-properties style:font-name="Wingdings" officeooo:rsid="0894bb1f" fo:background-color="transparent" loext:char-shading-value="0" style:font-name-asian="Wingdings" style:font-name-complex="Wingdings"/>
    </style:style>
    <style:style style:name="T691" style:family="text">
      <style:text-properties officeooo:rsid="0894bb1f" fo:background-color="transparent" loext:char-shading-value="0" style:font-name-asian="Liberation Serif" style:font-name-complex="Liberation Serif"/>
    </style:style>
    <style:style style:name="T692" style:family="text">
      <style:text-properties fo:font-weight="bold" fo:background-color="transparent" loext:char-shading-value="0" style:font-name-asian="Liberation Serif" style:font-weight-asian="bold" style:font-name-complex="Liberation Serif" style:font-weight-complex="bold"/>
    </style:style>
    <style:style style:name="T693" style:family="text">
      <style:text-properties officeooo:rsid="089464b6" fo:background-color="transparent" loext:char-shading-value="0" style:font-name-asian="Liberation Serif" style:font-name-complex="Liberation Serif"/>
    </style:style>
    <style:style style:name="T694" style:family="text">
      <style:text-properties officeooo:rsid="084a8e59" fo:background-color="transparent" loext:char-shading-value="0" style:font-name-asian="Liberation Serif" style:font-name-complex="Liberation Serif"/>
    </style:style>
    <style:style style:name="T695" style:family="text">
      <style:text-properties officeooo:rsid="08580551" fo:background-color="transparent" loext:char-shading-value="0" style:font-name-asian="Liberation Serif" style:font-name-complex="Liberation Serif"/>
    </style:style>
    <style:style style:name="T696" style:family="text">
      <style:text-properties fo:font-weight="bold" officeooo:rsid="08580551" fo:background-color="transparent" loext:char-shading-value="0" style:font-name-asian="Liberation Serif" style:font-weight-asian="bold" style:font-name-complex="Liberation Serif" style:font-weight-complex="bold"/>
    </style:style>
    <style:style style:name="T697" style:family="text">
      <style:text-properties style:font-name="Wingdings" fo:font-weight="bold" officeooo:rsid="03b1101b" fo:background-color="transparent" loext:char-shading-value="0" style:font-name-asian="Wingdings" style:font-weight-asian="bold" style:font-name-complex="Wingdings" style:font-weight-complex="bold"/>
    </style:style>
    <style:style style:name="T698" style:family="text">
      <style:text-properties style:font-name="Marianne1" fo:font-weight="bold" officeooo:rsid="03b1101b" fo:background-color="transparent" loext:char-shading-value="0" style:font-name-asian="NSimSun" style:font-weight-asian="bold" style:font-name-complex="Arial2" style:font-weight-complex="bold"/>
    </style:style>
    <style:style style:name="T699" style:family="text">
      <style:text-properties style:font-name="Marianne1" fo:font-weight="bold" officeooo:rsid="0773b78a" fo:background-color="transparent" loext:char-shading-value="0" style:font-name-asian="Liberation Serif" style:font-weight-asian="bold" style:font-name-complex="Liberation Serif" style:font-weight-complex="bold"/>
    </style:style>
    <style:style style:name="T700" style:family="text">
      <style:text-properties officeooo:rsid="07612e70"/>
    </style:style>
    <style:style style:name="T701" style:family="text">
      <style:text-properties style:font-name="Marianne1" fo:font-size="9pt" fo:font-weight="normal" officeooo:rsid="075fd976" style:font-size-asian="9pt" style:font-weight-asian="normal" style:font-size-complex="9pt" style:font-weight-complex="normal"/>
    </style:style>
    <style:style style:name="T702" style:family="text">
      <style:text-properties style:font-name="Marianne1" fo:font-size="9pt" fo:font-weight="bold" officeooo:rsid="075fd976" style:font-size-asian="9pt" style:font-weight-asian="bold" style:font-size-complex="9pt" style:font-weight-complex="bold"/>
    </style:style>
    <style:style style:name="T703" style:family="text">
      <style:text-properties style:font-name="Marianne1" fo:font-size="9pt" fo:font-weight="bold" officeooo:rsid="07612e70" style:font-size-asian="9pt" style:font-weight-asian="bold" style:font-size-complex="9pt" style:font-weight-complex="bold"/>
    </style:style>
    <style:style style:name="T704" style:family="text">
      <style:text-properties style:font-name="Marianne1" fo:font-size="9pt" fo:font-weight="normal" officeooo:rsid="075fd976" fo:background-color="transparent" loext:char-shading-value="0" style:font-size-asian="9pt" style:font-weight-asian="normal" style:font-size-complex="9pt" style:font-weight-complex="normal"/>
    </style:style>
    <style:style style:name="T705" style:family="text">
      <style:text-properties style:font-name="Marianne1" fo:font-size="9pt" fo:font-weight="normal" officeooo:rsid="08934aad" fo:background-color="transparent" loext:char-shading-value="0" style:font-size-asian="9pt" style:font-weight-asian="normal" style:font-size-complex="9pt" style:font-weight-complex="normal"/>
    </style:style>
    <style:style style:name="T706" style:family="text">
      <style:text-properties style:font-name="Marianne1" fo:font-size="9pt" fo:font-weight="normal" officeooo:rsid="07612e70" fo:background-color="transparent" loext:char-shading-value="0" style:font-size-asian="9pt" style:font-weight-asian="normal" style:font-size-complex="9pt" style:font-weight-complex="normal"/>
    </style:style>
    <style:style style:name="T707" style:family="text">
      <style:text-properties style:font-name="Marianne1" fo:font-size="9pt" fo:font-weight="normal" officeooo:rsid="086597d3" fo:background-color="transparent" loext:char-shading-value="0" style:font-size-asian="9pt" style:font-weight-asian="normal" style:font-size-complex="9pt" style:font-weight-complex="normal"/>
    </style:style>
    <style:style style:name="T708" style:family="text">
      <style:text-properties style:font-name="Marianne1" fo:font-size="9pt" fo:font-weight="normal" officeooo:rsid="0885a953" fo:background-color="transparent" loext:char-shading-value="0" style:font-size-asian="9pt" style:font-weight-asian="normal" style:font-size-complex="9pt" style:font-weight-complex="normal"/>
    </style:style>
    <style:style style:name="T709" style:family="text">
      <style:text-properties style:font-name="Marianne1" fo:font-size="9pt" fo:font-weight="normal" officeooo:rsid="07612e70" style:font-size-asian="9pt" style:font-weight-asian="normal" style:font-size-complex="9pt" style:font-weight-complex="normal"/>
    </style:style>
    <style:style style:name="T710" style:family="text">
      <style:text-properties style:font-name="Marianne1" fo:font-size="9pt" fo:font-weight="normal" style:font-size-asian="9pt" style:font-weight-asian="normal" style:font-size-complex="9pt" style:font-weight-complex="normal"/>
    </style:style>
    <style:style style:name="T711" style:family="text">
      <style:text-properties style:font-name="Marianne1" fo:font-size="9pt" fo:font-weight="bold" style:font-size-asian="9pt" style:font-weight-asian="bold" style:font-size-complex="9pt" style:font-weight-complex="bold"/>
    </style:style>
    <style:style style:name="T712" style:family="text">
      <style:text-properties style:font-name="Marianne1" fo:font-size="9pt" fo:font-weight="normal" officeooo:rsid="08934aad" style:font-size-asian="9pt" style:font-weight-asian="normal" style:font-size-complex="9pt" style:font-weight-complex="normal"/>
    </style:style>
    <style:style style:name="T713" style:family="text">
      <style:text-properties style:font-name="Marianne1" fo:font-size="9pt" fo:font-weight="normal" officeooo:rsid="0885a953" style:font-size-asian="9pt" style:font-weight-asian="normal" style:font-size-complex="9pt" style:font-weight-complex="normal"/>
    </style:style>
    <style:style style:name="T714" style:family="text">
      <style:text-properties style:font-name="Marianne1" fo:font-weight="bold" officeooo:rsid="08bba5f9" fo:background-color="transparent" loext:char-shading-value="0" style:font-name-asian="NSimSun" style:font-weight-asian="bold" style:font-name-complex="Arial2" style:font-weight-complex="bold"/>
    </style:style>
    <style:style style:name="T715" style:family="text">
      <style:text-properties style:font-name="Marianne1" fo:font-weight="bold" officeooo:rsid="06d417fe" fo:background-color="transparent" loext:char-shading-value="0" style:font-name-asian="Liberation Serif" style:font-weight-asian="bold" style:font-name-complex="Liberation Serif" style:font-weight-complex="bold"/>
    </style:style>
    <style:style style:name="T716" style:family="text">
      <style:text-properties style:font-name="Marianne1" fo:font-weight="bold" officeooo:rsid="086e3454" fo:background-color="transparent" loext:char-shading-value="0" style:font-name-asian="Liberation Serif" style:font-weight-asian="bold" style:font-name-complex="Liberation Serif" style:font-weight-complex="bold"/>
    </style:style>
    <style:style style:name="T717" style:family="text">
      <style:text-properties style:font-name="Marianne1" fo:font-weight="normal" officeooo:rsid="085d630f" style:font-name-asian="Liberation Serif" style:font-weight-asian="normal" style:font-name-complex="Liberation Serif" style:font-weight-complex="normal"/>
    </style:style>
    <style:style style:name="T718" style:family="text">
      <style:text-properties style:font-name="Marianne1" fo:font-weight="normal" officeooo:rsid="06fe1f2c" style:font-name-asian="Liberation Serif" style:font-weight-asian="normal" style:font-name-complex="Liberation Serif" style:font-weight-complex="normal"/>
    </style:style>
    <style:style style:name="T719" style:family="text">
      <style:text-properties style:font-name="Marianne1" fo:font-weight="normal" officeooo:rsid="085d6597" style:font-name-asian="Liberation Serif" style:font-weight-asian="normal" style:font-name-complex="Liberation Serif" style:font-weight-complex="normal"/>
    </style:style>
    <style:style style:name="T720" style:family="text">
      <style:text-properties style:font-name="Marianne1" fo:font-weight="normal" style:font-name-asian="Liberation Serif" style:font-weight-asian="normal" style:font-name-complex="Liberation Serif" style:font-weight-complex="normal"/>
    </style:style>
    <style:style style:name="T721" style:family="text">
      <style:text-properties style:font-name="Marianne1" fo:font-weight="normal" officeooo:rsid="06d44f4c" style:font-name-asian="Liberation Serif" style:font-weight-asian="normal" style:font-name-complex="Liberation Serif" style:font-weight-complex="normal"/>
    </style:style>
    <style:style style:name="T722" style:family="text">
      <style:text-properties style:font-name="Marianne1" fo:font-weight="normal" officeooo:rsid="06fe4ea7" style:font-name-asian="Liberation Serif" style:font-weight-asian="normal" style:font-name-complex="Liberation Serif" style:font-weight-complex="normal"/>
    </style:style>
    <style:style style:name="T723" style:family="text">
      <style:text-properties style:font-name="Marianne1" fo:font-weight="normal" officeooo:rsid="08935d9b" style:font-name-asian="Liberation Serif" style:font-weight-asian="normal" style:font-name-complex="Liberation Serif" style:font-weight-complex="normal"/>
    </style:style>
    <style:style style:name="T724" style:family="text">
      <style:text-properties fo:color="#00008b" loext:opacity="100%" style:font-name="Wingdings1" fo:font-size="11pt" style:font-size-asian="11pt" style:font-size-complex="11pt"/>
    </style:style>
    <style:style style:name="T725" style:family="text">
      <style:text-properties fo:color="#00008b" loext:opacity="100%" style:font-name="Marianne2" fo:font-size="11pt" fo:font-weight="bold" officeooo:rsid="084a8e59" style:font-size-asian="11pt" style:font-weight-asian="bold" style:font-size-complex="11pt" style:font-weight-complex="bold"/>
    </style:style>
    <style:style style:name="T726" style:family="text">
      <style:text-properties fo:font-size="7pt" fo:font-weight="normal" officeooo:rsid="0016d25e" style:font-size-asian="7pt" style:font-weight-asian="normal" style:font-size-complex="7pt" style:font-weight-complex="normal"/>
    </style:style>
    <style:style style:name="T727" style:family="text">
      <style:text-properties fo:font-size="7pt" fo:font-weight="normal" style:font-size-asian="7pt" style:font-weight-asian="normal" style:font-size-complex="7pt" style:font-weight-complex="normal"/>
    </style:style>
    <style:style style:name="T728" style:family="text">
      <style:text-properties fo:font-size="7pt" fo:font-weight="normal" officeooo:rsid="00158ade" style:font-size-asian="7pt" style:font-weight-asian="normal" style:font-size-complex="7pt" style:font-weight-complex="normal"/>
    </style:style>
    <style:style style:name="T729" style:family="text">
      <style:text-properties officeooo:rsid="07843c58"/>
    </style:style>
    <style:style style:name="T730" style:family="text">
      <style:text-properties officeooo:rsid="001438d1"/>
    </style:style>
    <style:style style:name="T731" style:family="text">
      <style:text-properties fo:font-size="7pt" fo:font-weight="normal" officeooo:rsid="0012a627" style:font-size-asian="7pt" style:font-weight-asian="normal" style:font-size-complex="7pt" style:font-weight-complex="normal"/>
    </style:style>
    <style:style style:name="T732" style:family="text">
      <style:text-properties officeooo:rsid="07ef2047"/>
    </style:style>
    <style:style style:name="T733" style:family="text">
      <style:text-properties officeooo:rsid="08597ea0"/>
    </style:style>
    <style:style style:name="T734" style:family="text">
      <style:text-properties officeooo:rsid="08a08a20"/>
    </style:style>
    <style:style style:name="T735" style:family="text">
      <style:text-properties fo:font-size="7pt" officeooo:rsid="0890b13e" style:font-size-asian="7pt" style:font-size-complex="7pt"/>
    </style:style>
    <style:style style:name="T736" style:family="text">
      <style:text-properties fo:font-size="7pt" style:font-size-asian="7pt" style:font-size-complex="7pt"/>
    </style:style>
    <style:style style:name="T737" style:family="text">
      <style:text-properties fo:font-size="7pt" officeooo:rsid="085af699" style:font-size-asian="7pt" style:font-size-complex="7pt"/>
    </style:style>
    <style:style style:name="T738" style:family="text">
      <style:text-properties fo:font-size="7pt" officeooo:rsid="08a08a20" style:font-size-asian="7pt" style:font-size-complex="7pt"/>
    </style:style>
    <style:style style:name="T739" style:family="text">
      <style:text-properties fo:font-size="7pt" officeooo:rsid="08a00735" style:font-size-asian="7pt" style:font-size-complex="7pt"/>
    </style:style>
    <style:style style:name="T740" style:family="text">
      <style:text-properties fo:color="#00008b" loext:opacity="100%" style:text-outline="false" style:text-line-through-style="none" style:text-line-through-type="none" style:text-position="0% 100%" style:font-name="Wingdings" fo:font-style="normal" fo:text-shadow="none" style:text-underline-style="none" fo:font-weight="bold" officeooo:rsid="03b1101b" style:font-name-asian="Wingdings" style:font-style-asian="normal" style:font-weight-asian="bold" style:font-name-complex="Wingdings" style:font-style-complex="normal" style:font-weight-complex="bold" style:text-emphasize="none"/>
    </style:style>
    <style:style style:name="T741" style:family="text">
      <style:text-properties fo:color="#00008b" loext:opacity="100%" style:text-outline="false" style:text-line-through-style="none" style:text-line-through-type="none" style:text-position="0% 100%" style:font-name="Marianne1" fo:font-style="normal" fo:text-shadow="none" style:text-underline-style="none" fo:font-weight="bold" officeooo:rsid="03b1101b" style:font-name-asian="NSimSun" style:font-style-asian="normal" style:font-weight-asian="bold" style:font-name-complex="Arial2" style:font-style-complex="normal" style:font-weight-complex="bold" style:text-emphasize="none"/>
    </style:style>
    <style:style style:name="T742" style:family="text">
      <style:text-properties fo:color="#00008b" loext:opacity="100%" style:text-outline="false" style:text-line-through-style="none" style:text-line-through-type="none" style:text-position="0% 100%" fo:font-style="normal" fo:text-shadow="none" style:text-underline-style="none" fo:font-weight="bold" officeooo:rsid="08961142" style:font-name-asian="NSimSun" style:font-style-asian="normal" style:font-weight-asian="bold" style:font-name-complex="Arial2" style:font-style-complex="normal" style:font-weight-complex="bold" style:text-emphasize="none"/>
    </style:style>
    <style:style style:name="T743" style:family="text">
      <style:text-properties fo:color="#00008b" loext:opacity="100%" style:text-outline="false" style:text-line-through-style="none" style:text-line-through-type="none" style:text-position="0% 100%" fo:font-style="normal" fo:text-shadow="none" style:text-underline-style="none" fo:font-weight="bold" officeooo:rsid="08bba5f9" style:font-name-asian="NSimSun" style:font-style-asian="normal" style:font-weight-asian="bold" style:font-name-complex="Arial2" style:font-style-complex="normal" style:font-weight-complex="bold" style:text-emphasize="none"/>
    </style:style>
    <style:style style:name="T744" style:family="text">
      <style:text-properties fo:color="#00008b" loext:opacity="100%" style:text-outline="false" style:text-line-through-style="none" style:text-line-through-type="none" style:text-position="0% 100%" style:font-name="Marianne1" fo:font-style="normal" fo:text-shadow="none" style:text-underline-style="none" fo:font-weight="bold" officeooo:rsid="05b7bd7a" style:font-name-asian="NSimSun" style:font-style-asian="normal" style:font-weight-asian="bold" style:font-name-complex="Arial2" style:font-style-complex="normal" style:font-weight-complex="bold" style:text-emphasize="none"/>
    </style:style>
    <style:style style:name="T745" style:family="text">
      <style:text-properties fo:color="#00008b" loext:opacity="100%" style:text-underline-style="none" fo:font-weight="bold" style:font-name-asian="Liberation Serif" style:font-weight-asian="bold" style:font-name-complex="Liberation Serif" style:font-weight-complex="bold"/>
    </style:style>
    <style:style style:name="T746" style:family="text">
      <style:text-properties fo:color="#00008b" loext:opacity="100%" style:text-underline-style="none" fo:font-weight="bold" officeooo:rsid="06b5efb0" style:font-name-asian="Liberation Serif" style:font-weight-asian="bold" style:font-name-complex="Liberation Serif" style:font-weight-complex="bold"/>
    </style:style>
    <style:style style:name="T747" style:family="text">
      <style:text-properties fo:color="#00008b" loext:opacity="100%" style:text-underline-style="none" fo:font-weight="bold" officeooo:rsid="07e91aba" style:font-name-asian="Liberation Serif" style:font-weight-asian="bold" style:font-name-complex="Liberation Serif" style:font-weight-complex="bold"/>
    </style:style>
    <style:style style:name="T748" style:family="text">
      <style:text-properties fo:color="#00008b" loext:opacity="100%" style:text-underline-style="none" fo:font-weight="bold" officeooo:rsid="05b7bd7a" style:font-name-asian="Liberation Serif" style:font-weight-asian="bold" style:font-name-complex="Liberation Serif" style:font-weight-complex="bold"/>
    </style:style>
    <style:style style:name="T749" style:family="text">
      <style:text-properties fo:color="#00008b" loext:opacity="100%" style:text-underline-style="none" fo:font-weight="bold" officeooo:rsid="06b52969" style:font-name-asian="Liberation Serif" style:font-weight-asian="bold" style:font-name-complex="Liberation Serif" style:font-weight-complex="bold"/>
    </style:style>
    <style:style style:name="T750" style:family="text">
      <style:text-properties fo:color="#00008b" loext:opacity="100%" style:text-underline-style="none" fo:font-weight="bold" officeooo:rsid="089f6969" style:font-name-asian="Liberation Serif" style:font-weight-asian="bold" style:font-name-complex="Liberation Serif" style:font-weight-complex="bold"/>
    </style:style>
    <style:style style:name="T751" style:family="text">
      <style:text-properties fo:color="#00008b" loext:opacity="100%" style:text-underline-style="none" fo:font-weight="bold" officeooo:rsid="0890b13e" style:font-name-asian="Liberation Serif" style:font-weight-asian="bold" style:font-name-complex="Liberation Serif" style:font-weight-complex="bold"/>
    </style:style>
    <style:style style:name="T752" style:family="text">
      <style:text-properties fo:color="#00008b" loext:opacity="100%" style:text-underline-style="none" fo:font-weight="bold" officeooo:rsid="085e95ed" style:font-name-asian="Liberation Serif" style:font-weight-asian="bold" style:font-name-complex="Liberation Serif" style:font-weight-complex="bold"/>
    </style:style>
    <style:style style:name="T753" style:family="text">
      <style:text-properties fo:color="#000000" loext:opacity="100%" style:text-outline="false" style:text-line-through-style="none" style:text-line-through-type="none" style:text-position="0% 100%" fo:text-shadow="none" style:text-underline-style="none" fo:font-weight="normal" officeooo:rsid="06c39456" fo:background-color="transparent" loext:char-shading-value="0" style:font-name-asian="Liberation Serif" style:font-weight-asian="normal" style:font-name-complex="Liberation Serif" style:font-weight-complex="normal" style:text-emphasize="none"/>
    </style:style>
    <style:style style:name="T754" style:family="text">
      <style:text-properties fo:color="#000000" loext:opacity="100%" style:text-outline="false" style:text-line-through-style="none" style:text-line-through-type="none" style:text-position="0% 100%" fo:text-shadow="none" style:text-underline-style="none" fo:font-weight="normal" officeooo:rsid="0860c50e" fo:background-color="transparent" loext:char-shading-value="0" style:font-name-asian="Liberation Serif" style:font-weight-asian="normal" style:font-name-complex="Liberation Serif" style:font-weight-complex="normal" style:text-emphasize="none"/>
    </style:style>
    <style:style style:name="T755" style:family="text">
      <style:text-properties fo:color="#000000" loext:opacity="100%" style:text-outline="false" style:text-line-through-style="none" style:text-line-through-type="none" style:text-position="0% 100%" fo:text-shadow="none" style:text-underline-style="none" fo:font-weight="normal" officeooo:rsid="06c415dc" style:font-name-asian="Liberation Serif" style:font-weight-asian="normal" style:font-name-complex="Liberation Serif" style:font-weight-complex="normal" style:text-emphasize="none"/>
    </style:style>
    <style:style style:name="T756" style:family="text">
      <style:text-properties fo:color="#000000" loext:opacity="100%" style:text-outline="false" style:text-line-through-style="none" style:text-line-through-type="none" style:text-position="0% 100%" fo:text-shadow="none" style:text-underline-style="none" fo:font-weight="normal" officeooo:rsid="06c39456" style:font-name-asian="Liberation Serif" style:font-weight-asian="normal" style:font-name-complex="Liberation Serif" style:font-weight-complex="normal" style:text-emphasize="none"/>
    </style:style>
    <style:style style:name="T757" style:family="text">
      <style:text-properties fo:color="#000000" loext:opacity="100%" fo:font-style="normal" style:text-underline-style="none" fo:font-weight="normal" officeooo:rsid="06b52969" style:font-name-asian="Liberation Serif" style:font-style-asian="normal" style:font-weight-asian="normal" style:font-name-complex="Liberation Serif" style:font-style-complex="normal" style:font-weight-complex="normal"/>
    </style:style>
    <style:style style:name="T758" style:family="text">
      <style:text-properties fo:color="#000000" loext:opacity="100%" fo:font-style="normal" style:text-underline-style="none" fo:font-weight="normal" officeooo:rsid="05b7bd7a" style:font-name-asian="Liberation Serif" style:font-style-asian="normal" style:font-weight-asian="normal" style:font-name-complex="Liberation Serif" style:font-style-complex="normal" style:font-weight-complex="normal"/>
    </style:style>
    <style:style style:name="T759" style:family="text">
      <style:text-properties fo:color="#000000" loext:opacity="100%" fo:font-style="normal" style:text-underline-style="none" fo:font-weight="normal" officeooo:rsid="04bcd0c1" style:font-name-asian="Liberation Serif" style:font-style-asian="normal" style:font-weight-asian="normal" style:font-name-complex="Liberation Serif" style:font-style-complex="normal" style:font-weight-complex="normal"/>
    </style:style>
    <style:style style:name="T760" style:family="text">
      <style:text-properties fo:color="#000000" loext:opacity="100%" fo:font-style="normal" style:text-underline-style="solid" style:text-underline-width="auto" style:text-underline-color="font-color" officeooo:rsid="06b52969" style:font-name-asian="Liberation Serif" style:font-style-asian="normal" style:font-name-complex="Liberation Serif" style:font-style-complex="normal"/>
    </style:style>
    <style:style style:name="T761" style:family="text">
      <style:text-properties fo:color="#000000" loext:opacity="100%" fo:font-style="normal" style:text-underline-style="none" fo:font-weight="normal" officeooo:rsid="06c415dc" style:font-name-asian="Liberation Serif" style:font-style-asian="normal" style:font-weight-asian="normal" style:font-name-complex="Liberation Serif" style:font-style-complex="normal" style:font-weight-complex="normal"/>
    </style:style>
    <style:style style:name="T762" style:family="text">
      <style:text-properties style:text-underline-style="none" officeooo:rsid="06c415dc" style:font-name-asian="Liberation Serif" style:font-name-complex="Liberation Serif"/>
    </style:style>
    <style:style style:name="T763" style:family="text">
      <style:text-properties style:text-underline-style="none" fo:font-weight="normal" officeooo:rsid="06c415dc" style:font-name-asian="Liberation Serif" style:font-weight-asian="normal" style:font-name-complex="Liberation Serif" style:font-weight-complex="normal"/>
    </style:style>
    <style:style style:name="T764" style:family="text">
      <style:text-properties style:text-underline-style="none" fo:font-weight="normal" officeooo:rsid="06cc135b" style:font-name-asian="Liberation Serif" style:font-weight-asian="normal" style:font-name-complex="Liberation Serif" style:font-weight-complex="normal"/>
    </style:style>
    <style:style style:name="T765" style:family="text">
      <style:text-properties style:text-underline-style="none" fo:font-weight="normal" officeooo:rsid="0738bdb3" style:font-name-asian="Liberation Serif" style:font-weight-asian="normal" style:font-name-complex="Liberation Serif" style:font-weight-complex="normal"/>
    </style:style>
    <style:style style:name="T766" style:family="text">
      <style:text-properties fo:color="#000000" loext:opacity="100%" style:text-outline="false" style:text-line-through-style="none" style:text-line-through-type="none" style:text-position="0% 100%" style:font-name="Wingdings1" fo:text-shadow="none" style:text-underline-style="none" fo:font-weight="bold" officeooo:rsid="069dbdd4" style:font-name-asian="NSimSun" style:font-weight-asian="bold" style:font-name-complex="Arial2" style:font-weight-complex="bold" style:text-emphasize="none"/>
    </style:style>
    <style:style style:name="T767" style:family="text">
      <style:text-properties fo:color="#000000" loext:opacity="100%" style:text-outline="false" style:text-line-through-style="none" style:text-line-through-type="none" style:text-position="0% 100%" style:font-name="Marianne2" fo:text-shadow="none" style:text-underline-style="none" fo:font-weight="bold" officeooo:rsid="069dbdd4" style:font-name-asian="NSimSun" style:font-weight-asian="bold" style:font-name-complex="Arial2" style:font-weight-complex="bold" style:text-emphasize="none"/>
    </style:style>
    <style:style style:name="T768" style:family="text">
      <style:text-properties fo:color="#000000" loext:opacity="100%" style:text-outline="false" style:text-line-through-style="none" style:text-line-through-type="none" style:text-position="0% 100%" style:font-name="Marianne2" fo:text-shadow="none" style:text-underline-style="none" fo:font-weight="bold" officeooo:rsid="08a37e61" style:font-name-asian="NSimSun" style:font-weight-asian="bold" style:font-name-complex="Arial2" style:font-weight-complex="bold" style:text-emphasize="none"/>
    </style:style>
    <style:style style:name="T769" style:family="text">
      <style:text-properties fo:color="#000000" loext:opacity="100%" style:text-underline-style="none" officeooo:rsid="05b7bd7a" style:font-name-asian="Liberation Serif" style:font-name-complex="Liberation Serif"/>
    </style:style>
    <style:style style:name="T770" style:family="text">
      <style:text-properties fo:color="#000000" loext:opacity="100%" style:text-underline-style="none" officeooo:rsid="08915729" style:font-name-asian="Liberation Serif" style:font-name-complex="Liberation Serif"/>
    </style:style>
    <style:style style:name="T771" style:family="text">
      <style:text-properties fo:color="#000000" loext:opacity="100%" style:text-underline-style="none" officeooo:rsid="089b14aa" style:font-name-asian="Liberation Serif" style:font-name-complex="Liberation Serif"/>
    </style:style>
    <style:style style:name="T772" style:family="text">
      <style:text-properties fo:color="#000000" loext:opacity="100%" style:text-underline-style="none" officeooo:rsid="07906d2a" style:font-name-asian="Liberation Serif" style:font-name-complex="Liberation Serif"/>
    </style:style>
    <style:style style:name="T773" style:family="text">
      <style:text-properties fo:color="#000000" loext:opacity="100%" style:font-name="Marianne2" style:text-underline-style="none" officeooo:rsid="05b7bd7a" style:font-name-asian="Liberation Serif" style:font-name-complex="Liberation Serif"/>
    </style:style>
    <style:style style:name="T774" style:family="text">
      <style:text-properties fo:color="#000000" loext:opacity="100%" style:font-name="Marianne2" style:text-underline-style="none" officeooo:rsid="07906d2a" style:font-name-asian="Liberation Serif" style:font-name-complex="Liberation Serif"/>
    </style:style>
    <style:style style:name="T775" style:family="text">
      <style:text-properties fo:color="#000000" loext:opacity="100%" style:font-name="Marianne2" style:text-underline-style="none" officeooo:rsid="056e3b64" style:font-name-asian="Liberation Serif" style:font-name-complex="Liberation Serif"/>
    </style:style>
    <style:style style:name="T776" style:family="text">
      <style:text-properties fo:color="#000000" loext:opacity="100%" style:text-underline-style="none" fo:font-weight="normal" officeooo:rsid="05b7bd7a" style:font-name-asian="Liberation Serif" style:font-weight-asian="normal" style:font-name-complex="Liberation Serif" style:font-weight-complex="normal"/>
    </style:style>
    <style:style style:name="T777" style:family="text">
      <style:text-properties fo:color="#000000" loext:opacity="100%" style:text-underline-style="none" fo:font-weight="normal" style:font-name-asian="Liberation Serif" style:font-weight-asian="normal" style:font-name-complex="Liberation Serif" style:font-weight-complex="normal"/>
    </style:style>
    <style:style style:name="T778" style:family="text">
      <style:text-properties fo:color="#000000" loext:opacity="100%" style:text-underline-style="none" fo:font-weight="normal" officeooo:rsid="0668d15b" style:font-name-asian="Liberation Serif" style:font-weight-asian="normal" style:font-name-complex="Liberation Serif" style:font-weight-complex="normal"/>
    </style:style>
    <style:style style:name="T779" style:family="text">
      <style:text-properties fo:color="#000000" loext:opacity="100%" style:text-underline-style="none" fo:font-weight="normal" officeooo:rsid="06517298" style:font-name-asian="Liberation Serif" style:font-weight-asian="normal" style:font-name-complex="Liberation Serif" style:font-weight-complex="normal"/>
    </style:style>
    <style:style style:name="T780" style:family="text">
      <style:text-properties fo:color="#000000" loext:opacity="100%" style:text-underline-style="none" fo:font-weight="normal" officeooo:rsid="06b52969" style:font-name-asian="Liberation Serif" style:font-weight-asian="normal" style:font-name-complex="Liberation Serif" style:font-weight-complex="normal"/>
    </style:style>
    <style:style style:name="T781" style:family="text">
      <style:text-properties fo:color="#000000" loext:opacity="100%" style:text-underline-style="none" fo:font-weight="normal" officeooo:rsid="04bcd0c1" style:font-name-asian="Liberation Serif" style:font-weight-asian="normal" style:font-name-complex="Liberation Serif" style:font-weight-complex="normal"/>
    </style:style>
    <style:style style:name="T782" style:family="text">
      <style:text-properties fo:color="#000000" loext:opacity="100%" style:text-underline-style="none" fo:font-weight="normal" officeooo:rsid="0890b13e" style:font-name-asian="Liberation Serif" style:font-weight-asian="normal" style:font-name-complex="Liberation Serif" style:font-weight-complex="normal"/>
    </style:style>
    <style:style style:name="T783" style:family="text">
      <style:text-properties fo:color="#000000" loext:opacity="100%" style:text-underline-style="solid" style:text-underline-width="auto" style:text-underline-color="font-color" officeooo:rsid="04bcd0c1" style:font-name-asian="Liberation Serif" style:font-name-complex="Liberation Serif"/>
    </style:style>
    <style:style style:name="T784" style:family="text">
      <style:text-properties style:text-underline-style="none" officeooo:rsid="05b7bd7a" style:font-name-asian="Liberation Serif" style:font-name-complex="Liberation Serif"/>
    </style:style>
    <style:style style:name="T785" style:family="text">
      <style:text-properties style:text-underline-style="none" officeooo:rsid="0890b13e" style:font-name-asian="Liberation Serif" style:font-name-complex="Liberation Serif"/>
    </style:style>
    <style:style style:name="T786" style:family="text">
      <style:text-properties style:text-underline-style="none" fo:font-weight="normal" officeooo:rsid="05b7bd7a" style:font-name-asian="Liberation Serif" style:font-weight-asian="normal" style:font-name-complex="Liberation Serif" style:font-weight-complex="normal"/>
    </style:style>
    <style:style style:name="T787" style:family="text">
      <style:text-properties style:text-underline-style="none" fo:font-weight="normal" officeooo:rsid="07eb9089" style:font-name-asian="Liberation Serif" style:font-weight-asian="normal" style:font-name-complex="Liberation Serif" style:font-weight-complex="normal"/>
    </style:style>
    <style:style style:name="T788" style:family="text">
      <style:text-properties style:font-name="Marianne2" fo:font-size="10pt" fo:font-weight="normal" style:font-size-asian="10pt" style:font-weight-asian="normal" style:font-size-complex="10pt" style:font-weight-complex="normal"/>
    </style:style>
    <style:style style:name="T789" style:family="text">
      <style:text-properties fo:font-size="10pt" fo:font-weight="normal" style:font-size-asian="10pt" style:font-weight-asian="normal" style:font-size-complex="10pt" style:font-weight-complex="normal"/>
    </style:style>
    <style:style style:name="T790" style:family="text">
      <style:text-properties fo:font-size="10pt" fo:font-weight="normal" officeooo:rsid="08915729" style:font-size-asian="10pt" style:font-weight-asian="normal" style:font-size-complex="10pt" style:font-weight-complex="normal"/>
    </style:style>
    <style:style style:name="T791" style:family="text">
      <style:text-properties fo:font-size="10pt" fo:font-weight="normal" officeooo:rsid="089b14aa" style:font-size-asian="10pt" style:font-weight-asian="normal" style:font-size-complex="10pt" style:font-weight-complex="normal"/>
    </style:style>
    <style:style style:name="T792" style:family="text">
      <style:text-properties officeooo:rsid="08c474db"/>
    </style:style>
    <style:style style:name="T793" style:family="text">
      <style:text-properties officeooo:rsid="0569787e"/>
    </style:style>
    <style:style style:name="T794" style:family="text">
      <style:text-properties officeooo:rsid="08ae4c6b"/>
    </style:style>
    <style:style style:name="T795" style:family="text">
      <style:text-properties officeooo:rsid="0890b13e"/>
    </style:style>
    <style:style style:name="T796" style:family="text">
      <style:text-properties officeooo:rsid="05660e55"/>
    </style:style>
    <style:style style:name="T797" style:family="text">
      <style:text-properties officeooo:rsid="051c605f"/>
    </style:style>
    <style:style style:name="T798" style:family="text">
      <style:text-properties officeooo:rsid="0001532b"/>
    </style:style>
    <style:style style:name="T799" style:family="text">
      <style:text-properties officeooo:rsid="089b14aa"/>
    </style:style>
    <style:style style:name="T800" style:family="text">
      <style:text-properties officeooo:rsid="059bb125"/>
    </style:style>
    <style:style style:name="T801" style:family="text">
      <style:text-properties officeooo:rsid="08b01abf"/>
    </style:style>
    <style:style style:name="T802" style:family="text">
      <style:text-properties officeooo:rsid="06b10cbc"/>
    </style:style>
    <style:style style:name="T803" style:family="text">
      <style:text-properties officeooo:rsid="0549db3e"/>
    </style:style>
    <style:style style:name="T804" style:family="text">
      <style:text-properties style:font-name="Marianne1" officeooo:rsid="0549db3e"/>
    </style:style>
    <style:style style:name="T805" style:family="text">
      <style:text-properties style:font-name="Marianne1" officeooo:rsid="08915729"/>
    </style:style>
    <style:style style:name="T806" style:family="text">
      <style:text-properties style:font-name="Marianne1" officeooo:rsid="089b14aa"/>
    </style:style>
    <style:style style:name="T807" style:family="text">
      <style:text-properties officeooo:rsid="08b18897"/>
    </style:style>
    <style:style style:name="T808" style:family="text">
      <style:text-properties officeooo:rsid="05623d5f"/>
    </style:style>
    <style:style style:name="T809" style:family="text">
      <style:text-properties fo:color="#000000" loext:opacity="100%" style:text-outline="false" style:text-line-through-style="none" style:text-line-through-type="none" style:text-position="0% 100%" style:font-name="Marianne2" fo:text-shadow="none" style:text-underline-style="none" fo:font-weight="bold" officeooo:rsid="08a57409" style:font-name-asian="NSimSun" style:font-weight-asian="bold" style:font-name-complex="Arial2" style:font-weight-complex="bold" style:text-emphasize="none"/>
    </style:style>
    <style:style style:name="T810" style:family="text">
      <style:text-properties fo:color="#000000" loext:opacity="100%" style:text-outline="false" style:text-line-through-style="none" style:text-line-through-type="none" style:text-position="0% 100%" style:font-name="Marianne2" fo:text-shadow="none" style:text-underline-style="none" officeooo:rsid="069dbdd4" style:font-name-asian="NSimSun" style:font-name-complex="Arial2" style:text-emphasize="none"/>
    </style:style>
    <style:style style:name="T811" style:family="text">
      <style:text-properties fo:color="#000000" loext:opacity="100%" style:text-outline="false" style:text-line-through-style="none" style:text-line-through-type="none" style:text-position="0% 100%" style:font-name="Marianne2" fo:text-shadow="none" style:text-underline-style="none" style:font-name-asian="NSimSun" style:font-name-complex="Arial2" style:text-emphasize="none"/>
    </style:style>
    <style:style style:name="T812" style:family="text">
      <style:text-properties fo:color="#000000" loext:opacity="100%" style:text-outline="false" style:text-line-through-style="none" style:text-line-through-type="none" style:text-position="0% 100%" style:font-name="Marianne2" fo:text-shadow="none" style:text-underline-style="none" officeooo:rsid="08a63434" style:font-name-asian="NSimSun" style:font-name-complex="Arial2" style:text-emphasize="none"/>
    </style:style>
    <style:style style:name="T813" style:family="text">
      <style:text-properties style:font-name="Marianne1" fo:font-style="normal" fo:font-weight="bold" officeooo:rsid="01f6cea1" style:font-style-asian="normal" style:font-weight-asian="bold" style:font-style-complex="normal" style:font-weight-complex="bold"/>
    </style:style>
    <style:style style:name="T814" style:family="text">
      <style:text-properties style:font-name="Marianne1" fo:font-style="normal" fo:font-weight="bold" officeooo:rsid="02349c79" style:font-style-asian="normal" style:font-weight-asian="bold" style:font-style-complex="normal" style:font-weight-complex="bold"/>
    </style:style>
    <style:style style:name="T815" style:family="text">
      <style:text-properties style:font-name="Marianne1" fo:font-style="normal" fo:font-weight="bold" officeooo:rsid="00b28d56" style:font-style-asian="normal" style:font-weight-asian="bold" style:font-style-complex="normal" style:font-weight-complex="bold"/>
    </style:style>
    <style:style style:name="T816" style:family="text">
      <style:text-properties style:font-name="Marianne1" fo:font-style="normal" fo:font-weight="bold" officeooo:rsid="032e539b" style:font-style-asian="normal" style:font-weight-asian="bold" style:font-style-complex="normal" style:font-weight-complex="bold"/>
    </style:style>
    <style:style style:name="T817" style:family="text">
      <style:text-properties style:font-name="Marianne1" fo:font-style="normal" fo:font-weight="bold" officeooo:rsid="08a69f84" style:font-style-asian="normal" style:font-weight-asian="bold" style:font-style-complex="normal" style:font-weight-complex="bold"/>
    </style:style>
    <style:style style:name="T818" style:family="text">
      <style:text-properties style:font-name="Marianne1" fo:font-style="normal" fo:font-weight="bold" officeooo:rsid="03fb54a4" style:font-style-asian="normal" style:font-weight-asian="bold" style:font-style-complex="normal" style:font-weight-complex="bold"/>
    </style:style>
    <style:style style:name="T819" style:family="text">
      <style:text-properties fo:color="#00008b" loext:opacity="100%" style:text-outline="false" style:text-line-through-style="none" style:text-line-through-type="none" style:text-position="0% 100%" style:font-name="Marianne1" fo:font-size="11pt" fo:font-style="normal" fo:text-shadow="none" style:text-underline-style="none" fo:font-weight="bold" officeooo:rsid="0734ed26" fo:background-color="#98fb98" loext:char-shading-value="0" style:font-name-asian="NSimSun" style:font-size-asian="11pt" style:font-style-asian="normal" style:font-weight-asian="bold" style:font-name-complex="Arial2" style:font-size-complex="11pt" style:font-style-complex="normal" style:font-weight-complex="bold" style:text-emphasize="none"/>
    </style:style>
    <style:style style:name="T820" style:family="text">
      <style:text-properties fo:color="#00008b" loext:opacity="100%" style:text-outline="false" style:text-line-through-style="none" style:text-line-through-type="none" style:text-position="0% 100%" style:font-name="Marianne1" fo:font-size="11pt" fo:font-style="normal" fo:text-shadow="none" style:text-underline-style="none" fo:font-weight="bold" officeooo:rsid="0735984c" fo:background-color="#98fb98" loext:char-shading-value="0" style:font-name-asian="NSimSun" style:font-size-asian="11pt" style:font-style-asian="normal" style:font-weight-asian="bold" style:font-name-complex="Arial2" style:font-size-complex="11pt" style:font-style-complex="normal" style:font-weight-complex="bold" style:text-emphasize="none"/>
    </style:style>
    <style:style style:name="T821" style:family="text">
      <style:text-properties fo:color="#00008b" loext:opacity="100%" style:text-outline="false" style:text-line-through-style="none" style:text-line-through-type="none" style:text-position="0% 100%" style:font-name="Marianne1" fo:font-size="11pt" fo:font-style="normal" fo:text-shadow="none" style:text-underline-style="none" fo:font-weight="bold" officeooo:rsid="08678a99" fo:background-color="#98fb98" loext:char-shading-value="0" style:font-name-asian="NSimSun" style:font-size-asian="11pt" style:font-style-asian="normal" style:font-weight-asian="bold" style:font-name-complex="Arial2" style:font-size-complex="11pt" style:font-style-complex="normal" style:font-weight-complex="bold" style:text-emphasize="none"/>
    </style:style>
    <style:style style:name="T822" style:family="text">
      <style:text-properties fo:color="#00008b" loext:opacity="100%" style:text-outline="false" style:text-line-through-style="none" style:text-line-through-type="none" style:text-position="0% 100%" style:font-name="Marianne1" fo:font-size="11pt" fo:font-style="normal" fo:text-shadow="none" style:text-underline-style="none" fo:font-weight="bold" officeooo:rsid="07ef2047" fo:background-color="#98fb98" loext:char-shading-value="0" style:font-name-asian="NSimSun" style:font-size-asian="11pt" style:font-style-asian="normal" style:font-weight-asian="bold" style:font-name-complex="Arial2" style:font-size-complex="11pt" style:font-style-complex="normal" style:font-weight-complex="bold" style:text-emphasize="none"/>
    </style:style>
    <style:style style:name="T823" style:family="text">
      <style:text-properties fo:color="#00008b" loext:opacity="100%" style:text-outline="false" style:text-line-through-style="none" style:text-line-through-type="none" style:text-position="0% 100%" style:font-name="Marianne1" fo:font-size="11pt" fo:font-style="normal" fo:text-shadow="none" style:text-underline-style="none" fo:font-weight="bold" officeooo:rsid="08a69f84" fo:background-color="#98fb98" loext:char-shading-value="0" style:font-name-asian="NSimSun" style:font-size-asian="11pt" style:font-style-asian="normal" style:font-weight-asian="bold" style:font-name-complex="Arial2" style:font-size-complex="11pt" style:font-style-complex="normal" style:font-weight-complex="bold" style:text-emphasize="none"/>
    </style:style>
    <style:style style:name="T824" style:family="text">
      <style:text-properties fo:color="#00008b" loext:opacity="100%" style:text-outline="false" style:text-line-through-style="none" style:text-line-through-type="none" style:text-position="0% 100%" style:font-name="Marianne1" fo:font-size="10pt" fo:font-style="normal" fo:text-shadow="none" style:text-underline-style="none" fo:font-weight="bold" officeooo:rsid="08a69f84" fo:background-color="transparent" loext:char-shading-value="0" style:font-name-asian="NSimSun" style:font-size-asian="10pt" style:font-style-asian="normal" style:font-weight-asian="bold" style:font-name-complex="Arial2" style:font-size-complex="10pt" style:font-style-complex="normal" style:font-weight-complex="bold" style:text-emphasize="none"/>
    </style:style>
    <style:style style:name="T825" style:family="text">
      <style:text-properties fo:color="#00008b" loext:opacity="100%" style:text-outline="false" style:text-line-through-style="none" style:text-line-through-type="none" style:text-position="0% 100%" style:font-name="Marianne1" fo:font-size="10pt" fo:font-style="normal" fo:text-shadow="none" style:text-underline-style="none" fo:font-weight="bold" officeooo:rsid="08a6e927" fo:background-color="transparent" loext:char-shading-value="0" style:font-name-asian="NSimSun" style:font-size-asian="10pt" style:font-style-asian="normal" style:font-weight-asian="bold" style:font-name-complex="Arial2" style:font-size-complex="10pt" style:font-style-complex="normal" style:font-weight-complex="bold" style:text-emphasize="none"/>
    </style:style>
    <style:style style:name="T826" style:family="text">
      <style:text-properties fo:color="#000000" loext:opacity="100%" style:text-outline="false" style:text-line-through-style="none" style:text-line-through-type="none" style:text-position="0% 100%" fo:font-size="9.5pt" fo:font-style="italic" fo:text-shadow="none" style:text-underline-style="none" officeooo:rsid="07ef2047" fo:background-color="transparent" loext:char-shading-value="0" style:font-name-asian="NSimSun" style:font-size-asian="9.5pt" style:font-style-asian="italic" style:font-name-complex="Arial2" style:font-size-complex="9.5pt" style:text-emphasize="none"/>
    </style:style>
    <style:style style:name="T827" style:family="text">
      <style:text-properties fo:color="#000000" loext:opacity="100%" style:text-outline="false" style:text-line-through-style="none" style:text-line-through-type="none" style:text-position="0% 100%" fo:font-size="9.5pt" fo:font-style="italic" fo:text-shadow="none" style:text-underline-style="none" officeooo:rsid="073d9e64" fo:background-color="transparent" loext:char-shading-value="0" style:font-name-asian="NSimSun" style:font-size-asian="9.5pt" style:font-style-asian="italic" style:font-name-complex="Arial2" style:font-size-complex="9.5pt" style:text-emphasize="none"/>
    </style:style>
    <style:style style:name="T828" style:family="text">
      <style:text-properties fo:color="#000000" loext:opacity="100%" style:text-outline="false" style:text-line-through-style="none" style:text-line-through-type="none" style:text-position="0% 100%" fo:font-size="9.5pt" fo:font-style="italic" fo:text-shadow="none" style:text-underline-style="none" officeooo:rsid="0734d310" fo:background-color="transparent" loext:char-shading-value="0" style:font-name-asian="NSimSun" style:font-size-asian="9.5pt" style:font-style-asian="italic" style:font-name-complex="Arial2" style:font-size-complex="9.5pt" style:text-emphasize="none"/>
    </style:style>
    <style:style style:name="T829" style:family="text">
      <style:text-properties fo:color="#000000" loext:opacity="100%" style:text-outline="false" style:text-line-through-style="none" style:text-line-through-type="none" style:text-position="0% 100%" fo:font-size="9.5pt" fo:font-style="italic" fo:text-shadow="none" style:text-underline-style="none" officeooo:rsid="05a0cd4b" fo:background-color="transparent" loext:char-shading-value="0" style:font-name-asian="NSimSun" style:font-size-asian="9.5pt" style:font-style-asian="italic" style:font-name-complex="Arial2" style:font-size-complex="9.5pt" style:text-emphasize="none"/>
    </style:style>
    <style:style style:name="T830" style:family="text">
      <style:text-properties fo:color="#000000" loext:opacity="100%" style:text-outline="false" style:text-line-through-style="none" style:text-line-through-type="none" style:text-position="0% 100%" fo:font-size="9.5pt" fo:font-style="italic" fo:text-shadow="none" style:text-underline-style="none" officeooo:rsid="084cad03" fo:background-color="transparent" loext:char-shading-value="0" style:font-name-asian="NSimSun" style:font-size-asian="9.5pt" style:font-style-asian="italic" style:font-name-complex="Arial2" style:font-size-complex="9.5pt" style:text-emphasize="none"/>
    </style:style>
    <style:style style:name="T831" style:family="text">
      <style:text-properties fo:color="#000000" loext:opacity="100%" style:text-outline="false" style:text-line-through-style="none" style:text-line-through-type="none" style:text-position="0% 100%" fo:font-size="9.5pt" fo:font-style="italic" fo:text-shadow="none" style:text-underline-style="none" officeooo:rsid="0869b453" fo:background-color="transparent" loext:char-shading-value="0" style:font-name-asian="NSimSun" style:font-size-asian="9.5pt" style:font-style-asian="italic" style:font-name-complex="Arial2" style:font-size-complex="9.5pt" style:text-emphasize="none"/>
    </style:style>
    <style:style style:name="T832" style:family="text">
      <style:text-properties fo:color="#ff1493" loext:opacity="100%" style:text-outline="false" style:text-line-through-style="none" style:text-line-through-type="none" style:text-position="0% 100%" fo:font-size="9.5pt" fo:font-style="italic" fo:text-shadow="none" style:text-underline-style="none" officeooo:rsid="05a0cd4b" fo:background-color="transparent" loext:char-shading-value="0" style:font-name-asian="NSimSun" style:font-size-asian="9.5pt" style:font-style-asian="italic" style:font-name-complex="Arial2" style:font-size-complex="9.5pt" style:text-emphasize="none"/>
    </style:style>
    <style:style style:name="T833" style:family="text">
      <style:text-properties fo:color="#000000" loext:opacity="100%" style:text-outline="false" style:text-line-through-style="none" style:text-line-through-type="none" style:text-position="0% 100%" style:font-name="Marianne2" fo:font-style="italic" fo:text-shadow="none" style:text-underline-style="none" fo:font-weight="normal" officeooo:rsid="05a0cd4b" fo:background-color="transparent" loext:char-shading-value="0" style:font-name-asian="NSimSun" style:font-style-asian="italic" style:font-weight-asian="normal" style:font-name-complex="Arial2" style:font-weight-complex="normal" style:text-emphasize="none"/>
    </style:style>
    <style:style style:name="T834" style:family="text">
      <style:text-properties fo:color="#000000" loext:opacity="100%" style:text-outline="false" style:text-line-through-style="none" style:text-line-through-type="none" style:text-position="0% 100%" style:font-name="Marianne2" fo:font-style="italic" fo:text-shadow="none" style:text-underline-style="none" fo:font-weight="normal" officeooo:rsid="08915729" fo:background-color="transparent" loext:char-shading-value="0" style:font-name-asian="NSimSun" style:font-style-asian="italic" style:font-weight-asian="normal" style:font-name-complex="Arial2" style:font-weight-complex="normal" style:text-emphasize="none"/>
    </style:style>
    <style:style style:name="T835" style:family="text">
      <style:text-properties fo:color="#000000" loext:opacity="100%" style:text-outline="false" style:text-line-through-style="none" style:text-line-through-type="none" style:text-position="0% 100%" style:font-name="Marianne2" fo:font-style="italic" fo:text-shadow="none" style:text-underline-style="none" fo:font-weight="normal" officeooo:rsid="083ffe86" fo:background-color="transparent" loext:char-shading-value="0" style:font-name-asian="NSimSun" style:font-style-asian="italic" style:font-weight-asian="normal" style:font-name-complex="Arial2" style:font-weight-complex="normal" style:text-emphasize="none"/>
    </style:style>
    <style:style style:name="T836" style:family="text">
      <style:text-properties fo:color="#000000" loext:opacity="100%" style:text-outline="false" style:text-line-through-style="none" style:text-line-through-type="none" style:text-position="0% 100%" style:font-name="Marianne2" fo:font-style="italic" fo:text-shadow="none" style:text-underline-style="none" fo:font-weight="normal" officeooo:rsid="083afc8b" fo:background-color="transparent" loext:char-shading-value="0" style:font-name-asian="NSimSun" style:font-style-asian="italic" style:font-weight-asian="normal" style:font-name-complex="Arial2" style:font-weight-complex="normal" style:text-emphasize="none"/>
    </style:style>
    <style:style style:name="T837" style:family="text">
      <style:text-properties fo:color="#000000" loext:opacity="100%" style:text-outline="false" style:text-line-through-style="none" style:text-line-through-type="none" style:text-position="0% 100%" style:font-name="Marianne2" fo:font-style="italic" fo:text-shadow="none" style:text-underline-style="none" fo:font-weight="normal" officeooo:rsid="082f2724" fo:background-color="transparent" loext:char-shading-value="0" style:font-name-asian="NSimSun" style:font-style-asian="italic" style:font-weight-asian="normal" style:font-name-complex="Arial2" style:font-weight-complex="normal" style:text-emphasize="none"/>
    </style:style>
    <style:style style:name="T838" style:family="text">
      <style:text-properties fo:color="#000000" loext:opacity="100%" style:text-outline="false" style:text-line-through-style="none" style:text-line-through-type="none" style:text-position="0% 100%" style:font-name="Marianne2" fo:font-style="italic" fo:text-shadow="none" style:text-underline-style="none" fo:font-weight="bold" officeooo:rsid="05a0cd4b" fo:background-color="transparent" loext:char-shading-value="0" style:font-name-asian="NSimSun" style:font-style-asian="italic" style:font-weight-asian="bold" style:font-name-complex="Arial2" style:font-weight-complex="bold" style:text-emphasize="none"/>
    </style:style>
    <style:style style:name="T839" style:family="text">
      <style:text-properties fo:color="#000000" loext:opacity="100%" style:text-outline="false" style:text-line-through-style="none" style:text-line-through-type="none" style:text-position="0% 100%" style:font-name="Marianne2" fo:font-style="italic" fo:text-shadow="none" style:text-underline-style="none" fo:font-weight="bold" officeooo:rsid="083afc8b" fo:background-color="transparent" loext:char-shading-value="0" style:font-name-asian="NSimSun" style:font-style-asian="italic" style:font-weight-asian="bold" style:font-name-complex="Arial2" style:font-weight-complex="bold" style:text-emphasize="none"/>
    </style:style>
    <style:style style:name="T840" style:family="text">
      <style:text-properties fo:color="#000000" loext:opacity="100%" style:text-outline="false" style:text-line-through-style="none" style:text-line-through-type="none" style:text-position="0% 100%" style:font-name="Marianne2" fo:font-style="italic" fo:text-shadow="none" style:text-underline-style="none" fo:font-weight="bold" officeooo:rsid="08322625" fo:background-color="transparent" loext:char-shading-value="0" style:font-name-asian="NSimSun" style:font-style-asian="italic" style:font-weight-asian="bold" style:font-name-complex="Arial2" style:font-weight-complex="bold" style:text-emphasize="none"/>
    </style:style>
    <style:style style:name="T841" style:family="text">
      <style:text-properties fo:color="#000000" loext:opacity="100%" style:text-outline="false" style:text-line-through-style="none" style:text-line-through-type="none" style:text-position="0% 100%" style:font-name="Marianne2" fo:font-style="italic" fo:text-shadow="none" style:text-underline-style="none" fo:font-weight="bold" officeooo:rsid="08915729" fo:background-color="transparent" loext:char-shading-value="0" style:font-name-asian="NSimSun" style:font-style-asian="italic" style:font-weight-asian="bold" style:font-name-complex="Arial2" style:font-weight-complex="bold" style:text-emphasize="none"/>
    </style:style>
    <style:style style:name="T842" style:family="text">
      <style:text-properties officeooo:rsid="08018329" fo:background-color="transparent" loext:char-shading-value="0"/>
    </style:style>
    <style:style style:name="T843" style:family="text">
      <style:text-properties officeooo:rsid="0197b84f" fo:background-color="transparent" loext:char-shading-value="0"/>
    </style:style>
    <style:style style:name="T844" style:family="text">
      <style:text-properties officeooo:rsid="04ff6373" fo:background-color="transparent" loext:char-shading-value="0"/>
    </style:style>
    <style:style style:name="T845" style:family="text">
      <style:text-properties officeooo:rsid="0331af78" fo:background-color="transparent" loext:char-shading-value="0"/>
    </style:style>
    <style:style style:name="T846" style:family="text">
      <style:text-properties fo:color="#000000" loext:opacity="100%" style:text-outline="false" style:text-line-through-style="none" style:text-line-through-type="none" style:text-position="0% 100%" style:font-name="Wingdings1" fo:font-size="10pt" fo:font-style="normal" fo:text-shadow="none" style:text-underline-style="none" fo:font-weight="normal" officeooo:rsid="03b1101b" fo:background-color="transparent" loext:char-shading-value="0" style:font-name-asian="Wingdings" style:font-size-asian="10pt" style:font-style-asian="normal" style:font-weight-asian="normal" style:font-name-complex="Wingdings" style:font-size-complex="10pt" style:font-style-complex="normal" style:font-weight-complex="normal" style:text-emphasize="none"/>
    </style:style>
    <style:style style:name="T847" style:family="text">
      <style:text-properties fo:color="#000000" loext:opacity="100%" style:text-outline="false" style:text-line-through-style="none" style:text-line-through-type="none" style:text-position="0% 100%" style:font-name="Marianne2" fo:font-size="10pt" fo:font-style="normal" fo:text-shadow="none" style:text-underline-style="none" fo:font-weight="normal" officeooo:rsid="03b1101b" fo:background-color="transparent" loext:char-shading-value="0" style:font-name-asian="NSimSun" style:font-size-asian="10pt" style:font-style-asian="normal" style:font-weight-asian="normal" style:font-name-complex="Arial2" style:font-size-complex="10pt" style:font-style-complex="normal" style:font-weight-complex="normal" style:text-emphasize="none"/>
    </style:style>
    <style:style style:name="T848" style:family="text">
      <style:text-properties fo:color="#000000" loext:opacity="100%" style:text-outline="false" style:text-line-through-style="none" style:text-line-through-type="none" style:text-position="0% 100%" style:font-name="Marianne2" fo:font-size="10pt" fo:font-style="normal" fo:text-shadow="none" style:text-underline-style="none" fo:font-weight="bold" officeooo:rsid="012fbcb2" fo:background-color="transparent" loext:char-shading-value="0" style:font-name-asian="NSimSun" style:font-size-asian="10pt" style:font-style-asian="normal" style:font-weight-asian="bold" style:font-name-complex="Arial2" style:font-size-complex="10pt" style:font-style-complex="normal" style:font-weight-complex="bold" style:text-emphasize="none"/>
    </style:style>
    <style:style style:name="T849" style:family="text">
      <style:text-properties fo:color="#000000" loext:opacity="100%" style:text-outline="false" style:text-line-through-style="none" style:text-line-through-type="none" style:text-position="0% 100%" style:font-name="Marianne2" fo:font-size="9.5pt" fo:font-style="italic" fo:text-shadow="none" style:text-underline-style="none" fo:font-weight="normal" officeooo:rsid="012fbcb2" fo:background-color="transparent" loext:char-shading-value="0" style:font-name-asian="NSimSun" style:font-size-asian="9.5pt" style:font-style-asian="italic" style:font-weight-asian="normal" style:font-name-complex="Arial2" style:font-size-complex="9.5pt" style:font-weight-complex="normal" style:text-emphasize="none"/>
    </style:style>
    <style:style style:name="T850" style:family="text">
      <style:text-properties fo:color="#000000" loext:opacity="100%" style:text-outline="false" style:text-line-through-style="none" style:text-line-through-type="none" style:text-position="0% 100%" style:font-name="Marianne2" fo:font-size="9.5pt" fo:font-style="italic" fo:text-shadow="none" style:text-underline-style="none" fo:font-weight="normal" officeooo:rsid="05d0841d" fo:background-color="transparent" loext:char-shading-value="0" style:font-name-asian="NSimSun" style:font-size-asian="9.5pt" style:font-style-asian="italic" style:font-weight-asian="normal" style:font-name-complex="Arial2" style:font-size-complex="9.5pt" style:font-weight-complex="normal" style:text-emphasize="none"/>
    </style:style>
    <style:style style:name="T851" style:family="text">
      <style:text-properties fo:color="#000000" loext:opacity="100%" style:text-outline="false" style:text-line-through-style="none" style:text-line-through-type="none" style:text-position="0% 100%" style:font-name="Marianne2" fo:font-size="9.5pt" fo:font-style="italic" fo:text-shadow="none" style:text-underline-style="none" fo:font-weight="normal" officeooo:rsid="08a69f84" fo:background-color="transparent" loext:char-shading-value="0" style:font-name-asian="NSimSun" style:font-size-asian="9.5pt" style:font-style-asian="italic" style:font-weight-asian="normal" style:font-name-complex="Arial2" style:font-size-complex="9.5pt" style:font-weight-complex="normal" style:text-emphasize="none"/>
    </style:style>
    <style:style style:name="T852" style:family="text">
      <style:text-properties fo:color="#00008b" loext:opacity="100%" style:text-outline="false" style:text-line-through-style="none" style:text-line-through-type="none" style:text-position="0% 100%" style:font-name="Marianne2" fo:font-size="9.5pt" fo:font-style="italic" fo:text-shadow="none" style:text-underline-style="none" fo:font-weight="normal" officeooo:rsid="012fbcb2" fo:background-color="transparent" loext:char-shading-value="0" style:font-name-asian="NSimSun" style:font-size-asian="9.5pt" style:font-style-asian="italic" style:font-weight-asian="normal" style:font-name-complex="Arial2" style:font-size-complex="9.5pt" style:font-weight-complex="normal" style:text-emphasize="none"/>
    </style:style>
    <style:style style:name="T853" style:family="text">
      <style:text-properties fo:color="#000000" loext:opacity="100%" style:text-outline="false" style:text-line-through-style="none" style:text-line-through-type="none" style:text-position="0% 100%" style:font-name="Marianne2" fo:font-size="9.5pt" fo:font-style="italic" fo:text-shadow="none" style:text-underline-style="none" fo:font-weight="normal" officeooo:rsid="08416937" fo:background-color="transparent" loext:char-shading-value="0" style:font-name-asian="NSimSun" style:font-size-asian="9.5pt" style:font-style-asian="italic" style:font-weight-asian="normal" style:font-name-complex="Arial2" style:font-size-complex="9.5pt" style:font-weight-complex="normal" style:text-emphasize="none"/>
    </style:style>
    <style:style style:name="T854" style:family="text">
      <style:text-properties fo:color="#0000ff" loext:opacity="100%" style:text-outline="false" style:text-line-through-style="none" style:text-line-through-type="none" style:text-position="0% 100%" style:font-name="Marianne2" fo:font-size="9.5pt" fo:font-style="italic" fo:text-shadow="none" style:text-underline-style="none" fo:font-weight="normal" officeooo:rsid="05d0841d" fo:background-color="transparent" loext:char-shading-value="0" style:font-name-asian="NSimSun" style:font-size-asian="9.5pt" style:font-style-asian="italic" style:font-weight-asian="normal" style:font-name-complex="Arial2" style:font-size-complex="9.5pt" style:font-weight-complex="normal" style:text-emphasize="none"/>
    </style:style>
    <style:style style:name="T855" style:family="text">
      <style:text-properties fo:color="#0000ff" loext:opacity="100%" style:text-outline="false" style:text-line-through-style="none" style:text-line-through-type="none" style:text-position="0% 100%" style:font-name="Marianne2" fo:font-size="9.5pt" fo:font-style="italic" fo:text-shadow="none" style:text-underline-style="none" fo:font-weight="normal" officeooo:rsid="08a69f84" fo:background-color="transparent" loext:char-shading-value="0" style:font-name-asian="NSimSun" style:font-size-asian="9.5pt" style:font-style-asian="italic" style:font-weight-asian="normal" style:font-name-complex="Arial2" style:font-size-complex="9.5pt" style:font-weight-complex="normal" style:text-emphasize="none"/>
    </style:style>
    <style:style style:name="T856" style:family="text">
      <style:text-properties fo:color="#0000ff" loext:opacity="100%" style:text-outline="false" style:text-line-through-style="none" style:text-line-through-type="none" style:text-position="0% 100%" style:font-name="Marianne2" fo:font-size="9.5pt" fo:font-style="italic" fo:text-shadow="none" style:text-underline-style="none" fo:font-weight="normal" officeooo:rsid="0807ebea" fo:background-color="transparent" loext:char-shading-value="0" style:font-name-asian="NSimSun" style:font-size-asian="9.5pt" style:font-style-asian="italic" style:font-weight-asian="normal" style:font-name-complex="Arial2" style:font-size-complex="9.5pt" style:font-weight-complex="normal" style:text-emphasize="none"/>
    </style:style>
    <style:style style:name="T857" style:family="text">
      <style:text-properties fo:color="#000000" loext:opacity="100%" style:text-outline="false" style:text-line-through-style="none" style:text-line-through-type="none" style:text-position="0% 100%" style:font-name="Marianne2" fo:text-shadow="none" style:text-underline-style="none" fo:font-weight="bold" officeooo:rsid="0736fb7c" fo:background-color="transparent" loext:char-shading-value="0" style:font-name-asian="NSimSun" style:font-weight-asian="bold" style:font-name-complex="Arial2" style:font-weight-complex="bold" style:text-emphasize="none"/>
    </style:style>
    <style:style style:name="T858" style:family="text">
      <style:text-properties fo:color="#000000" loext:opacity="100%" style:text-outline="false" style:text-line-through-style="none" style:text-line-through-type="none" style:text-position="0% 100%" style:font-name="Marianne2" fo:text-shadow="none" style:text-underline-style="none" fo:font-weight="bold" officeooo:rsid="07f4f3c5" fo:background-color="transparent" loext:char-shading-value="0" style:font-name-asian="NSimSun" style:font-weight-asian="bold" style:font-name-complex="Arial2" style:font-weight-complex="bold" style:text-emphasize="none"/>
    </style:style>
    <style:style style:name="T859" style:family="text">
      <style:text-properties officeooo:rsid="07f3361c"/>
    </style:style>
    <style:style style:name="T860" style:family="text">
      <style:text-properties fo:color="#000000" loext:opacity="100%" style:text-outline="false" style:text-line-through-style="none" style:text-line-through-type="none" style:text-position="0% 100%" style:font-name="Marianne2" fo:font-style="normal" fo:text-shadow="none" style:text-underline-style="none" fo:font-weight="bold" officeooo:rsid="0736fb7c" fo:background-color="transparent" loext:char-shading-value="0" style:font-name-asian="NSimSun" style:font-style-asian="normal" style:font-weight-asian="bold" style:font-name-complex="Arial2" style:font-style-complex="normal" style:font-weight-complex="bold" style:text-emphasize="none"/>
    </style:style>
    <style:style style:name="T861" style:family="text">
      <style:text-properties fo:color="#000000" loext:opacity="100%" style:text-outline="false" style:text-line-through-style="none" style:text-line-through-type="none" style:text-position="0% 100%" style:font-name="Marianne2" fo:font-style="normal" fo:text-shadow="none" style:text-underline-style="none" fo:font-weight="bold" officeooo:rsid="07f4f3c5" fo:background-color="transparent" loext:char-shading-value="0" style:font-name-asian="NSimSun" style:font-style-asian="normal" style:font-weight-asian="bold" style:font-name-complex="Arial2" style:font-style-complex="normal" style:font-weight-complex="bold" style:text-emphasize="none"/>
    </style:style>
    <style:style style:name="T862" style:family="text">
      <style:text-properties officeooo:rsid="08915729"/>
    </style:style>
    <style:style style:name="T863" style:family="text">
      <style:text-properties officeooo:rsid="08a6e927"/>
    </style:style>
    <style:style style:name="T864" style:family="text">
      <style:text-properties officeooo:rsid="08322625"/>
    </style:style>
    <style:style style:name="T865" style:family="text">
      <style:text-properties officeooo:rsid="085cf5a7"/>
    </style:style>
    <style:style style:name="T866" style:family="text">
      <style:text-properties fo:color="#0000ff" loext:opacity="100%" fo:font-size="9pt" fo:font-style="normal" officeooo:rsid="05a0cd4b" style:font-size-asian="9pt" style:font-style-asian="normal" style:font-size-complex="9pt" style:font-style-complex="normal"/>
    </style:style>
    <style:style style:name="T867" style:family="text">
      <style:text-properties fo:color="#0000ff" loext:opacity="100%" fo:font-size="9pt" fo:font-style="normal" officeooo:rsid="089b14aa" style:font-size-asian="9pt" style:font-style-asian="normal" style:font-size-complex="9pt" style:font-style-complex="normal"/>
    </style:style>
    <style:style style:name="T868" style:family="text">
      <style:text-properties fo:color="#0000ff" loext:opacity="100%" fo:font-size="9pt" fo:font-style="normal" officeooo:rsid="06b26af6" style:font-size-asian="9pt" style:font-style-asian="normal" style:font-size-complex="9pt" style:font-style-complex="normal"/>
    </style:style>
    <style:style style:name="T869" style:family="text">
      <style:text-properties fo:color="#000000" loext:opacity="100%" style:font-name="Marianne1" fo:font-size="9.5pt" fo:font-style="normal" fo:font-weight="normal" officeooo:rsid="05a0cd4b" fo:background-color="transparent" loext:char-shading-value="0" style:font-size-asian="9.5pt" style:font-style-asian="normal" style:font-weight-asian="normal" style:font-size-complex="9.5pt" style:font-style-complex="normal" style:font-weight-complex="normal"/>
    </style:style>
    <style:style style:name="T870" style:family="text">
      <style:text-properties fo:color="#000000" loext:opacity="100%" style:font-name="Marianne1" fo:font-size="9.5pt" fo:font-style="normal" fo:font-weight="normal" officeooo:rsid="0736fb7c" fo:background-color="transparent" loext:char-shading-value="0" style:font-size-asian="9.5pt" style:font-style-asian="normal" style:font-weight-asian="normal" style:font-size-complex="9.5pt" style:font-style-complex="normal" style:font-weight-complex="normal"/>
    </style:style>
    <style:style style:name="T871" style:family="text">
      <style:text-properties fo:color="#000000" loext:opacity="100%" style:font-name="Marianne1" fo:font-size="9.5pt" fo:font-style="normal" fo:font-weight="normal" officeooo:rsid="089b14aa" fo:background-color="transparent" loext:char-shading-value="0" style:font-size-asian="9.5pt" style:font-style-asian="normal" style:font-weight-asian="normal" style:font-size-complex="9.5pt" style:font-style-complex="normal" style:font-weight-complex="normal"/>
    </style:style>
    <style:style style:name="T872" style:family="text">
      <style:text-properties fo:color="#000000" loext:opacity="100%" style:font-name="Marianne1" fo:font-size="9.5pt" fo:font-style="normal" fo:font-weight="normal" officeooo:rsid="08915729" fo:background-color="transparent" loext:char-shading-value="0" style:font-size-asian="9.5pt" style:font-style-asian="normal" style:font-weight-asian="normal" style:font-size-complex="9.5pt" style:font-style-complex="normal" style:font-weight-complex="normal"/>
    </style:style>
    <style:style style:name="T873" style:family="text">
      <style:text-properties fo:color="#ff1493" loext:opacity="100%" style:font-name="Marianne1" fo:font-size="9.5pt" fo:font-style="normal" fo:font-weight="bold" officeooo:rsid="0736fb7c" fo:background-color="transparent" loext:char-shading-value="0" style:font-size-asian="9.5pt" style:font-style-asian="normal" style:font-weight-asian="bold" style:font-size-complex="9.5pt" style:font-style-complex="normal" style:font-weight-complex="bold"/>
    </style:style>
    <style:style style:name="T874" style:family="text">
      <style:text-properties fo:color="#ff1493" loext:opacity="100%" style:font-name="Marianne1" fo:font-size="9.5pt" fo:font-style="normal" fo:font-weight="bold" officeooo:rsid="08322625" fo:background-color="transparent" loext:char-shading-value="0" style:font-size-asian="9.5pt" style:font-style-asian="normal" style:font-weight-asian="bold" style:font-size-complex="9.5pt" style:font-style-complex="normal" style:font-weight-complex="bold"/>
    </style:style>
    <style:style style:name="T875" style:family="text">
      <style:text-properties fo:color="#0000ff" loext:opacity="100%" style:font-name="Marianne1" fo:font-size="9.5pt" fo:font-style="normal" style:text-underline-style="solid" style:text-underline-width="auto" style:text-underline-color="font-color" fo:font-weight="bold" officeooo:rsid="08a6e927" fo:background-color="transparent" loext:char-shading-value="0" style:font-size-asian="9.5pt" style:font-style-asian="normal" style:font-weight-asian="bold" style:font-size-complex="9.5pt" style:font-style-complex="normal" style:font-weight-complex="bold"/>
    </style:style>
    <style:style style:name="T876" style:family="text">
      <style:text-properties fo:color="#000000" loext:opacity="100%" style:font-name="Marianne1" fo:font-size="9.5pt" fo:font-style="normal" fo:font-weight="normal" officeooo:rsid="08322625" fo:background-color="transparent" loext:char-shading-value="0" style:font-size-asian="9.5pt" style:font-style-asian="normal" style:font-weight-asian="normal" style:font-size-complex="9.5pt" style:font-style-complex="normal" style:font-weight-complex="normal"/>
    </style:style>
    <style:style style:name="T877" style:family="text">
      <style:text-properties fo:color="#000000" loext:opacity="100%" style:font-name="Marianne1" fo:font-size="9.5pt" fo:font-style="normal" fo:font-weight="normal" officeooo:rsid="0736fb7c" fo:background-color="transparent" loext:char-shading-value="0" style:font-size-asian="9.5pt" style:font-style-asian="normal" style:font-weight-asian="normal" style:font-size-complex="9.5pt" style:font-style-complex="normal" style:font-weight-complex="normal"/>
    </style:style>
    <style:style style:name="T878" style:family="text">
      <style:text-properties fo:color="#000000" loext:opacity="100%" style:text-outline="false" style:text-line-through-style="none" style:text-line-through-type="none" style:text-position="0% 100%" style:font-name="Wingdings1" fo:font-size="10pt" fo:text-shadow="none" style:text-underline-style="none" officeooo:rsid="03b1101b" fo:background-color="transparent" loext:char-shading-value="0" style:font-name-asian="Wingdings" style:font-size-asian="10pt" style:font-name-complex="Wingdings" style:font-size-complex="10pt" style:text-emphasize="none"/>
    </style:style>
    <style:style style:name="T879" style:family="text">
      <style:text-properties fo:color="#000000" loext:opacity="100%" style:text-outline="false" style:text-line-through-style="none" style:text-line-through-type="none" style:text-position="0% 100%" style:font-name="Marianne2" fo:font-size="10pt" fo:text-shadow="none" style:text-underline-style="none" officeooo:rsid="03b1101b" fo:background-color="transparent" loext:char-shading-value="0" style:font-name-asian="NSimSun" style:font-size-asian="10pt" style:font-name-complex="Arial2" style:font-size-complex="10pt" style:text-emphasize="none"/>
    </style:style>
    <style:style style:name="T880" style:family="text">
      <style:text-properties fo:color="#000000" loext:opacity="100%" style:font-name="Marianne2" fo:font-size="10pt" fo:font-weight="bold" officeooo:rsid="012fbcb2" fo:background-color="transparent" loext:char-shading-value="0" style:font-size-asian="10pt" style:font-weight-asian="bold" style:font-size-complex="10pt" style:font-weight-complex="bold"/>
    </style:style>
    <style:style style:name="T881" style:family="text">
      <style:text-properties fo:color="#000000" loext:opacity="100%" style:font-name="Marianne2" fo:font-size="10pt" fo:font-weight="bold" officeooo:rsid="0807ebea" fo:background-color="transparent" loext:char-shading-value="0" style:font-size-asian="10pt" style:font-weight-asian="bold" style:font-size-complex="10pt" style:font-weight-complex="bold"/>
    </style:style>
    <style:style style:name="T882" style:family="text">
      <style:text-properties fo:color="#000000" loext:opacity="100%" style:font-name="Marianne2" fo:font-size="9.5pt" officeooo:rsid="012fbcb2" fo:background-color="transparent" loext:char-shading-value="0" style:font-size-asian="9.5pt" style:font-size-complex="9.5pt"/>
    </style:style>
    <style:style style:name="T883" style:family="text">
      <style:text-properties fo:color="#000000" loext:opacity="100%" style:font-name="Marianne2" fo:font-size="9.5pt" officeooo:rsid="05d0841d" fo:background-color="transparent" loext:char-shading-value="0" style:font-size-asian="9.5pt" style:font-size-complex="9.5pt"/>
    </style:style>
    <style:style style:name="T884" style:family="text">
      <style:text-properties fo:color="#000000" loext:opacity="100%" style:font-name="Marianne2" fo:font-size="9.5pt" officeooo:rsid="0807ebea" fo:background-color="transparent" loext:char-shading-value="0" style:font-size-asian="9.5pt" style:font-size-complex="9.5pt"/>
    </style:style>
    <style:style style:name="T885" style:family="text">
      <style:text-properties fo:color="#000000" loext:opacity="100%" fo:font-style="normal" fo:font-weight="normal" officeooo:rsid="073a65eb" style:font-style-asian="normal" style:font-weight-asian="normal" style:font-style-complex="normal" style:font-weight-complex="normal"/>
    </style:style>
    <style:style style:name="T886" style:family="text">
      <style:text-properties fo:color="#000000" loext:opacity="100%" fo:font-style="normal" fo:font-weight="normal" officeooo:rsid="05a0cd4b" style:font-style-asian="normal" style:font-weight-asian="normal" style:font-style-complex="normal" style:font-weight-complex="normal"/>
    </style:style>
    <style:style style:name="T887" style:family="text">
      <style:text-properties fo:color="#000000" loext:opacity="100%" fo:font-style="normal" fo:font-weight="normal" officeooo:rsid="073324e6" style:font-style-asian="normal" style:font-weight-asian="normal" style:font-style-complex="normal" style:font-weight-complex="normal"/>
    </style:style>
    <style:style style:name="T888" style:family="text">
      <style:text-properties fo:color="#000000" loext:opacity="100%" fo:font-style="normal" fo:font-weight="bold" officeooo:rsid="05a0cd4b" fo:background-color="#b0e0e6" loext:char-shading-value="0" style:font-style-asian="normal" style:font-weight-asian="bold" style:font-style-complex="normal" style:font-weight-complex="bold"/>
    </style:style>
    <style:style style:name="T889" style:family="text">
      <style:text-properties fo:color="#000000" loext:opacity="100%" fo:font-style="normal" fo:font-weight="bold" officeooo:rsid="03e34c84" fo:background-color="#b0e0e6" loext:char-shading-value="0" style:font-style-asian="normal" style:font-weight-asian="bold" style:font-style-complex="normal" style:font-weight-complex="bold"/>
    </style:style>
    <style:style style:name="T890" style:family="text">
      <style:text-properties fo:color="#000000" loext:opacity="100%" fo:font-style="normal" fo:font-weight="bold" officeooo:rsid="059daf5c" fo:background-color="#b0e0e6" loext:char-shading-value="0" style:font-style-asian="normal" style:font-weight-asian="bold" style:font-style-complex="normal" style:font-weight-complex="bold"/>
    </style:style>
    <style:style style:name="T891" style:family="text">
      <style:text-properties fo:color="#000000" loext:opacity="100%" fo:font-size="8pt" fo:font-style="normal" fo:font-weight="normal" officeooo:rsid="072f610c" style:font-size-asian="8pt" style:font-style-asian="normal" style:font-weight-asian="normal" style:font-size-complex="8pt" style:font-style-complex="normal" style:font-weight-complex="normal"/>
    </style:style>
    <style:style style:name="T892" style:family="text">
      <style:text-properties fo:color="#000000" loext:opacity="100%" fo:font-size="8pt" fo:font-style="normal" fo:font-weight="normal" officeooo:rsid="08a6e927" style:font-size-asian="8pt" style:font-style-asian="normal" style:font-weight-asian="normal" style:font-size-complex="8pt" style:font-style-complex="normal" style:font-weight-complex="normal"/>
    </style:style>
    <style:style style:name="T893" style:family="text">
      <style:text-properties fo:color="#000000" loext:opacity="100%" fo:font-style="normal" fo:font-weight="normal" officeooo:rsid="059daf5c" style:font-style-asian="normal" style:font-weight-asian="normal" style:font-style-complex="normal" style:font-weight-complex="normal"/>
    </style:style>
    <style:style style:name="T894" style:family="text">
      <style:text-properties fo:color="#000000" loext:opacity="100%" fo:font-style="normal" fo:font-weight="bold" officeooo:rsid="059daf5c" style:font-style-asian="normal" style:font-weight-asian="bold" style:font-style-complex="normal" style:font-weight-complex="bold"/>
    </style:style>
    <style:style style:name="T895" style:family="text">
      <style:text-properties fo:color="#0000ff" loext:opacity="100%" fo:font-size="9pt" fo:font-style="normal" fo:font-weight="bold" officeooo:rsid="05a0cd4b" style:font-size-asian="9pt" style:font-style-asian="normal" style:font-weight-asian="bold" style:font-size-complex="9pt" style:font-style-complex="normal" style:font-weight-complex="bold"/>
    </style:style>
    <style:style style:name="T896" style:family="text">
      <style:text-properties fo:color="#0000ff" loext:opacity="100%" fo:font-size="9pt" fo:font-style="normal" fo:font-weight="bold" officeooo:rsid="089b14aa" style:font-size-asian="9pt" style:font-style-asian="normal" style:font-weight-asian="bold" style:font-size-complex="9pt" style:font-style-complex="normal" style:font-weight-complex="bold"/>
    </style:style>
    <style:style style:name="T897" style:family="text">
      <style:text-properties fo:color="#0000ff" loext:opacity="100%" fo:font-size="9pt" fo:font-style="normal" fo:font-weight="bold" officeooo:rsid="06b26af6" style:font-size-asian="9pt" style:font-style-asian="normal" style:font-weight-asian="bold" style:font-size-complex="9pt" style:font-style-complex="normal" style:font-weight-complex="bold"/>
    </style:style>
    <style:style style:name="T898" style:family="text">
      <style:text-properties fo:color="#000000" loext:opacity="100%" fo:font-style="normal" fo:font-weight="normal" officeooo:rsid="05a0ed5a" style:font-style-asian="normal" style:font-weight-asian="normal" style:font-style-complex="normal" style:font-weight-complex="normal"/>
    </style:style>
    <style:style style:name="T899" style:family="text">
      <style:text-properties fo:color="#00008b" loext:opacity="100%" fo:font-size="9pt" fo:font-style="normal" fo:font-weight="bold" officeooo:rsid="0569787e" fo:background-color="#ffc0cb" loext:char-shading-value="0" style:font-size-asian="9pt" style:font-style-asian="normal" style:font-weight-asian="bold" style:font-size-complex="9pt" style:font-style-complex="normal" style:font-weight-complex="bold"/>
    </style:style>
    <style:style style:name="T900" style:family="text">
      <style:text-properties fo:color="#00008b" loext:opacity="100%" fo:font-size="9pt" fo:font-style="normal" fo:font-weight="bold" officeooo:rsid="0091e95c" style:font-size-asian="9pt" style:font-style-asian="normal" style:font-weight-asian="bold" style:font-size-complex="9pt" style:font-style-complex="normal" style:font-weight-complex="bold"/>
    </style:style>
    <style:style style:name="T901" style:family="text">
      <style:text-properties fo:color="#0000ff" loext:opacity="100%" fo:font-size="8pt" fo:font-style="normal" fo:font-weight="bold" officeooo:rsid="072f610c" style:font-size-asian="8pt" style:font-style-asian="normal" style:font-weight-asian="bold" style:font-size-complex="8pt" style:font-style-complex="normal" style:font-weight-complex="bold"/>
    </style:style>
    <style:style style:name="T902" style:family="text">
      <style:text-properties style:text-outline="false" style:text-line-through-style="none" style:text-line-through-type="none" style:text-position="0% 100%" fo:font-style="normal" fo:text-shadow="none" style:text-underline-style="none" officeooo:rsid="00530523" style:font-style-asian="normal" style:text-emphasize="none"/>
    </style:style>
    <style:style style:name="T903" style:family="text">
      <style:text-properties officeooo:rsid="084cad03"/>
    </style:style>
    <style:style style:name="T904" style:family="text">
      <style:text-properties officeooo:rsid="089e8391"/>
    </style:style>
    <style:style style:name="T905" style:family="text">
      <style:text-properties officeooo:rsid="00da6452"/>
    </style:style>
    <style:style style:name="T906" style:family="text">
      <style:text-properties officeooo:rsid="00ce97cd"/>
    </style:style>
    <style:style style:name="T907" style:family="text">
      <style:text-properties fo:color="#000000" loext:opacity="100%" style:text-outline="false" style:text-line-through-style="none" style:text-line-through-type="none" style:text-position="0% 100%" style:font-name="Marianne2" fo:font-size="10pt" fo:font-style="normal" fo:text-shadow="none" style:text-underline-style="none" fo:font-weight="bold" officeooo:rsid="0801dbf4" fo:background-color="transparent" loext:char-shading-value="0" style:font-name-asian="NSimSun" style:font-size-asian="10pt" style:font-style-asian="normal" style:font-weight-asian="bold" style:font-name-complex="Arial2" style:font-size-complex="10pt" style:font-style-complex="normal" style:font-weight-complex="bold" style:text-emphasize="none"/>
    </style:style>
    <style:style style:name="T908" style:family="text">
      <style:text-properties fo:color="#000000" loext:opacity="100%" style:text-outline="false" style:text-line-through-style="none" style:text-line-through-type="none" style:text-position="0% 100%" style:font-name="Marianne2" fo:font-size="10pt" fo:font-style="normal" fo:text-shadow="none" style:text-underline-style="none" fo:font-weight="bold" officeooo:rsid="08a6e927" fo:background-color="transparent" loext:char-shading-value="0" style:font-name-asian="NSimSun" style:font-size-asian="10pt" style:font-style-asian="normal" style:font-weight-asian="bold" style:font-name-complex="Arial2" style:font-size-complex="10pt" style:font-style-complex="normal" style:font-weight-complex="bold" style:text-emphasize="none"/>
    </style:style>
    <style:style style:name="T909" style:family="text">
      <style:text-properties fo:color="#000000" loext:opacity="100%" style:text-outline="false" style:text-line-through-style="none" style:text-line-through-type="none" style:text-position="0% 100%" style:font-name="Marianne2" fo:font-size="9.5pt" fo:font-style="italic" fo:text-shadow="none" style:text-underline-style="none" officeooo:rsid="07ef2047" fo:background-color="transparent" loext:char-shading-value="0" style:font-name-asian="NSimSun" style:font-size-asian="9.5pt" style:font-style-asian="italic" style:font-name-complex="Arial2" style:font-size-complex="9.5pt" style:text-emphasize="none"/>
    </style:style>
    <style:style style:name="T910" style:family="text">
      <style:text-properties fo:color="#000000" loext:opacity="100%" style:text-outline="false" style:text-line-through-style="none" style:text-line-through-type="none" style:text-position="0% 100%" style:font-name="Marianne2" fo:font-size="9.5pt" fo:font-style="italic" fo:text-shadow="none" style:text-underline-style="none" officeooo:rsid="073d9e64" fo:background-color="transparent" loext:char-shading-value="0" style:font-name-asian="NSimSun" style:font-size-asian="9.5pt" style:font-style-asian="italic" style:font-name-complex="Arial2" style:font-size-complex="9.5pt" style:text-emphasize="none"/>
    </style:style>
    <style:style style:name="T911" style:family="text">
      <style:text-properties fo:color="#000000" loext:opacity="100%" style:text-outline="false" style:text-line-through-style="none" style:text-line-through-type="none" style:text-position="0% 100%" style:font-name="Marianne2" fo:font-size="9.5pt" fo:font-style="italic" fo:text-shadow="none" style:text-underline-style="none" officeooo:rsid="0734d310" fo:background-color="transparent" loext:char-shading-value="0" style:font-name-asian="NSimSun" style:font-size-asian="9.5pt" style:font-style-asian="italic" style:font-name-complex="Arial2" style:font-size-complex="9.5pt" style:text-emphasize="none"/>
    </style:style>
    <style:style style:name="T912" style:family="text">
      <style:text-properties fo:color="#000000" loext:opacity="100%" style:text-outline="false" style:text-line-through-style="none" style:text-line-through-type="none" style:text-position="0% 100%" style:font-name="Marianne2" fo:font-size="9.5pt" fo:font-style="italic" fo:text-shadow="none" style:text-underline-style="none" officeooo:rsid="05a0cd4b" fo:background-color="transparent" loext:char-shading-value="0" style:font-name-asian="NSimSun" style:font-size-asian="9.5pt" style:font-style-asian="italic" style:font-name-complex="Arial2" style:font-size-complex="9.5pt" style:text-emphasize="none"/>
    </style:style>
    <style:style style:name="T913" style:family="text">
      <style:text-properties fo:color="#000000" loext:opacity="100%" style:text-outline="false" style:text-line-through-style="none" style:text-line-through-type="none" style:text-position="0% 100%" style:font-name="Marianne2" fo:font-size="9.5pt" fo:font-style="italic" fo:text-shadow="none" style:text-underline-style="none" officeooo:rsid="084cad03" fo:background-color="transparent" loext:char-shading-value="0" style:font-name-asian="NSimSun" style:font-size-asian="9.5pt" style:font-style-asian="italic" style:font-name-complex="Arial2" style:font-size-complex="9.5pt" style:text-emphasize="none"/>
    </style:style>
    <style:style style:name="T914" style:family="text">
      <style:text-properties fo:color="#000000" loext:opacity="100%" style:text-outline="false" style:text-line-through-style="none" style:text-line-through-type="none" style:text-position="0% 100%" style:font-name="Marianne2" fo:font-size="9.5pt" fo:font-style="italic" fo:text-shadow="none" style:text-underline-style="none" officeooo:rsid="0869b453" fo:background-color="transparent" loext:char-shading-value="0" style:font-name-asian="NSimSun" style:font-size-asian="9.5pt" style:font-style-asian="italic" style:font-name-complex="Arial2" style:font-size-complex="9.5pt" style:text-emphasize="none"/>
    </style:style>
    <style:style style:name="T915" style:family="text">
      <style:text-properties fo:color="#ff1493" loext:opacity="100%" style:text-outline="false" style:text-line-through-style="none" style:text-line-through-type="none" style:text-position="0% 100%" style:font-name="Marianne2" fo:font-size="9.5pt" fo:font-style="italic" fo:text-shadow="none" style:text-underline-style="none" officeooo:rsid="05a0cd4b" fo:background-color="transparent" loext:char-shading-value="0" style:font-name-asian="NSimSun" style:font-size-asian="9.5pt" style:font-style-asian="italic" style:font-name-complex="Arial2" style:font-size-complex="9.5pt" style:text-emphasize="none"/>
    </style:style>
    <style:style style:name="T916" style:family="text">
      <style:text-properties fo:color="#000000" loext:opacity="100%" style:text-outline="false" style:text-line-through-style="none" style:text-line-through-type="none" style:text-position="0% 100%" style:font-name="Marianne2" fo:font-style="italic" fo:text-shadow="none" style:text-underline-style="none" fo:font-weight="bold" officeooo:rsid="0832b5c0" fo:background-color="transparent" loext:char-shading-value="0" style:font-name-asian="NSimSun" style:font-style-asian="italic" style:font-weight-asian="bold" style:font-name-complex="Arial2" style:font-weight-complex="bold" style:text-emphasize="none"/>
    </style:style>
    <style:style style:name="T917" style:family="text">
      <style:text-properties officeooo:rsid="0832b5c0"/>
    </style:style>
    <style:style style:name="T918" style:family="text">
      <style:text-properties fo:color="#ff1493" loext:opacity="100%" style:font-name="Marianne1" fo:font-size="9.5pt" fo:font-style="normal" fo:font-weight="bold" officeooo:rsid="083afc8b" fo:background-color="transparent" loext:char-shading-value="0" style:font-size-asian="9.5pt" style:font-style-asian="normal" style:font-weight-asian="bold" style:font-size-complex="9.5pt" style:font-style-complex="normal" style:font-weight-complex="bold"/>
    </style:style>
    <style:style style:name="T919" style:family="text">
      <style:text-properties fo:color="#ff1493" loext:opacity="100%" style:font-name="Marianne1" fo:font-size="9.5pt" fo:font-style="normal" fo:font-weight="bold" officeooo:rsid="0832b5c0" fo:background-color="transparent" loext:char-shading-value="0" style:font-size-asian="9.5pt" style:font-style-asian="normal" style:font-weight-asian="bold" style:font-size-complex="9.5pt" style:font-style-complex="normal" style:font-weight-complex="bold"/>
    </style:style>
    <style:style style:name="T920" style:family="text">
      <style:text-properties fo:color="#0000ff" loext:opacity="100%" style:font-name="Marianne1" fo:font-size="9.5pt" fo:font-style="normal" style:text-underline-style="solid" style:text-underline-width="auto" style:text-underline-color="font-color" fo:font-weight="bold" officeooo:rsid="0736fb7c" fo:background-color="transparent" loext:char-shading-value="0" style:font-size-asian="9.5pt" style:font-style-asian="normal" style:font-weight-asian="bold" style:font-size-complex="9.5pt" style:font-style-complex="normal" style:font-weight-complex="bold"/>
    </style:style>
    <style:style style:name="T921" style:family="text">
      <style:text-properties fo:color="#000000" loext:opacity="100%" style:font-name="Marianne1" fo:font-size="9.5pt" fo:font-style="normal" fo:font-weight="normal" officeooo:rsid="084cad03" fo:background-color="transparent" loext:char-shading-value="0" style:font-size-asian="9.5pt" style:font-style-asian="normal" style:font-weight-asian="normal" style:font-size-complex="9.5pt" style:font-style-complex="normal" style:font-weight-complex="normal"/>
    </style:style>
    <style:style style:name="T922" style:family="text">
      <style:text-properties fo:color="#00008b" loext:opacity="100%" fo:font-size="9pt" fo:font-style="normal" fo:font-weight="bold" officeooo:rsid="05623d5f" fo:background-color="#ffc0cb" loext:char-shading-value="0" style:font-size-asian="9pt" style:font-style-asian="normal" style:font-weight-asian="bold" style:font-size-complex="9pt" style:font-style-complex="normal" style:font-weight-complex="bold"/>
    </style:style>
    <style:style style:name="T923" style:family="text">
      <style:text-properties fo:color="#00008b" loext:opacity="100%" fo:font-size="9pt" fo:font-style="normal" fo:font-weight="bold" officeooo:rsid="0091e95c" fo:background-color="#ffc0cb" loext:char-shading-value="0" style:font-size-asian="9pt" style:font-style-asian="normal" style:font-weight-asian="bold" style:font-size-complex="9pt" style:font-style-complex="normal" style:font-weight-complex="bold"/>
    </style:style>
    <style:style style:name="T924" style:family="text">
      <style:text-properties fo:color="#0000ff" loext:opacity="100%" fo:font-size="8pt" fo:font-style="normal" fo:font-weight="bold" officeooo:rsid="085cf5a7" style:font-size-asian="8pt" style:font-style-asian="normal" style:font-weight-asian="bold" style:font-size-complex="8pt" style:font-style-complex="normal" style:font-weight-complex="bold"/>
    </style:style>
    <style:style style:name="T925" style:family="text">
      <style:text-properties officeooo:rsid="083afc8b"/>
    </style:style>
    <style:style style:name="T926" style:family="text">
      <style:text-properties fo:color="#00008b" loext:opacity="100%" style:text-outline="false" style:text-line-through-style="none" style:text-line-through-type="none" style:text-position="0% 100%" style:font-name="Marianne1" fo:font-size="11pt" fo:font-style="normal" fo:text-shadow="none" style:text-underline-style="none" fo:font-weight="bold" officeooo:rsid="08b801cb" fo:background-color="#98fb98" loext:char-shading-value="0" style:font-name-asian="NSimSun" style:font-size-asian="11pt" style:font-style-asian="normal" style:font-weight-asian="bold" style:font-name-complex="Arial2" style:font-size-complex="11pt" style:font-style-complex="normal" style:font-weight-complex="bold" style:text-emphasize="none"/>
    </style:style>
    <style:style style:name="T927" style:family="text">
      <style:text-properties fo:color="#00008b" loext:opacity="100%" style:text-outline="false" style:text-line-through-style="none" style:text-line-through-type="none" style:text-position="0% 100%" style:font-name="Marianne1" fo:font-size="11pt" fo:font-style="normal" fo:text-shadow="none" style:text-underline-style="none" fo:font-weight="bold" officeooo:rsid="08ab14ea" fo:background-color="#98fb98" loext:char-shading-value="0" style:font-name-asian="NSimSun" style:font-size-asian="11pt" style:font-style-asian="normal" style:font-weight-asian="bold" style:font-name-complex="Arial2" style:font-size-complex="11pt" style:font-style-complex="normal" style:font-weight-complex="bold" style:text-emphasize="none"/>
    </style:style>
    <style:style style:name="T928" style:family="text">
      <style:text-properties fo:color="#000000" loext:opacity="100%" style:text-outline="false" style:text-line-through-style="none" style:text-line-through-type="none" style:text-position="0% 100%" style:font-name="Marianne2" fo:font-size="9.5pt" fo:font-style="italic" fo:text-shadow="none" style:text-underline-style="none" officeooo:rsid="084e6caa" fo:background-color="transparent" loext:char-shading-value="0" style:font-name-asian="NSimSun" style:font-size-asian="9.5pt" style:font-style-asian="italic" style:font-name-complex="Arial2" style:font-size-complex="9.5pt" style:text-emphasize="none"/>
    </style:style>
    <style:style style:name="T929" style:family="text">
      <style:text-properties fo:color="#000000" loext:opacity="100%" style:text-outline="false" style:text-line-through-style="none" style:text-line-through-type="none" style:text-position="0% 100%" style:font-name="Marianne1" fo:font-size="9.5pt" fo:font-style="normal" fo:text-shadow="none" style:text-underline-style="none" fo:font-weight="normal" officeooo:rsid="0833a170" fo:background-color="transparent" loext:char-shading-value="0" style:font-name-asian="NSimSun" style:font-size-asian="9.5pt" style:font-style-asian="normal" style:font-weight-asian="normal" style:font-name-complex="Arial2" style:font-size-complex="9.5pt" style:font-style-complex="normal" style:font-weight-complex="normal" style:text-emphasize="none"/>
    </style:style>
    <style:style style:name="T930" style:family="text">
      <style:text-properties fo:color="#000000" loext:opacity="100%" style:text-outline="false" style:text-line-through-style="none" style:text-line-through-type="none" style:text-position="0% 100%" style:font-name="Marianne1" fo:font-size="9.5pt" fo:font-style="normal" fo:text-shadow="none" style:text-underline-style="none" fo:font-weight="normal" officeooo:rsid="0609a3b9" fo:background-color="transparent" loext:char-shading-value="0" style:font-name-asian="NSimSun" style:font-size-asian="9.5pt" style:font-style-asian="normal" style:font-weight-asian="normal" style:font-name-complex="Arial2" style:font-size-complex="9.5pt" style:font-style-complex="normal" style:font-weight-complex="normal" style:text-emphasize="none"/>
    </style:style>
    <style:style style:name="T931" style:family="text">
      <style:text-properties fo:color="#000000" loext:opacity="100%" style:text-outline="false" style:text-line-through-style="none" style:text-line-through-type="none" style:text-position="0% 100%" style:font-name="Marianne1" fo:font-size="9.5pt" fo:font-style="normal" fo:text-shadow="none" style:text-underline-style="none" fo:font-weight="normal" officeooo:rsid="05cb9b44" fo:background-color="transparent" loext:char-shading-value="0" style:font-name-asian="NSimSun" style:font-size-asian="9.5pt" style:font-style-asian="normal" style:font-weight-asian="normal" style:font-name-complex="Arial2" style:font-size-complex="9.5pt" style:font-style-complex="normal" style:font-weight-complex="normal" style:text-emphasize="none"/>
    </style:style>
    <style:style style:name="T932" style:family="text">
      <style:text-properties fo:color="#000000" loext:opacity="100%" style:text-outline="false" style:text-line-through-style="none" style:text-line-through-type="none" style:text-position="0% 100%" style:font-name="Marianne1" fo:font-size="9.5pt" fo:font-style="normal" fo:text-shadow="none" style:text-underline-style="none" fo:font-weight="normal" officeooo:rsid="04ff6373" fo:background-color="transparent" loext:char-shading-value="0" style:font-name-asian="NSimSun" style:font-size-asian="9.5pt" style:font-style-asian="normal" style:font-weight-asian="normal" style:font-name-complex="Arial2" style:font-size-complex="9.5pt" style:font-style-complex="normal" style:font-weight-complex="normal" style:text-emphasize="none"/>
    </style:style>
    <style:style style:name="T933" style:family="text">
      <style:text-properties fo:color="#000000" loext:opacity="100%" style:text-outline="false" style:text-line-through-style="none" style:text-line-through-type="none" style:text-position="0% 100%" style:font-name="Marianne2" fo:font-style="italic" fo:text-shadow="none" style:text-underline-style="none" fo:font-weight="bold" officeooo:rsid="0861ac58" fo:background-color="transparent" loext:char-shading-value="0" style:font-name-asian="NSimSun" style:font-style-asian="italic" style:font-weight-asian="bold" style:font-name-complex="Arial2" style:font-weight-complex="bold" style:text-emphasize="none"/>
    </style:style>
    <style:style style:name="T934" style:family="text">
      <style:text-properties fo:color="#000000" loext:opacity="100%" style:text-outline="false" style:text-line-through-style="none" style:text-line-through-type="none" style:text-position="0% 100%" style:font-name="Marianne2" fo:font-style="italic" fo:text-shadow="none" style:text-underline-style="none" fo:font-weight="bold" officeooo:rsid="08330a23" fo:background-color="transparent" loext:char-shading-value="0" style:font-name-asian="NSimSun" style:font-style-asian="italic" style:font-weight-asian="bold" style:font-name-complex="Arial2" style:font-weight-complex="bold" style:text-emphasize="none"/>
    </style:style>
    <style:style style:name="T935" style:family="text">
      <style:text-properties style:font-name="Marianne1" fo:font-size="9.5pt" fo:font-style="normal" fo:font-weight="normal" officeooo:rsid="08018329" fo:background-color="transparent" loext:char-shading-value="0" style:font-size-asian="9.5pt" style:font-style-asian="normal" style:font-weight-asian="normal" style:font-size-complex="9.5pt" style:font-style-complex="normal" style:font-weight-complex="normal"/>
    </style:style>
    <style:style style:name="T936" style:family="text">
      <style:text-properties style:font-name="Marianne1" fo:font-size="9.5pt" fo:font-style="normal" fo:font-weight="normal" officeooo:rsid="0197b84f" fo:background-color="transparent" loext:char-shading-value="0" style:font-size-asian="9.5pt" style:font-style-asian="normal" style:font-weight-asian="normal" style:font-size-complex="9.5pt" style:font-style-complex="normal" style:font-weight-complex="normal"/>
    </style:style>
    <style:style style:name="T937" style:family="text">
      <style:text-properties style:font-name="Marianne1" fo:font-size="9.5pt" fo:font-style="normal" fo:font-weight="normal" officeooo:rsid="012fbcb2" fo:background-color="transparent" loext:char-shading-value="0" style:font-size-asian="9.5pt" style:font-style-asian="normal" style:font-weight-asian="normal" style:font-size-complex="9.5pt" style:font-style-complex="normal" style:font-weight-complex="normal"/>
    </style:style>
    <style:style style:name="T938" style:family="text">
      <style:text-properties style:font-name="Marianne1" fo:font-size="9.5pt" fo:font-style="normal" fo:font-weight="normal" officeooo:rsid="04ff6373" fo:background-color="transparent" loext:char-shading-value="0" style:font-size-asian="9.5pt" style:font-style-asian="normal" style:font-weight-asian="normal" style:font-size-complex="9.5pt" style:font-style-complex="normal" style:font-weight-complex="normal"/>
    </style:style>
    <style:style style:name="T939" style:family="text">
      <style:text-properties fo:color="#000000" loext:opacity="100%" style:font-name="Marianne1" fo:font-size="9.5pt" fo:font-style="normal" fo:font-weight="normal" officeooo:rsid="0807ebea" fo:background-color="transparent" loext:char-shading-value="0" style:font-size-asian="9.5pt" style:font-style-asian="normal" style:font-weight-asian="normal" style:font-size-complex="9.5pt" style:font-style-complex="normal" style:font-weight-complex="normal"/>
    </style:style>
    <style:style style:name="T940" style:family="text">
      <style:text-properties fo:color="#000000" loext:opacity="100%" style:font-name="Marianne1" fo:font-size="9.5pt" fo:font-style="normal" fo:font-weight="normal" officeooo:rsid="080dac39" fo:background-color="transparent" loext:char-shading-value="0" style:font-size-asian="9.5pt" style:font-style-asian="normal" style:font-weight-asian="normal" style:font-size-complex="9.5pt" style:font-style-complex="normal" style:font-weight-complex="normal"/>
    </style:style>
    <style:style style:name="T941" style:family="text">
      <style:text-properties fo:color="#000000" loext:opacity="100%" style:font-name="Marianne1" fo:font-size="9.5pt" fo:font-style="normal" fo:font-weight="normal" officeooo:rsid="08091634" fo:background-color="transparent" loext:char-shading-value="0" style:font-size-asian="9.5pt" style:font-style-asian="normal" style:font-weight-asian="normal" style:font-size-complex="9.5pt" style:font-style-complex="normal" style:font-weight-complex="normal"/>
    </style:style>
    <style:style style:name="T942" style:family="text">
      <style:text-properties fo:color="#000000" loext:opacity="100%" style:text-outline="false" style:text-line-through-style="none" style:text-line-through-type="none" style:text-position="0% 100%" style:font-name="Marianne1" fo:font-size="9.5pt" fo:font-style="normal" fo:text-shadow="none" style:text-underline-style="none" fo:font-weight="normal" officeooo:rsid="08091634" fo:background-color="transparent" loext:char-shading-value="0" style:font-name-asian="NSimSun" style:font-size-asian="9.5pt" style:font-style-asian="normal" style:font-weight-asian="normal" style:font-name-complex="Arial2" style:font-size-complex="9.5pt" style:font-style-complex="normal" style:font-weight-complex="normal" style:text-emphasize="none"/>
    </style:style>
    <style:style style:name="T943" style:family="text">
      <style:text-properties fo:color="#000000" loext:opacity="100%" style:text-outline="false" style:text-line-through-style="none" style:text-line-through-type="none" style:text-position="0% 100%" style:font-name="Marianne1" fo:font-size="9.5pt" fo:font-style="normal" fo:text-shadow="none" style:text-underline-style="none" fo:font-weight="normal" officeooo:rsid="0124f28d" fo:background-color="transparent" loext:char-shading-value="0" style:font-name-asian="NSimSun" style:font-size-asian="9.5pt" style:font-style-asian="normal" style:font-weight-asian="normal" style:font-name-complex="Arial2" style:font-size-complex="9.5pt" style:font-style-complex="normal" style:font-weight-complex="normal" style:text-emphasize="none"/>
    </style:style>
    <style:style style:name="T944" style:family="text">
      <style:text-properties fo:color="#000000" loext:opacity="100%" style:text-outline="false" style:text-line-through-style="none" style:text-line-through-type="none" style:text-position="0% 100%" style:font-name="Marianne1" fo:font-size="9.5pt" fo:font-style="normal" fo:text-shadow="none" style:text-underline-style="none" fo:font-weight="bold" officeooo:rsid="0124f28d" fo:background-color="#b0e0e6" loext:char-shading-value="0" style:font-name-asian="NSimSun" style:font-size-asian="9.5pt" style:font-style-asian="normal" style:font-weight-asian="bold" style:font-name-complex="Arial2" style:font-size-complex="9.5pt" style:font-style-complex="normal" style:font-weight-complex="bold" style:text-emphasize="none"/>
    </style:style>
    <style:style style:name="T945" style:family="text">
      <style:text-properties fo:color="#000000" loext:opacity="100%" style:text-outline="false" style:text-line-through-style="none" style:text-line-through-type="none" style:text-position="0% 100%" style:font-name="Marianne1" fo:font-size="9.5pt" fo:font-style="normal" fo:text-shadow="none" style:text-underline-style="none" fo:font-weight="bold" officeooo:rsid="05d459d0" fo:background-color="#b0e0e6" loext:char-shading-value="0" style:font-name-asian="NSimSun" style:font-size-asian="9.5pt" style:font-style-asian="normal" style:font-weight-asian="bold" style:font-name-complex="Arial2" style:font-size-complex="9.5pt" style:font-style-complex="normal" style:font-weight-complex="bold" style:text-emphasize="none"/>
    </style:style>
    <style:style style:name="T946" style:family="text">
      <style:text-properties fo:color="#000000" loext:opacity="100%" style:text-outline="false" style:text-line-through-style="none" style:text-line-through-type="none" style:text-position="0% 100%" style:font-name="Marianne1" fo:font-size="9.5pt" fo:font-style="normal" fo:text-shadow="none" style:text-underline-style="none" fo:font-weight="normal" officeooo:rsid="08b801cb" fo:background-color="transparent" loext:char-shading-value="0" style:font-name-asian="NSimSun" style:font-size-asian="9.5pt" style:font-style-asian="normal" style:font-weight-asian="normal" style:font-name-complex="Arial2" style:font-size-complex="9.5pt" style:font-style-complex="normal" style:font-weight-complex="normal" style:text-emphasize="none"/>
    </style:style>
    <style:style style:name="T947" style:family="text">
      <style:text-properties fo:color="#000000" loext:opacity="100%" style:text-outline="false" style:text-line-through-style="none" style:text-line-through-type="none" style:text-position="0% 100%" style:font-name="Marianne2" fo:font-size="9.5pt" fo:font-style="normal" fo:text-shadow="none" style:text-underline-style="none" fo:font-weight="normal" officeooo:rsid="05a0ed5a" fo:background-color="transparent" loext:char-shading-value="0" style:font-name-asian="NSimSun" style:font-size-asian="9.5pt" style:font-style-asian="normal" style:font-weight-asian="normal" style:font-name-complex="Arial2" style:font-size-complex="9.5pt" style:font-style-complex="normal" style:font-weight-complex="normal" style:text-emphasize="none"/>
    </style:style>
    <style:style style:name="T948" style:family="text">
      <style:text-properties fo:color="#000000" loext:opacity="100%" style:text-outline="false" style:text-line-through-style="none" style:text-line-through-type="none" style:text-position="0% 100%" style:font-name="Marianne2" fo:font-size="9.5pt" fo:font-style="normal" fo:text-shadow="none" style:text-underline-style="none" fo:font-weight="normal" officeooo:rsid="08b801cb" fo:background-color="transparent" loext:char-shading-value="0" style:font-name-asian="NSimSun" style:font-size-asian="9.5pt" style:font-style-asian="normal" style:font-weight-asian="normal" style:font-name-complex="Arial2" style:font-size-complex="9.5pt" style:font-style-complex="normal" style:font-weight-complex="normal" style:text-emphasize="none"/>
    </style:style>
    <style:style style:name="T949" style:family="text">
      <style:text-properties fo:color="#00008b" loext:opacity="100%" style:text-outline="false" style:text-line-through-style="none" style:text-line-through-type="none" style:text-position="0% 100%" style:font-name="Marianne2" fo:font-size="9pt" fo:font-style="normal" fo:text-shadow="none" style:text-underline-style="none" fo:font-weight="bold" officeooo:rsid="0091e95c" fo:background-color="transparent" loext:char-shading-value="0" style:font-name-asian="NSimSun" style:font-size-asian="9pt" style:font-style-asian="normal" style:font-weight-asian="bold" style:font-name-complex="Arial2" style:font-size-complex="9pt" style:font-style-complex="normal" style:font-weight-complex="bold" style:text-emphasize="none"/>
    </style:style>
    <style:style style:name="T950" style:family="text">
      <style:text-properties fo:color="#000000" loext:opacity="100%" style:text-outline="false" style:text-line-through-style="none" style:text-line-through-type="none" style:text-position="0% 100%" style:font-name="Marianne2" fo:font-size="8pt" fo:font-style="normal" fo:text-shadow="none" style:text-underline-style="none" fo:font-weight="normal" officeooo:rsid="072f610c" fo:background-color="transparent" loext:char-shading-value="0" style:font-name-asian="NSimSun" style:font-size-asian="8pt" style:font-style-asian="normal" style:font-weight-asian="normal" style:font-name-complex="Arial2" style:font-size-complex="8pt" style:font-style-complex="normal" style:font-weight-complex="normal" style:text-emphasize="none"/>
    </style:style>
    <style:style style:name="T951" style:family="text">
      <style:text-properties fo:color="#0000ff" loext:opacity="100%" style:text-outline="false" style:text-line-through-style="none" style:text-line-through-type="none" style:text-position="0% 100%" style:font-name="Marianne2" fo:font-size="8pt" fo:font-style="normal" fo:text-shadow="none" style:text-underline-style="none" fo:font-weight="bold" officeooo:rsid="08330a23" fo:background-color="transparent" loext:char-shading-value="0" style:font-name-asian="NSimSun" style:font-size-asian="8pt" style:font-style-asian="normal" style:font-weight-asian="bold" style:font-name-complex="Arial2" style:font-size-complex="8pt" style:font-style-complex="normal" style:font-weight-complex="bold" style:text-emphasize="none"/>
    </style:style>
    <style:style style:name="T952" style:family="text">
      <style:text-properties fo:color="#0000ff" loext:opacity="100%" style:text-outline="false" style:text-line-through-style="none" style:text-line-through-type="none" style:text-position="0% 100%" style:font-name="Marianne2" fo:font-size="8pt" fo:font-style="normal" fo:text-shadow="none" style:text-underline-style="none" fo:font-weight="bold" officeooo:rsid="0862fa85" fo:background-color="transparent" loext:char-shading-value="0" style:font-name-asian="NSimSun" style:font-size-asian="8pt" style:font-style-asian="normal" style:font-weight-asian="bold" style:font-name-complex="Arial2" style:font-size-complex="8pt" style:font-style-complex="normal" style:font-weight-complex="bold" style:text-emphasize="none"/>
    </style:style>
    <style:style style:name="T953" style:family="text">
      <style:text-properties officeooo:rsid="084e6caa"/>
    </style:style>
    <style:style style:name="T954" style:family="text">
      <style:text-properties officeooo:rsid="080ebedd"/>
    </style:style>
    <style:style style:name="T955" style:family="text">
      <style:text-properties officeooo:rsid="0862fa85"/>
    </style:style>
    <style:style style:name="T956" style:family="text">
      <style:text-properties fo:color="#00008b" loext:opacity="100%" style:text-underline-style="none" fo:font-weight="bold" officeooo:rsid="08ac8479" style:font-name-asian="Liberation Serif" style:font-weight-asian="bold" style:font-name-complex="Liberation Serif" style:font-weight-complex="bold"/>
    </style:style>
    <style:style style:name="T957" style:family="text">
      <style:text-properties fo:color="#00008b" loext:opacity="100%" style:text-underline-style="none" fo:font-weight="bold" officeooo:rsid="0860c50e" style:font-name-asian="Liberation Serif" style:font-weight-asian="bold" style:font-name-complex="Liberation Serif" style:font-weight-complex="bold"/>
    </style:style>
    <style:style style:name="T958" style:family="text">
      <style:text-properties fo:color="#000000" loext:opacity="100%" style:text-underline-style="none" fo:font-weight="normal" officeooo:rsid="06c39456" style:font-name-asian="Liberation Serif" style:font-weight-asian="normal" style:font-name-complex="Liberation Serif" style:font-weight-complex="normal"/>
    </style:style>
    <style:style style:name="T959" style:family="text">
      <style:text-properties fo:color="#000000" loext:opacity="100%" style:text-underline-style="none" fo:font-weight="normal" officeooo:rsid="08ae4c6b" style:font-name-asian="Liberation Serif" style:font-weight-asian="normal" style:font-name-complex="Liberation Serif" style:font-weight-complex="normal"/>
    </style:style>
    <style:style style:name="T960" style:family="text">
      <style:text-properties fo:color="#000000" loext:opacity="100%" style:text-underline-style="none" fo:font-weight="normal" officeooo:rsid="0860c50e" style:font-name-asian="Liberation Serif" style:font-weight-asian="normal" style:font-name-complex="Liberation Serif" style:font-weight-complex="normal"/>
    </style:style>
    <style:style style:name="T961" style:family="text">
      <style:text-properties fo:color="#000000" loext:opacity="100%" style:text-underline-style="none" fo:font-weight="normal" officeooo:rsid="06c415dc" style:font-name-asian="Liberation Serif" style:font-weight-asian="normal" style:font-name-complex="Liberation Serif" style:font-weight-complex="normal"/>
    </style:style>
    <style:style style:name="T962" style:family="text">
      <style:text-properties style:text-underline-style="none" officeooo:rsid="08a00735" style:font-name-asian="Liberation Serif" style:font-name-complex="Liberation Serif" loext:padding="0.101cm" loext:border="none"/>
    </style:style>
    <style:style style:name="T963" style:family="text">
      <style:text-properties style:text-underline-style="none" officeooo:rsid="08ac8479" style:font-name-asian="Liberation Serif" style:font-name-complex="Liberation Serif" loext:padding="0.101cm" loext:border="none"/>
    </style:style>
    <style:style style:name="T964" style:family="text">
      <style:text-properties style:text-underline-style="none" fo:font-weight="normal" officeooo:rsid="08a00735" style:font-name-asian="Liberation Serif" style:font-weight-asian="normal" style:font-name-complex="Liberation Serif" style:font-weight-complex="normal" loext:padding="0.101cm" loext:border="none"/>
    </style:style>
    <style:style style:name="T965" style:family="text">
      <style:text-properties style:text-underline-style="none" fo:font-weight="normal" officeooo:rsid="08b2c244" style:font-name-asian="Liberation Serif" style:font-weight-asian="normal" style:font-name-complex="Liberation Serif" style:font-weight-complex="normal" loext:padding="0.101cm" loext:border="none"/>
    </style:style>
    <style:style style:name="T966" style:family="text">
      <style:text-properties style:text-underline-style="none" fo:font-weight="normal" officeooo:rsid="06c415dc" style:font-name-asian="Liberation Serif" style:font-weight-asian="normal" style:font-name-complex="Liberation Serif" style:font-weight-complex="normal" loext:padding="0.101cm" loext:border="none"/>
    </style:style>
    <style:style style:name="T967" style:family="text">
      <style:text-properties style:text-underline-style="none" fo:font-weight="normal" officeooo:rsid="06cc135b" style:font-name-asian="Liberation Serif" style:font-weight-asian="normal" style:font-name-complex="Liberation Serif" style:font-weight-complex="normal" loext:padding="0.101cm" loext:border="none"/>
    </style:style>
    <style:style style:name="T968" style:family="text">
      <style:text-properties style:text-underline-style="none" fo:font-weight="normal" officeooo:rsid="086247e8" style:font-name-asian="Liberation Serif" style:font-weight-asian="normal" style:font-name-complex="Liberation Serif" style:font-weight-complex="normal" loext:padding="0.101cm" loext:border="none"/>
    </style:style>
    <style:style style:name="T969" style:family="text">
      <style:text-properties style:text-underline-style="none" fo:font-weight="normal" officeooo:rsid="08641b34" style:font-name-asian="Liberation Serif" style:font-weight-asian="normal" style:font-name-complex="Liberation Serif" style:font-weight-complex="normal" loext:padding="0.101cm" loext:border="none"/>
    </style:style>
    <style:style style:name="T970" style:family="text">
      <style:text-properties style:text-underline-style="none" fo:font-weight="normal" officeooo:rsid="0738bdb3" style:font-name-asian="Liberation Serif" style:font-weight-asian="normal" style:font-name-complex="Liberation Serif" style:font-weight-complex="normal" loext:padding="0.101cm" loext:border="none"/>
    </style:style>
    <style:style style:name="T971" style:family="text">
      <style:text-properties fo:color="#000000" loext:opacity="100%" style:text-underline-style="none" fo:font-weight="normal" officeooo:rsid="04b6ffb9" style:font-name-asian="Liberation Serif" style:font-weight-asian="normal" style:font-name-complex="Liberation Serif" style:font-weight-complex="normal"/>
    </style:style>
    <style:style style:name="T972" style:family="text">
      <style:text-properties fo:color="#000000" loext:opacity="100%" style:text-underline-style="none" fo:font-weight="normal" officeooo:rsid="08641b34" style:font-name-asian="Liberation Serif" style:font-weight-asian="normal" style:font-name-complex="Liberation Serif" style:font-weight-complex="normal"/>
    </style:style>
    <style:style style:name="T973" style:family="text">
      <style:text-properties fo:color="#000000" loext:opacity="100%" style:text-underline-style="none" fo:font-weight="normal" officeooo:rsid="086247e8" style:font-name-asian="Liberation Serif" style:font-weight-asian="normal" style:font-name-complex="Liberation Serif" style:font-weight-complex="normal"/>
    </style:style>
    <style:style style:name="T974" style:family="text">
      <style:text-properties fo:color="#000000" loext:opacity="100%" style:text-underline-style="solid" style:text-underline-width="auto" style:text-underline-color="font-color" style:font-name-asian="Liberation Serif" style:font-name-complex="Liberation Serif"/>
    </style:style>
    <style:style style:name="T975" style:family="text">
      <style:text-properties style:text-underline-style="none" fo:font-weight="normal" officeooo:rsid="08a00735" style:font-name-asian="Liberation Serif" style:font-weight-asian="normal" style:font-name-complex="Liberation Serif" style:font-weight-complex="normal"/>
    </style:style>
    <style:style style:name="T976" style:family="text">
      <style:text-properties style:text-underline-style="none" fo:font-weight="normal" officeooo:rsid="08ac8479" style:font-name-asian="Liberation Serif" style:font-weight-asian="normal" style:font-name-complex="Liberation Serif" style:font-weight-complex="normal"/>
    </style:style>
    <style:style style:name="T977" style:family="text">
      <style:text-properties fo:color="#000000" loext:opacity="100%" style:text-underline-style="none" officeooo:rsid="08aceb03" style:font-name-asian="Liberation Serif" style:font-name-complex="Liberation Serif"/>
    </style:style>
    <style:style style:name="T978" style:family="text">
      <style:text-properties style:font-name="Marianne1" officeooo:rsid="08b18897"/>
    </style:style>
    <style:style style:name="T979" style:family="text">
      <style:text-properties fo:color="#000000" loext:opacity="100%" style:text-outline="false" style:text-line-through-style="none" style:text-line-through-type="none" style:text-position="0% 100%" fo:text-shadow="none" style:text-underline-style="none" style:font-name-asian="NSimSun" style:font-name-complex="Arial2" style:text-emphasize="none"/>
    </style:style>
    <style:style style:name="T980" style:family="text">
      <style:text-properties fo:color="#000000" loext:opacity="100%" style:text-outline="false" style:text-line-through-style="none" style:text-line-through-type="none" style:text-position="0% 100%" fo:text-shadow="none" style:text-underline-style="none" officeooo:rsid="08312626" style:font-name-asian="NSimSun" style:font-name-complex="Arial2" style:text-emphasize="none"/>
    </style:style>
    <style:style style:name="T981" style:family="text">
      <style:text-properties fo:color="#000000" loext:opacity="100%" style:text-outline="false" style:text-line-through-style="none" style:text-line-through-type="none" style:text-position="0% 100%" fo:text-shadow="none" style:text-underline-style="none" officeooo:rsid="084e6caa" style:font-name-asian="NSimSun" style:font-name-complex="Arial2" style:text-emphasize="none"/>
    </style:style>
    <style:style style:name="T982" style:family="text">
      <style:text-properties fo:color="#000000" loext:opacity="100%" style:text-outline="false" style:text-line-through-style="none" style:text-line-through-type="none" style:text-position="0% 100%" fo:font-size="10pt" fo:text-shadow="none" style:text-underline-style="none" officeooo:rsid="054b57fc" style:font-name-asian="NSimSun" style:font-size-asian="10pt" style:font-name-complex="Arial2" style:font-size-complex="10pt" style:text-emphasize="none"/>
    </style:style>
    <style:style style:name="T983" style:family="text">
      <style:text-properties fo:color="#000000" loext:opacity="100%" style:text-outline="false" style:text-line-through-style="none" style:text-line-through-type="none" style:text-position="0% 100%" fo:font-size="10pt" fo:text-shadow="none" style:text-underline-style="none" officeooo:rsid="08b01abf" style:font-name-asian="NSimSun" style:font-size-asian="10pt" style:font-name-complex="Arial2" style:font-size-complex="10pt" style:text-emphasize="none"/>
    </style:style>
    <style:style style:name="T984" style:family="text">
      <style:text-properties fo:color="#000000" loext:opacity="100%" style:text-outline="false" style:text-line-through-style="none" style:text-line-through-type="none" style:text-position="0% 100%" fo:font-size="10pt" fo:text-shadow="none" style:text-underline-style="none" officeooo:rsid="059bb125" style:font-name-asian="NSimSun" style:font-size-asian="10pt" style:font-name-complex="Arial2" style:font-size-complex="10pt" style:text-emphasize="none"/>
    </style:style>
    <style:style style:name="T985" style:family="text">
      <style:text-properties fo:color="#000000" loext:opacity="100%" style:text-outline="false" style:text-line-through-style="none" style:text-line-through-type="none" style:text-position="0% 100%" fo:font-size="10pt" fo:text-shadow="none" style:text-underline-style="none" style:font-name-asian="NSimSun" style:font-size-asian="10pt" style:font-name-complex="Arial2" style:font-size-complex="10pt" style:text-emphasize="none"/>
    </style:style>
    <style:style style:name="T986" style:family="text">
      <style:text-properties fo:color="#000000" loext:opacity="100%" style:text-outline="false" style:text-line-through-style="none" style:text-line-through-type="none" style:text-position="0% 100%" fo:font-size="10pt" fo:text-shadow="none" style:text-underline-style="none" officeooo:rsid="06b10cbc" style:font-name-asian="NSimSun" style:font-size-asian="10pt" style:font-name-complex="Arial2" style:font-size-complex="10pt" style:text-emphasize="none"/>
    </style:style>
    <style:style style:name="T987" style:family="text">
      <style:text-properties fo:color="#000000" loext:opacity="100%" style:text-outline="false" style:text-line-through-style="none" style:text-line-through-type="none" style:text-position="0% 100%" style:font-name="Marianne1" fo:font-size="10pt" fo:text-shadow="none" style:text-underline-style="none" officeooo:rsid="0549db3e" style:font-name-asian="NSimSun" style:font-size-asian="10pt" style:font-name-complex="Arial2" style:font-size-complex="10pt" style:text-emphasize="none"/>
    </style:style>
    <style:style style:name="T988" style:family="text">
      <style:text-properties fo:color="#000000" loext:opacity="100%" style:text-outline="false" style:text-line-through-style="none" style:text-line-through-type="none" style:text-position="0% 100%" style:font-name="Marianne1" fo:font-size="10pt" fo:text-shadow="none" style:text-underline-style="none" officeooo:rsid="08915729" style:font-name-asian="NSimSun" style:font-size-asian="10pt" style:font-name-complex="Arial2" style:font-size-complex="10pt" style:text-emphasize="none"/>
    </style:style>
    <style:style style:name="T989" style:family="text">
      <style:text-properties fo:color="#000000" loext:opacity="100%" style:text-outline="false" style:text-line-through-style="none" style:text-line-through-type="none" style:text-position="0% 100%" style:font-name="Marianne1" fo:font-size="10pt" fo:text-shadow="none" style:text-underline-style="none" officeooo:rsid="089b14aa" style:font-name-asian="NSimSun" style:font-size-asian="10pt" style:font-name-complex="Arial2" style:font-size-complex="10pt" style:text-emphasize="none"/>
    </style:style>
    <style:style style:name="T990" style:family="text">
      <style:text-properties fo:color="#000000" loext:opacity="100%" style:text-outline="false" style:text-line-through-style="none" style:text-line-through-type="none" style:text-position="0% 100%" style:font-name="Marianne1" fo:font-size="10pt" fo:text-shadow="none" style:text-underline-style="none" style:font-name-asian="NSimSun" style:font-size-asian="10pt" style:font-name-complex="Arial2" style:font-size-complex="10pt" style:text-emphasize="none"/>
    </style:style>
    <style:style style:name="T991" style:family="text">
      <style:text-properties officeooo:rsid="08b531aa"/>
    </style:style>
    <style:style style:name="T992" style:family="text">
      <style:text-properties officeooo:rsid="085f6149"/>
    </style:style>
    <style:style style:name="T993" style:family="text">
      <style:text-properties fo:color="#0000ff" loext:opacity="100%" fo:font-size="9pt" fo:font-style="normal" officeooo:rsid="08b531aa" style:font-size-asian="9pt" style:font-style-asian="normal" style:font-size-complex="9pt" style:font-style-complex="normal"/>
    </style:style>
    <style:style style:name="T994" style:family="text">
      <style:text-properties fo:color="#000000" loext:opacity="100%" style:text-outline="false" style:text-line-through-style="none" style:text-line-through-type="none" style:text-position="0% 100%" style:font-name="Marianne2" fo:text-shadow="none" style:text-underline-style="none" officeooo:rsid="08b01abf" style:font-name-asian="NSimSun" style:font-name-complex="Arial2" style:text-emphasize="none"/>
    </style:style>
    <style:style style:name="T995" style:family="text">
      <style:text-properties fo:color="#000000" loext:opacity="100%" style:text-outline="false" style:text-line-through-style="none" style:text-line-through-type="none" style:text-position="0% 100%" style:font-name="Marianne2" fo:font-style="normal" fo:text-shadow="none" style:text-underline-style="none" officeooo:rsid="08641b34" style:font-name-asian="Liberation Serif" style:font-size-asian="10pt" style:font-style-asian="normal" style:font-name-complex="Liberation Serif" style:font-style-complex="normal" style:text-emphasize="none"/>
    </style:style>
    <style:style style:name="T996" style:family="text">
      <style:text-properties fo:color="#000000" loext:opacity="100%" style:text-outline="false" style:text-line-through-style="none" style:text-line-through-type="none" style:text-position="0% 100%" style:font-name="Marianne2" fo:text-shadow="none" style:text-underline-style="none" officeooo:rsid="08b2c244" style:font-name-asian="NSimSun" style:font-name-complex="Arial2" style:text-emphasize="none"/>
    </style:style>
    <style:style style:name="T997" style:family="text">
      <style:text-properties fo:color="#000000" loext:opacity="100%" style:text-outline="false" style:text-line-through-style="none" style:text-line-through-type="none" style:text-position="0% 100%" style:font-name="Marianne2" fo:font-style="normal" fo:text-shadow="none" style:text-underline-style="none" officeooo:rsid="08b2c244" style:font-name-asian="NSimSun" style:font-size-asian="10pt" style:font-style-asian="normal" style:font-name-complex="Arial2" style:font-style-complex="normal" style:text-emphasize="none"/>
    </style:style>
    <style:style style:name="T998" style:family="text">
      <style:text-properties fo:font-style="normal" style:text-underline-style="none" officeooo:rsid="05b7bd7a" style:font-name-asian="Liberation Serif" style:font-style-asian="normal" style:font-name-complex="Liberation Serif" style:font-style-complex="normal" loext:padding="0.101cm" loext:border="0.06pt solid #000000"/>
    </style:style>
    <style:style style:name="T999" style:family="text">
      <style:text-properties fo:font-style="normal" style:text-underline-style="none" fo:font-weight="normal" officeooo:rsid="05b7bd7a" style:font-name-asian="Liberation Serif" style:font-style-asian="normal" style:font-weight-asian="normal" style:font-name-complex="Liberation Serif" style:font-style-complex="normal" style:font-weight-complex="normal" loext:padding="0.101cm" loext:border="0.06pt solid #000000"/>
    </style:style>
    <style:style style:name="T1000" style:family="text">
      <style:text-properties fo:font-style="normal" style:text-underline-style="none" fo:font-weight="normal" officeooo:rsid="06cc135b" style:font-name-asian="Liberation Serif" style:font-style-asian="normal" style:font-weight-asian="normal" style:font-name-complex="Liberation Serif" style:font-style-complex="normal" style:font-weight-complex="normal" loext:padding="0.101cm" loext:border="0.06pt solid #000000"/>
    </style:style>
    <style:style style:name="T1001" style:family="text">
      <style:text-properties fo:font-style="normal" style:text-underline-style="none" fo:font-weight="normal" officeooo:rsid="07eb9089" style:font-name-asian="Liberation Serif" style:font-style-asian="normal" style:font-weight-asian="normal" style:font-name-complex="Liberation Serif" style:font-style-complex="normal" style:font-weight-complex="normal" loext:padding="0.101cm" loext:border="0.06pt solid #000000"/>
    </style:style>
    <style:style style:name="T1002" style:family="text">
      <style:text-properties fo:font-style="normal" style:text-underline-style="none" fo:font-weight="normal" officeooo:rsid="08641b34" style:font-name-asian="Liberation Serif" style:font-style-asian="normal" style:font-weight-asian="normal" style:font-name-complex="Liberation Serif" style:font-style-complex="normal" style:font-weight-complex="normal" loext:padding="0.101cm" loext:border="0.06pt solid #000000"/>
    </style:style>
    <style:style style:name="T1003" style:family="text">
      <style:text-properties style:font-name="Marianne1" fo:font-style="normal" fo:font-weight="bold" officeooo:rsid="08b2c244" style:font-style-asian="normal" style:font-weight-asian="bold" style:font-style-complex="normal" style:font-weight-complex="bold"/>
    </style:style>
    <style:style style:name="T1004" style:family="text">
      <style:text-properties fo:color="#00008b" loext:opacity="100%" style:text-outline="false" style:text-line-through-style="none" style:text-line-through-type="none" style:text-position="0% 100%" style:font-name="Marianne1" fo:font-size="11pt" fo:font-style="normal" fo:text-shadow="none" style:text-underline-style="none" fo:font-weight="bold" officeooo:rsid="08b2c244" fo:background-color="#98fb98" loext:char-shading-value="0" style:font-name-asian="NSimSun" style:font-size-asian="11pt" style:font-style-asian="normal" style:font-weight-asian="bold" style:font-name-complex="Arial2" style:font-size-complex="11pt" style:font-style-complex="normal" style:font-weight-complex="bold" style:text-emphasize="none"/>
    </style:style>
    <style:style style:name="T1005" style:family="text">
      <style:text-properties fo:color="#00008b" loext:opacity="100%" style:text-outline="false" style:text-line-through-style="none" style:text-line-through-type="none" style:text-position="0% 100%" style:font-name="Marianne1" fo:font-size="11pt" fo:font-style="normal" fo:text-shadow="none" style:text-underline-style="none" fo:font-weight="bold" officeooo:rsid="07ef2047" fo:background-color="#ffff00" loext:char-shading-value="0" style:font-name-asian="NSimSun" style:font-size-asian="11pt" style:font-style-asian="normal" style:font-weight-asian="bold" style:font-name-complex="Arial2" style:font-size-complex="11pt" style:font-style-complex="normal" style:font-weight-complex="bold" style:text-emphasize="none"/>
    </style:style>
    <style:style style:name="T1006" style:family="text">
      <style:text-properties fo:color="#000000" loext:opacity="100%" style:text-outline="false" style:text-line-through-style="none" style:text-line-through-type="none" style:text-position="0% 100%" fo:font-style="italic" fo:text-shadow="none" style:text-underline-style="none" officeooo:rsid="07ef2047" fo:background-color="transparent" loext:char-shading-value="0" style:font-name-asian="NSimSun" style:font-style-asian="italic" style:font-name-complex="Arial2" style:text-emphasize="none"/>
    </style:style>
    <style:style style:name="T1007" style:family="text">
      <style:text-properties fo:color="#000000" loext:opacity="100%" style:text-outline="false" style:text-line-through-style="none" style:text-line-through-type="none" style:text-position="0% 100%" fo:font-style="italic" fo:text-shadow="none" style:text-underline-style="none" officeooo:rsid="073d9e64" fo:background-color="transparent" loext:char-shading-value="0" style:font-name-asian="NSimSun" style:font-style-asian="italic" style:font-name-complex="Arial2" style:text-emphasize="none"/>
    </style:style>
    <style:style style:name="T1008" style:family="text">
      <style:text-properties fo:color="#000000" loext:opacity="100%" style:text-outline="false" style:text-line-through-style="none" style:text-line-through-type="none" style:text-position="0% 100%" fo:font-style="italic" fo:text-shadow="none" style:text-underline-style="none" officeooo:rsid="0734d310" fo:background-color="transparent" loext:char-shading-value="0" style:font-name-asian="NSimSun" style:font-style-asian="italic" style:font-name-complex="Arial2" style:text-emphasize="none"/>
    </style:style>
    <style:style style:name="T1009" style:family="text">
      <style:text-properties fo:color="#000000" loext:opacity="100%" style:text-outline="false" style:text-line-through-style="none" style:text-line-through-type="none" style:text-position="0% 100%" fo:font-style="italic" fo:text-shadow="none" style:text-underline-style="none" officeooo:rsid="05a0cd4b" fo:background-color="transparent" loext:char-shading-value="0" style:font-name-asian="NSimSun" style:font-style-asian="italic" style:font-name-complex="Arial2" style:text-emphasize="none"/>
    </style:style>
    <style:style style:name="T1010" style:family="text">
      <style:text-properties fo:color="#000000" loext:opacity="100%" style:text-outline="false" style:text-line-through-style="none" style:text-line-through-type="none" style:text-position="0% 100%" fo:font-style="italic" fo:text-shadow="none" style:text-underline-style="none" officeooo:rsid="084e6caa" fo:background-color="transparent" loext:char-shading-value="0" style:font-name-asian="NSimSun" style:font-style-asian="italic" style:font-name-complex="Arial2" style:text-emphasize="none"/>
    </style:style>
    <style:style style:name="T1011" style:family="text">
      <style:text-properties fo:color="#000000" loext:opacity="100%" style:text-outline="false" style:text-line-through-style="none" style:text-line-through-type="none" style:text-position="0% 100%" fo:font-style="italic" fo:text-shadow="none" style:text-underline-style="none" officeooo:rsid="0869b453" fo:background-color="transparent" loext:char-shading-value="0" style:font-name-asian="NSimSun" style:font-style-asian="italic" style:font-name-complex="Arial2" style:text-emphasize="none"/>
    </style:style>
    <style:style style:name="T1012" style:family="text">
      <style:text-properties fo:color="#000000" loext:opacity="100%" style:text-outline="false" style:text-line-through-style="none" style:text-line-through-type="none" style:text-position="0% 100%" fo:font-style="italic" fo:text-shadow="none" style:text-underline-style="none" fo:font-weight="normal" officeooo:rsid="05a0cd4b" fo:background-color="transparent" loext:char-shading-value="0" style:font-name-asian="NSimSun" style:font-style-asian="italic" style:font-weight-asian="normal" style:font-name-complex="Arial2" style:font-weight-complex="normal" style:text-emphasize="none"/>
    </style:style>
    <style:style style:name="T1013" style:family="text">
      <style:text-properties fo:color="#000000" loext:opacity="100%" style:text-outline="false" style:text-line-through-style="none" style:text-line-through-type="none" style:text-position="0% 100%" fo:font-style="italic" fo:text-shadow="none" style:text-underline-style="none" fo:font-weight="normal" officeooo:rsid="08b3d30d" fo:background-color="transparent" loext:char-shading-value="0" style:font-name-asian="NSimSun" style:font-style-asian="italic" style:font-weight-asian="normal" style:font-name-complex="Arial2" style:font-weight-complex="normal" style:text-emphasize="none"/>
    </style:style>
    <style:style style:name="T1014" style:family="text">
      <style:text-properties fo:color="#000000" loext:opacity="100%" style:text-outline="false" style:text-line-through-style="none" style:text-line-through-type="none" style:text-position="0% 100%" fo:font-style="italic" fo:text-shadow="none" style:text-underline-style="none" fo:font-weight="normal" officeooo:rsid="083ffe86" fo:background-color="transparent" loext:char-shading-value="0" style:font-name-asian="NSimSun" style:font-style-asian="italic" style:font-weight-asian="normal" style:font-name-complex="Arial2" style:font-weight-complex="normal" style:text-emphasize="none"/>
    </style:style>
    <style:style style:name="T1015" style:family="text">
      <style:text-properties fo:color="#000000" loext:opacity="100%" style:text-outline="false" style:text-line-through-style="none" style:text-line-through-type="none" style:text-position="0% 100%" fo:font-style="italic" fo:text-shadow="none" style:text-underline-style="none" fo:font-weight="normal" officeooo:rsid="083afc8b" fo:background-color="transparent" loext:char-shading-value="0" style:font-name-asian="NSimSun" style:font-style-asian="italic" style:font-weight-asian="normal" style:font-name-complex="Arial2" style:font-weight-complex="normal" style:text-emphasize="none"/>
    </style:style>
    <style:style style:name="T1016" style:family="text">
      <style:text-properties fo:color="#000000" loext:opacity="100%" style:text-outline="false" style:text-line-through-style="none" style:text-line-through-type="none" style:text-position="0% 100%" fo:font-style="italic" fo:text-shadow="none" style:text-underline-style="none" fo:font-weight="normal" officeooo:rsid="082fa92e" fo:background-color="transparent" loext:char-shading-value="0" style:font-name-asian="NSimSun" style:font-style-asian="italic" style:font-weight-asian="normal" style:font-name-complex="Arial2" style:font-weight-complex="normal" style:text-emphasize="none"/>
    </style:style>
    <style:style style:name="T1017" style:family="text">
      <style:text-properties fo:color="#000000" loext:opacity="100%" style:text-outline="false" style:text-line-through-style="none" style:text-line-through-type="none" style:text-position="0% 100%" fo:font-style="italic" fo:text-shadow="none" style:text-underline-style="none" fo:font-weight="bold" officeooo:rsid="05a0cd4b" fo:background-color="transparent" loext:char-shading-value="0" style:font-name-asian="NSimSun" style:font-style-asian="italic" style:font-weight-asian="bold" style:font-name-complex="Arial2" style:font-weight-complex="bold" style:text-emphasize="none"/>
    </style:style>
    <style:style style:name="T1018" style:family="text">
      <style:text-properties fo:color="#000000" loext:opacity="100%" style:text-outline="false" style:text-line-through-style="none" style:text-line-through-type="none" style:text-position="0% 100%" fo:font-style="italic" fo:text-shadow="none" style:text-underline-style="none" fo:font-weight="bold" officeooo:rsid="083afc8b" fo:background-color="transparent" loext:char-shading-value="0" style:font-name-asian="NSimSun" style:font-style-asian="italic" style:font-weight-asian="bold" style:font-name-complex="Arial2" style:font-weight-complex="bold" style:text-emphasize="none"/>
    </style:style>
    <style:style style:name="T1019" style:family="text">
      <style:text-properties fo:color="#000000" loext:opacity="100%" style:text-outline="false" style:text-line-through-style="none" style:text-line-through-type="none" style:text-position="0% 100%" fo:font-style="italic" fo:text-shadow="none" style:text-underline-style="none" fo:font-weight="bold" officeooo:rsid="0861ac58" fo:background-color="transparent" loext:char-shading-value="0" style:font-name-asian="NSimSun" style:font-style-asian="italic" style:font-weight-asian="bold" style:font-name-complex="Arial2" style:font-weight-complex="bold" style:text-emphasize="none"/>
    </style:style>
    <style:style style:name="T1020" style:family="text">
      <style:text-properties fo:color="#000000" loext:opacity="100%" style:text-outline="false" style:text-line-through-style="none" style:text-line-through-type="none" style:text-position="0% 100%" fo:font-style="italic" fo:text-shadow="none" style:text-underline-style="none" fo:font-weight="bold" officeooo:rsid="08dcd76f" fo:background-color="transparent" loext:char-shading-value="0" style:font-name-asian="NSimSun" style:font-style-asian="italic" style:font-weight-asian="bold" style:font-name-complex="Arial2" style:font-weight-complex="bold" style:text-emphasize="none"/>
    </style:style>
    <style:style style:name="T1021" style:family="text">
      <style:text-properties style:font-name="Marianne1" fo:font-size="9.5pt" fo:font-style="normal" fo:font-weight="normal" officeooo:rsid="08b695f5" fo:background-color="transparent" loext:char-shading-value="0" style:font-size-asian="9.5pt" style:font-style-asian="normal" style:font-weight-asian="normal" style:font-size-complex="9.5pt" style:font-style-complex="normal" style:font-weight-complex="normal"/>
    </style:style>
    <style:style style:name="T1022" style:family="text">
      <style:text-properties fo:color="#000000" loext:opacity="100%" style:font-name="Marianne2" fo:font-size="9.5pt" fo:font-style="normal" officeooo:rsid="073a65eb" style:font-size-asian="9.5pt" style:font-style-asian="normal" style:font-size-complex="9.5pt" style:font-style-complex="normal"/>
    </style:style>
    <style:style style:name="T1023" style:family="text">
      <style:text-properties fo:color="#000000" loext:opacity="100%" style:font-name="Marianne2" fo:font-size="9.5pt" fo:font-style="normal" officeooo:rsid="05a0cd4b" style:font-size-asian="9.5pt" style:font-style-asian="normal" style:font-size-complex="9.5pt" style:font-style-complex="normal"/>
    </style:style>
    <style:style style:name="T1024" style:family="text">
      <style:text-properties fo:color="#000000" loext:opacity="100%" style:font-name="Marianne2" fo:font-size="9.5pt" fo:font-style="normal" officeooo:rsid="073324e6" style:font-size-asian="9.5pt" style:font-style-asian="normal" style:font-size-complex="9.5pt" style:font-style-complex="normal"/>
    </style:style>
    <style:style style:name="T1025" style:family="text">
      <style:text-properties fo:color="#000000" loext:opacity="100%" style:font-name="Marianne2" fo:font-size="9.5pt" fo:font-style="normal" officeooo:rsid="08b695f5" style:font-size-asian="9.5pt" style:font-style-asian="normal" style:font-size-complex="9.5pt" style:font-style-complex="normal"/>
    </style:style>
    <style:style style:name="T1026" style:family="text">
      <style:text-properties fo:color="#000000" loext:opacity="100%" style:font-name="Marianne2" fo:font-size="9.5pt" fo:font-style="normal" fo:font-weight="bold" officeooo:rsid="05a0cd4b" fo:background-color="#b0e0e6" loext:char-shading-value="0" style:font-size-asian="9.5pt" style:font-style-asian="normal" style:font-weight-asian="bold" style:font-size-complex="9.5pt" style:font-style-complex="normal" style:font-weight-complex="bold"/>
    </style:style>
    <style:style style:name="T1027" style:family="text">
      <style:text-properties fo:color="#000000" loext:opacity="100%" style:font-name="Marianne2" fo:font-size="9.5pt" fo:font-style="normal" fo:font-weight="bold" officeooo:rsid="03e34c84" fo:background-color="#b0e0e6" loext:char-shading-value="0" style:font-size-asian="9.5pt" style:font-style-asian="normal" style:font-weight-asian="bold" style:font-size-complex="9.5pt" style:font-style-complex="normal" style:font-weight-complex="bold"/>
    </style:style>
    <style:style style:name="T1028" style:family="text">
      <style:text-properties fo:color="#000000" loext:opacity="100%" style:font-name="Marianne2" fo:font-size="9.5pt" fo:font-style="normal" fo:font-weight="bold" officeooo:rsid="059daf5c" fo:background-color="#b0e0e6" loext:char-shading-value="0" style:font-size-asian="9.5pt" style:font-style-asian="normal" style:font-weight-asian="bold" style:font-size-complex="9.5pt" style:font-style-complex="normal" style:font-weight-complex="bold"/>
    </style:style>
    <style:style style:name="T1029" style:family="text">
      <style:text-properties fo:color="#000000" loext:opacity="100%" style:font-name="Marianne2" fo:font-size="8pt" fo:font-style="normal" officeooo:rsid="072f610c" style:font-size-asian="8pt" style:font-style-asian="normal" style:font-size-complex="8pt" style:font-style-complex="normal"/>
    </style:style>
    <style:style style:name="T1030" style:family="text">
      <style:text-properties fo:color="#000000" loext:opacity="100%" style:font-name="Marianne2" fo:font-size="8pt" fo:font-style="normal" officeooo:rsid="08b695f5" style:font-size-asian="8pt" style:font-style-asian="normal" style:font-size-complex="8pt" style:font-style-complex="normal"/>
    </style:style>
    <style:style style:name="T1031" style:family="text">
      <style:text-properties fo:color="#000000" loext:opacity="100%" style:font-name="Marianne2" fo:font-size="9.5pt" fo:font-style="normal" fo:font-weight="bold" officeooo:rsid="059daf5c" style:font-size-asian="9.5pt" style:font-style-asian="normal" style:font-weight-asian="bold" style:font-size-complex="9.5pt" style:font-style-complex="normal" style:font-weight-complex="bold"/>
    </style:style>
    <style:style style:name="T1032" style:family="text">
      <style:text-properties fo:color="#0000ff" loext:opacity="100%" style:font-name="Marianne2" fo:font-size="9pt" fo:font-style="normal" fo:font-weight="bold" officeooo:rsid="05a0cd4b" style:font-size-asian="9pt" style:font-style-asian="normal" style:font-weight-asian="bold" style:font-size-complex="9pt" style:font-style-complex="normal" style:font-weight-complex="bold"/>
    </style:style>
    <style:style style:name="T1033" style:family="text">
      <style:text-properties fo:color="#0000ff" loext:opacity="100%" style:font-name="Marianne2" fo:font-size="9pt" fo:font-style="normal" fo:font-weight="bold" officeooo:rsid="08b695f5" style:font-size-asian="9pt" style:font-style-asian="normal" style:font-weight-asian="bold" style:font-size-complex="9pt" style:font-style-complex="normal" style:font-weight-complex="bold"/>
    </style:style>
    <style:style style:name="T1034" style:family="text">
      <style:text-properties fo:color="#0000ff" loext:opacity="100%" style:font-name="Marianne2" fo:font-size="9pt" fo:font-style="normal" fo:font-weight="bold" officeooo:rsid="089b14aa" style:font-size-asian="9pt" style:font-style-asian="normal" style:font-weight-asian="bold" style:font-size-complex="9pt" style:font-style-complex="normal" style:font-weight-complex="bold"/>
    </style:style>
    <style:style style:name="T1035" style:family="text">
      <style:text-properties fo:color="#0000ff" loext:opacity="100%" style:font-name="Marianne2" fo:font-size="9pt" fo:font-style="normal" fo:font-weight="bold" officeooo:rsid="06b26af6" style:font-size-asian="9pt" style:font-style-asian="normal" style:font-weight-asian="bold" style:font-size-complex="9pt" style:font-style-complex="normal" style:font-weight-complex="bold"/>
    </style:style>
    <style:style style:name="T1036" style:family="text">
      <style:text-properties fo:color="#000000" loext:opacity="100%" style:font-name="Marianne2" fo:font-size="9.5pt" fo:font-style="normal" officeooo:rsid="05a0ed5a" style:font-size-asian="9.5pt" style:font-style-asian="normal" style:font-size-complex="9.5pt" style:font-style-complex="normal"/>
    </style:style>
    <style:style style:name="T1037" style:family="text">
      <style:text-properties fo:color="#00008b" loext:opacity="100%" style:font-name="Marianne2" fo:font-size="9pt" fo:font-style="normal" fo:font-weight="bold" officeooo:rsid="0569787e" fo:background-color="#ffc0cb" loext:char-shading-value="0" style:font-size-asian="9pt" style:font-style-asian="normal" style:font-weight-asian="bold" style:font-size-complex="9pt" style:font-style-complex="normal" style:font-weight-complex="bold"/>
    </style:style>
    <style:style style:name="T1038" style:family="text">
      <style:text-properties fo:color="#00008b" loext:opacity="100%" style:font-name="Marianne2" fo:font-size="9pt" fo:font-style="normal" fo:font-weight="bold" officeooo:rsid="0091e95c" style:font-size-asian="9pt" style:font-style-asian="normal" style:font-weight-asian="bold" style:font-size-complex="9pt" style:font-style-complex="normal" style:font-weight-complex="bold"/>
    </style:style>
    <style:style style:name="T1039" style:family="text">
      <style:text-properties fo:color="#0000ff" loext:opacity="100%" style:font-name="Marianne2" fo:font-size="8pt" fo:font-style="normal" fo:font-weight="bold" officeooo:rsid="072f610c" style:font-size-asian="8pt" style:font-style-asian="normal" style:font-weight-asian="bold" style:font-size-complex="8pt" style:font-style-complex="normal" style:font-weight-complex="bold"/>
    </style:style>
    <style:style style:name="T1040" style:family="text">
      <style:text-properties fo:color="#0000ff" loext:opacity="100%" style:font-name="Marianne2" fo:font-size="8pt" fo:font-style="normal" fo:font-weight="bold" officeooo:rsid="08610b4c" style:font-size-asian="8pt" style:font-style-asian="normal" style:font-weight-asian="bold" style:font-size-complex="8pt" style:font-style-complex="normal" style:font-weight-complex="bold"/>
    </style:style>
    <style:style style:name="T1041" style:family="text">
      <style:text-properties fo:color="#0000ff" loext:opacity="100%" style:font-name="Marianne2" fo:font-size="8pt" fo:font-style="normal" fo:font-weight="bold" officeooo:rsid="08373d7f" style:font-size-asian="8pt" style:font-style-asian="normal" style:font-weight-asian="bold" style:font-size-complex="8pt" style:font-style-complex="normal" style:font-weight-complex="bold"/>
    </style:style>
    <style:style style:name="T1042" style:family="text">
      <style:text-properties fo:color="#ffffff" loext:opacity="100%" officeooo:rsid="084e6caa" fo:background-color="transparent" loext:char-shading-value="0"/>
    </style:style>
    <style:style style:name="T1043" style:family="text">
      <style:text-properties fo:color="#00008b" loext:opacity="100%" style:text-outline="false" style:text-line-through-style="none" style:text-line-through-type="none" style:text-position="0% 100%" style:font-name="Marianne1" fo:font-size="11pt" fo:font-style="normal" fo:text-shadow="none" style:text-underline-style="none" fo:font-weight="bold" officeooo:rsid="08b695f5" fo:background-color="#98fb98" loext:char-shading-value="0" style:font-name-asian="NSimSun" style:font-size-asian="11pt" style:font-style-asian="normal" style:font-weight-asian="bold" style:font-name-complex="Arial2" style:font-size-complex="11pt" style:font-style-complex="normal" style:font-weight-complex="bold" style:text-emphasize="none"/>
    </style:style>
    <style:style style:name="T1044" style:family="text">
      <style:text-properties fo:color="#000000" loext:opacity="100%" style:text-outline="false" style:text-line-through-style="none" style:text-line-through-type="none" style:text-position="0% 100%" style:font-name="Marianne2" fo:font-size="9.5pt" fo:font-style="italic" fo:text-shadow="none" style:text-underline-style="none" officeooo:rsid="08b801cb" fo:background-color="transparent" loext:char-shading-value="0" style:font-name-asian="NSimSun" style:font-size-asian="9.5pt" style:font-style-asian="italic" style:font-name-complex="Arial2" style:font-size-complex="9.5pt" style:text-emphasize="none"/>
    </style:style>
    <style:style style:name="T1045" style:family="text">
      <style:text-properties fo:color="#000000" loext:opacity="100%" style:text-outline="false" style:text-line-through-style="none" style:text-line-through-type="none" style:text-position="0% 100%" style:font-name="Marianne2" fo:font-style="italic" fo:text-shadow="none" style:text-underline-style="none" fo:font-weight="normal" officeooo:rsid="082fa92e" fo:background-color="transparent" loext:char-shading-value="0" style:font-name-asian="NSimSun" style:font-style-asian="italic" style:font-weight-asian="normal" style:font-name-complex="Arial2" style:font-weight-complex="normal" style:text-emphasize="none"/>
    </style:style>
    <style:style style:name="T1046" style:family="text">
      <style:text-properties fo:color="#000000" loext:opacity="100%" style:text-outline="false" style:text-line-through-style="none" style:text-line-through-type="none" style:text-position="0% 100%" style:font-name="Marianne2" fo:font-style="italic" fo:text-shadow="none" style:text-underline-style="none" fo:font-weight="bold" officeooo:rsid="08dcd76f" fo:background-color="transparent" loext:char-shading-value="0" style:font-name-asian="NSimSun" style:font-style-asian="italic" style:font-weight-asian="bold" style:font-name-complex="Arial2" style:font-weight-complex="bold" style:text-emphasize="none"/>
    </style:style>
    <style:style style:name="T1047" style:family="text">
      <style:text-properties style:font-name="Marianne1" fo:font-style="normal" fo:font-weight="normal" officeooo:rsid="08018329" fo:background-color="transparent" loext:char-shading-value="0" style:font-style-asian="normal" style:font-weight-asian="normal" style:font-style-complex="normal" style:font-weight-complex="normal"/>
    </style:style>
    <style:style style:name="T1048" style:family="text">
      <style:text-properties style:font-name="Marianne1" fo:font-style="normal" fo:font-weight="normal" officeooo:rsid="0197b84f" fo:background-color="transparent" loext:char-shading-value="0" style:font-style-asian="normal" style:font-weight-asian="normal" style:font-style-complex="normal" style:font-weight-complex="normal"/>
    </style:style>
    <style:style style:name="T1049" style:family="text">
      <style:text-properties style:font-name="Marianne1" fo:font-style="normal" fo:font-weight="normal" officeooo:rsid="012fbcb2" fo:background-color="transparent" loext:char-shading-value="0" style:font-style-asian="normal" style:font-weight-asian="normal" style:font-style-complex="normal" style:font-weight-complex="normal"/>
    </style:style>
    <style:style style:name="T1050" style:family="text">
      <style:text-properties style:font-name="Marianne1" fo:font-style="normal" fo:font-weight="normal" officeooo:rsid="04ff6373" fo:background-color="transparent" loext:char-shading-value="0" style:font-style-asian="normal" style:font-weight-asian="normal" style:font-style-complex="normal" style:font-weight-complex="normal"/>
    </style:style>
    <style:style style:name="T1051" style:family="text">
      <style:text-properties fo:color="#000000" loext:opacity="100%" style:font-name="Marianne1" fo:font-style="normal" fo:font-weight="normal" officeooo:rsid="0807ebea" fo:background-color="transparent" loext:char-shading-value="0" style:font-style-asian="normal" style:font-weight-asian="normal" style:font-style-complex="normal" style:font-weight-complex="normal"/>
    </style:style>
    <style:style style:name="T1052" style:family="text">
      <style:text-properties fo:color="#000000" loext:opacity="100%" style:font-name="Marianne1" fo:font-style="normal" fo:font-weight="normal" officeooo:rsid="080dac39" fo:background-color="transparent" loext:char-shading-value="0" style:font-style-asian="normal" style:font-weight-asian="normal" style:font-style-complex="normal" style:font-weight-complex="normal"/>
    </style:style>
    <style:style style:name="T1053" style:family="text">
      <style:text-properties fo:color="#000000" loext:opacity="100%" style:font-name="Marianne1" fo:font-style="normal" fo:font-weight="normal" officeooo:rsid="08091634" fo:background-color="transparent" loext:char-shading-value="0" style:font-style-asian="normal" style:font-weight-asian="normal" style:font-style-complex="normal" style:font-weight-complex="normal"/>
    </style:style>
    <style:style style:name="T1054" style:family="text">
      <style:text-properties fo:color="#000000" loext:opacity="100%" style:text-outline="false" style:text-line-through-style="none" style:text-line-through-type="none" style:text-position="0% 100%" style:font-name="Marianne1" fo:font-style="normal" fo:text-shadow="none" style:text-underline-style="none" fo:font-weight="normal" officeooo:rsid="08091634" fo:background-color="transparent" loext:char-shading-value="0" style:font-name-asian="NSimSun" style:font-style-asian="normal" style:font-weight-asian="normal" style:font-name-complex="Arial2" style:font-style-complex="normal" style:font-weight-complex="normal" style:text-emphasize="none"/>
    </style:style>
    <style:style style:name="T1055" style:family="text">
      <style:text-properties fo:color="#000000" loext:opacity="100%" style:text-outline="false" style:text-line-through-style="none" style:text-line-through-type="none" style:text-position="0% 100%" style:font-name="Marianne1" fo:font-style="normal" fo:text-shadow="none" style:text-underline-style="none" fo:font-weight="normal" officeooo:rsid="0124f28d" fo:background-color="transparent" loext:char-shading-value="0" style:font-name-asian="NSimSun" style:font-style-asian="normal" style:font-weight-asian="normal" style:font-name-complex="Arial2" style:font-style-complex="normal" style:font-weight-complex="normal" style:text-emphasize="none"/>
    </style:style>
    <style:style style:name="T1056" style:family="text">
      <style:text-properties fo:color="#000000" loext:opacity="100%" style:text-outline="false" style:text-line-through-style="none" style:text-line-through-type="none" style:text-position="0% 100%" style:font-name="Marianne1" fo:font-style="normal" fo:text-shadow="none" style:text-underline-style="none" fo:font-weight="bold" officeooo:rsid="0124f28d" fo:background-color="#b0e0e6" loext:char-shading-value="0" style:font-name-asian="NSimSun" style:font-style-asian="normal" style:font-weight-asian="bold" style:font-name-complex="Arial2" style:font-style-complex="normal" style:font-weight-complex="bold" style:text-emphasize="none"/>
    </style:style>
    <style:style style:name="T1057" style:family="text">
      <style:text-properties fo:color="#000000" loext:opacity="100%" style:text-outline="false" style:text-line-through-style="none" style:text-line-through-type="none" style:text-position="0% 100%" style:font-name="Marianne1" fo:font-style="normal" fo:text-shadow="none" style:text-underline-style="none" fo:font-weight="bold" officeooo:rsid="08b801cb" fo:background-color="#b0e0e6" loext:char-shading-value="0" style:font-name-asian="NSimSun" style:font-style-asian="normal" style:font-weight-asian="bold" style:font-name-complex="Arial2" style:font-style-complex="normal" style:font-weight-complex="bold" style:text-emphasize="none"/>
    </style:style>
    <style:style style:name="T1058" style:family="text">
      <style:text-properties fo:color="#000000" loext:opacity="100%" style:text-outline="false" style:text-line-through-style="none" style:text-line-through-type="none" style:text-position="0% 100%" style:font-name="Marianne1" fo:font-style="normal" fo:text-shadow="none" style:text-underline-style="none" fo:font-weight="normal" officeooo:rsid="08b801cb" fo:background-color="transparent" loext:char-shading-value="0" style:font-name-asian="NSimSun" style:font-style-asian="normal" style:font-weight-asian="normal" style:font-name-complex="Arial2" style:font-style-complex="normal" style:font-weight-complex="normal" style:text-emphasize="none"/>
    </style:style>
    <style:style style:name="T1059" style:family="text">
      <style:text-properties fo:color="#000000" loext:opacity="100%" style:text-outline="false" style:text-line-through-style="none" style:text-line-through-type="none" style:text-position="0% 100%" style:font-name="Marianne2" fo:font-style="normal" fo:text-shadow="none" style:text-underline-style="none" fo:font-weight="normal" officeooo:rsid="05a0ed5a" fo:background-color="transparent" loext:char-shading-value="0" style:font-name-asian="NSimSun" style:font-style-asian="normal" style:font-weight-asian="normal" style:font-name-complex="Arial2" style:font-style-complex="normal" style:font-weight-complex="normal" style:text-emphasize="none"/>
    </style:style>
    <style:style style:name="T1060" style:family="text">
      <style:text-properties fo:color="#000000" loext:opacity="100%" style:text-outline="false" style:text-line-through-style="none" style:text-line-through-type="none" style:text-position="0% 100%" style:font-name="Marianne2" fo:font-style="normal" fo:text-shadow="none" style:text-underline-style="none" fo:font-weight="normal" officeooo:rsid="08b801cb" fo:background-color="transparent" loext:char-shading-value="0" style:font-name-asian="NSimSun" style:font-style-asian="normal" style:font-weight-asian="normal" style:font-name-complex="Arial2" style:font-style-complex="normal" style:font-weight-complex="normal" style:text-emphasize="none"/>
    </style:style>
    <style:style style:name="T1061" style:family="text">
      <style:text-properties fo:color="#0000ff" loext:opacity="100%" style:text-outline="false" style:text-line-through-style="none" style:text-line-through-type="none" style:text-position="0% 100%" style:font-name="Marianne2" fo:font-size="8pt" fo:font-style="normal" fo:text-shadow="none" style:text-underline-style="none" fo:font-weight="bold" officeooo:rsid="08643389" fo:background-color="transparent" loext:char-shading-value="0" style:font-name-asian="NSimSun" style:font-size-asian="8pt" style:font-style-asian="normal" style:font-weight-asian="bold" style:font-name-complex="Arial2" style:font-size-complex="8pt" style:font-style-complex="normal" style:font-weight-complex="bold" style:text-emphasize="none"/>
    </style:style>
    <style:style style:name="T1062" style:family="text">
      <style:text-properties fo:color="#0000ff" loext:opacity="100%" style:text-outline="false" style:text-line-through-style="none" style:text-line-through-type="none" style:text-position="0% 100%" style:font-name="Marianne2" fo:font-size="8pt" fo:font-style="normal" fo:text-shadow="none" style:text-underline-style="none" fo:font-weight="bold" officeooo:rsid="072f610c" fo:background-color="transparent" loext:char-shading-value="0" style:font-name-asian="NSimSun" style:font-size-asian="8pt" style:font-style-asian="normal" style:font-weight-asian="bold" style:font-name-complex="Arial2" style:font-size-complex="8pt" style:font-style-complex="normal" style:font-weight-complex="bold" style:text-emphasize="none"/>
    </style:style>
    <style:style style:name="T1063" style:family="text">
      <style:text-properties fo:color="#0000ff" loext:opacity="100%" style:text-outline="false" style:text-line-through-style="none" style:text-line-through-type="none" style:text-position="0% 100%" style:font-name="Marianne2" fo:font-size="8pt" fo:font-style="normal" fo:text-shadow="none" style:text-underline-style="none" fo:font-weight="bold" officeooo:rsid="08373d7f" fo:background-color="transparent" loext:char-shading-value="0" style:font-name-asian="NSimSun" style:font-size-asian="8pt" style:font-style-asian="normal" style:font-weight-asian="bold" style:font-name-complex="Arial2" style:font-size-complex="8pt" style:font-style-complex="normal" style:font-weight-complex="bold" style:text-emphasize="none"/>
    </style:style>
    <style:style style:name="fr1" style:family="graphic" style:parent-style-name="Graphics">
      <style:graphic-properties style:vertical-pos="from-top" style:vertical-rel="paragraph-content" style:horizontal-pos="center"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char"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text:bullet-char="•">
        <style:list-level-properties text:list-level-position-and-space-mode="label-alignment">
          <style:list-level-label-alignment text:label-followed-by="space"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space"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style:style style:name="gr1" style:family="graphic">
      <style:graphic-properties fo:background-color="#ffffff" loext:decorative="false"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draw:textarea-vertical-align="middle" style:protect="size" loext:decorative="false" style:wrap="run-through" style:number-wrapped-paragraphs="no-limit" style:vertical-pos="middle" style:vertical-rel="paragraph" style:horizontal-pos="center" style:horizontal-rel="paragraph" draw:wrap-influence-on-position="once-concurrent" loext:allow-overlap="true" style:flow-with-text="false"/>
    </style:style>
    <style:style style:name="gr3" style:family="graphic">
      <style:graphic-properties fo:background-color="#fff0f5" fo:border="solid #dcdcdc" loext:decorative="false" style:wrap="run-through" style:number-wrapped-paragraphs="no-limit" style:vertical-pos="from-top" style:horizontal-pos="from-left" style:horizontal-rel="paragraph" draw:wrap-influence-on-position="once-concurrent" loext:allow-overlap="true" style:flow-with-text="false"/>
    </style:style>
    <style:style style:name="gr4" style:family="graphic">
      <style:graphic-properties fo:background-color="#fff0f5" fo:border="none" loext:decorative="false" style:wrap="run-through" style:number-wrapped-paragraphs="no-limit" style:vertical-pos="middle" style:vertical-rel="text" style:horizontal-pos="from-left" style:horizontal-rel="paragraph" draw:wrap-influence-on-position="once-concurrent" loext:allow-overlap="true" style:flow-with-text="false"/>
    </style:style>
    <style:style style:name="gr5" style:family="graphic">
      <style:graphic-properties fo:background-color="#fff0f5" fo:border="solid #dcdcdc" loext:decorative="false" style:wrap="run-through" style:number-wrapped-paragraphs="no-limit" style:vertical-pos="middle" style:vertical-rel="text" style:horizontal-pos="left" style:horizontal-rel="paragraph" draw:wrap-influence-on-position="once-concurrent" loext:allow-overlap="true" style:flow-with-text="false"/>
    </style:style>
    <style:style style:name="gr6" style:family="graphic">
      <style:graphic-properties fo:background-color="#fff0f5" fo:border="solid #dcdcdc" loext:decorative="false" style:wrap="run-through" style:number-wrapped-paragraphs="no-limit" style:vertical-pos="middle" style:vertical-rel="baseline" style:horizontal-pos="from-left" style:horizontal-rel="paragraph" draw:wrap-influence-on-position="once-concurrent" loext:allow-overlap="true" style:flow-with-text="false"/>
    </style:style>
    <style:style style:name="gr7" style:family="graphic">
      <style:graphic-properties fo:background-color="#b0e0e6" fo:border="none" loext:decorative="false" style:wrap="run-through" style:number-wrapped-paragraphs="no-limit" style:vertical-pos="middle" style:vertical-rel="text" style:horizontal-pos="from-left" style:horizontal-rel="paragraph" draw:wrap-influence-on-position="once-concurrent" loext:allow-overlap="true" style:flow-with-text="false"/>
    </style:style>
    <style:style style:name="gr8" style:family="graphic" style:data-style-name="C129">
      <style:graphic-properties draw:textarea-vertical-align="middle" fo:background-color="#fff0f5" fo:border="solid #dcdcdc" loext:decorative="false" style:wrap="run-through" style:number-wrapped-paragraphs="no-limit" style:vertical-pos="middle" style:vertical-rel="paragraph" style:horizontal-pos="center" style:horizontal-rel="paragraph" draw:wrap-influence-on-position="once-concurrent" loext:allow-overlap="true" style:flow-with-text="false"/>
    </style:style>
    <style:style style:name="gr9" style:family="graphic">
      <style:graphic-properties fo:background-color="#b0e0e6" fo:border="solid #dcdcdc" loext:decorative="false" style:wrap="run-through" style:number-wrapped-paragraphs="no-limit" style:vertical-pos="from-top" style:horizontal-pos="left" style:horizontal-rel="paragraph" draw:wrap-influence-on-position="once-concurrent" loext:allow-overlap="true" style:flow-with-text="false"/>
    </style:style>
    <style:style style:name="gr10" style:family="graphic" style:data-style-name="C129">
      <style:graphic-properties draw:textarea-vertical-align="middle" fo:background-color="#fff0f5" fo:border="solid #dcdcdc" loext:decorative="false"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11" style:family="graphic">
      <style:graphic-properties draw:textarea-vertical-align="middle" style:protect="size" loext:decorative="false"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12" style:family="graphic">
      <style:graphic-properties draw:stroke="none" svg:stroke-color="#000000" draw:fill="none" draw:fill-color="#ffffff" fo:min-height="0.616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13" style:family="graphic">
      <style:graphic-properties svg:stroke-color="#708090" draw:fill="none" draw:textarea-horizontal-align="justify" draw:textarea-vertical-align="middle" draw:auto-grow-height="false" fo:min-height="0.48cm" fo:min-width="0.349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14" style:family="graphic">
      <style:graphic-properties svg:stroke-width="0.101cm" svg:stroke-color="#00008b" draw:marker-start-width="0.503cm" draw:marker-end="Arrow" draw:marker-end-width="0.326cm" draw:textarea-horizontal-align="center" draw:textarea-vertical-align="middle" fo:padding-top="0.049cm" fo:padding-bottom="0.049cm" fo:padding-left="0.049cm" fo:padding-right="0.049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15" style:family="graphic">
      <style:graphic-properties draw:stroke="none" svg:stroke-color="#000000" draw:fill="none" draw:fill-color="#ffffff" fo:min-height="0.896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16" style:family="graphic">
      <style:graphic-properties svg:stroke-width="0.101cm" svg:stroke-color="#00008b" draw:marker-start-width="0.503cm" draw:marker-end="Arrow" draw:marker-end-width="0.326cm" draw:textarea-horizontal-align="center" draw:textarea-vertical-align="middle" fo:padding-top="0.049cm" fo:padding-bottom="0.049cm" fo:padding-left="0.049cm" fo:padding-right="0.049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17" style:family="graphic">
      <style:graphic-properties draw:stroke="none" svg:stroke-color="#000000" draw:fill="none" draw:fill-color="#ffffff" fo:min-height="0.875cm" loext:decorative="false" style:run-through="foreground" style:wrap="run-through" style:number-wrapped-paragraphs="no-limit" style:vertical-pos="from-top" style:vertical-rel="paragraph" style:horizontal-pos="center" style:horizontal-rel="paragraph" draw:wrap-influence-on-position="once-concurrent" loext:allow-overlap="true" style:flow-with-text="false"/>
      <style:paragraph-properties style:writing-mode="lr-tb"/>
    </style:style>
    <style:style style:name="gr18" style:family="graphic">
      <style:graphic-properties draw:stroke="none" svg:stroke-color="#000000" draw:fill="none" draw:fill-color="#ffffff" fo:min-height="0.991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19" style:family="graphic">
      <style:graphic-properties fo:background-color="#ffffff" loext:decorative="false" style:wrap="run-through" style:number-wrapped-paragraphs="no-limit" style:vertical-pos="from-top" style:vertical-rel="page" style:horizontal-pos="from-left" style:horizontal-rel="page" draw:wrap-influence-on-position="once-concurrent" loext:allow-overlap="true" style:flow-with-text="false"/>
    </style:style>
    <style:style style:name="gr20" style:family="graphic">
      <style:graphic-properties svg:stroke-color="#00008b" draw:fill-color="#00008b" draw:textarea-horizontal-align="justify" draw:textarea-vertical-align="middle" draw:auto-grow-height="false" fo:min-height="2.701cm" fo:min-width="0.9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number:number-style style:name="N0">
      <number:number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number-style style:name="N5">
      <number:number number:decimal-places="2" number:min-decimal-places="2" number:grouping="true"/>
    </number:number-style>
    <number:date-style style:name="C129" number:language="en" number:country="US">
      <number:day number:style="long"/>
      <number:text>/</number:text>
      <number:month number:style="long"/>
      <number:text>/</number:text>
      <number:year number:style="long"/>
    </number:date-style>
  </office:automatic-styles>
  <office:body>
    <office:text text:use-soft-page-breaks="true">
      <office:forms form:automatic-focus="false" form:apply-design-mode="false">
        <form:form form:name="Formulaire" form:allow-deletes="false" form:allow-inserts="false" form:apply-filter="true" form:ignore-result="true" form:navigation-mode="non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text form:name="Zone de texte 1" form:control-implementation="ooo:com.sun.star.form.component.TextField" xml:id="control1" form:id="control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2" form:id="control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listbox form:name="Zone de liste 1" form:control-implementation="ooo:com.sun.star.form.component.ListBox" xml:id="control3" form:id="control3" form:dropdown="true" form:size="20" form:tab-index="3" form:input-required="false" form:bound-column="1">
            <form:properties>
              <form:property form:property-name="ControlTypeinMSO" office:value-type="float" office:value="0"/>
              <form:property form:property-name="DefaultControl" office:value-type="string" office:string-value="com.sun.star.form.control.ListBox"/>
              <form:property form:property-name="HelpText" office:value-type="string" office:string-value="Donnée obligatoire"/>
              <form:property form:property-name="MouseWheelBehavior" office:value-type="float" office:value="2"/>
              <form:property form:property-name="ObjIDinMSO" office:value-type="float" office:value="65535"/>
              <form:list-property form:property-name="TypedItemList" office:value-type="float"/>
            </form:properties>
            <form:option form:label="Sélectionner" form:current-selected="true"/>
            <form:option form:label="Négoce"/>
            <form:option form:label="Acheteur-revendeur de tabacs"/>
            <form:option form:label="Logisticien"/>
            <form:option form:label="Prestataire de services"/>
          </form:listbox>
          <form:text form:name="Zone de texte 1" form:control-implementation="ooo:com.sun.star.form.component.TextField" xml:id="control4" form:id="control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text form:name="Zone de texte 1" form:control-implementation="ooo:com.sun.star.form.component.TextField" xml:id="control5" form:id="control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6" form:id="control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7" form:id="control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8" form:id="control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9" form:id="control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10" form:id="control1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11" form:id="control1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12" form:id="control1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13" form:id="control1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14" form:id="control1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15" form:id="control1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16" form:id="control1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17" form:id="control1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18" form:id="control1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19" form:id="control1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20" form:id="control2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21" form:id="control2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22" form:id="control2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23" form:id="control2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text form:name="Zone de texte 1" form:control-implementation="ooo:com.sun.star.form.component.TextField" xml:id="control24" form:id="control2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text form:name="Zone de texte 1" form:control-implementation="ooo:com.sun.star.form.component.TextField" xml:id="control25" form:id="control2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text form:name="Zone de texte 1" form:control-implementation="ooo:com.sun.star.form.component.TextField" xml:id="control26" form:id="control2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text form:name="Zone de texte 1" form:control-implementation="ooo:com.sun.star.form.component.TextField" xml:id="control27" form:id="control2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text form:name="Zone de texte 1" form:control-implementation="ooo:com.sun.star.form.component.TextField" xml:id="control28" form:id="control2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text form:name="Zone de texte 1" form:control-implementation="ooo:com.sun.star.form.component.TextField" xml:id="control29" form:id="control2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text form:name="Zone de texte 1" form:control-implementation="ooo:com.sun.star.form.component.TextField" xml:id="control30" form:id="control3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listbox form:name="Zone de liste 2" form:control-implementation="ooo:com.sun.star.form.component.ListBox" xml:id="control31" form:id="control31" form:dropdown="true" form:size="20" form:tab-index="3" form:input-required="false" form:bound-column="1">
            <form:properties>
              <form:property form:property-name="ControlTypeinMSO" office:value-type="float" office:value="0"/>
              <form:property form:property-name="DefaultControl" office:value-type="string" office:string-value="com.sun.star.form.control.ListBox"/>
              <form:property form:property-name="MouseWheelBehavior" office:value-type="float" office:value="2"/>
              <form:property form:property-name="ObjIDinMSO" office:value-type="float" office:value="65535"/>
              <form:list-property form:property-name="TypedItemList" office:value-type="float"/>
            </form:properties>
            <form:option form:label="Sélectionner" form:current-selected="true"/>
            <form:option form:label="Entrepositaire agréé"/>
            <form:option form:label="Entrepositaire agréé principal"/>
          </form:listbox>
          <form:listbox form:name="Zone de liste 1" form:control-implementation="ooo:com.sun.star.form.component.ListBox" xml:id="control32" form:id="control32" form:dropdown="true" form:size="20" form:tab-index="3" form:input-required="false" form:bound-column="1">
            <form:properties>
              <form:property form:property-name="ControlTypeinMSO" office:value-type="float" office:value="0"/>
              <form:property form:property-name="DefaultControl" office:value-type="string" office:string-value="com.sun.star.form.control.ListBox"/>
              <form:property form:property-name="HelpText" office:value-type="string" office:string-value="Donnée obligatoire"/>
              <form:property form:property-name="MouseWheelBehavior" office:value-type="float" office:value="2"/>
              <form:property form:property-name="ObjIDinMSO" office:value-type="float" office:value="65535"/>
              <form:list-property form:property-name="TypedItemList" office:value-type="float"/>
            </form:properties>
            <form:option form:label="Sélectionner" form:current-selected="true"/>
            <form:option form:label="Fort de France"/>
            <form:option form:label="Le lamentin"/>
          </form:listbox>
          <form:button form:name="Bouton 1" form:control-implementation="ooo:com.sun.star.form.component.CommandButton" xml:id="control33" form:id="control33" form:label="3" form:button-type="url" office:target-frame="" xlink:href="#Champ d’application"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34" form:id="control34" form:label="2" form:button-type="url" office:target-frame="" xlink:href="#Définition du régime général d’accis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35" form:id="control35" form:label="1" form:button-type="url" office:target-frame="" xlink:href="#INFORMATIONS GÉNÉRALE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36" form:id="control36" form:label="11" form:button-type="url" office:target-frame="" xlink:href="#TOTAL DES DROITS D’ACCIS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37" form:id="control37" form:label="12" form:button-type="url" office:target-frame="" xlink:href="#Définition des catégories fiscale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38" form:id="control38" form:label="13" form:button-type="url" office:target-frame="" xlink:href="#VOLET OPÉRATEUR"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39" form:id="control39" form:label="14" form:button-type="url" office:target-frame="" xlink:href="#CENTRALISATION DU CAUTIONNEMENT"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40" form:id="control40" form:label="15" form:button-type="url" office:target-frame="" xlink:href="#AUTHENTIFICATION DE LA FICHE D’ACTIVITÉ"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41" form:id="control41" form:label="16" form:button-type="url" office:target-frame="" xlink:href="#ÉVALUATION DES DROITS DU RISQUE FISCAL"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42" form:id="control42" form:label="1" form:button-type="url" office:target-frame="" xlink:href="#INFORMATIONS GÉNÉRALE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43" form:id="control43" form:label="2" form:button-type="url" office:target-frame="" xlink:href="#Définition du régime général d’accis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44" form:id="control44" form:label="3" form:button-type="url" office:target-frame="" xlink:href="#Champ d’application"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text form:name="Zone de texte 1" form:control-implementation="ooo:com.sun.star.form.component.TextField" xml:id="control45" form:id="control4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46" form:id="control4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47" form:id="control4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48" form:id="control4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49" form:id="control4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50" form:id="control5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51" form:id="control5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52" form:id="control5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53" form:id="control5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listbox form:name="Zone de liste 2" form:control-implementation="ooo:com.sun.star.form.component.ListBox" xml:id="control54" form:id="control54" form:dropdown="true" form:size="20" form:tab-index="3" form:input-required="false" form:bound-column="1">
            <form:properties>
              <form:property form:property-name="ControlTypeinMSO" office:value-type="float" office:value="0"/>
              <form:property form:property-name="DefaultControl" office:value-type="string" office:string-value="com.sun.star.form.control.ListBox"/>
              <form:property form:property-name="MouseWheelBehavior" office:value-type="float" office:value="2"/>
              <form:property form:property-name="ObjIDinMSO" office:value-type="float" office:value="65535"/>
              <form:list-property form:property-name="TypedItemList" office:value-type="float"/>
            </form:properties>
            <form:option form:label="Sélectionner" form:current-selected="true"/>
            <form:option form:label="Entrepositaire agréé"/>
            <form:option form:label="Entrepositaire agréé principal"/>
            <form:option form:label="Sous-entrepositaire agréé Formule II B"/>
            <form:option form:label="Sous-entrepositaire agréé Formule II C"/>
          </form:listbox>
          <form:text form:name="Zone de texte 1" form:control-implementation="ooo:com.sun.star.form.component.TextField" xml:id="control55" form:id="control5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56" form:id="control5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57" form:id="control5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58" form:id="control5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59" form:id="control5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60" form:id="control6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61" form:id="control6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62" form:id="control6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63" form:id="control6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64" form:id="control6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65" form:id="control6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listbox form:name="Zone de liste 1" form:control-implementation="ooo:com.sun.star.form.component.ListBox" xml:id="control66" form:id="control66" form:dropdown="true" form:size="20" form:tab-index="3" form:input-required="false" form:bound-column="1">
            <form:properties>
              <form:property form:property-name="ControlTypeinMSO" office:value-type="float" office:value="0"/>
              <form:property form:property-name="DefaultControl" office:value-type="string" office:string-value="com.sun.star.form.control.ListBox"/>
              <form:property form:property-name="HelpText" office:value-type="string" office:string-value="Donnée obligatoire"/>
              <form:property form:property-name="MouseWheelBehavior" office:value-type="float" office:value="2"/>
              <form:property form:property-name="ObjIDinMSO" office:value-type="float" office:value="65535"/>
              <form:list-property form:property-name="TypedItemList" office:value-type="float"/>
            </form:properties>
            <form:option form:label="Sélectionner" form:current-selected="true"/>
            <form:option form:label="Négoce"/>
            <form:option form:label="Acheteur-revendeur de tabacs"/>
            <form:option form:label="Logisticien"/>
            <form:option form:label="Prestataire de services"/>
          </form:listbox>
          <form:text form:name="Zone de texte 1" form:control-implementation="ooo:com.sun.star.form.component.TextField" xml:id="control67" form:id="control6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text form:name="Zone de texte 1" form:control-implementation="ooo:com.sun.star.form.component.TextField" xml:id="control68" form:id="control6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text form:name="Zone de texte 1" form:control-implementation="ooo:com.sun.star.form.component.TextField" xml:id="control69" form:id="control6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text form:name="Zone de texte 1" form:control-implementation="ooo:com.sun.star.form.component.TextField" xml:id="control70" form:id="control7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text form:name="Zone de texte 1" form:control-implementation="ooo:com.sun.star.form.component.TextField" xml:id="control71" form:id="control7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text form:name="Zone de texte 1" form:control-implementation="ooo:com.sun.star.form.component.TextField" xml:id="control72" form:id="control7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text form:name="Zone de texte 1" form:control-implementation="ooo:com.sun.star.form.component.TextField" xml:id="control73" form:id="control7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text form:name="Zone de texte 1" form:control-implementation="ooo:com.sun.star.form.component.TextField" xml:id="control74" form:id="control7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text form:name="Zone de texte 1" form:control-implementation="ooo:com.sun.star.form.component.TextField" xml:id="control75" form:id="control7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button form:name="Bouton 3" form:control-implementation="ooo:com.sun.star.form.component.CommandButton" xml:id="control76" form:id="control76" form:label="10" form:button-type="url" office:target-frame="" xlink:href="#PÉRIODE DE RÉFÉRENCE POUR L’ÉVALUATION DES LIQUIDATION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77" form:id="control77" form:label="12" form:button-type="url" office:target-frame="" xlink:href="#Définition des catégories fiscale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listbox form:name="Zone de liste 2" form:control-implementation="ooo:com.sun.star.form.component.ListBox" xml:id="control78" form:id="control78" form:dropdown="true" form:size="20" form:tab-index="3" form:input-required="false" form:bound-column="1">
            <form:properties>
              <form:property form:property-name="ControlTypeinMSO" office:value-type="float" office:value="0"/>
              <form:property form:property-name="DefaultControl" office:value-type="string" office:string-value="com.sun.star.form.control.ListBox"/>
              <form:property form:property-name="HelpText" office:value-type="string" office:string-value="Sélectionnez dans le menu déroulant la recette centralisatrice souhaitée. À défaut, sélectionnez « Non »."/>
              <form:property form:property-name="MouseWheelBehavior" office:value-type="float" office:value="2"/>
              <form:property form:property-name="ObjIDinMSO" office:value-type="float" office:value="65535"/>
              <form:list-property form:property-name="TypedItemList" office:value-type="float"/>
            </form:properties>
            <form:option form:label="Sélectionner" form:current-selected="true"/>
            <form:option form:label="NON"/>
            <form:option form:label="Bordeaux"/>
            <form:option form:label="Dijon"/>
            <form:option form:label="Dunkerque"/>
            <form:option form:label="Guadeloupe"/>
            <form:option form:label="Guyane"/>
            <form:option form:label="Le Havre"/>
            <form:option form:label="Lyon"/>
            <form:option form:label="Marseille"/>
            <form:option form:label="Martinique"/>
            <form:option form:label="Mayotte "/>
            <form:option form:label="Metz"/>
            <form:option form:label="Montpellier"/>
            <form:option form:label="Nantes"/>
            <form:option form:label="Paris"/>
            <form:option form:label="Réunion"/>
            <form:option form:label="Roissy"/>
          </form:listbox>
          <form:button form:name="Bouton 1" form:control-implementation="ooo:com.sun.star.form.component.CommandButton" xml:id="control79" form:id="control79" form:label="13" form:button-type="url" office:target-frame="" xlink:href="#VOLET OPÉRATEUR"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80" form:id="control80" form:label="14" form:button-type="url" office:target-frame="" xlink:href="#CENTRALISATION DU CAUTIONNEMENT"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listbox form:name="Zone de liste 2" form:control-implementation="ooo:com.sun.star.form.component.ListBox" xml:id="control81" form:id="control81" form:dropdown="true" form:size="20" form:tab-index="3" form:input-required="false" form:bound-column="1">
            <form:properties>
              <form:property form:property-name="ControlTypeinMSO" office:value-type="float" office:value="0"/>
              <form:property form:property-name="DefaultControl" office:value-type="string" office:string-value="com.sun.star.form.control.ListBox"/>
              <form:property form:property-name="HelpText" office:value-type="string" office:string-value="Sélectionnez dans le menu déroulant la recette centralisatrice souhaitée. À défaut, sélectionnez « Non »."/>
              <form:property form:property-name="MouseWheelBehavior" office:value-type="float" office:value="2"/>
              <form:property form:property-name="ObjIDinMSO" office:value-type="float" office:value="65535"/>
              <form:list-property form:property-name="TypedItemList" office:value-type="float"/>
            </form:properties>
            <form:option form:label="Sélectionner" form:current-selected="true"/>
            <form:option form:label="NON"/>
            <form:option form:label="Bordeaux"/>
            <form:option form:label="Dijon"/>
            <form:option form:label="Dunkerque"/>
            <form:option form:label="Guadeloupe"/>
            <form:option form:label="Guyane"/>
            <form:option form:label="Le Havre"/>
            <form:option form:label="Lyon"/>
            <form:option form:label="Marseille"/>
            <form:option form:label="Martinique"/>
            <form:option form:label="Mayotte "/>
            <form:option form:label="Metz"/>
            <form:option form:label="Montpellier"/>
            <form:option form:label="Nantes"/>
            <form:option form:label="Paris"/>
            <form:option form:label="Réunion"/>
            <form:option form:label="Roissy"/>
          </form:listbox>
          <form:button form:name="Bouton 2" form:control-implementation="ooo:com.sun.star.form.component.CommandButton" xml:id="control82" form:id="control82" form:label="15" form:button-type="url" office:target-frame="" xlink:href="#AUTHENTIFICATION DE LA FICHE D’ACTIVITÉ"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83" form:id="control83" form:label="1" form:button-type="url" office:target-frame="" xlink:href="#INFORMATIONS GÉNÉRALE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84" form:id="control84" form:label="2" form:button-type="url" office:target-frame="" xlink:href="#Définition du régime général d’accis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text form:name="Zone de texte 1" form:control-implementation="ooo:com.sun.star.form.component.TextField" xml:id="control85" form:id="control8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86" form:id="control8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87" form:id="control8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88" form:id="control8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89" form:id="control8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90" form:id="control9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91" form:id="control9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92" form:id="control9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93" form:id="control9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listbox form:name="Zone de liste 2" form:control-implementation="ooo:com.sun.star.form.component.ListBox" xml:id="control94" form:id="control94" form:dropdown="true" form:size="20" form:tab-index="3" form:input-required="false" form:bound-column="1">
            <form:properties>
              <form:property form:property-name="ControlTypeinMSO" office:value-type="float" office:value="0"/>
              <form:property form:property-name="DefaultControl" office:value-type="string" office:string-value="com.sun.star.form.control.ListBox"/>
              <form:property form:property-name="MouseWheelBehavior" office:value-type="float" office:value="2"/>
              <form:property form:property-name="ObjIDinMSO" office:value-type="float" office:value="65535"/>
              <form:list-property form:property-name="TypedItemList" office:value-type="float"/>
            </form:properties>
            <form:option form:label="Sélectionner" form:current-selected="true"/>
            <form:option form:label="Entrepositaire agréé"/>
            <form:option form:label="Entrepositaire agréé principal"/>
            <form:option form:label="Expéditeur enregistré"/>
            <form:option form:label="Sous-entrepositaire agréé Formule II A"/>
            <form:option form:label="Sous-entrepositaire agréé Formule II C"/>
          </form:listbox>
          <form:button form:name="Bouton 2" form:control-implementation="ooo:com.sun.star.form.component.CommandButton" xml:id="control95" form:id="control95" form:label="7" form:button-type="url" office:target-frame="" xlink:href="#N° D’ACCIS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text form:name="Zone de texte 1" form:control-implementation="ooo:com.sun.star.form.component.TextField" xml:id="control96" form:id="control9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97" form:id="control9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98" form:id="control9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99" form:id="control9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100" form:id="control10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101" form:id="control10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102" form:id="control10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103" form:id="control10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104" form:id="control10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105" form:id="control10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text form:name="Zone de texte 1" form:control-implementation="ooo:com.sun.star.form.component.TextField" xml:id="control106" form:id="control10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onnée obligatoire"/>
              <form:property form:property-name="ObjIDinMSO" office:value-type="float" office:value="65535"/>
            </form:properties>
          </form:text>
          <form:listbox form:name="Zone de liste 1" form:control-implementation="ooo:com.sun.star.form.component.ListBox" xml:id="control107" form:id="control107" form:dropdown="true" form:size="20" form:tab-index="3" form:input-required="false" form:bound-column="1">
            <form:properties>
              <form:property form:property-name="ControlTypeinMSO" office:value-type="float" office:value="0"/>
              <form:property form:property-name="DefaultControl" office:value-type="string" office:string-value="com.sun.star.form.control.ListBox"/>
              <form:property form:property-name="HelpText" office:value-type="string" office:string-value="Donnée obligatoire"/>
              <form:property form:property-name="MouseWheelBehavior" office:value-type="float" office:value="2"/>
              <form:property form:property-name="ObjIDinMSO" office:value-type="float" office:value="65535"/>
              <form:list-property form:property-name="TypedItemList" office:value-type="float"/>
            </form:properties>
            <form:option form:label="Sélectionner" form:current-selected="true"/>
            <form:option form:label="Négoce"/>
            <form:option form:label="Acheteur-revendeur de tabacs"/>
            <form:option form:label="Logisticien"/>
            <form:option form:label="Prestataire de services"/>
          </form:listbox>
          <form:button form:name="Bouton 2" form:control-implementation="ooo:com.sun.star.form.component.CommandButton" xml:id="control108" form:id="control108" form:label="9" form:button-type="url" office:target-frame="" xlink:href="#IDENTIFIANT DU LIEU DE RISQU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text form:name="Zone de texte 1" form:control-implementation="ooo:com.sun.star.form.component.TextField" xml:id="control109" form:id="control10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text form:name="Zone de texte 1" form:control-implementation="ooo:com.sun.star.form.component.TextField" xml:id="control110" form:id="control11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text form:name="Zone de texte 1" form:control-implementation="ooo:com.sun.star.form.component.TextField" xml:id="control111" form:id="control11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text form:name="Zone de texte 1" form:control-implementation="ooo:com.sun.star.form.component.TextField" xml:id="control112" form:id="control11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text form:name="Zone de texte 1" form:control-implementation="ooo:com.sun.star.form.component.TextField" xml:id="control113" form:id="control11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text form:name="Zone de texte 1" form:control-implementation="ooo:com.sun.star.form.component.TextField" xml:id="control114" form:id="control11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text form:name="Zone de texte 1" form:control-implementation="ooo:com.sun.star.form.component.TextField" xml:id="control115" form:id="control11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text form:name="Zone de texte 1" form:control-implementation="ooo:com.sun.star.form.component.TextField" xml:id="control116" form:id="control11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text form:name="Zone de texte 1" form:control-implementation="ooo:com.sun.star.form.component.TextField" xml:id="control117" form:id="control11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aisie facultative si identifiant identique au n° d'accise"/>
              <form:property form:property-name="ObjIDinMSO" office:value-type="float" office:value="65535"/>
            </form:properties>
          </form:text>
          <form:button form:name="Bouton 3" form:control-implementation="ooo:com.sun.star.form.component.CommandButton" xml:id="control118" form:id="control118" form:label="10" form:button-type="url" office:target-frame="" xlink:href="#PÉRIODE DE RÉFÉRENCE POUR L’ÉVALUATION DES EXPÉDITION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119" form:id="control119" form:label="12" form:button-type="url" office:target-frame="" xlink:href="#Définition des catégories fiscale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120" form:id="control120" form:label="13" form:button-type="url" office:target-frame="" xlink:href="#VOLET OPÉRATEUR"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121" form:id="control121" form:label="14" form:button-type="url" office:target-frame="" xlink:href="#CENTRALISATION DU CAUTIONNEMENT"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listbox form:name="Zone de liste 2" form:control-implementation="ooo:com.sun.star.form.component.ListBox" xml:id="control122" form:id="control122" form:dropdown="true" form:size="20" form:tab-index="3" form:input-required="false" form:bound-column="1">
            <form:properties>
              <form:property form:property-name="ControlTypeinMSO" office:value-type="float" office:value="0"/>
              <form:property form:property-name="DefaultControl" office:value-type="string" office:string-value="com.sun.star.form.control.ListBox"/>
              <form:property form:property-name="HelpText" office:value-type="string" office:string-value="Sélectionnez dans le menu déroulant la recette centralisatrice souhaitée. À défaut, sélectionnez « Non »."/>
              <form:property form:property-name="MouseWheelBehavior" office:value-type="float" office:value="2"/>
              <form:property form:property-name="ObjIDinMSO" office:value-type="float" office:value="65535"/>
              <form:list-property form:property-name="TypedItemList" office:value-type="float"/>
            </form:properties>
            <form:option form:label="Sélectionner" form:current-selected="true"/>
            <form:option form:label="NON"/>
            <form:option form:label="Bordeaux"/>
            <form:option form:label="Dijon"/>
            <form:option form:label="Dunkerque"/>
            <form:option form:label="Guadeloupe"/>
            <form:option form:label="Guyane"/>
            <form:option form:label="Le Havre"/>
            <form:option form:label="Lyon"/>
            <form:option form:label="Marseille"/>
            <form:option form:label="Martinique"/>
            <form:option form:label="Mayotte "/>
            <form:option form:label="Metz"/>
            <form:option form:label="Montpellier"/>
            <form:option form:label="Nantes"/>
            <form:option form:label="Paris"/>
            <form:option form:label="Réunion"/>
            <form:option form:label="Roissy"/>
          </form:listbox>
          <form:button form:name="Bouton 2" form:control-implementation="ooo:com.sun.star.form.component.CommandButton" xml:id="control123" form:id="control123" form:label="15" form:button-type="url" office:target-frame="" xlink:href="#AUTHENTIFICATION DE LA FICHE D’ACTIVITÉ"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24" form:id="control124" form:label="🚚" form:button-type="url" office:target-frame="" xlink:href="#EXPÉDITION"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25" form:id="control125" form:label="" form:button-type="url" office:target-frame="" xlink:href="#ENTREPOSAG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26" form:id="control126" form:label="€" form:button-type="url" office:target-frame="" xlink:href="#PAIEMENT"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127" form:id="control127" form:label="1" form:button-type="url" office:target-frame="" xlink:href="#Fiche d’activité Contributions indirectes (CI)"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128" form:id="control128" form:label="2" form:button-type="url" office:target-frame="" xlink:href="#ENTREPOSAG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29" form:id="control129" form:label="" form:button-type="url" office:target-frame="" xlink:href="#EXPÉDITION"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30" form:id="control130" form:label="€" form:button-type="url" office:target-frame="" xlink:href="#EXPÉDITION"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31" form:id="control131" form:label="🚚" form:button-type="url" office:target-frame="" xlink:href="#EXPÉDITION"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32" form:id="control132" form:label="" form:button-type="url" office:target-frame="" xlink:href="#ENTREPOSAG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33" form:id="control133" form:label="€" form:button-type="url" office:target-frame="" xlink:href="#PAIEMENT"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34" form:id="control134" form:label="🚚" form:button-type="url" office:target-frame="" xlink:href="#EXPÉDITION"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1" form:control-implementation="ooo:com.sun.star.form.component.CommandButton" xml:id="control135" form:id="control135" form:label="4" form:button-type="url" office:target-frame="" xlink:href="#ENTREPOSAG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1" form:control-implementation="ooo:com.sun.star.form.component.CommandButton" xml:id="control136" form:id="control136" form:label="4" form:button-type="url" office:target-frame="" xlink:href="#Définition du crédit d’entrepôt"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1" form:control-implementation="ooo:com.sun.star.form.component.CommandButton" xml:id="control137" form:id="control137" form:label="4" form:button-type="url" office:target-frame="" xlink:href="#Définition des crédits de paiement"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1" form:control-implementation="ooo:com.sun.star.form.component.CommandButton" xml:id="control138" form:id="control138" form:label="4" form:button-type="url" office:target-frame="" xlink:href="#EXPÉDITION"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1" form:control-implementation="ooo:com.sun.star.form.component.CommandButton" xml:id="control139" form:id="control139" form:label="4" form:button-type="url" office:target-frame="" xlink:href="#Définition du crédit d’expédition national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140" form:id="control140" form:label="3" form:button-type="url" office:target-frame="" xlink:href="#Champ d’application"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141" form:id="control141" form:label="5" form:button-type="url" office:target-frame="" xlink:href="#PRINCIPAL OBLIGÉ"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3" form:control-implementation="ooo:com.sun.star.form.component.CommandButton" xml:id="control142" form:id="control142" form:label="5" form:button-type="url" office:target-frame="" xlink:href="#PRINCIPAL OBLIGÉ"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3" form:control-implementation="ooo:com.sun.star.form.component.CommandButton" xml:id="control143" form:id="control143" form:label="5" form:button-type="url" office:target-frame="" xlink:href="#PRINCIPAL OBLIGÉ"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44" form:id="control144" form:label="" form:button-type="url" office:target-frame="" xlink:href="#ENTREPOSAG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45" form:id="control145" form:label="€" form:button-type="url" office:target-frame="" xlink:href="#PAIEMENT"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46" form:id="control146" form:label="🚚" form:button-type="url" office:target-frame="" xlink:href="#EXPÉDITION"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47" form:id="control147" form:label="" form:button-type="url" office:target-frame="" xlink:href="#ENTREPOSAG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48" form:id="control148" form:label="€" form:button-type="url" office:target-frame="" xlink:href="#PAIEMENT"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49" form:id="control149" form:label="🚚" form:button-type="url" office:target-frame="" xlink:href="#EXPÉDITION"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150" form:id="control150" form:label="6" form:button-type="url" office:target-frame="" xlink:href="#STATUT CI"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151" form:id="control151" form:label="8" form:button-type="url" office:target-frame="" xlink:href="#ACTIVITÉ CI"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152" form:id="control152" form:label="7" form:button-type="url" office:target-frame="" xlink:href="#N° D’ACCIS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153" form:id="control153" form:label="9" form:button-type="url" office:target-frame="" xlink:href="#IDENTIFIANT DU LIEU DE RISQU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3" form:control-implementation="ooo:com.sun.star.form.component.CommandButton" xml:id="control154" form:id="control154" form:label="10" form:button-type="url" office:target-frame="" xlink:href="#PÉRIODE DE RÉFÉRENCE POUR L’ÉVALUATION DE L’ENTREPOSAG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155" form:id="control155" form:label="6" form:button-type="url" office:target-frame="" xlink:href="#STATUT CI"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156" form:id="control156" form:label="8" form:button-type="url" office:target-frame="" xlink:href="#ACTIVITÉ CI"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157" form:id="control157" form:label="6" form:button-type="url" office:target-frame="" xlink:href="#STATUT CI"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158" form:id="control158" form:label="8" form:button-type="url" office:target-frame="" xlink:href="#ACTIVITÉ CI"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159" form:id="control159" form:label="7" form:button-type="url" office:target-frame="" xlink:href="#N° D’ACCIS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160" form:id="control160" form:label="9" form:button-type="url" office:target-frame="" xlink:href="#IDENTIFIANT DU LIEU DE RISQU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161" form:id="control161" form:label="16" form:button-type="url" office:target-frame="" xlink:href="#ÉVALUATION DES DROITS DU RISQUE FISCAL"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162" form:id="control162" form:label="16" form:button-type="url" office:target-frame="" xlink:href="#ÉVALUATION DES DROITS DU RISQUE FISCAL"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163" form:id="control163" form:label="16" form:button-type="url" office:target-frame="" xlink:href="#ÉVALUATION DES DROITS DU RISQUE FISCAL"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4" form:control-implementation="ooo:com.sun.star.form.component.CommandButton" xml:id="control164" form:id="control164" form:label="16" form:button-type="url" office:target-frame="" xlink:href="#ÉVALUATION DES DROITS DU RISQUE FISCAL"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3" form:control-implementation="ooo:com.sun.star.form.component.CommandButton" xml:id="control165" form:id="control165" form:label="10" form:button-type="url" office:target-frame="" xlink:href="#Période de référence pour l’évaluation des liquidation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3" form:control-implementation="ooo:com.sun.star.form.component.CommandButton" xml:id="control166" form:id="control166" form:label="10" form:button-type="url" office:target-frame="" xlink:href="#Période de référence pour l’évaluation de l’entreposag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5" form:control-implementation="ooo:com.sun.star.form.component.CommandButton" xml:id="control167" form:id="control167" form:label="10" form:button-type="url" office:target-frame="" xlink:href="#Période de référence pour l’évaluation des expédition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68" form:id="control168" form:label="" form:button-type="url" office:target-frame="" xlink:href="#ENTREPOSAG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69" form:id="control169" form:label="€" form:button-type="url" office:target-frame="" xlink:href="#PAIEMENT"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70" form:id="control170" form:label="🚚" form:button-type="url" office:target-frame="" xlink:href="#EXPÉDITION"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71" form:id="control171" form:label="" form:button-type="url" office:target-frame="" xlink:href="#ENTREPOSAG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72" form:id="control172" form:label="€" form:button-type="url" office:target-frame="" xlink:href="#PAIEMENT"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73" form:id="control173" form:label="🚚" form:button-type="url" office:target-frame="" xlink:href="#EXPÉDITION"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174" form:id="control174" form:label="11" form:button-type="url" office:target-frame="" xlink:href="#TOTAL DES DROITS D’ACCIS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175" form:id="control175" form:label="11" form:button-type="url" office:target-frame="" xlink:href="#TOTAL DES DROITS D’ACCIS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76" form:id="control176" form:label="" form:button-type="url" office:target-frame="" xlink:href="#Total des droits d’accise ENTREPOSAG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77" form:id="control177" form:label="€" form:button-type="url" office:target-frame="" xlink:href="#Total des droits d’accise PAIEMENT"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78" form:id="control178" form:label="🚚" form:button-type="url" office:target-frame="" xlink:href="#Total des droits d’accise EXPÉDITION"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79" form:id="control179" form:label="" form:button-type="url" office:target-frame="" xlink:href="#ÉVALUATION DU STOCK MENSUEL MAXIMAL"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80" form:id="control180" form:label="€" form:button-type="url" office:target-frame="" xlink:href="#ÉVALUATION DES MISES À LA CONSOMMATION ANNUELLE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81" form:id="control181" form:label="🚚" form:button-type="url" office:target-frame="" xlink:href="#ÉVALUATION DES EXPÉDITIONS ANNUELLE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182" form:id="control182" form:label="16" form:button-type="url" office:target-frame="" xlink:href="#ÉVALUATION DES DROITS DU RISQUE FISCAL"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1" form:control-implementation="ooo:com.sun.star.form.component.CommandButton" xml:id="control183" form:id="control183" form:label="4" form:button-type="url" office:target-frame="" xlink:href="#PAIEMENT"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84" form:id="control184" form:label="" form:button-type="url" office:target-frame="" xlink:href="#ÉVALUATION DU STOCK MENSUEL MAXIMAL"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85" form:id="control185" form:label="€" form:button-type="url" office:target-frame="" xlink:href="#ÉVALUATION DES MISES À LA CONSOMMATION ANNUELLE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86" form:id="control186" form:label="🚚" form:button-type="url" office:target-frame="" xlink:href="#ÉVALUATION DES EXPÉDITIONS ANNUELLE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87" form:id="control187" form:label="" form:button-type="url" office:target-frame="" xlink:href="#ÉVALUATION DU STOCK MENSUEL MAXIMAL"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88" form:id="control188" form:label="€" form:button-type="url" office:target-frame="" xlink:href="#ÉVALUATION DES MISES À LA CONSOMMATION ANNUELLE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89" form:id="control189" form:label="🚚" form:button-type="url" office:target-frame="" xlink:href="#ÉVALUATION DES EXPÉDITIONS ANNUELLE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90" form:id="control190" form:label="" form:button-type="url" office:target-frame="" xlink:href="#ÉVALUATION DU STOCK MENSUEL MAXIMAL"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91" form:id="control191" form:label="€" form:button-type="url" office:target-frame="" xlink:href="#ÉVALUATION DES MISES À LA CONSOMMATION ANNUELLE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92" form:id="control192" form:label="🚚" form:button-type="url" office:target-frame="" xlink:href="#ÉVALUATION DES EXPÉDITIONS ANNUELLE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93" form:id="control193" form:label="" form:button-type="url" office:target-frame="" xlink:href="#ÉVALUATION DU STOCK MENSUEL MAXIMAL"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94" form:id="control194" form:label="€" form:button-type="url" office:target-frame="" xlink:href="#ÉVALUATION DES MISES À LA CONSOMMATION ANNUELLE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95" form:id="control195" form:label="🚚" form:button-type="url" office:target-frame="" xlink:href="#ÉVALUATION DES EXPÉDITIONS ANNUELLE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96" form:id="control196" form:label="" form:button-type="url" office:target-frame="" xlink:href="#ÉVALUATION DU STOCK MENSUEL MAXIMAL"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97" form:id="control197" form:label="€" form:button-type="url" office:target-frame="" xlink:href="#ÉVALUATION DES MISES À LA CONSOMMATION ANNUELLE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198" form:id="control198" form:label="🚚" form:button-type="url" office:target-frame="" xlink:href="#ÉVALUATION DES EXPÉDITIONS ANNUELLE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listbox form:name="Zone de liste 1" form:control-implementation="ooo:com.sun.star.form.component.ListBox" xml:id="control199" form:id="control199" form:dropdown="true" form:size="20" form:tab-index="3" form:input-required="false" form:bound-column="1">
            <form:properties>
              <form:property form:property-name="ControlTypeinMSO" office:value-type="float" office:value="0"/>
              <form:property form:property-name="DefaultControl" office:value-type="string" office:string-value="com.sun.star.form.control.ListBox"/>
              <form:property form:property-name="HelpText" office:value-type="string" office:string-value="Donnée obligatoire"/>
              <form:property form:property-name="MouseWheelBehavior" office:value-type="float" office:value="2"/>
              <form:property form:property-name="ObjIDinMSO" office:value-type="float" office:value="65535"/>
              <form:list-property form:property-name="TypedItemList" office:value-type="float"/>
            </form:properties>
            <form:option form:label="Sélectionner" form:current-selected="true"/>
            <form:option form:label="Fort de France"/>
            <form:option form:label="Le lamentin"/>
          </form:listbox>
          <form:listbox form:name="Zone de liste 1" form:control-implementation="ooo:com.sun.star.form.component.ListBox" xml:id="control200" form:id="control200" form:dropdown="true" form:size="20" form:tab-index="3" form:input-required="false" form:bound-column="1">
            <form:properties>
              <form:property form:property-name="ControlTypeinMSO" office:value-type="float" office:value="0"/>
              <form:property form:property-name="DefaultControl" office:value-type="string" office:string-value="com.sun.star.form.control.ListBox"/>
              <form:property form:property-name="HelpText" office:value-type="string" office:string-value="Donnée obligatoire"/>
              <form:property form:property-name="MouseWheelBehavior" office:value-type="float" office:value="2"/>
              <form:property form:property-name="ObjIDinMSO" office:value-type="float" office:value="65535"/>
              <form:list-property form:property-name="TypedItemList" office:value-type="float"/>
            </form:properties>
            <form:option form:label="Sélectionner" form:current-selected="true"/>
            <form:option form:label="Fort de France"/>
            <form:option form:label="Le lamentin"/>
          </form:listbox>
          <form:button form:name="Bouton 1" form:control-implementation="ooo:com.sun.star.form.component.CommandButton" xml:id="control201" form:id="control201" form:label="19" form:button-type="url" office:target-frame="" xlink:href="#Produit du tabac homologué ou non homologué"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202" form:id="control202" form:label="19" form:button-type="url" office:target-frame="" xlink:href="#Produit du tabac homologué ou non homologué"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203" form:id="control203" form:label="19" form:button-type="url" office:target-frame="" xlink:href="#Produit du tabac homologué ou non homologué"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04" form:id="control204" form:label="17" form:button-type="url" office:target-frame="" xlink:href="#Le taux d’accis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05" form:id="control205" form:label="19" form:button-type="url" office:target-frame="" xlink:href="#Détermination de la valeur totale ajustée et du prix de vente au détail ajusté (PVDA) pour les produits du tabac homologué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06" form:id="control206" form:label="18" form:button-type="url" office:target-frame="" xlink:href="#Le minimum de perception"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07" form:id="control207" form:label="19" form:button-type="url" office:target-frame="" xlink:href="#Détermination de la valeur totale ajustée et du prix de vente au détail ajusté (PVDA) pour les produits du tabac homologué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4" form:control-implementation="ooo:com.sun.star.form.component.CommandButton" xml:id="control208" form:id="control208" form:label="17" form:button-type="url" office:target-frame="" xlink:href="#Le taux d’accis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09" form:id="control209" form:label="19" form:button-type="url" office:target-frame="" xlink:href="#Détermination de la valeur totale ajustée et du prix de vente au détail ajusté (PVDA) pour les produits du tabac homologué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210" form:id="control210" form:label="20" form:button-type="url" office:target-frame="" xlink:href="#Produit du tabac homologué ou non homologué"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11" form:id="control211" form:label="20" form:button-type="url" office:target-frame="" xlink:href="#Détermination de la valeur totale ajustée et du prix moyen pondéré ajusté (PMPA) pour les produits du tabac non homologué"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12" form:id="control212" form:label="17" form:button-type="url" office:target-frame="" xlink:href="#Le taux d’accis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13" form:id="control213" form:label="18" form:button-type="url" office:target-frame="" xlink:href="#Le minimum de perception"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14" form:id="control214" form:label="20" form:button-type="url" office:target-frame="" xlink:href="#Détermination de la valeur totale ajustée et du prix moyen pondéré ajusté (PMPA) pour les produits du tabac non homologué"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15" form:id="control215" form:label="20" form:button-type="url" office:target-frame="" xlink:href="#Détermination de la valeur totale ajustée et du prix moyen pondéré ajusté (PMPA) pour les produits du tabac non homologué"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4" form:control-implementation="ooo:com.sun.star.form.component.CommandButton" xml:id="control216" form:id="control216" form:label="17" form:button-type="url" office:target-frame="" xlink:href="#Le taux d’accis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17" form:id="control217" form:label="20" form:button-type="url" office:target-frame="" xlink:href="#Détermination de la valeur totale ajustée et du prix moyen pondéré ajusté (PMPA) pour les produits du tabac non homologué"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218" form:id="control218" form:label="20" form:button-type="url" office:target-frame="" xlink:href="#Produit du tabac homologué ou non homologué"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 form:control-implementation="ooo:com.sun.star.form.component.CommandButton" xml:id="control219" form:id="control219" form:label="20" form:button-type="url" office:target-frame="" xlink:href="#Produit du tabac homologué ou non homologué"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20" form:id="control220" form:label="17" form:button-type="url" office:target-frame="" xlink:href="#Le taux d’accis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21" form:id="control221" form:label="19" form:button-type="url" office:target-frame="" xlink:href="#Détermination de la valeur totale ajustée et du prix de vente au détail ajusté (PVDA) pour les produits du tabac homologué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22" form:id="control222" form:label="18" form:button-type="url" office:target-frame="" xlink:href="#Le minimum de perception"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23" form:id="control223" form:label="19" form:button-type="url" office:target-frame="" xlink:href="#Détermination de la valeur totale ajustée et du prix de vente au détail ajusté (PVDA) pour les produits du tabac homologué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4" form:control-implementation="ooo:com.sun.star.form.component.CommandButton" xml:id="control224" form:id="control224" form:label="17" form:button-type="url" office:target-frame="" xlink:href="#Le taux d’accis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25" form:id="control225" form:label="19" form:button-type="url" office:target-frame="" xlink:href="#Détermination de la valeur totale ajustée et du prix de vente au détail ajusté (PVDA) pour les produits du tabac homologué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26" form:id="control226" form:label="17" form:button-type="url" office:target-frame="" xlink:href="#Le taux d’accis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27" form:id="control227" form:label="19" form:button-type="url" office:target-frame="" xlink:href="#Détermination de la valeur totale ajustée et du prix de vente au détail ajusté (PVDA) pour les produits du tabac homologué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28" form:id="control228" form:label="18" form:button-type="url" office:target-frame="" xlink:href="#Le minimum de perception"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29" form:id="control229" form:label="19" form:button-type="url" office:target-frame="" xlink:href="#Détermination de la valeur totale ajustée et du prix de vente au détail ajusté (PVDA) pour les produits du tabac homologué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4" form:control-implementation="ooo:com.sun.star.form.component.CommandButton" xml:id="control230" form:id="control230" form:label="17" form:button-type="url" office:target-frame="" xlink:href="#Le taux d’accis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31" form:id="control231" form:label="19" form:button-type="url" office:target-frame="" xlink:href="#Détermination de la valeur totale ajustée et du prix de vente au détail ajusté (PVDA) pour les produits du tabac homologués"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32" form:id="control232" form:label="20" form:button-type="url" office:target-frame="" xlink:href="#Détermination de la valeur totale ajustée et du prix moyen pondéré ajusté (PMPA) pour les produits du tabac non homologué"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33" form:id="control233" form:label="17" form:button-type="url" office:target-frame="" xlink:href="#Le taux d’accis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34" form:id="control234" form:label="18" form:button-type="url" office:target-frame="" xlink:href="#Le minimum de perception"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35" form:id="control235" form:label="20" form:button-type="url" office:target-frame="" xlink:href="#Détermination de la valeur totale ajustée et du prix moyen pondéré ajusté (PMPA) pour les produits du tabac non homologué"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36" form:id="control236" form:label="20" form:button-type="url" office:target-frame="" xlink:href="#Détermination de la valeur totale ajustée et du prix moyen pondéré ajusté (PMPA) pour les produits du tabac non homologué"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4" form:control-implementation="ooo:com.sun.star.form.component.CommandButton" xml:id="control237" form:id="control237" form:label="17" form:button-type="url" office:target-frame="" xlink:href="#Le taux d’accis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38" form:id="control238" form:label="20" form:button-type="url" office:target-frame="" xlink:href="#Détermination de la valeur totale ajustée et du prix moyen pondéré ajusté (PMPA) pour les produits du tabac non homologué"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39" form:id="control239" form:label="20" form:button-type="url" office:target-frame="" xlink:href="#Détermination de la valeur totale ajustée et du prix moyen pondéré ajusté (PMPA) pour les produits du tabac non homologué"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40" form:id="control240" form:label="17" form:button-type="url" office:target-frame="" xlink:href="#Le taux d’accis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41" form:id="control241" form:label="18" form:button-type="url" office:target-frame="" xlink:href="#Le minimum de perception"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42" form:id="control242" form:label="20" form:button-type="url" office:target-frame="" xlink:href="#Détermination de la valeur totale ajustée et du prix moyen pondéré ajusté (PMPA) pour les produits du tabac non homologué"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43" form:id="control243" form:label="20" form:button-type="url" office:target-frame="" xlink:href="#Détermination de la valeur totale ajustée et du prix moyen pondéré ajusté (PMPA) pour les produits du tabac non homologué"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4" form:control-implementation="ooo:com.sun.star.form.component.CommandButton" xml:id="control244" form:id="control244" form:label="17" form:button-type="url" office:target-frame="" xlink:href="#Le taux d’accise"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2" form:control-implementation="ooo:com.sun.star.form.component.CommandButton" xml:id="control245" form:id="control245" form:label="20" form:button-type="url" office:target-frame="" xlink:href="#Détermination de la valeur totale ajustée et du prix moyen pondéré ajusté (PMPA) pour les produits du tabac non homologué"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246" form:id="control246" form:label="" form:button-type="url" office:target-frame="" xlink:href="#ÉVALUATION DU STOCK MENSUEL MAXIMAL PNH"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247" form:id="control247" form:label="€" form:button-type="url" office:target-frame="" xlink:href="#ÉVALUATION DES MISES À LA CONSOMMATION ANNUELLES PNH"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button form:name="Bouton 12" form:control-implementation="ooo:com.sun.star.form.component.CommandButton" xml:id="control248" form:id="control248" form:label="🚚" form:button-type="url" office:target-frame="" xlink:href="#ÉVALUATION DES EXPÉDITIONS ANNUELLES PNH" form:delay-for-repeat="PT0.050000000S" form:image-position="center">
            <form:properties>
              <form:property form:property-name="DefaultControl" office:value-type="string" office:string-value="com.sun.star.form.control.CommandButton"/>
              <form:property form:property-name="Referer" office:value-type="string" office:string-value="file:///C:/Users/cgallet/Documents/Fiches%20d'activit%C3%A9/FA%20Tabacs%20DROM/FA%20tabacs%20-%20DROM%20-%20MARTINIQUE%20-%202025%20NEW.odt/content.xml"/>
            </form:properties>
          </form:button>
        </form:form>
        <form:form form:name="Formulaire"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Case à cocher 7" form:control-implementation="ooo:com.sun.star.form.component.CheckBox" xml:id="control249" form:id="control24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gallet/Documents/Fiches%20d'activit%C3%A9/FA%20Tabacs%20DROM/FA%20tabacs%20-%20DROM%20-%20MARTINIQUE%20-%202025%20NEW.odt/content.xml"/>
              <form:property form:property-name="SecondaryRefValue" office:value-type="string" office:string-value=""/>
            </form:properties>
          </form:checkbox>
          <form:checkbox form:name="Case à cocher 7" form:control-implementation="ooo:com.sun.star.form.component.CheckBox" xml:id="control250" form:id="control25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gallet/Documents/Fiches%20d'activit%C3%A9/FA%20Tabacs%20DROM/FA%20tabacs%20-%20DROM%20-%20MARTINIQUE%20-%202025%20NEW.odt/content.xml"/>
              <form:property form:property-name="SecondaryRefValue" office:value-type="string" office:string-value=""/>
            </form:properties>
          </form:checkbox>
          <form:date form:name="Champ de date 1" form:control-implementation="ooo:com.sun.star.form.component.DateField" xml:id="control251" form:id="control251"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elpText" office:value-type="string" office:string-value="Donnée obligatoire"/>
              <form:property form:property-name="HideInactiveSelection" office:value-type="boolean" office:boolean-value="false"/>
              <form:property form:property-name="MouseWheelBehavior" office:value-type="float" office:value="0"/>
              <form:property form:property-name="ObjIDinMSO" office:value-type="float" office:value="65535"/>
            </form:properties>
          </form:date>
          <form:date form:name="Champ de date 1" form:control-implementation="ooo:com.sun.star.form.component.DateField" xml:id="control252" form:id="control252"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elpText" office:value-type="string" office:string-value="Donnée obligatoire"/>
              <form:property form:property-name="HideInactiveSelection" office:value-type="boolean" office:boolean-value="false"/>
              <form:property form:property-name="MouseWheelBehavior" office:value-type="float" office:value="0"/>
              <form:property form:property-name="ObjIDinMSO" office:value-type="float" office:value="65535"/>
            </form:properties>
          </form:date>
          <form:checkbox form:name="Case à cocher 7" form:control-implementation="ooo:com.sun.star.form.component.CheckBox" xml:id="control253" form:id="control25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gallet/Documents/Fiches%20d'activit%C3%A9/FA%20Tabacs%20DROM/FA%20tabacs%20-%20DROM%20-%20MARTINIQUE%20-%202025%20NEW.odt/content.xml"/>
              <form:property form:property-name="SecondaryRefValue" office:value-type="string" office:string-value=""/>
            </form:properties>
          </form:checkbox>
          <form:checkbox form:name="Case à cocher 7" form:control-implementation="ooo:com.sun.star.form.component.CheckBox" xml:id="control254" form:id="control25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gallet/Documents/Fiches%20d'activit%C3%A9/FA%20Tabacs%20DROM/FA%20tabacs%20-%20DROM%20-%20MARTINIQUE%20-%202025%20NEW.odt/content.xml"/>
              <form:property form:property-name="SecondaryRefValue" office:value-type="string" office:string-value=""/>
            </form:properties>
          </form:checkbox>
          <form:date form:name="Champ de date 2" form:control-implementation="ooo:com.sun.star.form.component.DateField" xml:id="control255" form:id="control255"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ideInactiveSelection" office:value-type="boolean" office:boolean-value="false"/>
              <form:property form:property-name="MouseWheelBehavior" office:value-type="float" office:value="0"/>
              <form:property form:property-name="ObjIDinMSO" office:value-type="float" office:value="65535"/>
            </form:properties>
          </form:date>
          <form:date form:name="Champ de date 2" form:control-implementation="ooo:com.sun.star.form.component.DateField" xml:id="control256" form:id="control256"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ideInactiveSelection" office:value-type="boolean" office:boolean-value="false"/>
              <form:property form:property-name="MouseWheelBehavior" office:value-type="float" office:value="0"/>
              <form:property form:property-name="ObjIDinMSO" office:value-type="float" office:value="65535"/>
            </form:properties>
          </form:date>
          <form:date form:name="Champ de date 1" form:control-implementation="ooo:com.sun.star.form.component.DateField" xml:id="control257" form:id="control257"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elpText" office:value-type="string" office:string-value="Donnée obligatoire"/>
              <form:property form:property-name="HideInactiveSelection" office:value-type="boolean" office:boolean-value="false"/>
              <form:property form:property-name="MouseWheelBehavior" office:value-type="float" office:value="0"/>
              <form:property form:property-name="ObjIDinMSO" office:value-type="float" office:value="65535"/>
            </form:properties>
          </form:date>
          <form:date form:name="Champ de date 1" form:control-implementation="ooo:com.sun.star.form.component.DateField" xml:id="control258" form:id="control258"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elpText" office:value-type="string" office:string-value="Donnée obligatoire"/>
              <form:property form:property-name="HideInactiveSelection" office:value-type="boolean" office:boolean-value="false"/>
              <form:property form:property-name="MouseWheelBehavior" office:value-type="float" office:value="0"/>
              <form:property form:property-name="ObjIDinMSO" office:value-type="float" office:value="65535"/>
            </form:properties>
          </form:date>
          <form:checkbox form:name="Case à cocher 7" form:control-implementation="ooo:com.sun.star.form.component.CheckBox" xml:id="control259" form:id="control25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gallet/Documents/Fiches%20d'activit%C3%A9/FA%20Tabacs%20DROM/FA%20tabacs%20-%20DROM%20-%20MARTINIQUE%20-%202025%20NEW.odt/content.xml"/>
              <form:property form:property-name="SecondaryRefValue" office:value-type="string" office:string-value=""/>
            </form:properties>
          </form:checkbox>
          <form:checkbox form:name="Case à cocher 7" form:control-implementation="ooo:com.sun.star.form.component.CheckBox" xml:id="control260" form:id="control26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gallet/Documents/Fiches%20d'activit%C3%A9/FA%20Tabacs%20DROM/FA%20tabacs%20-%20DROM%20-%20MARTINIQUE%20-%202025%20NEW.odt/content.xml"/>
              <form:property form:property-name="SecondaryRefValue" office:value-type="string" office:string-value=""/>
            </form:properties>
          </form:checkbox>
          <form:checkbox form:name="Case à cocher 6" form:control-implementation="ooo:com.sun.star.form.component.CheckBox" xml:id="control261" form:id="control26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gallet/Documents/Fiches%20d'activit%C3%A9/FA%20Tabacs%20DROM/FA%20tabacs%20-%20DROM%20-%20MARTINIQUE%20-%202025%20NEW.odt/content.xml"/>
              <form:property form:property-name="SecondaryRefValue" office:value-type="string" office:string-value=""/>
            </form:properties>
          </form:checkbox>
          <form:checkbox form:name="Case à cocher 5" form:control-implementation="ooo:com.sun.star.form.component.CheckBox" xml:id="control262" form:id="control26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gallet/Documents/Fiches%20d'activit%C3%A9/FA%20Tabacs%20DROM/FA%20tabacs%20-%20DROM%20-%20MARTINIQUE%20-%202025%20NEW.odt/content.xml"/>
              <form:property form:property-name="SecondaryRefValue" office:value-type="string" office:string-value=""/>
            </form:properties>
          </form:checkbox>
          <form:date form:name="Champ de date 2" form:control-implementation="ooo:com.sun.star.form.component.DateField" xml:id="control263" form:id="control263"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ideInactiveSelection" office:value-type="boolean" office:boolean-value="false"/>
              <form:property form:property-name="MouseWheelBehavior" office:value-type="float" office:value="0"/>
              <form:property form:property-name="ObjIDinMSO" office:value-type="float" office:value="65535"/>
            </form:properties>
          </form:date>
          <form:date form:name="Champ de date 2" form:control-implementation="ooo:com.sun.star.form.component.DateField" xml:id="control264" form:id="control264"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ideInactiveSelection" office:value-type="boolean" office:boolean-value="false"/>
              <form:property form:property-name="MouseWheelBehavior" office:value-type="float" office:value="0"/>
              <form:property form:property-name="ObjIDinMSO" office:value-type="float" office:value="65535"/>
            </form:properties>
          </form:date>
          <form:date form:name="Champ de date 1" form:control-implementation="ooo:com.sun.star.form.component.DateField" xml:id="control265" form:id="control265"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elpText" office:value-type="string" office:string-value="Donnée obligatoire"/>
              <form:property form:property-name="HideInactiveSelection" office:value-type="boolean" office:boolean-value="false"/>
              <form:property form:property-name="MouseWheelBehavior" office:value-type="float" office:value="0"/>
              <form:property form:property-name="ObjIDinMSO" office:value-type="float" office:value="65535"/>
            </form:properties>
          </form:date>
          <form:checkbox form:name="Case à cocher 7" form:control-implementation="ooo:com.sun.star.form.component.CheckBox" xml:id="control266" form:id="control26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gallet/Documents/Fiches%20d'activit%C3%A9/FA%20Tabacs%20DROM/FA%20tabacs%20-%20DROM%20-%20MARTINIQUE%20-%202025%20NEW.odt/content.xml"/>
              <form:property form:property-name="SecondaryRefValue" office:value-type="string" office:string-value=""/>
            </form:properties>
          </form:checkbox>
          <form:date form:name="Champ de date 1" form:control-implementation="ooo:com.sun.star.form.component.DateField" xml:id="control267" form:id="control267"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elpText" office:value-type="string" office:string-value="Donnée obligatoire"/>
              <form:property form:property-name="HideInactiveSelection" office:value-type="boolean" office:boolean-value="false"/>
              <form:property form:property-name="MouseWheelBehavior" office:value-type="float" office:value="0"/>
              <form:property form:property-name="ObjIDinMSO" office:value-type="float" office:value="65535"/>
            </form:properties>
          </form:date>
          <form:checkbox form:name="Case à cocher 2" form:control-implementation="ooo:com.sun.star.form.component.CheckBox" xml:id="control268" form:id="control26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gallet/Documents/Fiches%20d'activit%C3%A9/FA%20Tabacs%20DROM/FA%20tabacs%20-%20DROM%20-%20MARTINIQUE%20-%202025%20NEW.odt/content.xml"/>
              <form:property form:property-name="SecondaryRefValue" office:value-type="string" office:string-value=""/>
            </form:properties>
          </form:checkbox>
          <form:checkbox form:name="Case à cocher 3" form:control-implementation="ooo:com.sun.star.form.component.CheckBox" xml:id="control269" form:id="control26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gallet/Documents/Fiches%20d'activit%C3%A9/FA%20Tabacs%20DROM/FA%20tabacs%20-%20DROM%20-%20MARTINIQUE%20-%202025%20NEW.odt/content.xml"/>
              <form:property form:property-name="SecondaryRefValue" office:value-type="string" office:string-value=""/>
            </form:properties>
          </form:checkbox>
          <form:checkbox form:name="Case à cocher 4" form:control-implementation="ooo:com.sun.star.form.component.CheckBox" xml:id="control270" form:id="control27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gallet/Documents/Fiches%20d'activit%C3%A9/FA%20Tabacs%20DROM/FA%20tabacs%20-%20DROM%20-%20MARTINIQUE%20-%202025%20NEW.odt/content.xml"/>
              <form:property form:property-name="SecondaryRefValue" office:value-type="string" office:string-value=""/>
            </form:properties>
          </form:checkbox>
          <form:date form:name="Champ de date 2" form:control-implementation="ooo:com.sun.star.form.component.DateField" xml:id="control271" form:id="control271"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ideInactiveSelection" office:value-type="boolean" office:boolean-value="false"/>
              <form:property form:property-name="MouseWheelBehavior" office:value-type="float" office:value="0"/>
              <form:property form:property-name="ObjIDinMSO" office:value-type="float" office:value="65535"/>
            </form:properties>
          </form:date>
          <form:date form:name="Champ de date 2" form:control-implementation="ooo:com.sun.star.form.component.DateField" xml:id="control272" form:id="control272"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ideInactiveSelection" office:value-type="boolean" office:boolean-value="false"/>
              <form:property form:property-name="MouseWheelBehavior" office:value-type="float" office:value="0"/>
              <form:property form:property-name="ObjIDinMSO" office:value-type="float" office:value="65535"/>
            </form:properties>
          </form:date>
          <form:date form:name="Champ de date 2" form:control-implementation="ooo:com.sun.star.form.component.DateField" xml:id="control273" form:id="control273"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ideInactiveSelection" office:value-type="boolean" office:boolean-value="false"/>
              <form:property form:property-name="MouseWheelBehavior" office:value-type="float" office:value="0"/>
              <form:property form:property-name="ObjIDinMSO" office:value-type="float" office:value="65535"/>
            </form:properties>
          </form:date>
          <form:date form:name="Champ de date 2" form:control-implementation="ooo:com.sun.star.form.component.DateField" xml:id="control274" form:id="control274"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ideInactiveSelection" office:value-type="boolean" office:boolean-value="false"/>
              <form:property form:property-name="MouseWheelBehavior" office:value-type="float" office:value="0"/>
              <form:property form:property-name="ObjIDinMSO" office:value-type="float" office:value="65535"/>
            </form:properties>
          </form:date>
          <form:date form:name="Champ de date 2" form:control-implementation="ooo:com.sun.star.form.component.DateField" xml:id="control275" form:id="control275"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ideInactiveSelection" office:value-type="boolean" office:boolean-value="false"/>
              <form:property form:property-name="MouseWheelBehavior" office:value-type="float" office:value="0"/>
              <form:property form:property-name="ObjIDinMSO" office:value-type="float" office:value="65535"/>
            </form:properties>
          </form:date>
          <form:date form:name="Champ de date 2" form:control-implementation="ooo:com.sun.star.form.component.DateField" xml:id="control276" form:id="control276"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ideInactiveSelection" office:value-type="boolean" office:boolean-value="false"/>
              <form:property form:property-name="MouseWheelBehavior" office:value-type="float" office:value="0"/>
              <form:property form:property-name="ObjIDinMSO" office:value-type="float" office:value="65535"/>
            </form:properties>
          </form:date>
          <form:checkbox form:name="Case à cocher 1" form:control-implementation="ooo:com.sun.star.form.component.CheckBox" xml:id="control277" form:id="control277"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gallet/Documents/Fiches%20d'activit%C3%A9/FA%20Tabacs%20DROM/FA%20tabacs%20-%20DROM%20-%20MARTINIQUE%20-%202025%20NEW.odt/content.xml"/>
              <form:property form:property-name="SecondaryRefValue" office:value-type="string" office:string-value=""/>
            </form:properties>
          </form:checkbox>
          <form:date form:name="Champ de date 2" form:control-implementation="ooo:com.sun.star.form.component.DateField" xml:id="control278" form:id="control278" form:current-value="2026-05-01"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ideInactiveSelection" office:value-type="boolean" office:boolean-value="false"/>
              <form:property form:property-name="MouseWheelBehavior" office:value-type="float" office:value="0"/>
              <form:property form:property-name="ObjIDinMSO" office:value-type="float" office:value="65535"/>
              <form:property form:property-name="Text" office:value-type="string" office:string-value="01/05/2026"/>
            </form:properties>
          </form:date>
          <form:date form:name="Champ de date 2" form:control-implementation="ooo:com.sun.star.form.component.DateField" xml:id="control279" form:id="control279" form:current-value="2027-04-01"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ideInactiveSelection" office:value-type="boolean" office:boolean-value="false"/>
              <form:property form:property-name="MouseWheelBehavior" office:value-type="float" office:value="0"/>
              <form:property form:property-name="ObjIDinMSO" office:value-type="float" office:value="65535"/>
              <form:property form:property-name="Text" office:value-type="string" office:string-value="01/04/2027"/>
            </form:properties>
          </form:date>
          <form:checkbox form:name="Case à cocher 4" form:control-implementation="ooo:com.sun.star.form.component.CheckBox" xml:id="control280" form:id="control280"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gallet/Documents/Fiches%20d'activit%C3%A9/FA%20Tabacs%20DROM/FA%20tabacs%20-%20DROM%20-%20MARTINIQUE%20-%202025%20NEW.odt/content.xml"/>
              <form:property form:property-name="SecondaryRefValue" office:value-type="string" office:string-value=""/>
            </form:properties>
          </form:checkbox>
          <form:date form:name="Champ de date 2" form:control-implementation="ooo:com.sun.star.form.component.DateField" xml:id="control281" form:id="control281" form:current-value="2026-05-15"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ideInactiveSelection" office:value-type="boolean" office:boolean-value="false"/>
              <form:property form:property-name="MouseWheelBehavior" office:value-type="float" office:value="0"/>
              <form:property form:property-name="ObjIDinMSO" office:value-type="float" office:value="65535"/>
              <form:property form:property-name="Text" office:value-type="string" office:string-value="15/05/2026"/>
            </form:properties>
          </form:date>
          <form:date form:name="Champ de date 2" form:control-implementation="ooo:com.sun.star.form.component.DateField" xml:id="control282" form:id="control282" form:current-value="2027-04-15"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ideInactiveSelection" office:value-type="boolean" office:boolean-value="false"/>
              <form:property form:property-name="MouseWheelBehavior" office:value-type="float" office:value="0"/>
              <form:property form:property-name="ObjIDinMSO" office:value-type="float" office:value="65535"/>
              <form:property form:property-name="Text" office:value-type="string" office:string-value="15/04/2027"/>
            </form:properties>
          </form:date>
          <form:date form:name="Champ de date 2" form:control-implementation="ooo:com.sun.star.form.component.DateField" xml:id="control283" form:id="control283"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ideInactiveSelection" office:value-type="boolean" office:boolean-value="false"/>
              <form:property form:property-name="MouseWheelBehavior" office:value-type="float" office:value="0"/>
              <form:property form:property-name="ObjIDinMSO" office:value-type="float" office:value="65535"/>
            </form:properties>
          </form:date>
          <form:date form:name="Champ de date 2" form:control-implementation="ooo:com.sun.star.form.component.DateField" xml:id="control284" form:id="control284"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ideInactiveSelection" office:value-type="boolean" office:boolean-value="false"/>
              <form:property form:property-name="MouseWheelBehavior" office:value-type="float" office:value="0"/>
              <form:property form:property-name="ObjIDinMSO" office:value-type="float" office:value="65535"/>
            </form:properties>
          </form:date>
          <form:checkbox form:name="Case à cocher 1" form:control-implementation="ooo:com.sun.star.form.component.CheckBox" xml:id="control285" form:id="control285"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gallet/Documents/Fiches%20d'activit%C3%A9/FA%20Tabacs%20DROM/FA%20tabacs%20-%20DROM%20-%20MARTINIQUE%20-%202025%20NEW.odt/content.xml"/>
              <form:property form:property-name="SecondaryRefValue" office:value-type="string" office:string-value=""/>
            </form:properties>
          </form:checkbox>
          <form:date form:name="Champ de date 2" form:control-implementation="ooo:com.sun.star.form.component.DateField" xml:id="control286" form:id="control286" form:current-value="2026-05-01"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ideInactiveSelection" office:value-type="boolean" office:boolean-value="false"/>
              <form:property form:property-name="MouseWheelBehavior" office:value-type="float" office:value="0"/>
              <form:property form:property-name="ObjIDinMSO" office:value-type="float" office:value="65535"/>
              <form:property form:property-name="Text" office:value-type="string" office:string-value="01/05/2026"/>
            </form:properties>
          </form:date>
          <form:date form:name="Champ de date 2" form:control-implementation="ooo:com.sun.star.form.component.DateField" xml:id="control287" form:id="control287" form:current-value="2027-04-01"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ideInactiveSelection" office:value-type="boolean" office:boolean-value="false"/>
              <form:property form:property-name="MouseWheelBehavior" office:value-type="float" office:value="0"/>
              <form:property form:property-name="ObjIDinMSO" office:value-type="float" office:value="65535"/>
              <form:property form:property-name="Text" office:value-type="string" office:string-value="01/04/2027"/>
            </form:properties>
          </form:date>
          <form:checkbox form:name="Case à cocher 4" form:control-implementation="ooo:com.sun.star.form.component.CheckBox" xml:id="control288" form:id="control288"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gallet/Documents/Fiches%20d'activit%C3%A9/FA%20Tabacs%20DROM/FA%20tabacs%20-%20DROM%20-%20MARTINIQUE%20-%202025%20NEW.odt/content.xml"/>
              <form:property form:property-name="SecondaryRefValue" office:value-type="string" office:string-value=""/>
            </form:properties>
          </form:checkbox>
          <form:date form:name="Champ de date 2" form:control-implementation="ooo:com.sun.star.form.component.DateField" xml:id="control289" form:id="control289" form:current-value="2026-05-15"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ideInactiveSelection" office:value-type="boolean" office:boolean-value="false"/>
              <form:property form:property-name="MouseWheelBehavior" office:value-type="float" office:value="0"/>
              <form:property form:property-name="ObjIDinMSO" office:value-type="float" office:value="65535"/>
              <form:property form:property-name="Text" office:value-type="string" office:string-value="15/05/2026"/>
            </form:properties>
          </form:date>
          <form:date form:name="Champ de date 2" form:control-implementation="ooo:com.sun.star.form.component.DateField" xml:id="control290" form:id="control290" form:current-value="2027-04-15"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ideInactiveSelection" office:value-type="boolean" office:boolean-value="false"/>
              <form:property form:property-name="MouseWheelBehavior" office:value-type="float" office:value="0"/>
              <form:property form:property-name="ObjIDinMSO" office:value-type="float" office:value="65535"/>
              <form:property form:property-name="Text" office:value-type="string" office:string-value="15/04/2027"/>
            </form:properties>
          </form:date>
          <form:checkbox form:name="Case à cocher 1" form:control-implementation="ooo:com.sun.star.form.component.CheckBox" xml:id="control291" form:id="control291"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gallet/Documents/Fiches%20d'activit%C3%A9/FA%20Tabacs%20DROM/FA%20tabacs%20-%20DROM%20-%20MARTINIQUE%20-%202025%20NEW.odt/content.xml"/>
              <form:property form:property-name="SecondaryRefValue" office:value-type="string" office:string-value=""/>
            </form:properties>
          </form:checkbox>
          <form:date form:name="Champ de date 2" form:control-implementation="ooo:com.sun.star.form.component.DateField" xml:id="control292" form:id="control292" form:current-value="2026-05-01"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ideInactiveSelection" office:value-type="boolean" office:boolean-value="false"/>
              <form:property form:property-name="MouseWheelBehavior" office:value-type="float" office:value="0"/>
              <form:property form:property-name="ObjIDinMSO" office:value-type="float" office:value="65535"/>
              <form:property form:property-name="Text" office:value-type="string" office:string-value="01/05/2026"/>
            </form:properties>
          </form:date>
          <form:date form:name="Champ de date 2" form:control-implementation="ooo:com.sun.star.form.component.DateField" xml:id="control293" form:id="control293" form:current-value="2027-04-01"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ideInactiveSelection" office:value-type="boolean" office:boolean-value="false"/>
              <form:property form:property-name="MouseWheelBehavior" office:value-type="float" office:value="0"/>
              <form:property form:property-name="ObjIDinMSO" office:value-type="float" office:value="65535"/>
              <form:property form:property-name="Text" office:value-type="string" office:string-value="01/04/2027"/>
            </form:properties>
          </form:date>
          <form:checkbox form:name="Case à cocher 4" form:control-implementation="ooo:com.sun.star.form.component.CheckBox" xml:id="control294" form:id="control294"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gallet/Documents/Fiches%20d'activit%C3%A9/FA%20Tabacs%20DROM/FA%20tabacs%20-%20DROM%20-%20MARTINIQUE%20-%202025%20NEW.odt/content.xml"/>
              <form:property form:property-name="SecondaryRefValue" office:value-type="string" office:string-value=""/>
            </form:properties>
          </form:checkbox>
          <form:date form:name="Champ de date 2" form:control-implementation="ooo:com.sun.star.form.component.DateField" xml:id="control295" form:id="control295" form:current-value="2026-05-15"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ideInactiveSelection" office:value-type="boolean" office:boolean-value="false"/>
              <form:property form:property-name="MouseWheelBehavior" office:value-type="float" office:value="0"/>
              <form:property form:property-name="ObjIDinMSO" office:value-type="float" office:value="65535"/>
              <form:property form:property-name="Text" office:value-type="string" office:string-value="15/05/2026"/>
            </form:properties>
          </form:date>
          <form:date form:name="Champ de date 2" form:control-implementation="ooo:com.sun.star.form.component.DateField" xml:id="control296" form:id="control296" form:current-value="2027-04-15" form:min-value="2021-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Dropdown" office:value-type="boolean" office:boolean-value="true"/>
              <form:property form:property-name="HideInactiveSelection" office:value-type="boolean" office:boolean-value="false"/>
              <form:property form:property-name="MouseWheelBehavior" office:value-type="float" office:value="0"/>
              <form:property form:property-name="ObjIDinMSO" office:value-type="float" office:value="65535"/>
              <form:property form:property-name="Text" office:value-type="string" office:string-value="15/04/2027"/>
            </form:properties>
          </form:date>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control text:anchor-type="page" text:anchor-page-number="23" draw:z-index="332" draw:name="Contrôle 144" draw:style-name="gr19" draw:text-style-name="P921" svg:width="0.701cm" svg:height="0.701cm" svg:x="19.77cm" svg:y="15.48cm" draw:control="control248"/>
      <draw:control text:anchor-type="page" text:anchor-page-number="23" draw:z-index="331" draw:name="Contrôle 120" draw:style-name="gr19" draw:text-style-name="P922" svg:width="0.701cm" svg:height="0.701cm" svg:x="19.77cm" svg:y="14.591cm" draw:control="control247"/>
      <draw:control text:anchor-type="page" text:anchor-page-number="23" draw:z-index="330" draw:name="Contrôle 114" draw:style-name="gr19" draw:text-style-name="P923" svg:width="0.701cm" svg:height="0.701cm" svg:x="19.77cm" svg:y="13.7cm" draw:control="control246"/>
      <draw:control text:anchor-type="page" text:anchor-page-number="22" draw:z-index="282" draw:name="Contrôle 143" draw:style-name="gr19" draw:text-style-name="P921" svg:width="0.701cm" svg:height="0.701cm" svg:x="19.77cm" svg:y="15.48cm" draw:control="control198"/>
      <draw:control text:anchor-type="page" text:anchor-page-number="22" draw:z-index="281" draw:name="Contrôle 142" draw:style-name="gr19" draw:text-style-name="P922" svg:width="0.701cm" svg:height="0.701cm" svg:x="19.77cm" svg:y="14.6cm" draw:control="control197"/>
      <draw:control text:anchor-type="page" text:anchor-page-number="22" draw:z-index="280" draw:name="Contrôle 141" draw:style-name="gr19" draw:text-style-name="P923" svg:width="0.701cm" svg:height="0.701cm" svg:x="19.77cm" svg:y="13.7cm" draw:control="control196"/>
      <draw:control text:anchor-type="page" text:anchor-page-number="21" draw:z-index="279" draw:name="Contrôle 140" draw:style-name="gr19" draw:text-style-name="P921" svg:width="0.701cm" svg:height="0.701cm" svg:x="19.77cm" svg:y="15.499cm" draw:control="control195"/>
      <draw:control text:anchor-type="page" text:anchor-page-number="21" draw:z-index="278" draw:name="Contrôle 139" draw:style-name="gr19" draw:text-style-name="P922" svg:width="0.701cm" svg:height="0.701cm" svg:x="19.77cm" svg:y="14.6cm" draw:control="control194"/>
      <draw:control text:anchor-type="page" text:anchor-page-number="21" draw:z-index="277" draw:name="Contrôle 138" draw:style-name="gr19" draw:text-style-name="P923" svg:width="0.701cm" svg:height="0.701cm" svg:x="19.77cm" svg:y="13.7cm" draw:control="control193"/>
      <draw:control text:anchor-type="page" text:anchor-page-number="20" draw:z-index="276" draw:name="Contrôle 137" draw:style-name="gr19" draw:text-style-name="P921" svg:width="0.701cm" svg:height="0.701cm" svg:x="19.77cm" svg:y="15.499cm" draw:control="control192"/>
      <draw:control text:anchor-type="page" text:anchor-page-number="20" draw:z-index="275" draw:name="Contrôle 136" draw:style-name="gr19" draw:text-style-name="P922" svg:width="0.701cm" svg:height="0.701cm" svg:x="19.77cm" svg:y="14.6cm" draw:control="control191"/>
      <draw:control text:anchor-type="page" text:anchor-page-number="20" draw:z-index="274" draw:name="Contrôle 93" draw:style-name="gr19" draw:text-style-name="P923" svg:width="0.701cm" svg:height="0.701cm" svg:x="19.77cm" svg:y="13.7cm" draw:control="control190"/>
      <draw:control text:anchor-type="page" text:anchor-page-number="19" draw:z-index="273" draw:name="Contrôle 135" draw:style-name="gr19" draw:text-style-name="P921" svg:width="0.701cm" svg:height="0.701cm" svg:x="19.77cm" svg:y="15.499cm" draw:control="control189"/>
      <draw:control text:anchor-type="page" text:anchor-page-number="19" draw:z-index="272" draw:name="Contrôle 92" draw:style-name="gr19" draw:text-style-name="P922" svg:width="0.701cm" svg:height="0.701cm" svg:x="19.77cm" svg:y="14.6cm" draw:control="control188"/>
      <draw:control text:anchor-type="page" text:anchor-page-number="19" draw:z-index="271" draw:name="Contrôle 11" draw:style-name="gr19" draw:text-style-name="P923" svg:width="0.701cm" svg:height="0.701cm" svg:x="19.77cm" svg:y="13.7cm" draw:control="control187"/>
      <draw:control text:anchor-type="page" text:anchor-page-number="18" draw:z-index="270" draw:name="Contrôle 103" draw:style-name="gr19" draw:text-style-name="P921" svg:width="0.701cm" svg:height="0.701cm" svg:x="19.77cm" svg:y="15.499cm" draw:control="control186"/>
      <draw:control text:anchor-type="page" text:anchor-page-number="18" draw:z-index="269" draw:name="Contrôle 102" draw:style-name="gr19" draw:text-style-name="P922" svg:width="0.701cm" svg:height="0.701cm" svg:x="19.77cm" svg:y="14.6cm" draw:control="control185"/>
      <draw:control text:anchor-type="page" text:anchor-page-number="18" draw:z-index="268" draw:name="Contrôle 71" draw:style-name="gr19" draw:text-style-name="P923" svg:width="0.701cm" svg:height="0.701cm" svg:x="19.77cm" svg:y="13.7cm" draw:control="control184"/>
      <draw:control text:anchor-type="page" text:anchor-page-number="17" draw:z-index="265" draw:name="Contrôle 84" draw:style-name="gr19" draw:text-style-name="P921" svg:width="0.701cm" svg:height="0.701cm" svg:x="19.77cm" svg:y="15.499cm" draw:control="control181"/>
      <draw:control text:anchor-type="page" text:anchor-page-number="17" draw:z-index="264" draw:name="Contrôle 83" draw:style-name="gr19" draw:text-style-name="P922" svg:width="0.701cm" svg:height="0.701cm" svg:x="19.77cm" svg:y="14.6cm" draw:control="control180"/>
      <draw:control text:anchor-type="page" text:anchor-page-number="17" draw:z-index="263" draw:name="Contrôle 82" draw:style-name="gr19" draw:text-style-name="P923" svg:width="0.701cm" svg:height="0.701cm" svg:x="19.77cm" svg:y="13.7cm" draw:control="control179"/>
      <draw:control text:anchor-type="page" text:anchor-page-number="16" draw:z-index="262" draw:name="Contrôle 134" draw:style-name="gr19" draw:text-style-name="P921" svg:width="0.701cm" svg:height="0.701cm" svg:x="19.77cm" svg:y="15.499cm" draw:control="control178"/>
      <draw:control text:anchor-type="page" text:anchor-page-number="16" draw:z-index="261" draw:name="Contrôle 95" draw:style-name="gr19" draw:text-style-name="P922" svg:width="0.701cm" svg:height="0.701cm" svg:x="19.77cm" svg:y="14.6cm" draw:control="control177"/>
      <draw:control text:anchor-type="page" text:anchor-page-number="16" draw:z-index="260" draw:name="Contrôle 81" draw:style-name="gr19" draw:text-style-name="P923" svg:width="0.701cm" svg:height="0.701cm" svg:x="19.77cm" svg:y="13.7cm" draw:control="control176"/>
      <draw:control text:anchor-type="page" text:anchor-page-number="15" draw:z-index="257" draw:name="Contrôle 133" draw:style-name="gr19" draw:text-style-name="P921" svg:width="0.701cm" svg:height="0.701cm" svg:x="19.77cm" svg:y="15.499cm" draw:control="control173"/>
      <draw:control text:anchor-type="page" text:anchor-page-number="15" draw:z-index="256" draw:name="Contrôle 132" draw:style-name="gr19" draw:text-style-name="P922" svg:width="0.701cm" svg:height="0.701cm" svg:x="19.77cm" svg:y="14.6cm" draw:control="control172"/>
      <draw:control text:anchor-type="page" text:anchor-page-number="15" draw:z-index="255" draw:name="Contrôle 131" draw:style-name="gr19" draw:text-style-name="P923" svg:width="0.701cm" svg:height="0.701cm" svg:x="19.77cm" svg:y="13.7cm" draw:control="control171"/>
      <draw:control text:anchor-type="page" text:anchor-page-number="14" draw:z-index="254" draw:name="Contrôle 130" draw:style-name="gr19" draw:text-style-name="P921" svg:width="0.701cm" svg:height="0.701cm" svg:x="19.77cm" svg:y="15.499cm" draw:control="control170"/>
      <draw:control text:anchor-type="page" text:anchor-page-number="14" draw:z-index="253" draw:name="Contrôle 123" draw:style-name="gr19" draw:text-style-name="P922" svg:width="0.701cm" svg:height="0.701cm" svg:x="19.77cm" svg:y="14.6cm" draw:control="control169"/>
      <draw:control text:anchor-type="page" text:anchor-page-number="14" draw:z-index="252" draw:name="Contrôle 121" draw:style-name="gr19" draw:text-style-name="P923" svg:width="0.701cm" svg:height="0.701cm" svg:x="19.77cm" svg:y="13.7cm" draw:control="control168"/>
      <draw:control text:anchor-type="page" text:anchor-page-number="13" draw:z-index="207" draw:name="Contrôle 78" draw:style-name="gr19" draw:text-style-name="P921" svg:width="0.701cm" svg:height="0.701cm" svg:x="19.77cm" svg:y="15.499cm" draw:control="control149"/>
      <draw:control text:anchor-type="page" text:anchor-page-number="13" draw:z-index="206" draw:name="Contrôle 77" draw:style-name="gr19" draw:text-style-name="P922" svg:width="0.701cm" svg:height="0.701cm" svg:x="19.77cm" svg:y="14.6cm" draw:control="control148"/>
      <draw:control text:anchor-type="page" text:anchor-page-number="13" draw:z-index="205" draw:name="Contrôle 76" draw:style-name="gr19" draw:text-style-name="P923" svg:width="0.701cm" svg:height="0.701cm" svg:x="19.77cm" svg:y="13.7cm" draw:control="control147"/>
      <draw:control text:anchor-type="page" text:anchor-page-number="12" draw:z-index="204" draw:name="Contrôle 75" draw:style-name="gr19" draw:text-style-name="P921" svg:width="0.701cm" svg:height="0.701cm" svg:x="19.77cm" svg:y="15.499cm" draw:control="control146"/>
      <draw:control text:anchor-type="page" text:anchor-page-number="12" draw:z-index="203" draw:name="Contrôle 72" draw:style-name="gr19" draw:text-style-name="P922" svg:width="0.701cm" svg:height="0.701cm" svg:x="19.77cm" svg:y="14.6cm" draw:control="control145"/>
      <draw:control text:anchor-type="page" text:anchor-page-number="12" draw:z-index="202" draw:name="Contrôle 36" draw:style-name="gr19" draw:text-style-name="P923" svg:width="0.701cm" svg:height="0.701cm" svg:x="19.77cm" svg:y="13.7cm" draw:control="control144"/>
      <draw:control text:anchor-type="page" text:anchor-page-number="11" draw:z-index="193" draw:name="Contrôle 129" draw:style-name="gr19" draw:text-style-name="P921" svg:width="0.701cm" svg:height="0.701cm" svg:x="19.77cm" svg:y="15.499cm" draw:control="control134"/>
      <draw:control text:anchor-type="page" text:anchor-page-number="11" draw:z-index="192" draw:name="Contrôle 128" draw:style-name="gr19" draw:text-style-name="P922" svg:width="0.701cm" svg:height="0.701cm" svg:x="19.77cm" svg:y="14.6cm" draw:control="control133"/>
      <draw:control text:anchor-type="page" text:anchor-page-number="11" draw:z-index="191" draw:name="Contrôle 127" draw:style-name="gr19" draw:text-style-name="P923" svg:width="0.701cm" svg:height="0.701cm" svg:x="19.77cm" svg:y="13.7cm" draw:control="control132"/>
      <draw:control text:anchor-type="page" text:anchor-page-number="10" draw:z-index="183" draw:name="Contrôle 119" draw:style-name="gr19" draw:text-style-name="P922" svg:width="0.701cm" svg:height="0.701cm" svg:x="19.77cm" svg:y="14.6cm" draw:control="control126"/>
      <draw:control text:anchor-type="page" text:anchor-page-number="10" draw:z-index="182" draw:name="Contrôle 118" draw:style-name="gr19" draw:text-style-name="P923" svg:width="0.701cm" svg:height="0.701cm" svg:x="19.77cm" svg:y="13.7cm" draw:control="control125"/>
      <draw:control text:anchor-type="page" text:anchor-page-number="10" draw:z-index="181" draw:name="Contrôle 117" draw:style-name="gr19" draw:text-style-name="P921" svg:width="0.701cm" svg:height="0.701cm" svg:x="19.77cm" svg:y="15.499cm" draw:control="control124"/>
      <draw:custom-shape text:anchor-type="page" text:anchor-page-number="23" draw:z-index="36" draw:name="Forme 15" draw:style-name="gr20" draw:text-style-name="P924" svg:width="0.9cm" svg:height="2.701cm" svg:x="19.65cm" svg:y="13.6cm">
        <text:p/>
        <draw:enhanced-geometry svg:viewBox="0 0 21600 21600" draw:type="rectangle" draw:enhanced-path="M 0 0 L 21600 0 21600 21600 0 21600 0 0 Z N"/>
      </draw:custom-shape>
      <draw:custom-shape text:anchor-type="page" text:anchor-page-number="22" draw:z-index="34" draw:name="Forme 14" draw:style-name="gr20" draw:text-style-name="P924" svg:width="0.9cm" svg:height="2.701cm" svg:x="19.65cm" svg:y="13.6cm">
        <text:p/>
        <draw:enhanced-geometry svg:viewBox="0 0 21600 21600" draw:type="rectangle" draw:enhanced-path="M 0 0 L 21600 0 21600 21600 0 21600 0 0 Z N"/>
      </draw:custom-shape>
      <draw:custom-shape text:anchor-type="page" text:anchor-page-number="21" draw:z-index="33" draw:name="Forme 13" draw:style-name="gr20" draw:text-style-name="P924" svg:width="0.9cm" svg:height="2.701cm" svg:x="19.65cm" svg:y="13.6cm">
        <text:p/>
        <draw:enhanced-geometry svg:viewBox="0 0 21600 21600" draw:type="rectangle" draw:enhanced-path="M 0 0 L 21600 0 21600 21600 0 21600 0 0 Z N"/>
      </draw:custom-shape>
      <draw:custom-shape text:anchor-type="page" text:anchor-page-number="20" draw:z-index="32" draw:name="Forme 12" draw:style-name="gr20" draw:text-style-name="P924" svg:width="0.9cm" svg:height="2.701cm" svg:x="19.65cm" svg:y="13.6cm">
        <text:p/>
        <draw:enhanced-geometry svg:viewBox="0 0 21600 21600" draw:type="rectangle" draw:enhanced-path="M 0 0 L 21600 0 21600 21600 0 21600 0 0 Z N"/>
      </draw:custom-shape>
      <draw:custom-shape text:anchor-type="page" text:anchor-page-number="19" draw:z-index="31" draw:name="Forme 11" draw:style-name="gr20" draw:text-style-name="P924" svg:width="0.9cm" svg:height="2.701cm" svg:x="19.65cm" svg:y="13.6cm">
        <text:p/>
        <draw:enhanced-geometry svg:viewBox="0 0 21600 21600" draw:type="rectangle" draw:enhanced-path="M 0 0 L 21600 0 21600 21600 0 21600 0 0 Z N"/>
      </draw:custom-shape>
      <draw:custom-shape text:anchor-type="page" text:anchor-page-number="18" draw:z-index="30" draw:name="Forme 10" draw:style-name="gr20" draw:text-style-name="P924" svg:width="0.9cm" svg:height="2.701cm" svg:x="19.65cm" svg:y="13.6cm">
        <text:p/>
        <draw:enhanced-geometry svg:viewBox="0 0 21600 21600" draw:type="rectangle" draw:enhanced-path="M 0 0 L 21600 0 21600 21600 0 21600 0 0 Z N"/>
      </draw:custom-shape>
      <draw:custom-shape text:anchor-type="page" text:anchor-page-number="17" draw:z-index="29" draw:name="Forme 9" draw:style-name="gr20" draw:text-style-name="P924" svg:width="0.9cm" svg:height="2.701cm" svg:x="19.65cm" svg:y="13.6cm">
        <text:p/>
        <draw:enhanced-geometry svg:viewBox="0 0 21600 21600" draw:type="rectangle" draw:enhanced-path="M 0 0 L 21600 0 21600 21600 0 21600 0 0 Z N"/>
      </draw:custom-shape>
      <draw:custom-shape text:anchor-type="page" text:anchor-page-number="16" draw:z-index="28" draw:name="Forme 8" draw:style-name="gr20" draw:text-style-name="P924" svg:width="0.9cm" svg:height="2.701cm" svg:x="19.65cm" svg:y="13.6cm">
        <text:p/>
        <draw:enhanced-geometry svg:viewBox="0 0 21600 21600" draw:type="rectangle" draw:enhanced-path="M 0 0 L 21600 0 21600 21600 0 21600 0 0 Z N"/>
      </draw:custom-shape>
      <draw:custom-shape text:anchor-type="page" text:anchor-page-number="15" draw:z-index="27" draw:name="Forme 7" draw:style-name="gr20" draw:text-style-name="P924" svg:width="0.9cm" svg:height="2.701cm" svg:x="19.65cm" svg:y="13.6cm">
        <text:p/>
        <draw:enhanced-geometry svg:viewBox="0 0 21600 21600" draw:type="rectangle" draw:enhanced-path="M 0 0 L 21600 0 21600 21600 0 21600 0 0 Z N"/>
      </draw:custom-shape>
      <draw:custom-shape text:anchor-type="page" text:anchor-page-number="14" draw:z-index="26" draw:name="Forme 6" draw:style-name="gr20" draw:text-style-name="P924" svg:width="0.9cm" svg:height="2.701cm" svg:x="19.65cm" svg:y="13.6cm">
        <text:p/>
        <draw:enhanced-geometry svg:viewBox="0 0 21600 21600" draw:type="rectangle" draw:enhanced-path="M 0 0 L 21600 0 21600 21600 0 21600 0 0 Z N"/>
      </draw:custom-shape>
      <draw:custom-shape text:anchor-type="page" text:anchor-page-number="13" draw:z-index="20" draw:name="Forme 5" draw:style-name="gr20" draw:text-style-name="P924" svg:width="0.9cm" svg:height="2.701cm" svg:x="19.65cm" svg:y="13.6cm">
        <text:p/>
        <draw:enhanced-geometry svg:viewBox="0 0 21600 21600" draw:type="rectangle" draw:enhanced-path="M 0 0 L 21600 0 21600 21600 0 21600 0 0 Z N"/>
      </draw:custom-shape>
      <draw:custom-shape text:anchor-type="page" text:anchor-page-number="12" draw:z-index="18" draw:name="Forme 4" draw:style-name="gr20" draw:text-style-name="P924" svg:width="0.9cm" svg:height="2.701cm" svg:x="19.65cm" svg:y="13.6cm">
        <text:p/>
        <draw:enhanced-geometry svg:viewBox="0 0 21600 21600" draw:type="rectangle" draw:enhanced-path="M 0 0 L 21600 0 21600 21600 0 21600 0 0 Z N"/>
      </draw:custom-shape>
      <draw:custom-shape text:anchor-type="page" text:anchor-page-number="11" draw:z-index="15" draw:name="Forme 3" draw:style-name="gr20" draw:text-style-name="P924" svg:width="0.9cm" svg:height="2.701cm" svg:x="19.65cm" svg:y="13.6cm">
        <text:p/>
        <draw:enhanced-geometry svg:viewBox="0 0 21600 21600" draw:type="rectangle" draw:enhanced-path="M 0 0 L 21600 0 21600 21600 0 21600 0 0 Z N"/>
      </draw:custom-shape>
      <draw:custom-shape text:anchor-type="page" text:anchor-page-number="10" draw:z-index="9" draw:name="Forme 1" draw:style-name="gr20" draw:text-style-name="P924" svg:width="0.9cm" svg:height="2.701cm" svg:x="19.65cm" svg:y="13.6cm">
        <text:p/>
        <draw:enhanced-geometry svg:viewBox="0 0 21600 21600" draw:type="rectangle" draw:enhanced-path="M 0 0 L 21600 0 21600 21600 0 21600 0 0 Z N"/>
      </draw:custom-shape>
      <table:table table:name="Tableau1" table:style-name="Tableau1">
        <table:table-column table:style-name="Tableau1.A"/>
        <table:table-column table:style-name="Tableau1.B"/>
        <table:table-column table:style-name="Tableau1.C"/>
        <table:table-row>
          <table:table-cell table:style-name="Tableau1.A1" table:number-rows-spanned="2" office:value-type="string" table:protected="true">
            <text:p text:style-name="P1"><draw:frame draw:style-name="fr1" draw:name="Image1" text:anchor-type="char" svg:y="0.199cm" svg:width="2.505cm" svg:height="2.27cm" draw:z-index="1"><draw:image xlink:href="Pictures/100000000000012C0000011068CE0C01.jpg" xlink:type="simple" xlink:show="embed" xlink:actuate="onLoad" draw:mime-type="image/jpeg"/></draw:frame></text:p>
          </table:table-cell>
          <table:table-cell table:style-name="Tableau1.B1" table:number-rows-spanned="2" office:value-type="string" table:protected="true">
            <text:p text:style-name="P2"><text:bookmark-start text:name="Fiche d’activité Contributions indirectes (CI)"/><draw:control text:anchor-type="char" draw:z-index="75" draw:name="Contrôle 3" draw:style-name="gr1" draw:text-style-name="P3" svg:width="0.5cm" svg:height="0.5cm" svg:x="13.21cm" svg:y="0.109cm" draw:control="control35"/><text:bookmark-end text:name="Fiche d’activité Contributions indirectes (CI)"/><text:span text:style-name="T1">Fiche d’activité </text:span><text:span text:style-name="T2">Contributions indirectes (CI)</text:span></text:p>
            <text:p text:style-name="P4"><text:span text:style-name="T3">pour l’évaluation des</text:span><text:span text:style-name="T4"> produits </text:span><text:span text:style-name="T5">du </text:span><text:span text:style-name="T6">T</text:span><text:span text:style-name="T5">abac</text:span><text:span text:style-name="T4"> </text:span><text:span text:style-name="T7">détenus</text:span></text:p>
            <text:p text:style-name="P5"><draw:control text:anchor-type="char" draw:z-index="74" draw:name="Contrôle 5" draw:style-name="gr1" draw:text-style-name="P3" svg:width="0.5cm" svg:height="0.5cm" svg:x="13.3cm" svg:y="0.169cm" draw:control="control34"/><text:span text:style-name="T7">dans l’entrepôt fiscal suspensif des droits d’accise</text:span><text:span text:style-name="T8"/></text:p>
            <text:p text:style-name="P6"><draw:control text:anchor-type="char" draw:z-index="73" draw:name="Contrôle 6" draw:style-name="gr1" draw:text-style-name="P3" svg:width="0.5cm" svg:height="0.5cm" svg:x="9.88cm" svg:y="0.085cm" draw:control="control33"/><text:span text:style-name="T9">DROM – </text:span><text:span text:style-name="T10">MARTINIQUE</text:span></text:p>
            <text:p text:style-name="P7"><text:bookmark text:name="ENTREPOSAGE"/><text:span text:style-name="T11">ENTREPOSAGE</text:span><draw:control text:anchor-type="char" draw:z-index="195" draw:name="Contrôle 31" draw:style-name="gr1" draw:text-style-name="P3" svg:width="0.5cm" svg:height="0.5cm" svg:x="9.37cm" svg:y="0.25cm" draw:control="control136"/></text:p>
          </table:table-cell>
          <table:table-cell table:style-name="Tableau1.A1" office:value-type="string" table:protected="true">
            <text:p text:style-name="P8"><draw:frame draw:style-name="fr2" draw:name="Image2" text:anchor-type="char" svg:y="0.101cm" svg:width="1.6cm" svg:height="2.27cm" draw:z-index="0"><draw:image xlink:href="Pictures/10000000000000E90000012CD1C7662E.jpg" xlink:type="simple" xlink:show="embed" xlink:actuate="onLoad" draw:mime-type="image/jpeg"/></draw:frame></text:p>
          </table:table-cell>
        </table:table-row>
        <table:table-row table:style-name="Tableau1.2">
          <table:covered-table-cell table:style-name="Tableau1.A1"/>
          <table:covered-table-cell table:style-name="Tableau1.B1"/>
          <table:table-cell table:style-name="Tableau1.B1" office:value-type="string" table:protected="true">
            <table:table table:name="Tableau30" table:style-name="Tableau30">
              <table:table-column table:style-name="Tableau30.A"/>
              <table:table-column table:style-name="Tableau30.B"/>
              <table:table-column table:style-name="Tableau30.C"/>
              <table:table-row table:style-name="Tableau30.1">
                <table:table-cell table:style-name="Tableau30.A1" office:value-type="float" office:value="1" table:protected="true">
                  <text:p text:style-name="P9">1</text:p>
                </table:table-cell>
                <table:table-cell table:style-name="Tableau30.B1" office:value-type="string" table:protected="true">
                  <text:p text:style-name="P10">/</text:p>
                </table:table-cell>
                <table:table-cell table:style-name="Tableau30.A1" office:value-type="float" office:value="3" table:protected="true">
                  <text:p text:style-name="P11">3</text:p>
                </table:table-cell>
              </table:table-row>
            </table:table>
            <text:p text:style-name="P12"/>
          </table:table-cell>
        </table:table-row>
      </table:table>
      <table:table table:name="Tableau3" table:style-name="Tableau3">
        <table:table-column table:style-name="Tableau3.A"/>
        <table:table-column table:style-name="Tableau3.B"/>
        <table:table-column table:style-name="Tableau3.C"/>
        <table:table-column table:style-name="Tableau3.D"/>
        <table:table-column table:style-name="Tableau3.E"/>
        <table:table-column table:style-name="Tableau3.F"/>
        <table:table-row table:style-name="Tableau3.1">
          <table:table-cell table:style-name="Tableau3.A1" table:number-rows-spanned="2" office:value-type="string" table:protected="true">
            <text:p text:style-name="P13"><draw:control text:anchor-type="char" draw:z-index="37" draw:name="Forme6_ 1" draw:style-name="gr2" draw:text-style-name="P14" svg:width="0.401cm" svg:height="0.401cm" svg:x="0.302cm" svg:y="0.056cm" draw:control="control249"/></text:p>
          </table:table-cell>
          <table:table-cell table:style-name="Tableau3.A1" table:number-rows-spanned="2" office:value-type="string" table:protected="true">
            <text:p text:style-name="P15">Demande initiale</text:p>
          </table:table-cell>
          <table:table-cell table:style-name="Tableau3.A1" table:number-rows-spanned="2" office:value-type="string" table:protected="true">
            <text:p text:style-name="P15"><draw:control text:anchor-type="char" draw:z-index="38" draw:name="Forme6_ 4" draw:style-name="gr2" draw:text-style-name="P14" svg:width="0.401cm" svg:height="0.401cm" svg:x="0.27cm" svg:y="0.056cm" draw:control="control250"/></text:p>
          </table:table-cell>
          <table:table-cell table:style-name="Tableau3.A1" table:number-rows-spanned="2" office:value-type="string" table:protected="true">
            <text:p text:style-name="P15">Mise à jour</text:p>
          </table:table-cell>
          <table:table-cell table:style-name="Tableau3.E1" office:value-type="string" table:protected="true">
            <text:p text:style-name="P16">Direction régionale :</text:p>
          </table:table-cell>
          <table:table-cell table:style-name="Tableau3.F1" office:value-type="string" table:protected="true">
            <text:p text:style-name="P17">Martinique</text:p>
          </table:table-cell>
        </table:table-row>
        <table:table-row table:style-name="Tableau3.2">
          <table:covered-table-cell table:style-name="Tableau3.A1"/>
          <table:covered-table-cell table:style-name="Tableau3.A1"/>
          <table:covered-table-cell table:style-name="Tableau3.A1"/>
          <table:covered-table-cell table:style-name="Tableau3.A1"/>
          <table:table-cell table:style-name="Tableau3.E2" office:value-type="string" table:protected="true">
            <text:p text:style-name="P18">Service gestionnaire :</text:p>
          </table:table-cell>
          <table:table-cell table:style-name="Tableau3.F2" office:value-type="string" table:protected="true">
            <text:p text:style-name="P19"><draw:control text:anchor-type="as-char" svg:y="-0.319cm" draw:z-index="72" draw:name="Forme1_ 35" draw:style-name="gr3" draw:text-style-name="P20" svg:width="6.601cm" svg:height="0.6cm" draw:control="control32"/></text:p>
          </table:table-cell>
        </table:table-row>
      </table:table>
      <text:p text:style-name="P21"/>
      <table:table table:name="Tableau76" table:style-name="Tableau76">
        <table:table-column table:style-name="Tableau76.A"/>
        <table:table-column table:style-name="Tableau76.B"/>
        <table:table-column table:style-name="Tableau76.C"/>
        <table:table-column table:style-name="Tableau76.D"/>
        <table:table-row table:style-name="Tableau76.1">
          <table:table-cell table:style-name="Tableau76.A1" table:number-columns-spanned="4" office:value-type="string" table:protected="true">
            <text:p text:style-name="P22">DÉSIGNATION DU PRINCIPAL OBLIGÉ<draw:control text:anchor-type="char" draw:z-index="199" draw:name="Contrôle 69" draw:style-name="gr1" draw:text-style-name="P3" svg:width="0.5cm" svg:height="0.5cm" svg:x="13.4cm" svg:y="0cm" draw:control="control141"/></text:p>
          </table:table-cell>
          <table:covered-table-cell/>
          <table:covered-table-cell/>
          <table:covered-table-cell/>
        </table:table-row>
        <table:table-row table:style-name="Tableau76.1">
          <table:table-cell table:style-name="Tableau76.A2" office:value-type="string">
            <text:p text:style-name="P23">Raison </text:p>
            <text:p text:style-name="P24"><text:span text:style-name="T12">sociale</text:span> :</text:p>
          </table:table-cell>
          <table:table-cell table:style-name="Tableau76.B2" office:value-type="string">
            <text:p text:style-name="P25"/>
          </table:table-cell>
          <table:table-cell table:style-name="Tableau76.C2" office:value-type="string" table:protected="true">
            <text:p text:style-name="P24"><text:span text:style-name="T13">SIREN</text:span><text:span text:style-name="T14"> :</text:span></text:p>
          </table:table-cell>
          <table:table-cell table:style-name="Tableau76.D2" office:value-type="string">
            <table:table table:name="Tableau77" table:style-name="Tableau77">
              <table:table-column table:style-name="Tableau77.A"/>
              <table:table-column table:style-name="Tableau77.B"/>
              <table:table-column table:style-name="Tableau77.C" table:number-columns-repeated="6"/>
              <table:table-column table:style-name="Tableau77.I"/>
              <table:table-row>
                <table:table-cell table:style-name="Tableau77.A1" office:value-type="string">
                  <text:p text:style-name="P26"><draw:control text:anchor-type="as-char" draw:z-index="39" draw:name="Forme1_ 32" draw:style-name="gr4" draw:text-style-name="P27" svg:width="0.35cm" svg:height="0.451cm" draw:control="control1"/></text:p>
                </table:table-cell>
                <table:table-cell table:style-name="Tableau77.A1" office:value-type="string">
                  <text:p text:style-name="P28"><draw:control text:anchor-type="as-char" draw:z-index="43" draw:name="Forme1_ 12" draw:style-name="gr4" draw:text-style-name="P27" svg:width="0.35cm" svg:height="0.451cm" draw:control="control5"/></text:p>
                </table:table-cell>
                <table:table-cell table:style-name="Tableau77.A1" office:value-type="string">
                  <text:p text:style-name="P28"><draw:control text:anchor-type="as-char" draw:z-index="44" draw:name="Forme1_ 13" draw:style-name="gr4" draw:text-style-name="P27" svg:width="0.35cm" svg:height="0.451cm" draw:control="control6"/></text:p>
                </table:table-cell>
                <table:table-cell table:style-name="Tableau77.A1" office:value-type="string">
                  <text:p text:style-name="P28"><draw:control text:anchor-type="as-char" draw:z-index="45" draw:name="Forme1_ 20" draw:style-name="gr4" draw:text-style-name="P27" svg:width="0.35cm" svg:height="0.451cm" draw:control="control7"/></text:p>
                </table:table-cell>
                <table:table-cell table:style-name="Tableau77.A1" office:value-type="string">
                  <text:p text:style-name="P28"><draw:control text:anchor-type="as-char" draw:z-index="46" draw:name="Forme1_ 21" draw:style-name="gr4" draw:text-style-name="P27" svg:width="0.35cm" svg:height="0.451cm" draw:control="control8"/></text:p>
                </table:table-cell>
                <table:table-cell table:style-name="Tableau77.A1" office:value-type="string">
                  <text:p text:style-name="P28"><draw:control text:anchor-type="as-char" draw:z-index="47" draw:name="Forme1_ 22" draw:style-name="gr4" draw:text-style-name="P27" svg:width="0.35cm" svg:height="0.451cm" draw:control="control9"/></text:p>
                </table:table-cell>
                <table:table-cell table:style-name="Tableau77.A1" office:value-type="string">
                  <text:p text:style-name="P28"><draw:control text:anchor-type="as-char" draw:z-index="48" draw:name="Forme1_ 23" draw:style-name="gr4" draw:text-style-name="P27" svg:width="0.35cm" svg:height="0.451cm" draw:control="control10"/></text:p>
                </table:table-cell>
                <table:table-cell table:style-name="Tableau77.A1" office:value-type="string">
                  <text:p text:style-name="P28"><draw:control text:anchor-type="as-char" draw:z-index="49" draw:name="Forme1_ 24" draw:style-name="gr4" draw:text-style-name="P27" svg:width="0.35cm" svg:height="0.451cm" draw:control="control11"/></text:p>
                </table:table-cell>
                <table:table-cell table:style-name="Tableau77.I1" office:value-type="string">
                  <text:p text:style-name="P28"><draw:control text:anchor-type="as-char" draw:z-index="50" draw:name="Forme1_ 25" draw:style-name="gr4" draw:text-style-name="P27" svg:width="0.35cm" svg:height="0.451cm" draw:control="control12"/></text:p>
                </table:table-cell>
              </table:table-row>
            </table:table>
            <text:p text:style-name="P29"/>
          </table:table-cell>
        </table:table-row>
      </table:table>
      <table:table table:name="Tableau4" table:style-name="Tableau4">
        <table:table-column table:style-name="Tableau4.A"/>
        <table:table-column table:style-name="Tableau4.B"/>
        <table:table-column table:style-name="Tableau4.C"/>
        <table:table-column table:style-name="Tableau4.D"/>
        <table:table-row table:style-name="Tableau4.1">
          <table:table-cell table:style-name="Tableau4.A1" office:value-type="string" table:protected="true">
            <text:p text:style-name="P30"><text:bookmark-start text:name="Statut"/><draw:control text:anchor-type="char" draw:z-index="208" draw:name="Contrôle 12" draw:style-name="gr1" draw:text-style-name="P31" svg:width="0.401cm" svg:height="0.401cm" svg:x="1.799cm" svg:y="0cm" draw:control="control150"/><text:bookmark-end text:name="Statut"/><text:span text:style-name="T15">Statut </text:span><text:span text:style-name="T16">CI</text:span><text:span text:style-name="T17"> :</text:span></text:p>
          </table:table-cell>
          <table:table-cell table:style-name="Tableau4.A1" office:value-type="string" table:protected="true">
            <text:p text:style-name="P32"><draw:control text:anchor-type="as-char" draw:z-index="69" draw:name="Forme1_42" draw:style-name="gr5" draw:text-style-name="P33" svg:width="6.601cm" svg:height="0.701cm" draw:control="control31"/></text:p>
          </table:table-cell>
          <table:table-cell table:style-name="Tableau4.C1" office:value-type="string" table:protected="true">
            <text:p text:style-name="P34"><text:bookmark-start text:name="N° agrément"/><draw:control text:anchor-type="char" draw:z-index="210" draw:name="Contrôle 14" draw:style-name="gr1" draw:text-style-name="P31" svg:width="0.401cm" svg:height="0.401cm" svg:x="2.85cm" svg:y="-0.011cm" draw:control="control152"/><text:bookmark-end text:name="N° agrément"/><text:span text:style-name="T18">N° d’a</text:span><text:span text:style-name="T19">ccise</text:span><text:span text:style-name="T20"> :</text:span></text:p>
          </table:table-cell>
          <table:table-cell table:style-name="Tableau4.C1" office:value-type="string">
            <table:table table:name="Tableau80" table:style-name="Tableau80">
              <table:table-column table:style-name="Tableau80.A" table:number-columns-repeated="2"/>
              <table:table-column table:style-name="Tableau80.C"/>
              <table:table-column table:style-name="Tableau80.A"/>
              <table:table-column table:style-name="Tableau80.C"/>
              <table:table-column table:style-name="Tableau80.A"/>
              <table:table-column table:style-name="Tableau80.C"/>
              <table:table-column table:style-name="Tableau80.A"/>
              <table:table-column table:style-name="Tableau80.C"/>
              <table:table-column table:style-name="Tableau80.A"/>
              <table:table-column table:style-name="Tableau80.C"/>
              <table:table-column table:style-name="Tableau80.A"/>
              <table:table-column table:style-name="Tableau80.M"/>
              <table:table-row table:style-name="Tableau80.1">
                <table:table-cell table:style-name="Tableau80.A1" office:value-type="string" table:protected="true">
                  <text:p text:style-name="P35">F</text:p>
                </table:table-cell>
                <table:table-cell table:style-name="Tableau80.A1" office:value-type="string" table:protected="true">
                  <text:p text:style-name="P35">R</text:p>
                </table:table-cell>
                <table:table-cell table:style-name="Tableau80.C1" office:value-type="string">
                  <text:p text:style-name="P36"><draw:control text:anchor-type="as-char" draw:z-index="40" draw:name="Forme1_ 5" draw:style-name="gr4" draw:text-style-name="P27" svg:width="0.35cm" svg:height="0.451cm" draw:control="control2"/></text:p>
                </table:table-cell>
                <table:table-cell table:style-name="Tableau80.D1" office:value-type="string">
                  <text:p text:style-name="P37"><draw:control text:anchor-type="as-char" draw:z-index="51" draw:name="Forme1_ 6" draw:style-name="gr4" draw:text-style-name="P27" svg:width="0.35cm" svg:height="0.451cm" draw:control="control13"/></text:p>
                </table:table-cell>
                <table:table-cell table:style-name="Tableau80.E1" office:value-type="string">
                  <text:p text:style-name="P37"><draw:control text:anchor-type="as-char" draw:z-index="52" draw:name="Forme1_ 7" draw:style-name="gr4" draw:text-style-name="P27" svg:width="0.35cm" svg:height="0.451cm" draw:control="control14"/></text:p>
                </table:table-cell>
                <table:table-cell table:style-name="Tableau80.D1" office:value-type="string">
                  <text:p text:style-name="P37"><draw:control text:anchor-type="as-char" draw:z-index="53" draw:name="Forme1_ 8" draw:style-name="gr4" draw:text-style-name="P27" svg:width="0.35cm" svg:height="0.451cm" draw:control="control15"/></text:p>
                </table:table-cell>
                <table:table-cell table:style-name="Tableau80.G1" office:value-type="string">
                  <text:p text:style-name="P37"><draw:control text:anchor-type="as-char" draw:z-index="54" draw:name="Forme1_ 9" draw:style-name="gr4" draw:text-style-name="P27" svg:width="0.35cm" svg:height="0.451cm" draw:control="control16"/></text:p>
                </table:table-cell>
                <table:table-cell table:style-name="Tableau80.D1" office:value-type="string">
                  <text:p text:style-name="P37"><draw:control text:anchor-type="as-char" draw:z-index="55" draw:name="Forme1_ 10" draw:style-name="gr4" draw:text-style-name="P27" svg:width="0.35cm" svg:height="0.451cm" draw:control="control17"/></text:p>
                </table:table-cell>
                <table:table-cell table:style-name="Tableau80.I1" office:value-type="string">
                  <text:p text:style-name="P37"><draw:control text:anchor-type="as-char" draw:z-index="56" draw:name="Forme1_ 11" draw:style-name="gr4" draw:text-style-name="P27" svg:width="0.35cm" svg:height="0.451cm" draw:control="control18"/></text:p>
                </table:table-cell>
                <table:table-cell table:style-name="Tableau80.D1" office:value-type="string">
                  <text:p text:style-name="P37"><draw:control text:anchor-type="as-char" draw:z-index="57" draw:name="Forme1_ 16" draw:style-name="gr4" draw:text-style-name="P27" svg:width="0.35cm" svg:height="0.451cm" draw:control="control19"/></text:p>
                </table:table-cell>
                <table:table-cell table:style-name="Tableau80.K1" office:value-type="string">
                  <text:p text:style-name="P37"><draw:control text:anchor-type="as-char" draw:z-index="58" draw:name="Forme1_ 26" draw:style-name="gr4" draw:text-style-name="P27" svg:width="0.35cm" svg:height="0.451cm" draw:control="control20"/></text:p>
                </table:table-cell>
                <table:table-cell table:style-name="Tableau80.D1" office:value-type="string">
                  <text:p text:style-name="P38"><draw:control text:anchor-type="as-char" draw:z-index="59" draw:name="Forme1_ 30" draw:style-name="gr4" draw:text-style-name="P27" svg:width="0.35cm" svg:height="0.451cm" draw:control="control21"/></text:p>
                </table:table-cell>
                <table:table-cell table:style-name="Tableau80.M1" office:value-type="string">
                  <text:p text:style-name="P37"><draw:control text:anchor-type="as-char" draw:z-index="60" draw:name="Forme1_ 31" draw:style-name="gr4" draw:text-style-name="P27" svg:width="0.35cm" svg:height="0.451cm" draw:control="control22"/></text:p>
                </table:table-cell>
              </table:table-row>
            </table:table>
            <text:p text:style-name="P39"/>
          </table:table-cell>
        </table:table-row>
        <table:table-row table:style-name="Tableau4.1">
          <table:table-cell table:style-name="Tableau4.A1" office:value-type="string" table:protected="true">
            <text:p text:style-name="P40"><text:bookmark-start text:name="Activité"/><draw:control text:anchor-type="char" draw:z-index="209" draw:name="Contrôle 13" draw:style-name="gr1" draw:text-style-name="P31" svg:width="0.401cm" svg:height="0.401cm" svg:x="1.9cm" svg:y="0cm" draw:control="control151"/><text:bookmark-end text:name="Activité"/><text:span text:style-name="T21">Activité </text:span><text:span text:style-name="T22">CI</text:span><text:span text:style-name="T21"> :</text:span></text:p>
          </table:table-cell>
          <table:table-cell table:style-name="Tableau4.A1" office:value-type="string" table:protected="true">
            <text:p text:style-name="P41"><draw:control text:anchor-type="as-char" draw:z-index="41" draw:name="Forme1_ 1" draw:style-name="gr6" draw:text-style-name="P33" svg:width="6.601cm" svg:height="0.701cm" draw:control="control3"/></text:p>
          </table:table-cell>
          <table:table-cell table:style-name="Tableau4.C1" office:value-type="string" table:protected="true">
            <text:p text:style-name="P42"><text:bookmark-start text:name="ID lieu de risque"/><draw:control text:anchor-type="char" draw:z-index="211" draw:name="Contrôle 15" draw:style-name="gr1" draw:text-style-name="P31" svg:width="0.401cm" svg:height="0.401cm" svg:x="3.401cm" svg:y="-0.011cm" draw:control="control153"/><text:bookmark-end text:name="ID lieu de risque"/><text:span text:style-name="T23">N°</text:span><text:span text:style-name="T24"> du lieu de risque</text:span><text:span text:style-name="T25"> :</text:span></text:p>
          </table:table-cell>
          <table:table-cell table:style-name="Tableau4.C1" office:value-type="string">
            <table:table table:name="Tableau2" table:style-name="Tableau2">
              <table:table-column table:style-name="Tableau2.A" table:number-columns-repeated="2"/>
              <table:table-column table:style-name="Tableau2.C"/>
              <table:table-column table:style-name="Tableau2.A"/>
              <table:table-column table:style-name="Tableau2.C"/>
              <table:table-column table:style-name="Tableau2.A"/>
              <table:table-column table:style-name="Tableau2.C"/>
              <table:table-column table:style-name="Tableau2.A"/>
              <table:table-column table:style-name="Tableau2.C"/>
              <table:table-column table:style-name="Tableau2.A"/>
              <table:table-column table:style-name="Tableau2.C"/>
              <table:table-column table:style-name="Tableau2.A"/>
              <table:table-column table:style-name="Tableau2.M"/>
              <table:table-row table:style-name="Tableau2.1">
                <table:table-cell table:style-name="Tableau2.A1" office:value-type="string" table:protected="true">
                  <text:p text:style-name="P43">F</text:p>
                </table:table-cell>
                <table:table-cell table:style-name="Tableau2.A1" office:value-type="string" table:protected="true">
                  <text:p text:style-name="P44">R</text:p>
                </table:table-cell>
                <table:table-cell table:style-name="Tableau2.A1" office:value-type="string" table:protected="true">
                  <text:p text:style-name="P45">L</text:p>
                </table:table-cell>
                <table:table-cell table:style-name="Tableau2.A1" office:value-type="string" table:protected="true">
                  <text:p text:style-name="P45">R</text:p>
                </table:table-cell>
                <table:table-cell table:style-name="Tableau2.E1" office:value-type="string">
                  <text:p text:style-name="P37"><draw:control text:anchor-type="as-char" draw:z-index="42" draw:name="Forme1_ 2" draw:style-name="gr7" draw:text-style-name="P27" svg:width="0.35cm" svg:height="0.451cm" draw:control="control4"/></text:p>
                </table:table-cell>
                <table:table-cell table:style-name="Tableau2.F1" office:value-type="string">
                  <text:p text:style-name="P46"><draw:control text:anchor-type="as-char" draw:z-index="61" draw:name="Forme1_ 14" draw:style-name="gr7" draw:text-style-name="P27" svg:width="0.35cm" svg:height="0.451cm" draw:control="control23"/></text:p>
                </table:table-cell>
                <table:table-cell table:style-name="Tableau2.G1" office:value-type="string">
                  <text:p text:style-name="P46"><draw:control text:anchor-type="as-char" draw:z-index="62" draw:name="Forme1_ 15" draw:style-name="gr7" draw:text-style-name="P27" svg:width="0.35cm" svg:height="0.451cm" draw:control="control24"/></text:p>
                </table:table-cell>
                <table:table-cell table:style-name="Tableau2.F1" office:value-type="string">
                  <text:p text:style-name="P46"><draw:control text:anchor-type="as-char" draw:z-index="63" draw:name="Forme1_ 17" draw:style-name="gr7" draw:text-style-name="P27" svg:width="0.35cm" svg:height="0.451cm" draw:control="control25"/></text:p>
                </table:table-cell>
                <table:table-cell table:style-name="Tableau2.I1" office:value-type="string">
                  <text:p text:style-name="P46"><draw:control text:anchor-type="as-char" draw:z-index="64" draw:name="Forme1_ 18" draw:style-name="gr7" draw:text-style-name="P27" svg:width="0.35cm" svg:height="0.451cm" draw:control="control26"/></text:p>
                </table:table-cell>
                <table:table-cell table:style-name="Tableau2.F1" office:value-type="string">
                  <text:p text:style-name="P46"><draw:control text:anchor-type="as-char" draw:z-index="65" draw:name="Forme1_ 19" draw:style-name="gr7" draw:text-style-name="P27" svg:width="0.35cm" svg:height="0.451cm" draw:control="control27"/></text:p>
                </table:table-cell>
                <table:table-cell table:style-name="Tableau2.K1" office:value-type="string">
                  <text:p text:style-name="P46"><draw:control text:anchor-type="as-char" draw:z-index="66" draw:name="Forme1_ 27" draw:style-name="gr7" draw:text-style-name="P27" svg:width="0.35cm" svg:height="0.451cm" draw:control="control28"/></text:p>
                </table:table-cell>
                <table:table-cell table:style-name="Tableau2.F1" office:value-type="string">
                  <text:p text:style-name="P47"><draw:control text:anchor-type="as-char" draw:z-index="67" draw:name="Forme1_ 28" draw:style-name="gr7" draw:text-style-name="P27" svg:width="0.35cm" svg:height="0.451cm" draw:control="control29"/></text:p>
                </table:table-cell>
                <table:table-cell table:style-name="Tableau2.M1" office:value-type="string">
                  <text:p text:style-name="P46"><draw:control text:anchor-type="as-char" draw:z-index="68" draw:name="Forme1_ 29" draw:style-name="gr7" draw:text-style-name="P27" svg:width="0.35cm" svg:height="0.451cm" draw:control="control30"/></text:p>
                </table:table-cell>
              </table:table-row>
            </table:table>
            <text:p text:style-name="P48"/>
          </table:table-cell>
        </table:table-row>
        <table:table-row table:style-name="Tableau4.3">
          <table:table-cell table:style-name="Tableau4.A1" office:value-type="string" table:protected="true">
            <text:p text:style-name="P49">Adresse :</text:p>
          </table:table-cell>
          <table:table-cell table:style-name="Tableau4.B3" table:number-columns-spanned="3" office:value-type="string">
            <text:p text:style-name="P41"/>
          </table:table-cell>
          <table:covered-table-cell/>
          <table:covered-table-cell/>
        </table:table-row>
      </table:table>
      <text:p text:style-name="P50"/>
      <table:table table:name="Tableau16" table:style-name="Tableau16">
        <table:table-column table:style-name="Tableau16.A"/>
        <table:table-column table:style-name="Tableau16.B"/>
        <table:table-column table:style-name="Tableau16.C"/>
        <table:table-column table:style-name="Tableau16.B"/>
        <table:table-column table:style-name="Tableau16.E"/>
        <table:table-row table:style-name="Tableau16.1">
          <table:table-cell table:style-name="Tableau16.A1" office:value-type="string" table:protected="true">
            <text:p text:style-name="P51"><text:bookmark-start text:name="Période de référence pour l’évaluation de l’entreposage"/><draw:control text:anchor-type="char" draw:z-index="212" draw:name="Contrôle 16" draw:style-name="gr1" draw:text-style-name="P3" svg:width="0.5cm" svg:height="0.5cm" svg:x="10.599cm" svg:y="0cm" draw:control="control154"/><text:bookmark-end text:name="Période de référence pour l’évaluation de l’entreposage"/><text:span text:style-name="T26">P</text:span><text:span text:style-name="T27">ériode </text:span><text:span text:style-name="T28">de référence pour l’évaluation de l’entreposage</text:span></text:p>
          </table:table-cell>
          <table:table-cell table:style-name="Tableau16.A1" office:value-type="string" table:protected="true">
            <text:p text:style-name="P52">du</text:p>
          </table:table-cell>
          <table:table-cell table:style-name="Tableau16.A1" office:value-type="string">
            <text:p text:style-name="P53"><draw:control text:anchor-type="paragraph" draw:z-index="213" draw:name="Forme7_ 2" draw:style-name="gr8" draw:text-style-name="P54" svg:width="3.186cm" svg:height="0.72cm" svg:x="0.085cm" svg:y="-0.116cm" draw:control="control271"/></text:p>
          </table:table-cell>
          <table:table-cell table:style-name="Tableau16.D1" office:value-type="string" table:protected="true">
            <text:p text:style-name="P55">au</text:p>
          </table:table-cell>
          <table:table-cell table:style-name="Tableau16.E1" office:value-type="string">
            <text:p text:style-name="P53"><draw:control text:anchor-type="paragraph" draw:z-index="214" draw:name="Forme7_ 1" draw:style-name="gr8" draw:text-style-name="P54" svg:width="3.186cm" svg:height="0.72cm" svg:x="0.086cm" svg:y="-0.116cm" draw:control="control272"/></text:p>
          </table:table-cell>
        </table:table-row>
      </table:table>
      <text:p text:style-name="P53"/>
      <table:table table:name="Tableau5" table:style-name="Tableau5">
        <table:table-column table:style-name="Tableau5.A"/>
        <table:table-column table:style-name="Tableau5.B"/>
        <table:table-row table:style-name="Tableau5.1">
          <table:table-cell table:style-name="Tableau5.A1" table:number-columns-spanned="2" office:value-type="string" table:protected="true">
            <text:p text:style-name="P56"><text:bookmark-start text:name="Total des droits d’accise ENTREPOSAGE"/><draw:control text:anchor-type="char" draw:z-index="76" draw:name="Contrôle 4" draw:style-name="gr1" draw:text-style-name="P3" svg:width="0.5cm" svg:height="0.451cm" svg:x="17.9cm" svg:y="0.019cm" draw:control="control36"/><text:bookmark-end text:name="Total des droits d’accise ENTREPOSAGE"/><text:span text:style-name="T29">Total des droits d’accise et taxes assimilées par catégorie fiscale </text:span><text:span text:style-name="T30">en jeu </text:span><text:span text:style-name="T31">à l’entreposage</text:span></text:p>
          </table:table-cell>
          <table:covered-table-cell/>
        </table:table-row>
        <table:table-row>
          <table:table-cell table:style-name="Tableau5.A2" office:value-type="string">
            <text:p text:style-name="P57"><text:bookmark-start text:name="Catégorie fiscale"/><draw:control text:anchor-type="char" draw:z-index="77" draw:name="Contrôle 17" draw:style-name="gr1" draw:text-style-name="P31" svg:width="0.5cm" svg:height="0.401cm" svg:x="7.9cm" svg:y="0.011cm" draw:control="control37"/><text:bookmark-end text:name="Catégorie fiscale"/><text:span text:style-name="T32">Catégorie fiscale</text:span></text:p>
          </table:table-cell>
          <table:table-cell table:style-name="Tableau5.B2" office:value-type="string" table:protected="true">
            <text:p text:style-name="P58">Montant de droits en €</text:p>
          </table:table-cell>
        </table:table-row>
        <table:table-row table:style-name="Tableau5.1">
          <table:table-cell table:style-name="Tableau5.A3" office:value-type="string" table:protected="true">
            <text:p text:style-name="P59">Cigarettes</text:p>
          </table:table-cell>
          <table:table-cell table:style-name="Tableau5.B3" table:formula="ooow:&lt;Tableau46.B6&gt;+&lt;Tableau64.B6&gt;" office:value-type="float" office:value="0" table:protected="true">
            <text:p text:style-name="P60">0,00</text:p>
          </table:table-cell>
        </table:table-row>
        <table:table-row table:style-name="Tableau5.4">
          <table:table-cell table:style-name="Tableau5.A3" office:value-type="string" table:protected="true">
            <text:p text:style-name="P59">Cigares et cigarillos</text:p>
          </table:table-cell>
          <table:table-cell table:style-name="Tableau5.B3" table:formula="ooow:&lt;Tableau55.E3&gt;+&lt;Tableau137.F3&gt;" office:value-type="float" office:value="0" table:protected="true">
            <text:p text:style-name="P60">0,00</text:p>
          </table:table-cell>
        </table:table-row>
        <table:table-row table:style-name="Tableau5.1">
          <table:table-cell table:style-name="Tableau5.A3" office:value-type="string" table:protected="true">
            <text:p text:style-name="P59">Tabacs « fine coupe » destinés à rouler les cigarettes</text:p>
          </table:table-cell>
          <table:table-cell table:style-name="Tableau5.B3" table:formula="ooow:&lt;Tableau55.E4&gt;+&lt;Tableau137.F4&gt;" office:value-type="float" office:value="0" table:protected="true">
            <text:p text:style-name="P61">0,00</text:p>
          </table:table-cell>
        </table:table-row>
        <table:table-row table:style-name="Tableau5.1">
          <table:table-cell table:style-name="Tableau5.A3" office:value-type="string" table:protected="true">
            <text:p text:style-name="P62">Autres tabacs à fumer ou à inhaler après avoir été chauffés</text:p>
          </table:table-cell>
          <table:table-cell table:style-name="Tableau5.B3" table:formula="ooow:&lt;Tableau55.E5&gt;+&lt;Tableau137.F5&gt;" office:value-type="float" office:value="0" table:protected="true">
            <text:p text:style-name="P61">0,00</text:p>
          </table:table-cell>
        </table:table-row>
        <table:table-row table:style-name="Tableau5.1">
          <table:table-cell table:style-name="Tableau5.A3" office:value-type="string" table:protected="true">
            <text:p text:style-name="P63">Tabacs à chauffer commercialisés en bâtonnets</text:p>
          </table:table-cell>
          <table:table-cell table:style-name="Tableau5.B3" table:formula="ooow:&lt;Tableau55.E6&gt;+&lt;Tableau137.F6&gt;" office:value-type="float" office:value="0" table:protected="true">
            <text:p text:style-name="P61">0,00</text:p>
          </table:table-cell>
        </table:table-row>
        <table:table-row table:style-name="Tableau5.1">
          <table:table-cell table:style-name="Tableau5.A3" office:value-type="string" table:protected="true">
            <text:p text:style-name="P64">Autres tabacs à chauffer</text:p>
          </table:table-cell>
          <table:table-cell table:style-name="Tableau5.B3" table:formula="ooow:&lt;Tableau55.E7&gt;+&lt;Tableau137.F7&gt;" office:value-type="float" office:value="0" table:protected="true">
            <text:p text:style-name="P61">0,00</text:p>
          </table:table-cell>
        </table:table-row>
        <table:table-row table:style-name="Tableau5.1">
          <table:table-cell table:style-name="Tableau5.A3" office:value-type="string" table:protected="true">
            <text:p text:style-name="P65">Tabacs à priser</text:p>
          </table:table-cell>
          <table:table-cell table:style-name="Tableau5.B3" table:formula="ooow:&lt;Tableau55.E8&gt;+&lt;Tableau137.F8&gt;" office:value-type="float" office:value="0" table:protected="true">
            <text:p text:style-name="P61">0,00</text:p>
          </table:table-cell>
        </table:table-row>
        <table:table-row table:style-name="Tableau5.1">
          <table:table-cell table:style-name="Tableau5.A3" office:value-type="string" table:protected="true">
            <text:p text:style-name="P65">Tabacs à mâcher</text:p>
          </table:table-cell>
          <table:table-cell table:style-name="Tableau5.B3" table:formula="ooow:&lt;Tableau55.E9&gt;+&lt;Tableau137.F9&gt;" office:value-type="float" office:value="0" table:protected="true">
            <text:p text:style-name="P61">0,00</text:p>
          </table:table-cell>
        </table:table-row>
        <table:table-row table:style-name="Tableau5.11">
          <table:table-cell table:style-name="Tableau5.A11" office:value-type="string" table:protected="true">
            <text:p text:style-name="P66">TOTAL</text:p>
          </table:table-cell>
          <table:table-cell table:style-name="Tableau5.B3" table:formula="ooow:&lt;B3:B10&gt;" office:value-type="float" office:value="0" table:protected="true">
            <text:p text:style-name="P67">0,00</text:p>
          </table:table-cell>
        </table:table-row>
      </table:table>
      <text:p text:style-name="P68"/>
      <table:table table:name="Tableau10" table:style-name="Tableau10">
        <table:table-column table:style-name="Tableau10.A"/>
        <table:table-column table:style-name="Tableau10.B"/>
        <table:table-row table:style-name="Tableau10.1">
          <table:table-cell table:style-name="Tableau10.A1" table:number-columns-spanned="2" office:value-type="string">
            <text:p text:style-name="P69"><text:bookmark-start text:name="OPÉRATEUR"/><draw:control text:anchor-type="char" draw:z-index="78" draw:name="Contrôle 18" draw:style-name="gr1" draw:text-style-name="P3" svg:width="0.5cm" svg:height="0.451cm" svg:x="11.899cm" svg:y="0.071cm" draw:control="control38"/><text:bookmark-end text:name="OPÉRATEUR"/><text:span text:style-name="T33">V</text:span><text:span text:style-name="T34">OLET OPÉRATEUR</text:span></text:p>
          </table:table-cell>
          <table:covered-table-cell/>
        </table:table-row>
        <table:table-row table:style-name="Tableau10.2">
          <table:table-cell table:style-name="Tableau10.A2" office:value-type="string">
            <text:p text:style-name="P70"><text:bookmark-start text:name="centralisation"/><draw:control text:anchor-type="char" draw:z-index="79" draw:name="Contrôle 19" draw:style-name="gr1" draw:text-style-name="P31" svg:width="0.5cm" svg:height="0.401cm" svg:x="9.2cm" svg:y="0.409cm" draw:control="control39"/><text:bookmark-end text:name="centralisation"/><text:span text:style-name="T35">Je sollicite auprès de l’administration des douanes le bénéfice d’une centralisation du cautionnement auprès de la recette des douanes de</text:span></text:p>
          </table:table-cell>
          <table:table-cell table:style-name="Tableau10.B2" office:value-type="string">
            <text:p text:style-name="P71"><draw:control text:anchor-type="as-char" svg:y="-0.24cm" draw:z-index="122" draw:name="Forme1_ 65" draw:style-name="gr9" draw:text-style-name="P20" svg:width="5.931cm" svg:height="0.6cm" draw:control="control78"/></text:p>
          </table:table-cell>
        </table:table-row>
      </table:table>
      <table:table table:name="Tableau8" table:style-name="Tableau8">
        <table:table-column table:style-name="Tableau8.A"/>
        <table:table-column table:style-name="Tableau8.B"/>
        <table:table-row table:style-name="Tableau8.1">
          <table:table-cell table:style-name="Tableau8.A1" office:value-type="string">
            <text:p text:style-name="P72"><text:bookmark-start text:name="Signature"/><draw:control text:anchor-type="char" draw:z-index="80" draw:name="Contrôle 20" draw:style-name="gr1" draw:text-style-name="P31" svg:width="0.5cm" svg:height="0.401cm" svg:x="8.7cm" svg:y="0.03cm" draw:control="control40"/><text:bookmark-end text:name="Signature"/><text:span text:style-name="T36">Signature du représentant légal de la société</text:span></text:p>
          </table:table-cell>
          <table:table-cell table:style-name="Tableau8.B1" office:value-type="string">
            <text:p text:style-name="P73"><text:span text:style-name="T37">Le </text:span><text:span text:style-name="T38">:</text:span><text:span text:style-name="T39"> </text:span><draw:control text:anchor-type="char" draw:z-index="70" draw:name="Forme7_ 3" draw:style-name="gr10" draw:text-style-name="P74" svg:width="3.192cm" svg:height="0.6cm" svg:x="0.66cm" svg:y="-0.101cm" draw:control="control251"/></text:p>
          </table:table-cell>
        </table:table-row>
        <table:table-row table:style-name="Tableau8.2">
          <table:table-cell table:style-name="Tableau8.A2" office:value-type="string">
            <text:p text:style-name="P75"/>
          </table:table-cell>
          <table:table-cell table:style-name="Tableau8.B2" office:value-type="string">
            <text:p text:style-name="P76">Observations :</text:p>
          </table:table-cell>
        </table:table-row>
      </table:table>
      <text:p text:style-name="P77"/>
      <table:table table:name="Tableau11" table:style-name="Tableau11">
        <table:table-column table:style-name="Tableau11.A" table:number-columns-repeated="2"/>
        <table:table-row table:style-name="Tableau11.1">
          <table:table-cell table:style-name="Tableau11.A1" table:number-columns-spanned="2" office:value-type="string">
            <text:p text:style-name="P78">VOLET ADMINISTRATION</text:p>
          </table:table-cell>
          <table:covered-table-cell/>
        </table:table-row>
        <table:table-row table:style-name="Tableau11.2">
          <table:table-cell table:style-name="Tableau11.A2" office:value-type="string" table:protected="true">
            <text:p text:style-name="P79">Visa du service gestionnaire</text:p>
          </table:table-cell>
          <table:table-cell table:style-name="Tableau11.B2" office:value-type="string">
            <text:p text:style-name="P80"><text:span text:style-name="T40">Le </text:span><text:span text:style-name="T41">:</text:span><draw:control text:anchor-type="char" draw:z-index="71" draw:name="Forme7_ 4" draw:style-name="gr10" draw:text-style-name="P74" svg:width="3.192cm" svg:height="0.6cm" svg:x="0.801cm" svg:y="-0.101cm" draw:control="control252"/></text:p>
          </table:table-cell>
        </table:table-row>
        <table:table-row table:style-name="Tableau11.3">
          <table:table-cell table:style-name="Tableau11.A3" office:value-type="string">
            <text:p text:style-name="P79"/>
          </table:table-cell>
          <table:table-cell table:style-name="Tableau11.B3" office:value-type="string">
            <text:p text:style-name="P81">Observations :</text:p>
          </table:table-cell>
        </table:table-row>
      </table:table>
      <text:p text:style-name="P82"/>
      <table:table table:name="Tableau98" table:style-name="Tableau98">
        <table:table-column table:style-name="Tableau98.A"/>
        <table:table-column table:style-name="Tableau98.B" table:number-columns-repeated="2"/>
        <table:table-column table:style-name="Tableau98.D"/>
        <table:table-row table:style-name="Tableau98.1">
          <table:table-cell table:style-name="Tableau98.A1" office:value-type="string" table:protected="true">
            <text:p text:style-name="P83">Fiche d’activité Contributions indirectes (CI) – <text:s/><text:span text:style-name="T42">DROM –</text:span><text:span text:style-name="T43"> </text:span><text:span text:style-name="T44">Martinique</text:span><text:span text:style-name="T1"> –</text:span> <text:s/>ENTREPOSAGE TABACS</text:p>
          </table:table-cell>
          <table:table-cell table:style-name="Tableau98.B1" office:value-type="float" office:value="2" table:protected="true">
            <text:p text:style-name="P11">2</text:p>
          </table:table-cell>
          <table:table-cell table:style-name="Tableau98.A1" office:value-type="string" table:protected="true">
            <text:p text:style-name="P84">/</text:p>
          </table:table-cell>
          <table:table-cell table:style-name="Tableau98.B1" office:value-type="float" office:value="3" table:protected="true">
            <text:p text:style-name="P11">3</text:p>
          </table:table-cell>
        </table:table-row>
      </table:table>
      <text:p text:style-name="P85"/>
      <text:p text:style-name="P85"/>
      <table:table table:name="Tableau99" table:style-name="Tableau99">
        <table:table-column table:style-name="Tableau99.A"/>
        <table:table-row table:style-name="Tableau99.1">
          <table:table-cell table:style-name="Tableau99.A1" office:value-type="string">
            <text:p text:style-name="P86"><text:bookmark-start text:name="ÉVALUATION DU STOCK MENSUEL MAXIMAL"/><draw:control text:anchor-type="char" draw:z-index="81" draw:name="Contrôle 22" draw:style-name="gr1" draw:text-style-name="P3" svg:width="0.551cm" svg:height="0.551cm" svg:x="18.099cm" svg:y="0.06cm" draw:control="control41"/><text:bookmark-end text:name="ÉVALUATION DU STOCK MENSUEL MAXIMAL"/><text:span text:style-name="T45">ÉVALUATION DU STOCK MENSUEL MAXIMA</text:span><text:span text:style-name="T46">L – </text:span><text:span text:style-name="T47">MARTINIQUE</text:span><text:span text:style-name="T48"><text:tab/><text:tab/></text:span><text:span text:style-name="T46">– </text:span><text:span text:style-name="T49">P</text:span><text:span text:style-name="T46">rix de vente homologué</text:span><draw:control text:anchor-type="char" draw:z-index="285" draw:name="Contrôle 44" draw:style-name="gr1" draw:text-style-name="P3" svg:width="0.551cm" svg:height="0.551cm" svg:x="25.201cm" svg:y="0.019cm" draw:control="control201"/></text:p>
          </table:table-cell>
        </table:table-row>
      </table:table>
      <text:p text:style-name="P87"><text:span text:style-name="T50">À </text:span><text:span text:style-name="T51">COMPLÉTER PAR LE PRINCIPAL OBLIGÉ</text:span></text:p>
      <text:p text:style-name="P88"/>
      <text:p text:style-name="P89"/>
      <table:table table:name="Tableau46" table:style-name="Tableau46">
        <table:table-column table:style-name="Tableau46.A"/>
        <table:table-column table:style-name="Tableau46.B"/>
        <table:table-column table:style-name="Tableau46.C"/>
        <table:table-column table:style-name="Tableau46.D"/>
        <table:table-column table:style-name="Tableau46.E"/>
        <table:table-column table:style-name="Tableau46.F"/>
        <table:table-column table:style-name="Tableau46.G"/>
        <table:table-column table:style-name="Tableau46.H"/>
        <table:table-column table:style-name="Tableau46.I"/>
        <table:table-column table:style-name="Tableau46.J"/>
        <table:table-column table:style-name="Tableau46.K"/>
        <table:table-row table:style-name="Tableau46.1">
          <table:table-cell table:style-name="Tableau46.A1" table:number-columns-spanned="11" office:value-type="string" table:protected="true">
            <text:p text:style-name="P90">CIGARET<text:span text:style-name="T52">TE</text:span>S</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au46.1">
          <table:table-cell table:style-name="Tableau46.A2" table:number-rows-spanned="2" office:value-type="string" table:protected="true">
            <text:p text:style-name="P91">Mode de calcul</text:p>
          </table:table-cell>
          <table:table-cell table:style-name="Tableau46.B2" table:number-rows-spanned="2" office:value-type="string" table:protected="true">
            <text:p text:style-name="P92"><text:span text:style-name="T53">VOLUME EN U</text:span>NITÉS</text:p>
          </table:table-cell>
          <table:table-cell table:style-name="Tableau46.B2" table:number-rows-spanned="2" office:value-type="string" table:protected="true">
            <text:p text:style-name="P93">VALEUR TOTALE EN €</text:p>
          </table:table-cell>
          <table:table-cell table:style-name="Tableau46.D2" table:number-columns-spanned="3" office:value-type="string" table:protected="true">
            <text:p text:style-name="P94"><draw:control text:anchor-type="char" draw:z-index="288" draw:name="Contrôle 32" draw:style-name="gr1" draw:text-style-name="P31" svg:width="0.5cm" svg:height="0.401cm" svg:x="6.2cm" svg:y="0cm" draw:control="control204"/>TAUX DE L’ACCISE 202<text:span text:style-name="T54">6</text:span></text:p>
          </table:table-cell>
          <table:covered-table-cell/>
          <table:covered-table-cell/>
          <table:table-cell table:style-name="Tableau46.G2" table:number-rows-spanned="2" office:value-type="string">
            <text:p text:style-name="P95">P<text:span text:style-name="T55">VD</text:span><text:span text:style-name="T56">A</text:span></text:p>
            <text:p text:style-name="P96">en €/unité</text:p>
            <text:p text:style-name="P96"><draw:control text:anchor-type="char" draw:z-index="289" draw:name="Contrôle 113" draw:style-name="gr1" draw:text-style-name="P31" svg:width="0.5cm" svg:height="0.401cm" svg:x="0.75cm" svg:y="0.071cm" draw:control="control205"/></text:p>
          </table:table-cell>
          <table:table-cell table:style-name="Tableau46.D2" table:number-columns-spanned="3" office:value-type="string" table:protected="true">
            <text:p text:style-name="P97"><draw:control text:anchor-type="char" draw:z-index="290" draw:name="Contrôle 55" draw:style-name="gr1" draw:text-style-name="P31" svg:width="0.5cm" svg:height="0.401cm" svg:x="6.1cm" svg:y="0cm" draw:control="control206"/><text:span text:style-name="T57">MINIMUM DE PERCEPTION </text:span><text:span text:style-name="T58">202</text:span><text:span text:style-name="T59">6</text:span></text:p>
          </table:table-cell>
          <table:covered-table-cell/>
          <table:covered-table-cell/>
          <table:table-cell table:style-name="Tableau46.K2" table:number-rows-spanned="2" office:value-type="string" table:protected="true">
            <text:p text:style-name="P98">MONTANT DE <text:span text:style-name="T60">L’ACCISE</text:span></text:p>
          </table:table-cell>
        </table:table-row>
        <table:table-row table:style-name="Tableau46.3">
          <table:covered-table-cell table:style-name="Tableau46.A2"/>
          <table:covered-table-cell table:style-name="Tableau46.B2"/>
          <table:covered-table-cell table:style-name="Tableau46.B2"/>
          <table:table-cell table:style-name="Tableau46.D3" office:value-type="string" table:protected="true">
            <text:p text:style-name="P99"><draw:control text:anchor-type="char" draw:z-index="291" draw:name="Contrôle 109" draw:style-name="gr1" draw:text-style-name="P31" svg:width="0.5cm" svg:height="0.401cm" svg:x="2.949cm" svg:y="0.33cm" draw:control="control207"/>VALEUR TOTALE <text:span text:style-name="T61">AJUST</text:span><text:span text:style-name="T62">ÉE</text:span> EN €</text:p>
          </table:table-cell>
          <table:table-cell table:style-name="Tableau46.A2" office:value-type="string">
            <text:p text:style-name="P100">TAUX (%)</text:p>
          </table:table-cell>
          <table:table-cell table:style-name="Tableau46.D3" office:value-type="string" table:protected="true">
            <text:p text:style-name="P100">TOTAL <text:span text:style-name="T63">ACCISE</text:span></text:p>
          </table:table-cell>
          <table:covered-table-cell table:style-name="Tableau46.G2"/>
          <table:table-cell table:style-name="Tableau46.A2" office:value-type="string" table:protected="true">
            <text:p text:style-name="P101">P<text:span text:style-name="T64">RIX D’ENTRÉE</text:span></text:p>
          </table:table-cell>
          <table:table-cell table:style-name="Tableau46.A2" office:value-type="string">
            <text:p text:style-name="P102">€/1 000 unités</text:p>
          </table:table-cell>
          <table:table-cell table:style-name="Tableau46.D3" office:value-type="string" table:protected="true">
            <text:p text:style-name="P100">TOTAL <text:span text:style-name="T65">MP</text:span></text:p>
          </table:table-cell>
          <table:covered-table-cell table:style-name="Tableau46.K2"/>
        </table:table-row>
        <table:table-row table:style-name="Tableau46.4">
          <table:table-cell table:style-name="Tableau46.A2" office:value-type="string" table:protected="true">
            <text:p text:style-name="P103"><text:span text:style-name="T66">P</text:span><text:span text:style-name="T67">VD</text:span><text:span text:style-name="T68">A</text:span><text:span text:style-name="T67"> &gt;</text:span><text:span text:style-name="T66"> </text:span><text:span text:style-name="T69">PE</text:span><text:span text:style-name="T66">MP</text:span></text:p>
          </table:table-cell>
          <table:table-cell table:style-name="Tableau46.B4">
            <text:p text:style-name="P104"/>
          </table:table-cell>
          <table:table-cell table:style-name="Tableau46.B4">
            <text:p text:style-name="P104"/>
          </table:table-cell>
          <table:table-cell table:style-name="Tableau46.D4" table:formula="ooow:&lt;C4&gt;*1" office:value-type="float" office:value="0" table:protected="true">
            <text:p text:style-name="P105">0,00</text:p>
          </table:table-cell>
          <table:table-cell table:style-name="Tableau46.E4" office:value-type="float" office:value="50" table:protected="true">
            <text:p text:style-name="P106">50,00</text:p>
          </table:table-cell>
          <table:table-cell table:style-name="Tableau46.D4" table:formula="ooow:&lt;D4&gt;*&lt;E4&gt;/100" office:value-type="float" office:value="0" table:protected="true">
            <text:p text:style-name="P107">0,00</text:p>
          </table:table-cell>
          <table:table-cell table:style-name="Tableau46.G4" table:formula="ooow:&lt;D4&gt;/&lt;B4&gt;" office:value-type="float" office:value="1.7976931348623157E+308" table:protected="true">
            <text:p text:style-name="P108">** Expression erronée **</text:p>
          </table:table-cell>
          <table:table-cell table:style-name="Tableau46.H4" table:formula="ooow:&lt;I4&gt;/(&lt;E4&gt;*1000/100)" office:value-type="float" office:value="0.62708" table:protected="true">
            <text:p text:style-name="P109">0,62708</text:p>
          </table:table-cell>
          <table:table-cell table:style-name="Tableau46.I4" office:value-type="float" office:value="313.54" table:protected="true">
            <text:p text:style-name="P106">313,54</text:p>
          </table:table-cell>
          <table:table-cell table:style-name="Tableau46.D4" table:formula="ooow:&lt;B4&gt;/1000*&lt;I4&gt;" office:value-type="float" office:value="0" table:protected="true">
            <text:p text:style-name="P108">0,00</text:p>
          </table:table-cell>
          <table:table-cell table:style-name="Tableau46.K4" table:formula="ooow:&lt;F4&gt;" office:value-type="float" office:value="0" table:protected="true">
            <text:p text:style-name="P110">0,00</text:p>
          </table:table-cell>
        </table:table-row>
        <table:table-row table:style-name="Tableau46.4">
          <table:table-cell table:style-name="Tableau46.A2" office:value-type="string" table:protected="true">
            <text:p text:style-name="P111">P<text:span text:style-name="T70">VD</text:span><text:span text:style-name="T56">A</text:span><text:span text:style-name="T70"> &lt;</text:span> <text:span text:style-name="T71">PE</text:span>MP</text:p>
          </table:table-cell>
          <table:table-cell table:style-name="Tableau46.B4">
            <text:p text:style-name="P112"/>
          </table:table-cell>
          <table:table-cell table:style-name="Tableau46.C5">
            <text:p text:style-name="P113"/>
          </table:table-cell>
          <table:table-cell table:style-name="Tableau46.D4" table:formula="ooow:&lt;C5&gt;*1" office:value-type="float" office:value="0" table:protected="true">
            <text:p text:style-name="P105">0,00</text:p>
          </table:table-cell>
          <table:table-cell table:style-name="Tableau46.E4" office:value-type="float" office:value="50" table:protected="true">
            <text:p text:style-name="P106">50,00</text:p>
          </table:table-cell>
          <table:table-cell table:style-name="Tableau46.D4" table:formula="ooow:&lt;D5&gt;*&lt;E5&gt;/100" office:value-type="float" office:value="0" table:protected="true">
            <text:p text:style-name="P114">0,00</text:p>
          </table:table-cell>
          <table:table-cell table:style-name="Tableau46.G4" table:formula="ooow:&lt;D5&gt;/&lt;B5&gt;" office:value-type="float" office:value="1.7976931348623157E+308" table:protected="true">
            <text:p text:style-name="P115">** Expression erronée **</text:p>
          </table:table-cell>
          <table:table-cell table:style-name="Tableau46.H4" table:formula="ooow:&lt;I5&gt;/(&lt;E5&gt;*1000/100)" office:value-type="float" office:value="0.62708" table:protected="true">
            <text:p text:style-name="P116">0,62708</text:p>
          </table:table-cell>
          <table:table-cell table:style-name="Tableau46.I4" office:value-type="float" office:value="313.54" table:protected="true">
            <text:p text:style-name="P106">313,54</text:p>
          </table:table-cell>
          <table:table-cell table:style-name="Tableau46.D4" table:formula="ooow:&lt;B5&gt;/1000*&lt;I5&gt;" office:value-type="float" office:value="0" table:protected="true">
            <text:p text:style-name="P117">0,00</text:p>
          </table:table-cell>
          <table:table-cell table:style-name="Tableau46.K4" table:formula="ooow:&lt;J5&gt;" office:value-type="float" office:value="0" table:protected="true">
            <text:p text:style-name="P110">0,00</text:p>
          </table:table-cell>
        </table:table-row>
        <table:table-row table:style-name="Tableau46.6">
          <table:table-cell table:style-name="Tableau46.D2" table:number-columns-spanned="10" office:value-type="string">
            <text:p text:style-name="P118">TOTAL</text:p>
          </table:table-cell>
          <table:covered-table-cell/>
          <table:covered-table-cell/>
          <table:covered-table-cell/>
          <table:covered-table-cell/>
          <table:covered-table-cell/>
          <table:covered-table-cell/>
          <table:covered-table-cell/>
          <table:covered-table-cell/>
          <table:covered-table-cell/>
          <table:table-cell table:style-name="Tableau46.K4" table:formula="ooow:&lt;K4&gt;+&lt;K5&gt;" office:value-type="float" office:value="0" table:protected="true">
            <text:p text:style-name="P119">0,00</text:p>
          </table:table-cell>
        </table:table-row>
      </table:table>
      <text:p text:style-name="P120"/>
      <text:p text:style-name="P121"/>
      <text:p text:style-name="P120"/>
      <table:table table:name="Tableau55" table:style-name="Tableau55">
        <table:table-column table:style-name="Tableau55.A"/>
        <table:table-column table:style-name="Tableau55.B"/>
        <table:table-column table:style-name="Tableau55.C"/>
        <table:table-column table:style-name="Tableau55.D"/>
        <table:table-column table:style-name="Tableau55.E"/>
        <table:table-row table:style-name="Tableau55.1">
          <table:table-cell table:style-name="Tableau55.A1" table:number-rows-spanned="2" office:value-type="string" table:protected="true">
            <text:p text:style-name="P122">CATÉGORIE FISCALE</text:p>
          </table:table-cell>
          <table:table-cell table:style-name="Tableau55.B1" table:number-rows-spanned="2" office:value-type="string" table:protected="true">
            <text:p text:style-name="P93">VALEUR TOTALE EN €</text:p>
          </table:table-cell>
          <table:table-cell table:style-name="Tableau55.C1" table:number-columns-spanned="2" office:value-type="string" table:protected="true">
            <text:p text:style-name="P123"><draw:control text:anchor-type="char" draw:z-index="292" draw:name="Contrôle 34" draw:style-name="gr1" draw:text-style-name="P31" svg:width="0.5cm" svg:height="0.401cm" svg:x="5.6cm" svg:y="0cm" draw:control="control208"/>TAUX DE L’ACCISE 202<text:span text:style-name="T72">6</text:span></text:p>
          </table:table-cell>
          <table:covered-table-cell/>
          <table:table-cell table:style-name="Tableau55.E1" table:number-rows-spanned="2" office:value-type="string" table:protected="true">
            <text:p text:style-name="P98">MONTANT DE <text:span text:style-name="T60">L’ACCISE</text:span></text:p>
          </table:table-cell>
        </table:table-row>
        <table:table-row table:style-name="Tableau55.2">
          <table:covered-table-cell table:style-name="Tableau55.A1"/>
          <table:covered-table-cell table:style-name="Tableau55.B1"/>
          <table:table-cell table:style-name="Tableau55.C2" office:value-type="string" table:protected="true">
            <text:p text:style-name="P124"><draw:control text:anchor-type="char" draw:z-index="293" draw:name="Contrôle 46" draw:style-name="gr1" draw:text-style-name="P31" svg:width="0.5cm" svg:height="0.401cm" svg:x="4.75cm" svg:y="-0.03cm" draw:control="control209"/>VALEUR TOTALE <text:span text:style-name="T61">AJUST</text:span><text:span text:style-name="T62">ÉE</text:span> EN €</text:p>
          </table:table-cell>
          <table:table-cell table:style-name="Tableau55.D2" office:value-type="string" table:protected="true">
            <text:p text:style-name="P100">TAUX (%)</text:p>
          </table:table-cell>
          <table:covered-table-cell table:style-name="Tableau55.E1"/>
        </table:table-row>
        <table:table-row table:style-name="Tableau55.3">
          <table:table-cell table:style-name="Tableau55.D2" office:value-type="string">
            <text:p text:style-name="P125">CIGARES ET CIGARILLOS</text:p>
          </table:table-cell>
          <table:table-cell table:style-name="Tableau55.B3">
            <text:p text:style-name="P126"/>
          </table:table-cell>
          <table:table-cell table:style-name="Tableau55.C3" table:formula="ooow:&lt;B3&gt;*1" office:value-type="float" office:value="0" table:protected="true">
            <text:p text:style-name="P127">0,00</text:p>
          </table:table-cell>
          <table:table-cell table:style-name="Tableau55.D3" office:value-type="float" office:value="20" table:protected="true">
            <text:p text:style-name="P128">20,00</text:p>
          </table:table-cell>
          <table:table-cell table:style-name="Tableau55.E3" table:formula="ooow:&lt;C3&gt;*&lt;D3&gt;/100" office:value-type="float" office:value="0" table:protected="true">
            <text:p text:style-name="P129">0,00</text:p>
          </table:table-cell>
        </table:table-row>
        <table:table-row table:style-name="Tableau55.3">
          <table:table-cell table:style-name="Tableau55.D2" office:value-type="string" table:protected="true">
            <text:p text:style-name="P125">TABACS « FINE COUPE » DESTINÉS À ROULER LES CIGARETTES</text:p>
          </table:table-cell>
          <table:table-cell table:style-name="Tableau55.B3">
            <text:p text:style-name="P126"/>
          </table:table-cell>
          <table:table-cell table:style-name="Tableau55.C3" table:formula="ooow:&lt;B4&gt;*1" office:value-type="float" office:value="0" table:protected="true">
            <text:p text:style-name="P127">0,00</text:p>
          </table:table-cell>
          <table:table-cell table:style-name="Tableau55.D3" office:value-type="float" office:value="20" table:protected="true">
            <text:p text:style-name="P128">20,00</text:p>
          </table:table-cell>
          <table:table-cell table:style-name="Tableau55.E3" table:formula="ooow:&lt;C4&gt;*&lt;D4&gt;/100" office:value-type="float" office:value="0" table:protected="true">
            <text:p text:style-name="P130">0,00</text:p>
          </table:table-cell>
        </table:table-row>
        <table:table-row table:style-name="Tableau55.3">
          <table:table-cell table:style-name="Tableau55.D2" office:value-type="string" table:protected="true">
            <text:p text:style-name="P125">AUTRES TABACS À FUMER OU À INHALER APRÈS AVOIR ÉTÉ CHAUFFÉS</text:p>
          </table:table-cell>
          <table:table-cell table:style-name="Tableau55.B3">
            <text:p text:style-name="P131"/>
          </table:table-cell>
          <table:table-cell table:style-name="Tableau55.C3" table:formula="ooow:&lt;B5&gt;*1" office:value-type="float" office:value="0" table:protected="true">
            <text:p text:style-name="P127">0,00</text:p>
          </table:table-cell>
          <table:table-cell table:style-name="Tableau55.D3" office:value-type="float" office:value="20" table:protected="true">
            <text:p text:style-name="P128">20,00</text:p>
          </table:table-cell>
          <table:table-cell table:style-name="Tableau55.E3" table:formula="ooow:&lt;C5&gt;*&lt;D5&gt;/100" office:value-type="float" office:value="0" table:protected="true">
            <text:p text:style-name="P129">0,00</text:p>
          </table:table-cell>
        </table:table-row>
        <table:table-row table:style-name="Tableau55.3">
          <table:table-cell table:style-name="Tableau55.D2" office:value-type="string" table:protected="true">
            <text:p text:style-name="P125">TABACS À CHAUFFER COMMERCIALISÉS EN BÂTONNETS</text:p>
          </table:table-cell>
          <table:table-cell table:style-name="Tableau55.B3">
            <text:p text:style-name="P132"/>
          </table:table-cell>
          <table:table-cell table:style-name="Tableau55.C3" table:formula="ooow:&lt;B6&gt;*1" office:value-type="float" office:value="0" table:protected="true">
            <text:p text:style-name="P127">0,00</text:p>
          </table:table-cell>
          <table:table-cell table:style-name="Tableau55.D3" office:value-type="float" office:value="20" table:protected="true">
            <text:p text:style-name="P128">20,00</text:p>
          </table:table-cell>
          <table:table-cell table:style-name="Tableau55.E3" table:formula="ooow:&lt;C6&gt;*&lt;D6&gt;/100" office:value-type="float" office:value="0" table:protected="true">
            <text:p text:style-name="P133">0,00</text:p>
          </table:table-cell>
        </table:table-row>
        <table:table-row table:style-name="Tableau55.3">
          <table:table-cell table:style-name="Tableau55.D2" office:value-type="string" table:protected="true">
            <text:p text:style-name="P125">AUTRES TABACS À CHAUFFER</text:p>
          </table:table-cell>
          <table:table-cell table:style-name="Tableau55.B3">
            <text:p text:style-name="P132"/>
          </table:table-cell>
          <table:table-cell table:style-name="Tableau55.C3" table:formula="ooow:&lt;B7&gt;*1" office:value-type="float" office:value="0" table:protected="true">
            <text:p text:style-name="P127">0,00</text:p>
          </table:table-cell>
          <table:table-cell table:style-name="Tableau55.D3" office:value-type="float" office:value="20" table:protected="true">
            <text:p text:style-name="P128">20,00</text:p>
          </table:table-cell>
          <table:table-cell table:style-name="Tableau55.E3" table:formula="ooow:&lt;C7&gt;*&lt;D7&gt;/100" office:value-type="float" office:value="0" table:protected="true">
            <text:p text:style-name="P133">0,00</text:p>
          </table:table-cell>
        </table:table-row>
        <table:table-row table:style-name="Tableau55.3">
          <table:table-cell table:style-name="Tableau55.D2" office:value-type="string" table:protected="true">
            <text:p text:style-name="P125">TABACS À PRISER</text:p>
          </table:table-cell>
          <table:table-cell table:style-name="Tableau55.B3">
            <text:p text:style-name="P132"/>
          </table:table-cell>
          <table:table-cell table:style-name="Tableau55.C3" table:formula="ooow:&lt;B8&gt;*1" office:value-type="float" office:value="0" table:protected="true">
            <text:p text:style-name="P127">0,00</text:p>
          </table:table-cell>
          <table:table-cell table:style-name="Tableau55.D3" office:value-type="float" office:value="20" table:protected="true">
            <text:p text:style-name="P128">20,00</text:p>
          </table:table-cell>
          <table:table-cell table:style-name="Tableau55.E3" table:formula="ooow:&lt;C8&gt;*&lt;D8&gt;/100" office:value-type="float" office:value="0" table:protected="true">
            <text:p text:style-name="P134">0,00</text:p>
          </table:table-cell>
        </table:table-row>
        <table:table-row table:style-name="Tableau55.3">
          <table:table-cell table:style-name="Tableau55.D2" office:value-type="string" table:protected="true">
            <text:p text:style-name="P125">TABACS À MÂCHER</text:p>
          </table:table-cell>
          <table:table-cell table:style-name="Tableau55.B3">
            <text:p text:style-name="P132"/>
          </table:table-cell>
          <table:table-cell table:style-name="Tableau55.C3" table:formula="ooow:&lt;B9&gt;*1" office:value-type="float" office:value="0" table:protected="true">
            <text:p text:style-name="P127">0,00</text:p>
          </table:table-cell>
          <table:table-cell table:style-name="Tableau55.D3" office:value-type="float" office:value="20" table:protected="true">
            <text:p text:style-name="P128">20,00</text:p>
          </table:table-cell>
          <table:table-cell table:style-name="Tableau55.E3" table:formula="ooow:&lt;C9&gt;*&lt;D9&gt;/100" office:value-type="float" office:value="0" table:protected="true">
            <text:p text:style-name="P133">0,00</text:p>
          </table:table-cell>
        </table:table-row>
        <table:table-row table:style-name="Tableau55.10">
          <table:table-cell table:style-name="Tableau55.A10" table:number-columns-spanned="4" office:value-type="string" table:protected="true">
            <text:p text:style-name="P135">TOTAL</text:p>
          </table:table-cell>
          <table:covered-table-cell/>
          <table:covered-table-cell/>
          <table:covered-table-cell/>
          <table:table-cell table:style-name="Tableau55.E3" table:formula="ooow:&lt;E3:E9&gt;" office:value-type="float" office:value="0" table:protected="true">
            <text:p text:style-name="P136">0,00</text:p>
          </table:table-cell>
        </table:table-row>
      </table:table>
      <text:p text:style-name="P120"/>
      <text:p text:style-name="P137"/>
      <table:table table:name="Tableau78" table:style-name="Tableau78">
        <table:table-column table:style-name="Tableau78.A"/>
        <table:table-column table:style-name="Tableau78.B" table:number-columns-repeated="2"/>
        <table:table-column table:style-name="Tableau78.D"/>
        <table:table-row table:style-name="Tableau78.1">
          <table:table-cell table:style-name="Tableau78.A1" office:value-type="string" table:protected="true">
            <text:p text:style-name="P83">Fiche d’activité Contributions indirectes (CI) – <text:s/><text:span text:style-name="T42">DROM – Martinique – <text:s/></text:span>ENTREPOSAGE TABACS</text:p>
          </table:table-cell>
          <table:table-cell table:style-name="Tableau78.B1" office:value-type="float" office:value="3" table:protected="true">
            <text:p text:style-name="P11">3</text:p>
          </table:table-cell>
          <table:table-cell table:style-name="Tableau78.A1" office:value-type="string" table:protected="true">
            <text:p text:style-name="P138">/</text:p>
          </table:table-cell>
          <table:table-cell table:style-name="Tableau78.B1" office:value-type="float" office:value="3" table:protected="true">
            <text:p text:style-name="P11">3</text:p>
          </table:table-cell>
        </table:table-row>
      </table:table>
      <text:p text:style-name="P139"/>
      <text:p text:style-name="P140"/>
      <table:table table:name="Tableau86" table:style-name="Tableau86">
        <table:table-column table:style-name="Tableau86.A"/>
        <table:table-row table:style-name="Tableau86.1">
          <table:table-cell table:style-name="Tableau86.A1" office:value-type="string">
            <text:p text:style-name="P141"><text:bookmark-start text:name="ÉVALUATION DU STOCK MENSUEL MAXIMAL PNH"/><draw:control text:anchor-type="char" draw:z-index="223" draw:name="Contrôle 100" draw:style-name="gr1" draw:text-style-name="P3" svg:width="0.551cm" svg:height="0.551cm" svg:x="17.6cm" svg:y="0.06cm" draw:control="control163"/><text:bookmark-end text:name="ÉVALUATION DU STOCK MENSUEL MAXIMAL PNH"/><text:span text:style-name="T45">ÉVALUATION DU STOCK MENSUEL MAXIMA</text:span><text:span text:style-name="T46">L – </text:span><text:span text:style-name="T73">MARTINIQUE</text:span><text:span text:style-name="T48"><text:tab/><text:tab/></text:span><text:span text:style-name="T46">– </text:span><text:span text:style-name="T49">P</text:span><text:span text:style-name="T46">rix de vente non homologué</text:span><draw:control text:anchor-type="char" draw:z-index="294" draw:name="Contrôle 101" draw:style-name="gr1" draw:text-style-name="P3" svg:width="0.551cm" svg:height="0.551cm" svg:x="25.599cm" svg:y="0.019cm" draw:control="control210"/></text:p>
          </table:table-cell>
        </table:table-row>
      </table:table>
      <text:p text:style-name="P142"><text:span text:style-name="T74">À </text:span><text:span text:style-name="T75">COMPLÉTER PAR LE PRINCIPAL OBLIGÉ</text:span></text:p>
      <text:p text:style-name="P143"/>
      <text:p text:style-name="P89"/>
      <table:table table:name="Tableau64" table:style-name="Tableau64">
        <table:table-column table:style-name="Tableau64.A"/>
        <table:table-column table:style-name="Tableau64.B"/>
        <table:table-column table:style-name="Tableau64.C"/>
        <table:table-column table:style-name="Tableau64.D"/>
        <table:table-column table:style-name="Tableau64.E"/>
        <table:table-column table:style-name="Tableau64.F"/>
        <table:table-column table:style-name="Tableau64.G"/>
        <table:table-column table:style-name="Tableau64.H"/>
        <table:table-column table:style-name="Tableau64.F"/>
        <table:table-column table:style-name="Tableau64.J"/>
        <table:table-row table:style-name="Tableau64.1">
          <table:table-cell table:style-name="Tableau64.A1" table:number-columns-spanned="10" office:value-type="string" table:protected="true">
            <text:p text:style-name="P90">CIGARET<text:span text:style-name="T52">TE</text:span>S</text:p>
          </table:table-cell>
          <table:covered-table-cell/>
          <table:covered-table-cell/>
          <table:covered-table-cell/>
          <table:covered-table-cell/>
          <table:covered-table-cell/>
          <table:covered-table-cell/>
          <table:covered-table-cell/>
          <table:covered-table-cell/>
          <table:covered-table-cell/>
        </table:table-row>
        <table:table-row table:style-name="Tableau64.1">
          <table:table-cell table:style-name="Tableau64.A2" table:number-rows-spanned="2" office:value-type="string" table:protected="true">
            <text:p text:style-name="P91">Mode de calcul</text:p>
          </table:table-cell>
          <table:table-cell table:style-name="Tableau64.B2" table:number-rows-spanned="2" office:value-type="string">
            <text:p text:style-name="P92"><text:span text:style-name="T53">VOLUME EN U</text:span>NITÉS</text:p>
          </table:table-cell>
          <table:table-cell table:style-name="Tableau64.A2" table:number-rows-spanned="2" office:value-type="string" table:protected="true">
            <text:p text:style-name="P95">P<text:span text:style-name="T76">MP</text:span><text:span text:style-name="T56">A</text:span></text:p>
            <text:p text:style-name="P96">en €/unité</text:p>
            <text:p text:style-name="P144"><draw:control text:anchor-type="char" draw:z-index="295" draw:name="Contrôle 173" draw:style-name="gr1" draw:text-style-name="P31" svg:width="0.5cm" svg:height="0.401cm" svg:x="1.199cm" svg:y="0.049cm" draw:control="control211"/></text:p>
          </table:table-cell>
          <table:table-cell table:style-name="Tableau64.D2" table:number-columns-spanned="3" office:value-type="string" table:protected="true">
            <text:p text:style-name="P145"><draw:control text:anchor-type="char" draw:z-index="296" draw:name="Contrôle 68" draw:style-name="gr1" draw:text-style-name="P31" svg:width="0.5cm" svg:height="0.401cm" svg:x="6.2cm" svg:y="0cm" draw:control="control212"/>TAUX DE L’ACCISE 202<text:span text:style-name="T54">6</text:span></text:p>
          </table:table-cell>
          <table:covered-table-cell/>
          <table:covered-table-cell/>
          <table:table-cell table:style-name="Tableau64.D2" table:number-columns-spanned="3" office:value-type="string" table:protected="true">
            <text:p text:style-name="P146"><draw:control text:anchor-type="char" draw:z-index="297" draw:name="Contrôle 7" draw:style-name="gr1" draw:text-style-name="P31" svg:width="0.5cm" svg:height="0.401cm" svg:x="6.6cm" svg:y="0cm" draw:control="control213"/><text:span text:style-name="T77">MINIMUM DE PERCEPTION </text:span><text:span text:style-name="T78">202</text:span><text:span text:style-name="T79">6</text:span></text:p>
          </table:table-cell>
          <table:covered-table-cell/>
          <table:covered-table-cell/>
          <table:table-cell table:style-name="Tableau64.J2" table:number-rows-spanned="2" office:value-type="string" table:protected="true">
            <text:p text:style-name="P98">MONTANT DE <text:span text:style-name="T60">L’ACCISE</text:span></text:p>
          </table:table-cell>
        </table:table-row>
        <table:table-row table:style-name="Tableau64.3">
          <table:covered-table-cell table:style-name="Tableau64.A2"/>
          <table:covered-table-cell table:style-name="Tableau64.B2"/>
          <table:covered-table-cell table:style-name="Tableau64.A2"/>
          <table:table-cell table:style-name="Tableau64.D3" office:value-type="string" table:protected="true">
            <text:p text:style-name="P99"><draw:control text:anchor-type="char" draw:z-index="298" draw:name="Contrôle 156" draw:style-name="gr1" draw:text-style-name="P31" svg:width="0.5cm" svg:height="0.401cm" svg:x="2.949cm" svg:y="0.33cm" draw:control="control214"/>VALEUR TOTALE <text:span text:style-name="T61">AJUST</text:span><text:span text:style-name="T62">ÉE</text:span> EN €</text:p>
          </table:table-cell>
          <table:table-cell table:style-name="Tableau64.A2" office:value-type="string">
            <text:p text:style-name="P100">TAUX (%)</text:p>
          </table:table-cell>
          <table:table-cell table:style-name="Tableau64.D3" office:value-type="string">
            <text:p text:style-name="P100">TOTAL <text:span text:style-name="T63">ACCISE</text:span></text:p>
          </table:table-cell>
          <table:table-cell table:style-name="Tableau64.A2" office:value-type="string" table:protected="true">
            <text:p text:style-name="P147"><text:span text:style-name="T80">P</text:span><text:span text:style-name="T81">RIX D’ENTRÉE</text:span></text:p>
          </table:table-cell>
          <table:table-cell table:style-name="Tableau64.A2" office:value-type="string">
            <text:p text:style-name="P102">€/1 000 unités</text:p>
          </table:table-cell>
          <table:table-cell table:style-name="Tableau64.D3" office:value-type="string" table:protected="true">
            <text:p text:style-name="P100">TOTAL <text:span text:style-name="T65">MP</text:span></text:p>
          </table:table-cell>
          <table:covered-table-cell table:style-name="Tableau64.J2"/>
        </table:table-row>
        <table:table-row table:style-name="Tableau64.4">
          <table:table-cell table:style-name="Tableau64.A2" office:value-type="string" table:protected="true">
            <text:p text:style-name="P148"><text:span text:style-name="T66">P</text:span><text:span text:style-name="T82">MP</text:span><text:span text:style-name="T83">A</text:span><text:span text:style-name="T67"> &gt;</text:span><text:span text:style-name="T66"> </text:span><text:span text:style-name="T84">PE</text:span><text:span text:style-name="T66">MP</text:span></text:p>
          </table:table-cell>
          <table:table-cell table:style-name="Tableau64.B4">
            <text:p text:style-name="P149"/>
          </table:table-cell>
          <table:table-cell table:style-name="Tableau64.C4" office:value-type="float" office:value="0.68978" table:protected="true">
            <text:p text:style-name="P150">0,68978</text:p>
          </table:table-cell>
          <table:table-cell table:style-name="Tableau64.D4" table:formula="ooow:&lt;B4&gt;*&lt;C4&gt;" office:value-type="float" office:value="0">
            <text:p text:style-name="P151">0,00</text:p>
          </table:table-cell>
          <table:table-cell table:style-name="Tableau64.E4" office:value-type="float" office:value="50" table:protected="true">
            <text:p text:style-name="P106">50,00</text:p>
          </table:table-cell>
          <table:table-cell table:style-name="Tableau64.D4" table:formula="ooow:&lt;D4&gt;*&lt;E4&gt;/100" office:value-type="float" office:value="0" table:protected="true">
            <text:p text:style-name="P152">0,00</text:p>
          </table:table-cell>
          <table:table-cell table:style-name="Tableau64.C4" table:formula="ooow:&lt;H4&gt;/(&lt;E4&gt;*1000/100)" office:value-type="float" office:value="0.62708" table:protected="true">
            <text:p text:style-name="P153">0,62708</text:p>
          </table:table-cell>
          <table:table-cell table:style-name="Tableau64.H4" office:value-type="float" office:value="313.54" table:protected="true">
            <text:p text:style-name="P106">313,54</text:p>
          </table:table-cell>
          <table:table-cell table:style-name="Tableau64.D4" table:formula="ooow:&lt;B4&gt;*&lt;H4&gt;/1000" office:value-type="float" office:value="0" table:protected="true">
            <text:p text:style-name="P154">0,00</text:p>
          </table:table-cell>
          <table:table-cell table:style-name="Tableau64.J4" table:formula="ooow:&lt;F4&gt;" office:value-type="float" office:value="0" table:protected="true">
            <text:p text:style-name="P110">0,00</text:p>
          </table:table-cell>
        </table:table-row>
        <table:table-row table:style-name="Tableau64.4">
          <table:table-cell table:style-name="Tableau64.A2" office:value-type="string" table:protected="true">
            <text:p text:style-name="P155">P<text:span text:style-name="T85">MP</text:span><text:span text:style-name="T86">A</text:span><text:span text:style-name="T70"> &lt;</text:span> <text:span text:style-name="T87">PE</text:span>MP</text:p>
          </table:table-cell>
          <table:table-cell table:style-name="Tableau64.B4">
            <text:p text:style-name="P149"/>
          </table:table-cell>
          <table:table-cell table:style-name="Tableau64.C4" office:value-type="float" office:value="0.68978" table:protected="true">
            <text:p text:style-name="P150">0,68978</text:p>
          </table:table-cell>
          <table:table-cell table:style-name="Tableau64.D4" table:formula="ooow:&lt;B5&gt;*&lt;C5&gt;" office:value-type="float" office:value="0" table:protected="true">
            <text:p text:style-name="P151">0,00</text:p>
          </table:table-cell>
          <table:table-cell table:style-name="Tableau64.E4" office:value-type="float" office:value="50" table:protected="true">
            <text:p text:style-name="P106">50,00</text:p>
          </table:table-cell>
          <table:table-cell table:style-name="Tableau64.D4" table:formula="ooow:&lt;D5&gt;*&lt;E5&gt;/100" office:value-type="float" office:value="0" table:protected="true">
            <text:p text:style-name="P156">0,00</text:p>
          </table:table-cell>
          <table:table-cell table:style-name="Tableau64.C4" table:formula="ooow:&lt;H5&gt;/(&lt;E5&gt;*1000/100)" office:value-type="float" office:value="0.62708" table:protected="true">
            <text:p text:style-name="P153">0,62708</text:p>
          </table:table-cell>
          <table:table-cell table:style-name="Tableau64.H4" office:value-type="float" office:value="313.54" table:protected="true">
            <text:p text:style-name="P106">313,54</text:p>
          </table:table-cell>
          <table:table-cell table:style-name="Tableau64.D4" table:formula="ooow:&lt;B5&gt;*&lt;H5&gt;/1000" office:value-type="float" office:value="0" table:protected="true">
            <text:p text:style-name="P157">0,00</text:p>
          </table:table-cell>
          <table:table-cell table:style-name="Tableau64.J4" office:value-type="float" office:value="0" table:protected="true">
            <text:p text:style-name="P110">0,00</text:p>
          </table:table-cell>
        </table:table-row>
        <table:table-row table:style-name="Tableau64.6">
          <table:table-cell table:style-name="Tableau64.D2" table:number-columns-spanned="9" office:value-type="string" table:protected="true">
            <text:p text:style-name="P118">TOTAL</text:p>
          </table:table-cell>
          <table:covered-table-cell/>
          <table:covered-table-cell/>
          <table:covered-table-cell/>
          <table:covered-table-cell/>
          <table:covered-table-cell/>
          <table:covered-table-cell/>
          <table:covered-table-cell/>
          <table:covered-table-cell/>
          <table:table-cell table:style-name="Tableau64.J4" table:formula="ooow:&lt;J4&gt;+&lt;J5&gt;" office:value-type="float" office:value="0" table:protected="true">
            <text:p text:style-name="P158">0,00</text:p>
          </table:table-cell>
        </table:table-row>
      </table:table>
      <text:p text:style-name="P120"/>
      <text:p text:style-name="P159"/>
      <text:p text:style-name="P160"/>
      <text:p text:style-name="P160"/>
      <text:p text:style-name="P161"/>
      <table:table table:name="Tableau137" table:style-name="Tableau137">
        <table:table-column table:style-name="Tableau137.A"/>
        <table:table-column table:style-name="Tableau137.B"/>
        <table:table-column table:style-name="Tableau137.C"/>
        <table:table-column table:style-name="Tableau137.D"/>
        <table:table-column table:style-name="Tableau137.E"/>
        <table:table-column table:style-name="Tableau137.F"/>
        <table:table-row table:style-name="Tableau137.1">
          <table:table-cell table:style-name="Tableau137.A1" table:number-rows-spanned="2" office:value-type="string" table:protected="true">
            <text:p text:style-name="P122">CATÉGORIE FISCALE</text:p>
          </table:table-cell>
          <table:table-cell table:style-name="Tableau137.B1" table:number-rows-spanned="2" office:value-type="string">
            <text:p text:style-name="P92"><text:span text:style-name="T53">VOLUME EN U</text:span>NITÉS <text:span text:style-name="T88">OU EN GRAMMES</text:span></text:p>
          </table:table-cell>
          <table:table-cell table:style-name="Tableau137.A1" table:number-rows-spanned="2" office:value-type="string" table:protected="true">
            <text:p text:style-name="P95">P<text:span text:style-name="T76">MP</text:span><text:span text:style-name="T56">A</text:span></text:p>
            <text:p text:style-name="P162"><draw:control text:anchor-type="char" draw:z-index="299" draw:name="Contrôle 171" draw:style-name="gr1" draw:text-style-name="P31" svg:width="0.5cm" svg:height="0.401cm" svg:x="2.281cm" svg:y="0.349cm" draw:control="control215"/>en € / 1 000 unités ou grammes</text:p>
          </table:table-cell>
          <table:table-cell table:style-name="Tableau137.D1" table:number-columns-spanned="2" office:value-type="string" table:protected="true">
            <text:p text:style-name="P123"><draw:control text:anchor-type="char" draw:z-index="300" draw:name="Contrôle 145" draw:style-name="gr1" draw:text-style-name="P31" svg:width="0.5cm" svg:height="0.401cm" svg:x="5.5cm" svg:y="0cm" draw:control="control216"/>TAUX DE L’ACCISE 202<text:span text:style-name="T54">6</text:span></text:p>
          </table:table-cell>
          <table:covered-table-cell/>
          <table:table-cell table:style-name="Tableau137.F1" table:number-rows-spanned="2" office:value-type="string" table:protected="true">
            <text:p text:style-name="P98">MONTANT DE <text:span text:style-name="T60">L’ACCISE</text:span></text:p>
          </table:table-cell>
        </table:table-row>
        <table:table-row table:style-name="Tableau137.2">
          <table:covered-table-cell table:style-name="Tableau137.A1"/>
          <table:covered-table-cell table:style-name="Tableau137.B1"/>
          <table:covered-table-cell table:style-name="Tableau137.A1"/>
          <table:table-cell table:style-name="Tableau137.D2" office:value-type="string" table:protected="true">
            <text:p text:style-name="P163"><draw:control text:anchor-type="char" draw:z-index="301" draw:name="Contrôle 158" draw:style-name="gr1" draw:text-style-name="P31" svg:width="0.5cm" svg:height="0.401cm" svg:x="4.63cm" svg:y="0cm" draw:control="control217"/>VALEUR TOTALE <text:span text:style-name="T61">AJUST</text:span><text:span text:style-name="T62">ÉE</text:span> EN €</text:p>
          </table:table-cell>
          <table:table-cell table:style-name="Tableau137.E2" office:value-type="string" table:protected="true">
            <text:p text:style-name="P100">TAUX (%)</text:p>
          </table:table-cell>
          <table:covered-table-cell table:style-name="Tableau137.F1"/>
        </table:table-row>
        <table:table-row table:style-name="Tableau137.3">
          <table:table-cell table:style-name="Tableau137.E2" office:value-type="string">
            <text:p text:style-name="P125">CIGARES ET CIGARILLOS</text:p>
          </table:table-cell>
          <table:table-cell table:style-name="Tableau137.B3">
            <text:p text:style-name="P164"/>
          </table:table-cell>
          <table:table-cell table:style-name="Tableau137.C3" office:value-type="float" office:value="859.45" table:protected="true">
            <text:p text:style-name="P165">859,45</text:p>
          </table:table-cell>
          <table:table-cell table:style-name="Tableau137.D3" table:formula="ooow:&lt;B3&gt;*&lt;C3&gt;/1000" office:value-type="float" office:value="0" table:protected="true">
            <text:p text:style-name="P166">0,00</text:p>
          </table:table-cell>
          <table:table-cell table:style-name="Tableau137.E3" office:value-type="float" office:value="25" table:protected="true">
            <text:p text:style-name="P128"><text:span text:style-name="T89">25</text:span>,00</text:p>
          </table:table-cell>
          <table:table-cell table:style-name="Tableau137.F3" table:formula="ooow:&lt;D3&gt;*&lt;E3&gt;/100" office:value-type="float" office:value="0" table:protected="true">
            <text:p text:style-name="P129">0,00</text:p>
          </table:table-cell>
        </table:table-row>
        <table:table-row table:style-name="Tableau137.3">
          <table:table-cell table:style-name="Tableau137.E2" office:value-type="string">
            <text:p text:style-name="P125">TABACS « FINE COUPE » DESTINÉS À ROULER LES CIGARETTES</text:p>
          </table:table-cell>
          <table:table-cell table:style-name="Tableau137.B3">
            <text:p text:style-name="P164"/>
          </table:table-cell>
          <table:table-cell table:style-name="Tableau137.C3" office:value-type="float" office:value="651.85" table:protected="true">
            <text:p text:style-name="P165">651,85</text:p>
          </table:table-cell>
          <table:table-cell table:style-name="Tableau137.D3" table:formula="ooow:&lt;B4&gt;*&lt;C4&gt;/1000" office:value-type="float" office:value="0" table:protected="true">
            <text:p text:style-name="P167">0,00</text:p>
          </table:table-cell>
          <table:table-cell table:style-name="Tableau137.E3" office:value-type="float" office:value="40" table:protected="true">
            <text:p text:style-name="P128"><text:span text:style-name="T89">4</text:span>0,00</text:p>
          </table:table-cell>
          <table:table-cell table:style-name="Tableau137.F3" table:formula="ooow:&lt;D4&gt;*&lt;E4&gt;/100" office:value-type="float" office:value="0" table:protected="true">
            <text:p text:style-name="P168">0,00</text:p>
          </table:table-cell>
        </table:table-row>
        <table:table-row table:style-name="Tableau137.3">
          <table:table-cell table:style-name="Tableau137.E2" office:value-type="string" table:protected="true">
            <text:p text:style-name="P125">AUTRES TABACS À FUMER OU À INHALER APRÈS AVOIR ÉTÉ CHAUFFÉS</text:p>
          </table:table-cell>
          <table:table-cell table:style-name="Tableau137.B3">
            <text:p text:style-name="P169"/>
          </table:table-cell>
          <table:table-cell table:style-name="Tableau137.C3" office:value-type="float" office:value="337.08" table:protected="true">
            <text:p text:style-name="P165">337,08</text:p>
          </table:table-cell>
          <table:table-cell table:style-name="Tableau137.D3" table:formula="ooow:&lt;B5&gt;*&lt;C5&gt;/1000" office:value-type="float" office:value="0">
            <text:p text:style-name="P166">0,00</text:p>
          </table:table-cell>
          <table:table-cell table:style-name="Tableau137.E3" office:value-type="float" office:value="20" table:protected="true">
            <text:p text:style-name="P128">20,00</text:p>
          </table:table-cell>
          <table:table-cell table:style-name="Tableau137.F3" table:formula="ooow:&lt;D5&gt;*&lt;E5&gt;/100" office:value-type="float" office:value="0">
            <text:p text:style-name="P129">0,00</text:p>
          </table:table-cell>
        </table:table-row>
        <table:table-row table:style-name="Tableau137.3">
          <table:table-cell table:style-name="Tableau137.E2" office:value-type="string" table:protected="true">
            <text:p text:style-name="P125">TABACS À CHAUFFER COMMERCIALISÉS EN BÂTONNETS</text:p>
          </table:table-cell>
          <table:table-cell table:style-name="Tableau137.B3">
            <text:p text:style-name="P170"/>
          </table:table-cell>
          <table:table-cell table:style-name="Tableau137.C3" office:value-type="float" office:value="2163.26" table:protected="true">
            <text:p text:style-name="P165">2 163,26</text:p>
          </table:table-cell>
          <table:table-cell table:style-name="Tableau137.D3" table:formula="ooow:&lt;B6&gt;*&lt;C6&gt;/1000" office:value-type="float" office:value="0" table:protected="true">
            <text:p text:style-name="P166">0,00</text:p>
          </table:table-cell>
          <table:table-cell table:style-name="Tableau137.E3" office:value-type="float" office:value="20" table:protected="true">
            <text:p text:style-name="P128">20,00</text:p>
          </table:table-cell>
          <table:table-cell table:style-name="Tableau137.F3" table:formula="ooow:&lt;D6&gt;*&lt;E6&gt;/100" office:value-type="float" office:value="0" table:protected="true">
            <text:p text:style-name="P133">0,00</text:p>
          </table:table-cell>
        </table:table-row>
        <table:table-row table:style-name="Tableau137.3">
          <table:table-cell table:style-name="Tableau137.E2" office:value-type="string" table:protected="true">
            <text:p text:style-name="P125">AUTRES TABACS À CHAUFFER</text:p>
          </table:table-cell>
          <table:table-cell table:style-name="Tableau137.B3">
            <text:p text:style-name="P169"/>
          </table:table-cell>
          <table:table-cell table:style-name="Tableau137.C3" office:value-type="float" office:value="2163.26" table:protected="true">
            <text:p text:style-name="P165">2 163,26</text:p>
          </table:table-cell>
          <table:table-cell table:style-name="Tableau137.D3" table:formula="ooow:&lt;B7&gt;*&lt;C7&gt;/1000" office:value-type="float" office:value="0" table:protected="true">
            <text:p text:style-name="P166">0,00</text:p>
          </table:table-cell>
          <table:table-cell table:style-name="Tableau137.E3" office:value-type="float" office:value="20" table:protected="true">
            <text:p text:style-name="P128">20,00</text:p>
          </table:table-cell>
          <table:table-cell table:style-name="Tableau137.F3" table:formula="ooow:&lt;D7&gt;*&lt;E7&gt;/100" office:value-type="float" office:value="0" table:protected="true">
            <text:p text:style-name="P133">0,00</text:p>
          </table:table-cell>
        </table:table-row>
        <table:table-row table:style-name="Tableau137.3">
          <table:table-cell table:style-name="Tableau137.E2" office:value-type="string" table:protected="true">
            <text:p text:style-name="P125">TABACS À PRISER</text:p>
          </table:table-cell>
          <table:table-cell table:style-name="Tableau137.B3">
            <text:p text:style-name="P169"/>
          </table:table-cell>
          <table:table-cell table:style-name="Tableau137.C8" office:value-type="float" office:value="708.92" table:protected="true">
            <text:p text:style-name="P165">708,92</text:p>
          </table:table-cell>
          <table:table-cell table:style-name="Tableau137.D3" table:formula="ooow:&lt;B8&gt;*&lt;C8&gt;/1000" office:value-type="float" office:value="0" table:protected="true">
            <text:p text:style-name="P166">0,00</text:p>
          </table:table-cell>
          <table:table-cell table:style-name="Tableau137.E3" office:value-type="float" office:value="40" table:protected="true">
            <text:p text:style-name="P128"><text:span text:style-name="T89">4</text:span>0,00</text:p>
          </table:table-cell>
          <table:table-cell table:style-name="Tableau137.F3" table:formula="ooow:&lt;D8&gt;*&lt;E8&gt;/100" office:value-type="float" office:value="0" table:protected="true">
            <text:p text:style-name="P134">0,00</text:p>
          </table:table-cell>
        </table:table-row>
        <table:table-row table:style-name="Tableau137.3">
          <table:table-cell table:style-name="Tableau137.E2" office:value-type="string" table:protected="true">
            <text:p text:style-name="P125">TABACS À MÂCHER</text:p>
          </table:table-cell>
          <table:table-cell table:style-name="Tableau137.B3">
            <text:p text:style-name="P169"/>
          </table:table-cell>
          <table:table-cell table:style-name="Tableau137.C8" office:value-type="float" office:value="224.64" table:protected="true">
            <text:p text:style-name="P165">224,64</text:p>
          </table:table-cell>
          <table:table-cell table:style-name="Tableau137.D3" table:formula="ooow:&lt;B9&gt;*&lt;C9&gt;/1000" office:value-type="float" office:value="0" table:protected="true">
            <text:p text:style-name="P166">0,00</text:p>
          </table:table-cell>
          <table:table-cell table:style-name="Tableau137.E3" office:value-type="float" office:value="30" table:protected="true">
            <text:p text:style-name="P128"><text:span text:style-name="T89">3</text:span>0,00</text:p>
          </table:table-cell>
          <table:table-cell table:style-name="Tableau137.F3" table:formula="ooow:&lt;D9&gt;*&lt;E9&gt;/100" office:value-type="float" office:value="0" table:protected="true">
            <text:p text:style-name="P133">0,00</text:p>
          </table:table-cell>
        </table:table-row>
        <table:table-row table:style-name="Tableau137.10">
          <table:table-cell table:style-name="Tableau137.A10" table:number-columns-spanned="5" office:value-type="string" table:protected="true">
            <text:p text:style-name="P135">TOTAL</text:p>
          </table:table-cell>
          <table:covered-table-cell/>
          <table:covered-table-cell/>
          <table:covered-table-cell/>
          <table:covered-table-cell/>
          <table:table-cell table:style-name="Tableau137.F3" table:formula="ooow:&lt;F3:F9&gt;" office:value-type="float" office:value="0">
            <text:p text:style-name="P136">0,00</text:p>
          </table:table-cell>
        </table:table-row>
      </table:table>
      <text:p text:style-name="P171"/>
      <text:p text:style-name="P172"/>
      <text:p text:style-name="P173"/>
      <text:p text:style-name="P174"/>
      <text:p text:style-name="P175"/>
      <table:table table:name="Tableau42" table:style-name="Tableau42">
        <table:table-column table:style-name="Tableau42.A"/>
        <table:table-column table:style-name="Tableau42.B"/>
        <table:table-column table:style-name="Tableau42.C"/>
        <table:table-row>
          <table:table-cell table:style-name="Tableau42.A1" table:number-rows-spanned="2" office:value-type="string" table:protected="true">
            <text:p text:style-name="P176"><draw:frame draw:style-name="fr1" draw:name="Image1 Copie 1" text:anchor-type="char" svg:y="0.199cm" svg:width="2.505cm" svg:height="2.27cm" draw:z-index="5"><draw:image xlink:href="Pictures/100000000000012C0000011068CE0C01.jpg" xlink:type="simple" xlink:show="embed" xlink:actuate="onLoad" draw:mime-type="image/jpeg"/></draw:frame></text:p>
          </table:table-cell>
          <table:table-cell table:style-name="Tableau42.B1" table:number-rows-spanned="2" office:value-type="string" table:protected="true">
            <text:p text:style-name="P177"><draw:control text:anchor-type="char" draw:z-index="82" draw:name="Contrôle 30" draw:style-name="gr1" draw:text-style-name="P3" svg:width="0.451cm" svg:height="0.451cm" svg:x="13.4cm" svg:y="0.101cm" draw:control="control42"/><text:span text:style-name="T1">Fiche d’activité </text:span><text:span text:style-name="T2">Contributions indirectes (CI)</text:span></text:p>
            <text:p text:style-name="P178"><draw:control text:anchor-type="char" draw:z-index="83" draw:name="Contrôle 33" draw:style-name="gr1" draw:text-style-name="P3" svg:width="0.451cm" svg:height="0.451cm" svg:x="12.46cm" svg:y="0.702cm" draw:control="control43"/><text:span text:style-name="T3">pour l’évaluation des</text:span><text:span text:style-name="T7"> produits </text:span><text:span text:style-name="T5">du </text:span><text:span text:style-name="T6">T</text:span><text:span text:style-name="T5">abac</text:span><text:span text:style-name="T7"> mis à la consommation en sortie du régime suspensif des droits d’accise</text:span></text:p>
            <text:p text:style-name="P179"><draw:control text:anchor-type="char" draw:z-index="84" draw:name="Contrôle 35" draw:style-name="gr1" draw:text-style-name="P3" svg:width="0.451cm" svg:height="0.451cm" svg:x="10.1cm" svg:y="0.139cm" draw:control="control44"/><text:span text:style-name="T90">DROM – MARTINIQUE</text:span></text:p>
            <text:p text:style-name="P180"><text:bookmark text:name="PAIEMENT"/><text:span text:style-name="T11">PAIEMENT</text:span><draw:control text:anchor-type="char" draw:z-index="196" draw:name="Contrôle 2" draw:style-name="gr1" draw:text-style-name="P3" svg:width="0.5cm" svg:height="0.5cm" svg:x="9.17cm" svg:y="0.259cm" draw:control="control137"/></text:p>
          </table:table-cell>
          <table:table-cell table:style-name="Tableau42.A1" office:value-type="string" table:protected="true">
            <text:p text:style-name="P181"><draw:frame draw:style-name="fr2" draw:name="Image2 Copie 1" text:anchor-type="char" svg:y="0.101cm" svg:width="1.6cm" svg:height="2.27cm" draw:z-index="6"><draw:image xlink:href="Pictures/10000000000000E90000012CD1C7662E.jpg" xlink:type="simple" xlink:show="embed" xlink:actuate="onLoad" draw:mime-type="image/jpeg"/></draw:frame></text:p>
          </table:table-cell>
        </table:table-row>
        <table:table-row table:style-name="Tableau42.2">
          <table:covered-table-cell table:style-name="Tableau42.A1"/>
          <table:covered-table-cell table:style-name="Tableau42.B1"/>
          <table:table-cell table:style-name="Tableau42.B1" office:value-type="string" table:protected="true">
            <table:table table:name="Tableau43" table:style-name="Tableau43">
              <table:table-column table:style-name="Tableau43.A"/>
              <table:table-column table:style-name="Tableau43.B"/>
              <table:table-column table:style-name="Tableau43.C"/>
              <table:table-row>
                <table:table-cell table:style-name="Tableau43.A1" office:value-type="float" office:value="1" table:protected="true">
                  <text:p text:style-name="P182">1</text:p>
                </table:table-cell>
                <table:table-cell table:style-name="Tableau43.B1" office:value-type="string" table:protected="true">
                  <text:p text:style-name="P183">/</text:p>
                </table:table-cell>
                <table:table-cell table:style-name="Tableau43.A1" office:value-type="float" office:value="3" table:protected="true">
                  <text:p text:style-name="P184">3</text:p>
                </table:table-cell>
              </table:table-row>
            </table:table>
            <text:p text:style-name="P185"/>
          </table:table-cell>
        </table:table-row>
      </table:table>
      <table:table table:name="Tableau44" table:style-name="Tableau44">
        <table:table-column table:style-name="Tableau44.A"/>
        <table:table-column table:style-name="Tableau44.B"/>
        <table:table-column table:style-name="Tableau44.C"/>
        <table:table-column table:style-name="Tableau44.D"/>
        <table:table-column table:style-name="Tableau44.E"/>
        <table:table-column table:style-name="Tableau44.F"/>
        <table:table-row table:style-name="Tableau44.1">
          <table:table-cell table:style-name="Tableau44.A1" table:number-rows-spanned="2" office:value-type="string" table:protected="true">
            <text:p text:style-name="P186"><draw:control text:anchor-type="char" draw:z-index="85" draw:name="Forme6_ 3" draw:style-name="gr2" draw:text-style-name="P14" svg:width="0.401cm" svg:height="0.401cm" svg:x="0.302cm" svg:y="0.056cm" draw:control="control253"/></text:p>
          </table:table-cell>
          <table:table-cell table:style-name="Tableau44.A1" table:number-rows-spanned="2" office:value-type="string" table:protected="true">
            <text:p text:style-name="P187">Demande initiale</text:p>
          </table:table-cell>
          <table:table-cell table:style-name="Tableau44.A1" table:number-rows-spanned="2" office:value-type="string" table:protected="true">
            <text:p text:style-name="P187"><draw:control text:anchor-type="char" draw:z-index="86" draw:name="Forme6_ 5" draw:style-name="gr2" draw:text-style-name="P14" svg:width="0.401cm" svg:height="0.401cm" svg:x="0.27cm" svg:y="0.056cm" draw:control="control254"/></text:p>
          </table:table-cell>
          <table:table-cell table:style-name="Tableau44.A1" table:number-rows-spanned="2" office:value-type="string" table:protected="true">
            <text:p text:style-name="P187">Mise à jour</text:p>
          </table:table-cell>
          <table:table-cell table:style-name="Tableau44.E1" office:value-type="string" table:protected="true">
            <text:p text:style-name="P188">Direction régionale :</text:p>
          </table:table-cell>
          <table:table-cell table:style-name="Tableau44.F1" office:value-type="string" table:protected="true">
            <text:p text:style-name="P17">Martinique</text:p>
          </table:table-cell>
        </table:table-row>
        <table:table-row table:style-name="Tableau44.2">
          <table:covered-table-cell table:style-name="Tableau44.A1"/>
          <table:covered-table-cell table:style-name="Tableau44.A1"/>
          <table:covered-table-cell table:style-name="Tableau44.A1"/>
          <table:covered-table-cell table:style-name="Tableau44.A1"/>
          <table:table-cell table:style-name="Tableau44.E2" office:value-type="string" table:protected="true">
            <text:p text:style-name="P189">Service gestionnaire :</text:p>
          </table:table-cell>
          <table:table-cell table:style-name="Tableau44.F2" office:value-type="string" table:protected="true">
            <text:p text:style-name="P190"><draw:control text:anchor-type="as-char" svg:y="-0.319cm" draw:z-index="283" draw:name="Forme1_ 3" draw:style-name="gr3" draw:text-style-name="P20" svg:width="6.601cm" svg:height="0.6cm" draw:control="control199"/></text:p>
          </table:table-cell>
        </table:table-row>
      </table:table>
      <text:p text:style-name="P191"/>
      <table:table table:name="Tableau54" table:style-name="Tableau54">
        <table:table-column table:style-name="Tableau54.A"/>
        <table:table-column table:style-name="Tableau54.B"/>
        <table:table-column table:style-name="Tableau54.C"/>
        <table:table-column table:style-name="Tableau54.D"/>
        <table:table-row table:style-name="Tableau54.1">
          <table:table-cell table:style-name="Tableau54.A1" table:number-columns-spanned="4" office:value-type="string" table:protected="true">
            <text:p text:style-name="P192"><text:span text:style-name="T91">DÉSIGNATION DU </text:span><text:span text:style-name="T33">PRINCIPAL OBLIGÉ</text:span><draw:control text:anchor-type="char" draw:z-index="201" draw:name="Contrôle 10" draw:style-name="gr1" draw:text-style-name="P3" svg:width="0.451cm" svg:height="0.451cm" svg:x="13.651cm" svg:y="0.041cm" draw:control="control143"/></text:p>
          </table:table-cell>
          <table:covered-table-cell/>
          <table:covered-table-cell/>
          <table:covered-table-cell/>
        </table:table-row>
        <table:table-row table:style-name="Tableau54.1">
          <table:table-cell table:style-name="Tableau54.A2" office:value-type="string">
            <text:p text:style-name="P193">Raison </text:p>
            <text:p text:style-name="P194"><text:span text:style-name="T12">sociale</text:span> :</text:p>
          </table:table-cell>
          <table:table-cell table:style-name="Tableau54.B2" office:value-type="string">
            <text:p text:style-name="P195"/>
          </table:table-cell>
          <table:table-cell table:style-name="Tableau54.C2" office:value-type="string" table:protected="true">
            <text:p text:style-name="P194"><text:span text:style-name="T13">SIREN</text:span><text:span text:style-name="T14"> :</text:span></text:p>
          </table:table-cell>
          <table:table-cell table:style-name="Tableau54.D2" office:value-type="string">
            <table:table table:name="Tableau56" table:style-name="Tableau56">
              <table:table-column table:style-name="Tableau56.A"/>
              <table:table-column table:style-name="Tableau56.B"/>
              <table:table-column table:style-name="Tableau56.C" table:number-columns-repeated="6"/>
              <table:table-column table:style-name="Tableau56.I"/>
              <table:table-row>
                <table:table-cell table:style-name="Tableau56.A1" office:value-type="string">
                  <text:p text:style-name="P196"><draw:control text:anchor-type="as-char" draw:z-index="87" draw:name="Forme1_ 33" draw:style-name="gr4" draw:text-style-name="P27" svg:width="0.35cm" svg:height="0.451cm" draw:control="control45"/></text:p>
                </table:table-cell>
                <table:table-cell table:style-name="Tableau56.A1" office:value-type="string">
                  <text:p text:style-name="P196"><draw:control text:anchor-type="as-char" draw:z-index="88" draw:name="Forme1_ 34" draw:style-name="gr4" draw:text-style-name="P27" svg:width="0.35cm" svg:height="0.451cm" draw:control="control46"/></text:p>
                </table:table-cell>
                <table:table-cell table:style-name="Tableau56.A1" office:value-type="string">
                  <text:p text:style-name="P196"><draw:control text:anchor-type="as-char" draw:z-index="89" draw:name="Forme1_ 36" draw:style-name="gr4" draw:text-style-name="P27" svg:width="0.35cm" svg:height="0.451cm" draw:control="control47"/></text:p>
                </table:table-cell>
                <table:table-cell table:style-name="Tableau56.A1" office:value-type="string">
                  <text:p text:style-name="P196"><draw:control text:anchor-type="as-char" draw:z-index="90" draw:name="Forme1_ 37" draw:style-name="gr4" draw:text-style-name="P27" svg:width="0.35cm" svg:height="0.451cm" draw:control="control48"/></text:p>
                </table:table-cell>
                <table:table-cell table:style-name="Tableau56.A1" office:value-type="string">
                  <text:p text:style-name="P196"><draw:control text:anchor-type="as-char" draw:z-index="91" draw:name="Forme1_ 38" draw:style-name="gr4" draw:text-style-name="P27" svg:width="0.35cm" svg:height="0.451cm" draw:control="control49"/></text:p>
                </table:table-cell>
                <table:table-cell table:style-name="Tableau56.A1" office:value-type="string">
                  <text:p text:style-name="P196"><draw:control text:anchor-type="as-char" draw:z-index="92" draw:name="Forme1_ 39" draw:style-name="gr4" draw:text-style-name="P27" svg:width="0.35cm" svg:height="0.451cm" draw:control="control50"/></text:p>
                </table:table-cell>
                <table:table-cell table:style-name="Tableau56.A1" office:value-type="string">
                  <text:p text:style-name="P196"><draw:control text:anchor-type="as-char" draw:z-index="93" draw:name="Forme1_ 40" draw:style-name="gr4" draw:text-style-name="P27" svg:width="0.35cm" svg:height="0.451cm" draw:control="control51"/></text:p>
                </table:table-cell>
                <table:table-cell table:style-name="Tableau56.A1" office:value-type="string">
                  <text:p text:style-name="P196"><draw:control text:anchor-type="as-char" draw:z-index="94" draw:name="Forme1_ 41" draw:style-name="gr4" draw:text-style-name="P27" svg:width="0.35cm" svg:height="0.451cm" draw:control="control52"/></text:p>
                </table:table-cell>
                <table:table-cell table:style-name="Tableau56.I1" office:value-type="string">
                  <text:p text:style-name="P196"><draw:control text:anchor-type="as-char" draw:z-index="95" draw:name="Forme1_ 42" draw:style-name="gr4" draw:text-style-name="P27" svg:width="0.35cm" svg:height="0.451cm" draw:control="control53"/></text:p>
                </table:table-cell>
              </table:table-row>
            </table:table>
            <text:p text:style-name="P197"/>
          </table:table-cell>
        </table:table-row>
      </table:table>
      <table:table table:name="Tableau57" table:style-name="Tableau57">
        <table:table-column table:style-name="Tableau57.A"/>
        <table:table-column table:style-name="Tableau57.B"/>
        <table:table-column table:style-name="Tableau57.C"/>
        <table:table-column table:style-name="Tableau57.D"/>
        <table:table-row table:style-name="Tableau57.1">
          <table:table-cell table:style-name="Tableau57.A1" office:value-type="string" table:protected="true">
            <text:p text:style-name="P30"><draw:control text:anchor-type="char" draw:z-index="215" draw:name="Contrôle 37" draw:style-name="gr1" draw:text-style-name="P31" svg:width="0.401cm" svg:height="0.401cm" svg:x="1.799cm" svg:y="0cm" draw:control="control155"/><text:span text:style-name="T15">Statut </text:span><text:span text:style-name="T16">CI</text:span><text:span text:style-name="T17"> :</text:span></text:p>
          </table:table-cell>
          <table:table-cell table:style-name="Tableau57.A1" office:value-type="string" table:protected="true">
            <text:p text:style-name="P198"><draw:control text:anchor-type="as-char" draw:z-index="96" draw:name="Forme1_ 43" draw:style-name="gr5" draw:text-style-name="P33" svg:width="6.605cm" svg:height="0.701cm" draw:control="control54"/></text:p>
          </table:table-cell>
          <table:table-cell table:style-name="Tableau57.C1" office:value-type="string" table:protected="true">
            <text:p text:style-name="P34"><draw:control text:anchor-type="char" draw:z-index="219" draw:name="Contrôle 38" draw:style-name="gr1" draw:text-style-name="P31" svg:width="0.401cm" svg:height="0.401cm" svg:x="2.799cm" svg:y="-0.049cm" draw:control="control159"/><text:span text:style-name="T18">N° d’a</text:span><text:span text:style-name="T19">ccise</text:span><text:span text:style-name="T20"> :</text:span></text:p>
          </table:table-cell>
          <table:table-cell table:style-name="Tableau57.C1" office:value-type="string">
            <table:table table:name="Tableau58" table:style-name="Tableau58">
              <table:table-column table:style-name="Tableau58.A" table:number-columns-repeated="2"/>
              <table:table-column table:style-name="Tableau58.C"/>
              <table:table-column table:style-name="Tableau58.A"/>
              <table:table-column table:style-name="Tableau58.C"/>
              <table:table-column table:style-name="Tableau58.A"/>
              <table:table-column table:style-name="Tableau58.C"/>
              <table:table-column table:style-name="Tableau58.A"/>
              <table:table-column table:style-name="Tableau58.C"/>
              <table:table-column table:style-name="Tableau58.A"/>
              <table:table-column table:style-name="Tableau58.C"/>
              <table:table-column table:style-name="Tableau58.A"/>
              <table:table-column table:style-name="Tableau58.M"/>
              <table:table-row table:style-name="Tableau58.1">
                <table:table-cell table:style-name="Tableau58.A1" office:value-type="string" table:protected="true">
                  <text:p text:style-name="P199">F</text:p>
                </table:table-cell>
                <table:table-cell table:style-name="Tableau58.A1" office:value-type="string" table:protected="true">
                  <text:p text:style-name="P199">R</text:p>
                </table:table-cell>
                <table:table-cell table:style-name="Tableau58.C1" office:value-type="string">
                  <text:p text:style-name="P200"><draw:control text:anchor-type="as-char" draw:z-index="97" draw:name="Forme1_ 44" draw:style-name="gr4" draw:text-style-name="P27" svg:width="0.35cm" svg:height="0.451cm" draw:control="control55"/></text:p>
                </table:table-cell>
                <table:table-cell table:style-name="Tableau58.D1" office:value-type="string">
                  <text:p text:style-name="P201"><draw:control text:anchor-type="as-char" draw:z-index="98" draw:name="Forme1_ 45" draw:style-name="gr4" draw:text-style-name="P27" svg:width="0.35cm" svg:height="0.451cm" draw:control="control56"/></text:p>
                </table:table-cell>
                <table:table-cell table:style-name="Tableau58.E1" office:value-type="string">
                  <text:p text:style-name="P201"><draw:control text:anchor-type="as-char" draw:z-index="99" draw:name="Forme1_ 46" draw:style-name="gr4" draw:text-style-name="P27" svg:width="0.35cm" svg:height="0.451cm" draw:control="control57"/></text:p>
                </table:table-cell>
                <table:table-cell table:style-name="Tableau58.D1" office:value-type="string">
                  <text:p text:style-name="P201"><draw:control text:anchor-type="as-char" draw:z-index="100" draw:name="Forme1_ 47" draw:style-name="gr4" draw:text-style-name="P27" svg:width="0.35cm" svg:height="0.451cm" draw:control="control58"/></text:p>
                </table:table-cell>
                <table:table-cell table:style-name="Tableau58.G1" office:value-type="string">
                  <text:p text:style-name="P201"><draw:control text:anchor-type="as-char" draw:z-index="101" draw:name="Forme1_ 48" draw:style-name="gr4" draw:text-style-name="P27" svg:width="0.35cm" svg:height="0.451cm" draw:control="control59"/></text:p>
                </table:table-cell>
                <table:table-cell table:style-name="Tableau58.D1" office:value-type="string">
                  <text:p text:style-name="P201"><draw:control text:anchor-type="as-char" draw:z-index="102" draw:name="Forme1_ 49" draw:style-name="gr4" draw:text-style-name="P27" svg:width="0.35cm" svg:height="0.451cm" draw:control="control60"/></text:p>
                </table:table-cell>
                <table:table-cell table:style-name="Tableau58.I1" office:value-type="string">
                  <text:p text:style-name="P201"><draw:control text:anchor-type="as-char" draw:z-index="103" draw:name="Forme1_ 50" draw:style-name="gr4" draw:text-style-name="P27" svg:width="0.35cm" svg:height="0.451cm" draw:control="control61"/></text:p>
                </table:table-cell>
                <table:table-cell table:style-name="Tableau58.D1" office:value-type="string">
                  <text:p text:style-name="P201"><draw:control text:anchor-type="as-char" draw:z-index="104" draw:name="Forme1_ 51" draw:style-name="gr4" draw:text-style-name="P27" svg:width="0.35cm" svg:height="0.451cm" draw:control="control62"/></text:p>
                </table:table-cell>
                <table:table-cell table:style-name="Tableau58.K1" office:value-type="string">
                  <text:p text:style-name="P201"><draw:control text:anchor-type="as-char" draw:z-index="105" draw:name="Forme1_ 52" draw:style-name="gr4" draw:text-style-name="P27" svg:width="0.35cm" svg:height="0.451cm" draw:control="control63"/></text:p>
                </table:table-cell>
                <table:table-cell table:style-name="Tableau58.D1" office:value-type="string">
                  <text:p text:style-name="P202"><draw:control text:anchor-type="as-char" draw:z-index="106" draw:name="Forme1_ 53" draw:style-name="gr4" draw:text-style-name="P27" svg:width="0.35cm" svg:height="0.451cm" draw:control="control64"/></text:p>
                </table:table-cell>
                <table:table-cell table:style-name="Tableau58.M1" office:value-type="string">
                  <text:p text:style-name="P201"><draw:control text:anchor-type="as-char" draw:z-index="107" draw:name="Forme1_ 54" draw:style-name="gr4" draw:text-style-name="P27" svg:width="0.35cm" svg:height="0.451cm" draw:control="control65"/></text:p>
                </table:table-cell>
              </table:table-row>
            </table:table>
            <text:p text:style-name="P203"/>
          </table:table-cell>
        </table:table-row>
        <table:table-row table:style-name="Tableau57.1">
          <table:table-cell table:style-name="Tableau57.A1" office:value-type="string" table:protected="true">
            <text:p text:style-name="P40"><draw:control text:anchor-type="char" draw:z-index="216" draw:name="Contrôle 39" draw:style-name="gr1" draw:text-style-name="P31" svg:width="0.401cm" svg:height="0.401cm" svg:x="1.9cm" svg:y="0cm" draw:control="control156"/><text:span text:style-name="T21">Activité </text:span><text:span text:style-name="T22">CI</text:span><text:span text:style-name="T21"> :</text:span></text:p>
          </table:table-cell>
          <table:table-cell table:style-name="Tableau57.A1" office:value-type="string" table:protected="true">
            <text:p text:style-name="P198"><draw:control text:anchor-type="as-char" draw:z-index="108" draw:name="Forme1_ 55" draw:style-name="gr6" draw:text-style-name="P33" svg:width="6.605cm" svg:height="0.701cm" draw:control="control66"/></text:p>
          </table:table-cell>
          <table:table-cell table:style-name="Tableau57.C1" office:value-type="string" table:protected="true">
            <text:p text:style-name="P42"><draw:control text:anchor-type="char" draw:z-index="220" draw:name="Contrôle 40" draw:style-name="gr1" draw:text-style-name="P31" svg:width="0.401cm" svg:height="0.401cm" svg:x="3.401cm" svg:y="-0.011cm" draw:control="control160"/><text:span text:style-name="T23">N°</text:span><text:span text:style-name="T24"> du lieu de risque</text:span><text:span text:style-name="T25"> :</text:span></text:p>
          </table:table-cell>
          <table:table-cell table:style-name="Tableau57.C1" office:value-type="string">
            <table:table table:name="Tableau59" table:style-name="Tableau59">
              <table:table-column table:style-name="Tableau59.A" table:number-columns-repeated="2"/>
              <table:table-column table:style-name="Tableau59.C"/>
              <table:table-column table:style-name="Tableau59.A"/>
              <table:table-column table:style-name="Tableau59.C"/>
              <table:table-column table:style-name="Tableau59.A"/>
              <table:table-column table:style-name="Tableau59.C"/>
              <table:table-column table:style-name="Tableau59.A"/>
              <table:table-column table:style-name="Tableau59.C"/>
              <table:table-column table:style-name="Tableau59.A"/>
              <table:table-column table:style-name="Tableau59.C"/>
              <table:table-column table:style-name="Tableau59.A"/>
              <table:table-column table:style-name="Tableau59.M"/>
              <table:table-row table:style-name="Tableau59.1">
                <table:table-cell table:style-name="Tableau59.A1" office:value-type="string" table:protected="true">
                  <text:p text:style-name="P199">F</text:p>
                </table:table-cell>
                <table:table-cell table:style-name="Tableau59.A1" office:value-type="string" table:protected="true">
                  <text:p text:style-name="P204">R</text:p>
                </table:table-cell>
                <table:table-cell table:style-name="Tableau59.A1" office:value-type="string" table:protected="true">
                  <text:p text:style-name="P205">L</text:p>
                </table:table-cell>
                <table:table-cell table:style-name="Tableau59.A1" office:value-type="string" table:protected="true">
                  <text:p text:style-name="P205">R</text:p>
                </table:table-cell>
                <table:table-cell table:style-name="Tableau59.E1" office:value-type="string">
                  <text:p text:style-name="P201"><draw:control text:anchor-type="as-char" draw:z-index="109" draw:name="Forme1_ 56" draw:style-name="gr7" draw:text-style-name="P27" svg:width="0.35cm" svg:height="0.451cm" draw:control="control67"/></text:p>
                </table:table-cell>
                <table:table-cell table:style-name="Tableau59.F1" office:value-type="string">
                  <text:p text:style-name="P201"><draw:control text:anchor-type="as-char" draw:z-index="110" draw:name="Forme1_ 57" draw:style-name="gr7" draw:text-style-name="P27" svg:width="0.35cm" svg:height="0.451cm" draw:control="control68"/></text:p>
                </table:table-cell>
                <table:table-cell table:style-name="Tableau59.G1" office:value-type="string">
                  <text:p text:style-name="P201"><draw:control text:anchor-type="as-char" draw:z-index="111" draw:name="Forme1_ 58" draw:style-name="gr7" draw:text-style-name="P27" svg:width="0.35cm" svg:height="0.451cm" draw:control="control69"/></text:p>
                </table:table-cell>
                <table:table-cell table:style-name="Tableau59.F1" office:value-type="string">
                  <text:p text:style-name="P201"><draw:control text:anchor-type="as-char" draw:z-index="112" draw:name="Forme1_ 59" draw:style-name="gr7" draw:text-style-name="P27" svg:width="0.35cm" svg:height="0.451cm" draw:control="control70"/></text:p>
                </table:table-cell>
                <table:table-cell table:style-name="Tableau59.I1" office:value-type="string">
                  <text:p text:style-name="P201"><draw:control text:anchor-type="as-char" draw:z-index="113" draw:name="Forme1_ 60" draw:style-name="gr7" draw:text-style-name="P27" svg:width="0.35cm" svg:height="0.451cm" draw:control="control71"/></text:p>
                </table:table-cell>
                <table:table-cell table:style-name="Tableau59.F1" office:value-type="string">
                  <text:p text:style-name="P201"><draw:control text:anchor-type="as-char" draw:z-index="114" draw:name="Forme1_ 61" draw:style-name="gr7" draw:text-style-name="P27" svg:width="0.35cm" svg:height="0.451cm" draw:control="control72"/></text:p>
                </table:table-cell>
                <table:table-cell table:style-name="Tableau59.K1" office:value-type="string">
                  <text:p text:style-name="P201"><draw:control text:anchor-type="as-char" draw:z-index="115" draw:name="Forme1_ 62" draw:style-name="gr7" draw:text-style-name="P27" svg:width="0.35cm" svg:height="0.451cm" draw:control="control73"/></text:p>
                </table:table-cell>
                <table:table-cell table:style-name="Tableau59.F1" office:value-type="string">
                  <text:p text:style-name="P202"><draw:control text:anchor-type="as-char" draw:z-index="116" draw:name="Forme1_ 63" draw:style-name="gr7" draw:text-style-name="P27" svg:width="0.35cm" svg:height="0.451cm" draw:control="control74"/></text:p>
                </table:table-cell>
                <table:table-cell table:style-name="Tableau59.M1" office:value-type="string">
                  <text:p text:style-name="P201"><draw:control text:anchor-type="as-char" draw:z-index="117" draw:name="Forme1_ 64" draw:style-name="gr7" draw:text-style-name="P27" svg:width="0.35cm" svg:height="0.451cm" draw:control="control75"/></text:p>
                </table:table-cell>
              </table:table-row>
            </table:table>
            <text:p text:style-name="P203"/>
          </table:table-cell>
        </table:table-row>
        <table:table-row table:style-name="Tableau57.3">
          <table:table-cell table:style-name="Tableau57.A1" office:value-type="string" table:protected="true">
            <text:p text:style-name="P206">Adresse :</text:p>
          </table:table-cell>
          <table:table-cell table:style-name="Tableau57.B3" table:number-columns-spanned="3" office:value-type="string">
            <text:p text:style-name="P198"/>
          </table:table-cell>
          <table:covered-table-cell/>
          <table:covered-table-cell/>
        </table:table-row>
      </table:table>
      <text:p text:style-name="P191"/>
      <table:table table:name="Tableau60" table:style-name="Tableau60">
        <table:table-column table:style-name="Tableau60.A"/>
        <table:table-column table:style-name="Tableau60.B"/>
        <table:table-column table:style-name="Tableau60.C"/>
        <table:table-column table:style-name="Tableau60.B"/>
        <table:table-column table:style-name="Tableau60.E"/>
        <table:table-row table:style-name="Tableau60.1">
          <table:table-cell table:style-name="Tableau60.A1" office:value-type="string" table:protected="true">
            <text:p text:style-name="P207"><text:bookmark-start text:name="Période de référence pour l’évaluation des liquidations"/><draw:control text:anchor-type="char" draw:z-index="118" draw:name="Contrôle 41" draw:style-name="gr1" draw:text-style-name="P3" svg:width="0.5cm" svg:height="0.451cm" svg:x="10.5cm" svg:y="0.011cm" draw:control="control76"/><text:bookmark-end text:name="Période de référence pour l’évaluation des liquidations"/><text:span text:style-name="T26">P</text:span><text:span text:style-name="T27">ériode </text:span><text:span text:style-name="T28">de référence pour l’évaluation de</text:span><text:span text:style-name="T92">s </text:span><text:span text:style-name="T93">liquidations</text:span></text:p>
          </table:table-cell>
          <table:table-cell table:style-name="Tableau60.A1" office:value-type="string" table:protected="true">
            <text:p text:style-name="P208">du</text:p>
          </table:table-cell>
          <table:table-cell table:style-name="Tableau60.A1" office:value-type="string">
            <text:p text:style-name="P203"><draw:control text:anchor-type="paragraph" draw:z-index="119" draw:name="Forme7_ 9" draw:style-name="gr8" draw:text-style-name="P54" svg:width="3.186cm" svg:height="0.72cm" svg:x="0.085cm" svg:y="-0.116cm" draw:control="control255"/></text:p>
          </table:table-cell>
          <table:table-cell table:style-name="Tableau60.A1" office:value-type="string" table:protected="true">
            <text:p text:style-name="P209">au</text:p>
          </table:table-cell>
          <table:table-cell table:style-name="Tableau60.A1" office:value-type="string">
            <text:p text:style-name="P203"><draw:control text:anchor-type="paragraph" draw:z-index="120" draw:name="Forme7_ 10" draw:style-name="gr8" draw:text-style-name="P54" svg:width="3.186cm" svg:height="0.72cm" svg:x="0.086cm" svg:y="-0.116cm" draw:control="control256"/></text:p>
          </table:table-cell>
        </table:table-row>
      </table:table>
      <text:p text:style-name="P191"/>
      <table:table table:name="Tableau61" table:style-name="Tableau61">
        <table:table-column table:style-name="Tableau61.A"/>
        <table:table-column table:style-name="Tableau61.B"/>
        <table:table-row table:style-name="Tableau61.1">
          <table:table-cell table:style-name="Tableau61.A1" table:number-columns-spanned="2" office:value-type="string" table:protected="true">
            <text:p text:style-name="P210"><text:bookmark text:name="Total des droits d’accise PAIEMENT"/><text:span text:style-name="T29">Total des droits d’accise et taxes assimilées par catégorie fiscale </text:span><text:span text:style-name="T30">en jeu </text:span><text:span text:style-name="T31">au paiement</text:span><draw:control text:anchor-type="char" draw:z-index="258" draw:name="Contrôle 42" draw:style-name="gr1" draw:text-style-name="P3" svg:width="0.5cm" svg:height="0.451cm" svg:x="17.5cm" svg:y="0.019cm" draw:control="control174"/></text:p>
          </table:table-cell>
          <table:covered-table-cell/>
        </table:table-row>
        <table:table-row>
          <table:table-cell table:style-name="Tableau61.A2" office:value-type="string">
            <text:p text:style-name="P211"><draw:control text:anchor-type="char" draw:z-index="121" draw:name="Contrôle 43" draw:style-name="gr1" draw:text-style-name="P31" svg:width="0.5cm" svg:height="0.401cm" svg:x="8.2cm" svg:y="0.011cm" draw:control="control77"/><text:span text:style-name="T32">Catégorie fiscale</text:span></text:p>
          </table:table-cell>
          <table:table-cell table:style-name="Tableau61.B2" office:value-type="string" table:protected="true">
            <text:p text:style-name="P212">Montant de droits en €</text:p>
          </table:table-cell>
        </table:table-row>
        <table:table-row table:style-name="Tableau61.1">
          <table:table-cell table:style-name="Tableau61.A3" office:value-type="string" table:protected="true">
            <text:p text:style-name="P213">Cigarettes</text:p>
          </table:table-cell>
          <table:table-cell table:style-name="Tableau61.B3" table:formula="ooow:&lt;Tableau21.B6&gt;+&lt;Tableau72.B6&gt;" office:value-type="float" office:value="0" table:protected="true">
            <text:p text:style-name="P214">0,00</text:p>
          </table:table-cell>
        </table:table-row>
        <table:table-row table:style-name="Tableau61.1">
          <table:table-cell table:style-name="Tableau61.A3" office:value-type="string" table:protected="true">
            <text:p text:style-name="P213">Cigares et cigarillos</text:p>
          </table:table-cell>
          <table:table-cell table:style-name="Tableau61.B3" table:formula="ooow:&lt;Tableau23.E3&gt;+&lt;Tableau73.F3&gt;" office:value-type="float" office:value="0" table:protected="true">
            <text:p text:style-name="P214">0,00</text:p>
          </table:table-cell>
        </table:table-row>
        <table:table-row table:style-name="Tableau61.1">
          <table:table-cell table:style-name="Tableau61.A3" office:value-type="string" table:protected="true">
            <text:p text:style-name="P213">Tabacs « fine coupe » destinés à rouler les cigarettes</text:p>
          </table:table-cell>
          <table:table-cell table:style-name="Tableau61.B3" table:formula="ooow:&lt;Tableau23.E4&gt;+&lt;Tableau73.F4&gt;" office:value-type="float" office:value="0" table:protected="true">
            <text:p text:style-name="P215">0,00</text:p>
          </table:table-cell>
        </table:table-row>
        <table:table-row table:style-name="Tableau61.1">
          <table:table-cell table:style-name="Tableau61.A3" office:value-type="string" table:protected="true">
            <text:p text:style-name="P216">Autres tabacs à fumer ou à inhaler après avoir été chauffés</text:p>
          </table:table-cell>
          <table:table-cell table:style-name="Tableau61.B3" table:formula="ooow:&lt;Tableau23.E5&gt;+&lt;Tableau73.F5&gt;" office:value-type="float" office:value="0" table:protected="true">
            <text:p text:style-name="P215">0,00</text:p>
          </table:table-cell>
        </table:table-row>
        <table:table-row table:style-name="Tableau61.1">
          <table:table-cell table:style-name="Tableau61.A3" office:value-type="string" table:protected="true">
            <text:p text:style-name="P217">Tabacs à chauffer commercialisés en bâtonnets</text:p>
          </table:table-cell>
          <table:table-cell table:style-name="Tableau61.B3" table:formula="ooow:&lt;Tableau23.E6&gt;+&lt;Tableau73.F6&gt;" office:value-type="float" office:value="0" table:protected="true">
            <text:p text:style-name="P215">0,00</text:p>
          </table:table-cell>
        </table:table-row>
        <table:table-row table:style-name="Tableau61.1">
          <table:table-cell table:style-name="Tableau61.A3" office:value-type="string" table:protected="true">
            <text:p text:style-name="P218">Autres tabacs à chauffer</text:p>
          </table:table-cell>
          <table:table-cell table:style-name="Tableau61.B3" table:formula="ooow:&lt;Tableau23.E7&gt;+&lt;Tableau73.F7&gt;" office:value-type="float" office:value="0" table:protected="true">
            <text:p text:style-name="P215">0,00</text:p>
          </table:table-cell>
        </table:table-row>
        <table:table-row table:style-name="Tableau61.1">
          <table:table-cell table:style-name="Tableau61.A3" office:value-type="string" table:protected="true">
            <text:p text:style-name="P219">Tabacs à priser</text:p>
          </table:table-cell>
          <table:table-cell table:style-name="Tableau61.B3" table:formula="ooow:&lt;Tableau23.E8&gt;+&lt;Tableau73.F8&gt;" office:value-type="float" office:value="0" table:protected="true">
            <text:p text:style-name="P215">0,00</text:p>
          </table:table-cell>
        </table:table-row>
        <table:table-row table:style-name="Tableau61.1">
          <table:table-cell table:style-name="Tableau61.A3" office:value-type="string" table:protected="true">
            <text:p text:style-name="P219">Tabacs à mâcher</text:p>
          </table:table-cell>
          <table:table-cell table:style-name="Tableau61.B3" table:formula="ooow:&lt;Tableau23.E9&gt;+&lt;Tableau73.F9&gt;" office:value-type="float" office:value="0" table:protected="true">
            <text:p text:style-name="P215">0,00</text:p>
          </table:table-cell>
        </table:table-row>
        <table:table-row table:style-name="Tableau61.1">
          <table:table-cell table:style-name="Tableau61.A11" office:value-type="string" table:protected="true">
            <text:p text:style-name="P220">TOTAL</text:p>
          </table:table-cell>
          <table:table-cell table:style-name="Tableau61.B3" table:formula="ooow:&lt;B3:B10&gt;" office:value-type="float" office:value="0" table:protected="true">
            <text:p text:style-name="P221">0,00</text:p>
          </table:table-cell>
        </table:table-row>
      </table:table>
      <text:p text:style-name="P191"/>
      <table:table table:name="Tableau65" table:style-name="Tableau65">
        <table:table-column table:style-name="Tableau65.A"/>
        <table:table-column table:style-name="Tableau65.B"/>
        <table:table-row table:style-name="Tableau65.1">
          <table:table-cell table:style-name="Tableau65.A1" table:number-columns-spanned="2" office:value-type="string">
            <text:p text:style-name="P222"><draw:control text:anchor-type="char" draw:z-index="123" draw:name="Contrôle 48" draw:style-name="gr1" draw:text-style-name="P3" svg:width="0.5cm" svg:height="0.451cm" svg:x="11.599cm" svg:y="0.049cm" draw:control="control79"/><text:span text:style-name="T33">V</text:span><text:span text:style-name="T34">OLET OPÉRATEUR</text:span></text:p>
          </table:table-cell>
          <table:covered-table-cell/>
        </table:table-row>
        <table:table-row table:style-name="Tableau65.2">
          <table:table-cell table:style-name="Tableau65.A2" office:value-type="string">
            <text:p text:style-name="P223"><draw:control text:anchor-type="char" draw:z-index="124" draw:name="Contrôle 50" draw:style-name="gr1" draw:text-style-name="P31" svg:width="0.5cm" svg:height="0.401cm" svg:x="9.2cm" svg:y="0.409cm" draw:control="control80"/><text:span text:style-name="T35">Je sollicite auprès de l’administration des douanes le bénéfice d’une centralisation du cautionnement auprès de la recette des douanes de</text:span></text:p>
          </table:table-cell>
          <table:table-cell table:style-name="Tableau65.B2" office:value-type="string">
            <text:p text:style-name="P71"><draw:control text:anchor-type="as-char" svg:y="-0.24cm" draw:z-index="125" draw:name="Forme1_ 66" draw:style-name="gr9" draw:text-style-name="P20" svg:width="5.931cm" svg:height="0.6cm" draw:control="control81"/></text:p>
          </table:table-cell>
        </table:table-row>
      </table:table>
      <table:table table:name="Tableau68" table:style-name="Tableau68">
        <table:table-column table:style-name="Tableau68.A"/>
        <table:table-column table:style-name="Tableau68.B"/>
        <table:table-row table:style-name="Tableau68.1">
          <table:table-cell table:style-name="Tableau68.A1" office:value-type="string">
            <text:p text:style-name="P224"><draw:control text:anchor-type="char" draw:z-index="126" draw:name="Contrôle 51" draw:style-name="gr1" draw:text-style-name="P31" svg:width="0.5cm" svg:height="0.401cm" svg:x="8.5cm" svg:y="0.041cm" draw:control="control82"/><text:span text:style-name="T36">Signature du représentant légal de la société</text:span><text:span text:style-name="T94"/></text:p>
          </table:table-cell>
          <table:table-cell table:style-name="Tableau68.B1" office:value-type="string">
            <text:p text:style-name="P225"><draw:control text:anchor-type="char" draw:z-index="127" draw:name="Forme7_ 13" draw:style-name="gr10" draw:text-style-name="P74" svg:width="3.192cm" svg:height="0.6cm" svg:x="0.66cm" svg:y="-0.101cm" draw:control="control257"/><text:span text:style-name="T37">Le </text:span><text:span text:style-name="T38">:</text:span><text:span text:style-name="T39"> </text:span></text:p>
          </table:table-cell>
        </table:table-row>
        <table:table-row table:style-name="Tableau68.2">
          <table:table-cell table:style-name="Tableau68.A2" office:value-type="string">
            <text:p text:style-name="P226"/>
          </table:table-cell>
          <table:table-cell table:style-name="Tableau68.B2" office:value-type="string">
            <text:p text:style-name="P227">Observations :</text:p>
          </table:table-cell>
        </table:table-row>
      </table:table>
      <text:p text:style-name="P191"/>
      <table:table table:name="Tableau69" table:style-name="Tableau69">
        <table:table-column table:style-name="Tableau69.A" table:number-columns-repeated="2"/>
        <table:table-row table:style-name="Tableau69.1">
          <table:table-cell table:style-name="Tableau69.A1" table:number-columns-spanned="2" office:value-type="string">
            <text:p text:style-name="P228">VOLET ADMINISTRATION</text:p>
          </table:table-cell>
          <table:covered-table-cell/>
        </table:table-row>
        <table:table-row table:style-name="Tableau69.2">
          <table:table-cell table:style-name="Tableau69.A2" office:value-type="string" table:protected="true">
            <text:p text:style-name="P229">Visa du service gestionnaire</text:p>
          </table:table-cell>
          <table:table-cell table:style-name="Tableau69.B2" office:value-type="string">
            <text:p text:style-name="P230"><draw:control text:anchor-type="char" draw:z-index="128" draw:name="Forme7_ 14" draw:style-name="gr10" draw:text-style-name="P74" svg:width="3.192cm" svg:height="0.6cm" svg:x="0.801cm" svg:y="-0.101cm" draw:control="control258"/><text:span text:style-name="T40">Le </text:span><text:span text:style-name="T41">:</text:span></text:p>
          </table:table-cell>
        </table:table-row>
        <table:table-row table:style-name="Tableau69.3">
          <table:table-cell table:style-name="Tableau69.A3" office:value-type="string">
            <text:p text:style-name="P229"/>
          </table:table-cell>
          <table:table-cell table:style-name="Tableau69.B3" office:value-type="string">
            <text:p text:style-name="P231">Observations :</text:p>
          </table:table-cell>
        </table:table-row>
      </table:table>
      <text:p text:style-name="P232"/>
      <table:table table:name="Tableau71" table:style-name="Tableau71">
        <table:table-column table:style-name="Tableau71.A"/>
        <table:table-column table:style-name="Tableau71.B" table:number-columns-repeated="2"/>
        <table:table-column table:style-name="Tableau71.D"/>
        <table:table-row table:style-name="Tableau71.1">
          <table:table-cell table:style-name="Tableau71.A1" office:value-type="string" table:protected="true">
            <text:p text:style-name="P233">Fiche d’activité Contributions indirectes (CI) – <text:s/><text:span text:style-name="T42">DROM</text:span> –<text:span text:style-name="T42"> Martinique – <text:s/></text:span><text:span text:style-name="T95">PAIEMENT</text:span> TABACS</text:p>
          </table:table-cell>
          <table:table-cell table:style-name="Tableau71.B1" office:value-type="float" office:value="2" table:protected="true">
            <text:p text:style-name="P11">2</text:p>
          </table:table-cell>
          <table:table-cell table:style-name="Tableau71.A1" office:value-type="string" table:protected="true">
            <text:p text:style-name="P84">/</text:p>
          </table:table-cell>
          <table:table-cell table:style-name="Tableau71.B1" office:value-type="float" office:value="3" table:protected="true">
            <text:p text:style-name="P11">3</text:p>
          </table:table-cell>
        </table:table-row>
      </table:table>
      <text:p text:style-name="P234"/>
      <text:p text:style-name="P235"/>
      <table:table table:name="Tableau83" table:style-name="Tableau83">
        <table:table-column table:style-name="Tableau83.A"/>
        <table:table-row table:style-name="Tableau83.1">
          <table:table-cell table:style-name="Tableau83.A1" office:value-type="string" table:protected="true">
            <text:p text:style-name="P236"><text:bookmark-start text:name="ÉVALUATION DES MISES À LA CONSOMMATION ANNUELLES"/><draw:control text:anchor-type="char" draw:z-index="221" draw:name="Contrôle 115" draw:style-name="gr1" draw:text-style-name="P3" svg:width="0.551cm" svg:height="0.551cm" svg:x="19.8cm" svg:y="0.06cm" draw:control="control161"/><text:bookmark-end text:name="ÉVALUATION DES MISES À LA CONSOMMATION ANNUELLES"/><text:span text:style-name="T46">ÉVALUATION DES MISES À LA CONSOMMATION ANNUELLES – </text:span><text:span text:style-name="T73">MARTINIQUE</text:span><text:span text:style-name="T48"><text:tab/><text:tab/></text:span><text:span text:style-name="T46">– </text:span><text:span text:style-name="T49">P</text:span><text:span text:style-name="T46">rix de vente homologué</text:span><draw:control text:anchor-type="char" draw:z-index="286" draw:name="Contrôle 54" draw:style-name="gr1" draw:text-style-name="P3" svg:width="0.551cm" svg:height="0.551cm" svg:x="26.7cm" svg:y="0.019cm" draw:control="control202"/></text:p>
          </table:table-cell>
        </table:table-row>
      </table:table>
      <text:p text:style-name="Standard"/>
      <text:p text:style-name="P237"/>
      <text:p text:style-name="P238"><text:span text:style-name="T50">À </text:span><text:span text:style-name="T51">COMPLÉTER PAR LE PRINCIPAL OBLIGÉ</text:span></text:p>
      <text:p text:style-name="P239"/>
      <text:p text:style-name="P89"/>
      <table:table table:name="Tableau21" table:style-name="Tableau21">
        <table:table-column table:style-name="Tableau21.A"/>
        <table:table-column table:style-name="Tableau21.B"/>
        <table:table-column table:style-name="Tableau21.C"/>
        <table:table-column table:style-name="Tableau21.D"/>
        <table:table-column table:style-name="Tableau21.E"/>
        <table:table-column table:style-name="Tableau21.F"/>
        <table:table-column table:style-name="Tableau21.G"/>
        <table:table-column table:style-name="Tableau21.H"/>
        <table:table-column table:style-name="Tableau21.I"/>
        <table:table-column table:style-name="Tableau21.J"/>
        <table:table-column table:style-name="Tableau21.K"/>
        <table:table-row table:style-name="Tableau21.1">
          <table:table-cell table:style-name="Tableau21.A1" table:number-columns-spanned="11" office:value-type="string" table:protected="true">
            <text:p text:style-name="P90">CIGARET<text:span text:style-name="T52">TE</text:span>S</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au21.1">
          <table:table-cell table:style-name="Tableau21.A2" table:number-rows-spanned="2" office:value-type="string" table:protected="true">
            <text:p text:style-name="P91">Mode de calcul</text:p>
          </table:table-cell>
          <table:table-cell table:style-name="Tableau21.B2" table:number-rows-spanned="2" office:value-type="string" table:protected="true">
            <text:p text:style-name="P92"><text:span text:style-name="T53">VOLUME EN U</text:span>NITÉS</text:p>
          </table:table-cell>
          <table:table-cell table:style-name="Tableau21.B2" table:number-rows-spanned="2" office:value-type="string" table:protected="true">
            <text:p text:style-name="P93">VALEUR TOTALE EN €</text:p>
          </table:table-cell>
          <table:table-cell table:style-name="Tableau21.D2" table:number-columns-spanned="3" office:value-type="string" table:protected="true">
            <text:p text:style-name="P94"><draw:control text:anchor-type="char" draw:z-index="304" draw:name="Contrôle 25" draw:style-name="gr1" draw:text-style-name="P31" svg:width="0.5cm" svg:height="0.401cm" svg:x="6.2cm" svg:y="0cm" draw:control="control220"/>TAUX DE L’ACCISE 202<text:span text:style-name="T96">6</text:span></text:p>
          </table:table-cell>
          <table:covered-table-cell/>
          <table:covered-table-cell/>
          <table:table-cell table:style-name="Tableau21.G2" table:number-rows-spanned="2" office:value-type="string">
            <text:p text:style-name="P95">P<text:span text:style-name="T55">VD</text:span><text:span text:style-name="T56">A</text:span></text:p>
            <text:p text:style-name="P96">en €/unité</text:p>
            <text:p text:style-name="P96"><draw:control text:anchor-type="char" draw:z-index="305" draw:name="Contrôle 26" draw:style-name="gr1" draw:text-style-name="P31" svg:width="0.5cm" svg:height="0.401cm" svg:x="0.75cm" svg:y="0.071cm" draw:control="control221"/></text:p>
          </table:table-cell>
          <table:table-cell table:style-name="Tableau21.D2" table:number-columns-spanned="3" office:value-type="string" table:protected="true">
            <text:p text:style-name="P97"><draw:control text:anchor-type="char" draw:z-index="306" draw:name="Contrôle 27" draw:style-name="gr1" draw:text-style-name="P31" svg:width="0.5cm" svg:height="0.401cm" svg:x="6.1cm" svg:y="0cm" draw:control="control222"/><text:span text:style-name="T57">MINIMUM DE PERCEPTION </text:span><text:span text:style-name="T58">202</text:span><text:span text:style-name="T97">6</text:span></text:p>
          </table:table-cell>
          <table:covered-table-cell/>
          <table:covered-table-cell/>
          <table:table-cell table:style-name="Tableau21.K2" table:number-rows-spanned="2" office:value-type="string" table:protected="true">
            <text:p text:style-name="P98">MONTANT DE <text:span text:style-name="T60">L’ACCISE</text:span></text:p>
          </table:table-cell>
        </table:table-row>
        <table:table-row table:style-name="Tableau21.3">
          <table:covered-table-cell table:style-name="Tableau21.A2"/>
          <table:covered-table-cell table:style-name="Tableau21.B2"/>
          <table:covered-table-cell table:style-name="Tableau21.B2"/>
          <table:table-cell table:style-name="Tableau21.D3" office:value-type="string" table:protected="true">
            <text:p text:style-name="P99"><draw:control text:anchor-type="char" draw:z-index="307" draw:name="Contrôle 45" draw:style-name="gr1" draw:text-style-name="P31" svg:width="0.5cm" svg:height="0.401cm" svg:x="2.949cm" svg:y="0.33cm" draw:control="control223"/>VALEUR TOTALE <text:span text:style-name="T61">AJUST</text:span><text:span text:style-name="T62">ÉE</text:span> EN €</text:p>
          </table:table-cell>
          <table:table-cell table:style-name="Tableau21.A2" office:value-type="string">
            <text:p text:style-name="P100">TAUX (%)</text:p>
          </table:table-cell>
          <table:table-cell table:style-name="Tableau21.D3" office:value-type="string" table:protected="true">
            <text:p text:style-name="P100">TOTAL <text:span text:style-name="T63">ACCISE</text:span></text:p>
          </table:table-cell>
          <table:covered-table-cell table:style-name="Tableau21.G2"/>
          <table:table-cell table:style-name="Tableau21.A2" office:value-type="string">
            <text:p text:style-name="P101">P<text:span text:style-name="T64">RIX D’ENTRÉE</text:span></text:p>
          </table:table-cell>
          <table:table-cell table:style-name="Tableau21.A2" office:value-type="string">
            <text:p text:style-name="P102">€/1 000 unités</text:p>
          </table:table-cell>
          <table:table-cell table:style-name="Tableau21.D3" office:value-type="string">
            <text:p text:style-name="P100">TOTAL <text:span text:style-name="T65">MP</text:span></text:p>
          </table:table-cell>
          <table:covered-table-cell table:style-name="Tableau21.K2"/>
        </table:table-row>
        <table:table-row table:style-name="Tableau21.4">
          <table:table-cell table:style-name="Tableau21.A2" office:value-type="string" table:protected="true">
            <text:p text:style-name="P103"><text:span text:style-name="T66">P</text:span><text:span text:style-name="T67">VD</text:span><text:span text:style-name="T68">A</text:span><text:span text:style-name="T67"> &gt;</text:span><text:span text:style-name="T66"> </text:span><text:span text:style-name="T69">PE</text:span><text:span text:style-name="T66">MP</text:span></text:p>
          </table:table-cell>
          <table:table-cell table:style-name="Tableau21.B4">
            <text:p text:style-name="P240"/>
          </table:table-cell>
          <table:table-cell table:style-name="Tableau21.B4">
            <text:p text:style-name="P240"/>
          </table:table-cell>
          <table:table-cell table:style-name="Tableau21.D4" table:formula="ooow:&lt;C4&gt;*1" office:value-type="float" office:value="0" table:protected="true">
            <text:p text:style-name="P105">0,00</text:p>
          </table:table-cell>
          <table:table-cell table:style-name="Tableau21.E4" office:value-type="float" office:value="50" table:protected="true">
            <text:p text:style-name="P106">50,00</text:p>
          </table:table-cell>
          <table:table-cell table:style-name="Tableau21.D4" table:formula="ooow:&lt;D4&gt;*&lt;E4&gt;/100" office:value-type="float" office:value="0" table:protected="true">
            <text:p text:style-name="P107">0,00</text:p>
          </table:table-cell>
          <table:table-cell table:style-name="Tableau21.G4" table:formula="ooow:&lt;D4&gt;/&lt;B4&gt;" office:value-type="float" office:value="1.7976931348623157E+308" table:protected="true">
            <text:p text:style-name="P108">** Expression erronée **</text:p>
          </table:table-cell>
          <table:table-cell table:style-name="Tableau21.H4" table:formula="ooow:&lt;I4&gt;/(&lt;E4&gt;*1000/100)" office:value-type="float" office:value="0.62708" table:protected="true">
            <text:p text:style-name="P109">0,62708</text:p>
          </table:table-cell>
          <table:table-cell table:style-name="Tableau21.I4" office:value-type="float" office:value="313.54" table:protected="true">
            <text:p text:style-name="P241">313,54</text:p>
          </table:table-cell>
          <table:table-cell table:style-name="Tableau21.D4" table:formula="ooow:&lt;B4&gt;/1000*&lt;I4&gt;" office:value-type="float" office:value="0" table:protected="true">
            <text:p text:style-name="P108">0,00</text:p>
          </table:table-cell>
          <table:table-cell table:style-name="Tableau21.K4" table:formula="ooow:&lt;F4&gt;" office:value-type="float" office:value="0" table:protected="true">
            <text:p text:style-name="P110">0,00</text:p>
          </table:table-cell>
        </table:table-row>
        <table:table-row table:style-name="Tableau21.4">
          <table:table-cell table:style-name="Tableau21.A2" office:value-type="string" table:protected="true">
            <text:p text:style-name="P111">P<text:span text:style-name="T70">VD</text:span><text:span text:style-name="T56">A</text:span><text:span text:style-name="T70"> &lt;</text:span> <text:span text:style-name="T71">PE</text:span>MP</text:p>
          </table:table-cell>
          <table:table-cell table:style-name="Tableau21.B4">
            <text:p text:style-name="P112"/>
          </table:table-cell>
          <table:table-cell table:style-name="Tableau21.C5">
            <text:p text:style-name="P113"/>
          </table:table-cell>
          <table:table-cell table:style-name="Tableau21.D4" table:formula="ooow:&lt;C5&gt;*1" office:value-type="float" office:value="0" table:protected="true">
            <text:p text:style-name="P105">0,00</text:p>
          </table:table-cell>
          <table:table-cell table:style-name="Tableau21.E4" office:value-type="float" office:value="50" table:protected="true">
            <text:p text:style-name="P106">50,00</text:p>
          </table:table-cell>
          <table:table-cell table:style-name="Tableau21.D4" table:formula="ooow:&lt;D5&gt;*&lt;E5&gt;/100" office:value-type="float" office:value="0" table:protected="true">
            <text:p text:style-name="P114">0,00</text:p>
          </table:table-cell>
          <table:table-cell table:style-name="Tableau21.G4" table:formula="ooow:&lt;D5&gt;/&lt;B5&gt;" office:value-type="float" office:value="1.7976931348623157E+308" table:protected="true">
            <text:p text:style-name="P115">** Expression erronée **</text:p>
          </table:table-cell>
          <table:table-cell table:style-name="Tableau21.H4" table:formula="ooow:&lt;I5&gt;/(&lt;E5&gt;*1000/100)" office:value-type="float" office:value="0.62708" table:protected="true">
            <text:p text:style-name="P116">0,62708</text:p>
          </table:table-cell>
          <table:table-cell table:style-name="Tableau21.I4" office:value-type="float" office:value="313.54" table:protected="true">
            <text:p text:style-name="P241">313,54</text:p>
          </table:table-cell>
          <table:table-cell table:style-name="Tableau21.D4" table:formula="ooow:&lt;B5&gt;/1000*&lt;I5&gt;" office:value-type="float" office:value="0" table:protected="true">
            <text:p text:style-name="P117">0,00</text:p>
          </table:table-cell>
          <table:table-cell table:style-name="Tableau21.K4" table:formula="ooow:&lt;J5&gt;" office:value-type="float" office:value="0" table:protected="true">
            <text:p text:style-name="P110">0,00</text:p>
          </table:table-cell>
        </table:table-row>
        <table:table-row table:style-name="Tableau21.6">
          <table:table-cell table:style-name="Tableau21.D2" table:number-columns-spanned="10" office:value-type="string">
            <text:p text:style-name="P118">TOTAL</text:p>
          </table:table-cell>
          <table:covered-table-cell/>
          <table:covered-table-cell/>
          <table:covered-table-cell/>
          <table:covered-table-cell/>
          <table:covered-table-cell/>
          <table:covered-table-cell/>
          <table:covered-table-cell/>
          <table:covered-table-cell/>
          <table:covered-table-cell/>
          <table:table-cell table:style-name="Tableau21.K4" table:formula="ooow:&lt;K4&gt;+&lt;K5&gt;" office:value-type="float" office:value="0" table:protected="true">
            <text:p text:style-name="P119">0,00</text:p>
          </table:table-cell>
        </table:table-row>
      </table:table>
      <text:p text:style-name="P120"/>
      <text:p text:style-name="P120"/>
      <text:p text:style-name="P120"/>
      <table:table table:name="Tableau23" table:style-name="Tableau23">
        <table:table-column table:style-name="Tableau23.A"/>
        <table:table-column table:style-name="Tableau23.B"/>
        <table:table-column table:style-name="Tableau23.C"/>
        <table:table-column table:style-name="Tableau23.D"/>
        <table:table-column table:style-name="Tableau23.E"/>
        <table:table-row table:style-name="Tableau23.1">
          <table:table-cell table:style-name="Tableau23.A1" table:number-rows-spanned="2" office:value-type="string" table:protected="true">
            <text:p text:style-name="P122">CATÉGORIE FISCALE</text:p>
          </table:table-cell>
          <table:table-cell table:style-name="Tableau23.B1" table:number-rows-spanned="2" office:value-type="string" table:protected="true">
            <text:p text:style-name="P93">VALEUR TOTALE EN €</text:p>
          </table:table-cell>
          <table:table-cell table:style-name="Tableau23.C1" table:number-columns-spanned="2" office:value-type="string" table:protected="true">
            <text:p text:style-name="P123"><draw:control text:anchor-type="char" draw:z-index="308" draw:name="Contrôle 47" draw:style-name="gr1" draw:text-style-name="P31" svg:width="0.5cm" svg:height="0.401cm" svg:x="5.6cm" svg:y="0cm" draw:control="control224"/>TAUX DE L’ACCISE 202<text:span text:style-name="T96">6</text:span></text:p>
          </table:table-cell>
          <table:covered-table-cell/>
          <table:table-cell table:style-name="Tableau23.E1" table:number-rows-spanned="2" office:value-type="string" table:protected="true">
            <text:p text:style-name="P98">MONTANT DE <text:span text:style-name="T60">L’ACCISE</text:span></text:p>
          </table:table-cell>
        </table:table-row>
        <table:table-row table:style-name="Tableau23.2">
          <table:covered-table-cell table:style-name="Tableau23.A1"/>
          <table:covered-table-cell table:style-name="Tableau23.B1"/>
          <table:table-cell table:style-name="Tableau23.C2" office:value-type="string" table:protected="true">
            <text:p text:style-name="P124"><draw:control text:anchor-type="char" draw:z-index="309" draw:name="Contrôle 49" draw:style-name="gr1" draw:text-style-name="P31" svg:width="0.5cm" svg:height="0.401cm" svg:x="4.75cm" svg:y="-0.03cm" draw:control="control225"/>VALEUR TOTALE <text:span text:style-name="T61">AJUST</text:span><text:span text:style-name="T62">ÉE</text:span> EN €</text:p>
          </table:table-cell>
          <table:table-cell table:style-name="Tableau23.D2" office:value-type="string" table:protected="true">
            <text:p text:style-name="P100">TAUX (%)</text:p>
          </table:table-cell>
          <table:covered-table-cell table:style-name="Tableau23.E1"/>
        </table:table-row>
        <table:table-row table:style-name="Tableau23.3">
          <table:table-cell table:style-name="Tableau23.D2" office:value-type="string">
            <text:p text:style-name="P125">CIGARES ET CIGARILLOS</text:p>
          </table:table-cell>
          <table:table-cell table:style-name="Tableau23.B3">
            <text:p text:style-name="P126"/>
          </table:table-cell>
          <table:table-cell table:style-name="Tableau23.C3" table:formula="ooow:&lt;B3&gt;*1" office:value-type="float" office:value="0" table:protected="true">
            <text:p text:style-name="P127">0,00</text:p>
          </table:table-cell>
          <table:table-cell table:style-name="Tableau23.D3" office:value-type="float" office:value="20" table:protected="true">
            <text:p text:style-name="P128">20,00</text:p>
          </table:table-cell>
          <table:table-cell table:style-name="Tableau23.E3" table:formula="ooow:&lt;C3&gt;*&lt;D3&gt;/100" office:value-type="float" office:value="0" table:protected="true">
            <text:p text:style-name="P129">0,00</text:p>
          </table:table-cell>
        </table:table-row>
        <table:table-row table:style-name="Tableau23.3">
          <table:table-cell table:style-name="Tableau23.D2" office:value-type="string" table:protected="true">
            <text:p text:style-name="P125">TABACS « FINE COUPE » DESTINÉS À ROULER LES CIGARETTES</text:p>
          </table:table-cell>
          <table:table-cell table:style-name="Tableau23.B3">
            <text:p text:style-name="P126"/>
          </table:table-cell>
          <table:table-cell table:style-name="Tableau23.C3" table:formula="ooow:&lt;B4&gt;*1" office:value-type="float" office:value="0" table:protected="true">
            <text:p text:style-name="P127">0,00</text:p>
          </table:table-cell>
          <table:table-cell table:style-name="Tableau23.D3" office:value-type="float" office:value="20" table:protected="true">
            <text:p text:style-name="P128">20,00</text:p>
          </table:table-cell>
          <table:table-cell table:style-name="Tableau23.E3" table:formula="ooow:&lt;C4&gt;*&lt;D4&gt;/100" office:value-type="float" office:value="0" table:protected="true">
            <text:p text:style-name="P130">0,00</text:p>
          </table:table-cell>
        </table:table-row>
        <table:table-row table:style-name="Tableau23.3">
          <table:table-cell table:style-name="Tableau23.D2" office:value-type="string" table:protected="true">
            <text:p text:style-name="P125">AUTRES TABACS À FUMER OU À INHALER APRÈS AVOIR ÉTÉ CHAUFFÉS</text:p>
          </table:table-cell>
          <table:table-cell table:style-name="Tableau23.B3">
            <text:p text:style-name="P131"/>
          </table:table-cell>
          <table:table-cell table:style-name="Tableau23.C3" table:formula="ooow:&lt;B5&gt;*1" office:value-type="float" office:value="0" table:protected="true">
            <text:p text:style-name="P127">0,00</text:p>
          </table:table-cell>
          <table:table-cell table:style-name="Tableau23.D3" office:value-type="float" office:value="20" table:protected="true">
            <text:p text:style-name="P128">20,00</text:p>
          </table:table-cell>
          <table:table-cell table:style-name="Tableau23.E3" table:formula="ooow:&lt;C5&gt;*&lt;D5&gt;/100" office:value-type="float" office:value="0" table:protected="true">
            <text:p text:style-name="P129">0,00</text:p>
          </table:table-cell>
        </table:table-row>
        <table:table-row table:style-name="Tableau23.3">
          <table:table-cell table:style-name="Tableau23.D2" office:value-type="string" table:protected="true">
            <text:p text:style-name="P125">TABACS À CHAUFFER COMMERCIALISÉS EN BÂTONNETS</text:p>
          </table:table-cell>
          <table:table-cell table:style-name="Tableau23.B3">
            <text:p text:style-name="P132"/>
          </table:table-cell>
          <table:table-cell table:style-name="Tableau23.C3" table:formula="ooow:&lt;B6&gt;*1" office:value-type="float" office:value="0" table:protected="true">
            <text:p text:style-name="P127">0,00</text:p>
          </table:table-cell>
          <table:table-cell table:style-name="Tableau23.D3" office:value-type="float" office:value="20" table:protected="true">
            <text:p text:style-name="P128">20,00</text:p>
          </table:table-cell>
          <table:table-cell table:style-name="Tableau23.E3" table:formula="ooow:&lt;C6&gt;*&lt;D6&gt;/100" office:value-type="float" office:value="0" table:protected="true">
            <text:p text:style-name="P133">0,00</text:p>
          </table:table-cell>
        </table:table-row>
        <table:table-row table:style-name="Tableau23.3">
          <table:table-cell table:style-name="Tableau23.D2" office:value-type="string" table:protected="true">
            <text:p text:style-name="P125">AUTRES TABACS À CHAUFFER</text:p>
          </table:table-cell>
          <table:table-cell table:style-name="Tableau23.B3">
            <text:p text:style-name="P132"/>
          </table:table-cell>
          <table:table-cell table:style-name="Tableau23.C3" table:formula="ooow:&lt;B7&gt;*1" office:value-type="float" office:value="0" table:protected="true">
            <text:p text:style-name="P127">0,00</text:p>
          </table:table-cell>
          <table:table-cell table:style-name="Tableau23.D3" office:value-type="float" office:value="20" table:protected="true">
            <text:p text:style-name="P128">20,00</text:p>
          </table:table-cell>
          <table:table-cell table:style-name="Tableau23.E3" table:formula="ooow:&lt;C7&gt;*&lt;D7&gt;/100" office:value-type="float" office:value="0" table:protected="true">
            <text:p text:style-name="P133">0,00</text:p>
          </table:table-cell>
        </table:table-row>
        <table:table-row table:style-name="Tableau23.3">
          <table:table-cell table:style-name="Tableau23.D2" office:value-type="string" table:protected="true">
            <text:p text:style-name="P125">TABACS À PRISER</text:p>
          </table:table-cell>
          <table:table-cell table:style-name="Tableau23.B3">
            <text:p text:style-name="P132"/>
          </table:table-cell>
          <table:table-cell table:style-name="Tableau23.C3" table:formula="ooow:&lt;B8&gt;*1" office:value-type="float" office:value="0" table:protected="true">
            <text:p text:style-name="P127">0,00</text:p>
          </table:table-cell>
          <table:table-cell table:style-name="Tableau23.D3" office:value-type="float" office:value="20" table:protected="true">
            <text:p text:style-name="P128">20,00</text:p>
          </table:table-cell>
          <table:table-cell table:style-name="Tableau23.E3" table:formula="ooow:&lt;C8&gt;*&lt;D8&gt;/100" office:value-type="float" office:value="0" table:protected="true">
            <text:p text:style-name="P134">0,00</text:p>
          </table:table-cell>
        </table:table-row>
        <table:table-row table:style-name="Tableau23.3">
          <table:table-cell table:style-name="Tableau23.D2" office:value-type="string" table:protected="true">
            <text:p text:style-name="P125">TABACS À MÂCHER</text:p>
          </table:table-cell>
          <table:table-cell table:style-name="Tableau23.B3">
            <text:p text:style-name="P170"/>
          </table:table-cell>
          <table:table-cell table:style-name="Tableau23.C3" table:formula="ooow:&lt;B9&gt;*1" office:value-type="float" office:value="0" table:protected="true">
            <text:p text:style-name="P127">0,00</text:p>
          </table:table-cell>
          <table:table-cell table:style-name="Tableau23.D3" office:value-type="float" office:value="20" table:protected="true">
            <text:p text:style-name="P128">20,00</text:p>
          </table:table-cell>
          <table:table-cell table:style-name="Tableau23.E3" table:formula="ooow:&lt;C9&gt;*&lt;D9&gt;/100" office:value-type="float" office:value="0" table:protected="true">
            <text:p text:style-name="P133">0,00</text:p>
          </table:table-cell>
        </table:table-row>
        <table:table-row table:style-name="Tableau23.10">
          <table:table-cell table:style-name="Tableau23.A10" table:number-columns-spanned="4" office:value-type="string" table:protected="true">
            <text:p text:style-name="P135">TOTAL</text:p>
          </table:table-cell>
          <table:covered-table-cell/>
          <table:covered-table-cell/>
          <table:covered-table-cell/>
          <table:table-cell table:style-name="Tableau23.E3" table:formula="ooow:&lt;E3:E9&gt;" office:value-type="float" office:value="0" table:protected="true">
            <text:p text:style-name="P136">0,00</text:p>
          </table:table-cell>
        </table:table-row>
      </table:table>
      <text:p text:style-name="P120"/>
      <text:p text:style-name="P171"/>
      <text:p text:style-name="P242"/>
      <table:table table:name="Tableau70" table:style-name="Tableau70">
        <table:table-column table:style-name="Tableau70.A"/>
        <table:table-column table:style-name="Tableau70.B" table:number-columns-repeated="2"/>
        <table:table-column table:style-name="Tableau70.D"/>
        <table:table-row table:style-name="Tableau70.1">
          <table:table-cell table:style-name="Tableau70.A1" office:value-type="string" table:protected="true">
            <text:p text:style-name="P233">Fiche d’activité Contributions indirectes (CI) – <text:s/><text:span text:style-name="T42">DROM</text:span> – <text:s/><text:span text:style-name="T42">Martinique – <text:s/></text:span><text:span text:style-name="T95">PAIEMENT</text:span> TABACS</text:p>
          </table:table-cell>
          <table:table-cell table:style-name="Tableau70.B1" office:value-type="float" office:value="3" table:protected="true">
            <text:p text:style-name="P243">3</text:p>
          </table:table-cell>
          <table:table-cell table:style-name="Tableau70.A1" office:value-type="string" table:protected="true">
            <text:p text:style-name="P84">/</text:p>
          </table:table-cell>
          <table:table-cell table:style-name="Tableau70.B1" office:value-type="float" office:value="3" table:protected="true">
            <text:p text:style-name="P11">3</text:p>
          </table:table-cell>
        </table:table-row>
      </table:table>
      <text:p text:style-name="P244"/>
      <text:p text:style-name="P245"/>
      <table:table table:name="Tableau105" table:style-name="Tableau105">
        <table:table-column table:style-name="Tableau105.A"/>
        <table:table-row table:style-name="Tableau105.1">
          <table:table-cell table:style-name="Tableau105.A1" office:value-type="string" table:protected="true">
            <text:p text:style-name="P236"><text:bookmark-start text:name="ÉVALUATION DES MISES À LA CONSOMMATION ANNUELLES PNH"/><draw:control text:anchor-type="char" draw:z-index="224" draw:name="Contrôle 23" draw:style-name="gr1" draw:text-style-name="P3" svg:width="0.551cm" svg:height="0.551cm" svg:x="19.35cm" svg:y="0.06cm" draw:control="control164"/><text:bookmark-end text:name="ÉVALUATION DES MISES À LA CONSOMMATION ANNUELLES PNH"/><text:span text:style-name="T46">ÉVALUATION DES MISES À LA CONSOMMATION ANNUELLES – </text:span><text:span text:style-name="T73">MARTINIQUE</text:span><text:span text:style-name="T48"><text:tab/><text:tab/></text:span><text:span text:style-name="T46">– </text:span><text:span text:style-name="T49">P</text:span><text:span text:style-name="T46">rix de vente non homologué</text:span><draw:control text:anchor-type="char" draw:z-index="302" draw:name="Contrôle 21" draw:style-name="gr1" draw:text-style-name="P3" svg:width="0.551cm" svg:height="0.551cm" svg:x="27.199cm" svg:y="0.019cm" draw:control="control218"/></text:p>
          </table:table-cell>
        </table:table-row>
      </table:table>
      <text:p text:style-name="P246"><text:span text:style-name="T74">À </text:span><text:span text:style-name="T75">COMPLÉTER PAR LE PRINCIPAL OBLIGÉ</text:span></text:p>
      <text:p text:style-name="P247"/>
      <text:p text:style-name="P89"/>
      <table:table table:name="Tableau72" table:style-name="Tableau72">
        <table:table-column table:style-name="Tableau72.A"/>
        <table:table-column table:style-name="Tableau72.B"/>
        <table:table-column table:style-name="Tableau72.C"/>
        <table:table-column table:style-name="Tableau72.D"/>
        <table:table-column table:style-name="Tableau72.E"/>
        <table:table-column table:style-name="Tableau72.F"/>
        <table:table-column table:style-name="Tableau72.G"/>
        <table:table-column table:style-name="Tableau72.H"/>
        <table:table-column table:style-name="Tableau72.F"/>
        <table:table-column table:style-name="Tableau72.J"/>
        <table:table-row table:style-name="Tableau72.1">
          <table:table-cell table:style-name="Tableau72.A1" table:number-columns-spanned="10" office:value-type="string" table:protected="true">
            <text:p text:style-name="P90">CIGARET<text:span text:style-name="T52">TE</text:span>S</text:p>
          </table:table-cell>
          <table:covered-table-cell/>
          <table:covered-table-cell/>
          <table:covered-table-cell/>
          <table:covered-table-cell/>
          <table:covered-table-cell/>
          <table:covered-table-cell/>
          <table:covered-table-cell/>
          <table:covered-table-cell/>
          <table:covered-table-cell/>
        </table:table-row>
        <table:table-row table:style-name="Tableau72.1">
          <table:table-cell table:style-name="Tableau72.A2" table:number-rows-spanned="2" office:value-type="string" table:protected="true">
            <text:p text:style-name="P91">Mode de calcul</text:p>
          </table:table-cell>
          <table:table-cell table:style-name="Tableau72.B2" table:number-rows-spanned="2" office:value-type="string">
            <text:p text:style-name="P92"><text:span text:style-name="T53">VOLUME EN U</text:span>NITÉS</text:p>
          </table:table-cell>
          <table:table-cell table:style-name="Tableau72.A2" table:number-rows-spanned="2" office:value-type="string" table:protected="true">
            <text:p text:style-name="P95">P<text:span text:style-name="T76">MP</text:span><text:span text:style-name="T56">A</text:span></text:p>
            <text:p text:style-name="P96">en €/unité</text:p>
            <text:p text:style-name="P144"><draw:control text:anchor-type="char" draw:z-index="316" draw:name="Contrôle 64" draw:style-name="gr1" draw:text-style-name="P31" svg:width="0.5cm" svg:height="0.401cm" svg:x="1.199cm" svg:y="0.049cm" draw:control="control232"/></text:p>
          </table:table-cell>
          <table:table-cell table:style-name="Tableau72.D2" table:number-columns-spanned="3" office:value-type="string" table:protected="true">
            <text:p text:style-name="P145"><draw:control text:anchor-type="char" draw:z-index="317" draw:name="Contrôle 65" draw:style-name="gr1" draw:text-style-name="P31" svg:width="0.5cm" svg:height="0.401cm" svg:x="6.2cm" svg:y="0cm" draw:control="control233"/>TAUX DE L’ACCISE 202<text:span text:style-name="T96">6</text:span></text:p>
          </table:table-cell>
          <table:covered-table-cell/>
          <table:covered-table-cell/>
          <table:table-cell table:style-name="Tableau72.D2" table:number-columns-spanned="3" office:value-type="string" table:protected="true">
            <text:p text:style-name="P146"><draw:control text:anchor-type="char" draw:z-index="318" draw:name="Contrôle 67" draw:style-name="gr1" draw:text-style-name="P31" svg:width="0.5cm" svg:height="0.401cm" svg:x="6.6cm" svg:y="0cm" draw:control="control234"/><text:span text:style-name="T77">MINIMUM DE PERCEPTION </text:span><text:span text:style-name="T78">202</text:span><text:span text:style-name="T98">6</text:span></text:p>
          </table:table-cell>
          <table:covered-table-cell/>
          <table:covered-table-cell/>
          <table:table-cell table:style-name="Tableau72.J2" table:number-rows-spanned="2" office:value-type="string" table:protected="true">
            <text:p text:style-name="P98">MONTANT DE <text:span text:style-name="T60">L’ACCISE</text:span></text:p>
          </table:table-cell>
        </table:table-row>
        <table:table-row table:style-name="Tableau72.3">
          <table:covered-table-cell table:style-name="Tableau72.A2"/>
          <table:covered-table-cell table:style-name="Tableau72.B2"/>
          <table:covered-table-cell table:style-name="Tableau72.A2"/>
          <table:table-cell table:style-name="Tableau72.D3" office:value-type="string" table:protected="true">
            <text:p text:style-name="P99"><draw:control text:anchor-type="char" draw:z-index="319" draw:name="Contrôle 70" draw:style-name="gr1" draw:text-style-name="P31" svg:width="0.5cm" svg:height="0.401cm" svg:x="2.949cm" svg:y="0.33cm" draw:control="control235"/>VALEUR TOTALE <text:span text:style-name="T61">AJUST</text:span><text:span text:style-name="T62">ÉE</text:span> EN €</text:p>
          </table:table-cell>
          <table:table-cell table:style-name="Tableau72.A2" office:value-type="string">
            <text:p text:style-name="P100">TAUX (%)</text:p>
          </table:table-cell>
          <table:table-cell table:style-name="Tableau72.D3" office:value-type="string">
            <text:p text:style-name="P100">TOTAL <text:span text:style-name="T63">ACCISE</text:span></text:p>
          </table:table-cell>
          <table:table-cell table:style-name="Tableau72.A2" office:value-type="string" table:protected="true">
            <text:p text:style-name="P147"><text:span text:style-name="T80">P</text:span><text:span text:style-name="T81">RIX D’ENTRÉE</text:span></text:p>
          </table:table-cell>
          <table:table-cell table:style-name="Tableau72.A2" office:value-type="string">
            <text:p text:style-name="P102">€/1 000 unités</text:p>
          </table:table-cell>
          <table:table-cell table:style-name="Tableau72.D3" office:value-type="string" table:protected="true">
            <text:p text:style-name="P100">TOTAL <text:span text:style-name="T65">MP</text:span></text:p>
          </table:table-cell>
          <table:covered-table-cell table:style-name="Tableau72.J2"/>
        </table:table-row>
        <table:table-row table:style-name="Tableau72.4">
          <table:table-cell table:style-name="Tableau72.A2" office:value-type="string" table:protected="true">
            <text:p text:style-name="P148"><text:span text:style-name="T66">P</text:span><text:span text:style-name="T82">MP</text:span><text:span text:style-name="T83">A</text:span><text:span text:style-name="T67"> &gt;</text:span><text:span text:style-name="T66"> </text:span><text:span text:style-name="T84">PE</text:span><text:span text:style-name="T66">MP</text:span></text:p>
          </table:table-cell>
          <table:table-cell table:style-name="Tableau72.B4">
            <text:p text:style-name="P149"/>
          </table:table-cell>
          <table:table-cell table:style-name="Tableau72.C4" office:value-type="float" office:value="0.68978" table:protected="true">
            <text:p text:style-name="P150">0,68978</text:p>
          </table:table-cell>
          <table:table-cell table:style-name="Tableau72.D4" table:formula="ooow:&lt;B4&gt;*&lt;C4&gt;" office:value-type="float" office:value="0">
            <text:p text:style-name="P151">0,00</text:p>
          </table:table-cell>
          <table:table-cell table:style-name="Tableau72.E4" office:value-type="float" office:value="50" table:protected="true">
            <text:p text:style-name="P106">50,00</text:p>
          </table:table-cell>
          <table:table-cell table:style-name="Tableau72.D4" table:formula="ooow:&lt;D4&gt;*&lt;E4&gt;/100" office:value-type="float" office:value="0" table:protected="true">
            <text:p text:style-name="P152">0,00</text:p>
          </table:table-cell>
          <table:table-cell table:style-name="Tableau72.C4" table:formula="ooow:&lt;H4&gt;/(&lt;E4&gt;*1000/100)" office:value-type="float" office:value="0.62708" table:protected="true">
            <text:p text:style-name="P153">0,62708</text:p>
          </table:table-cell>
          <table:table-cell table:style-name="Tableau72.H4" office:value-type="float" office:value="313.54" table:protected="true">
            <text:p text:style-name="P241">313,54</text:p>
          </table:table-cell>
          <table:table-cell table:style-name="Tableau72.D4" table:formula="ooow:&lt;B4&gt;*&lt;H4&gt;/1000" office:value-type="float" office:value="0" table:protected="true">
            <text:p text:style-name="P154">0,00</text:p>
          </table:table-cell>
          <table:table-cell table:style-name="Tableau72.J4" table:formula="ooow:&lt;F4&gt;" office:value-type="float" office:value="0" table:protected="true">
            <text:p text:style-name="P110">0,00</text:p>
          </table:table-cell>
        </table:table-row>
        <table:table-row table:style-name="Tableau72.4">
          <table:table-cell table:style-name="Tableau72.A2" office:value-type="string" table:protected="true">
            <text:p text:style-name="P155">P<text:span text:style-name="T85">MP</text:span><text:span text:style-name="T86">A</text:span><text:span text:style-name="T70"> &lt;</text:span> <text:span text:style-name="T87">PE</text:span>MP</text:p>
          </table:table-cell>
          <table:table-cell table:style-name="Tableau72.B4">
            <text:p text:style-name="P149"/>
          </table:table-cell>
          <table:table-cell table:style-name="Tableau72.C4" office:value-type="float" office:value="0.68978" table:protected="true">
            <text:p text:style-name="P150">0,68978</text:p>
          </table:table-cell>
          <table:table-cell table:style-name="Tableau72.D4" table:formula="ooow:&lt;B5&gt;*&lt;C5&gt;" office:value-type="float" office:value="0" table:protected="true">
            <text:p text:style-name="P151">0,00</text:p>
          </table:table-cell>
          <table:table-cell table:style-name="Tableau72.E4" office:value-type="float" office:value="50" table:protected="true">
            <text:p text:style-name="P106">50,00</text:p>
          </table:table-cell>
          <table:table-cell table:style-name="Tableau72.D4" table:formula="ooow:&lt;D5&gt;*&lt;E5&gt;/100" office:value-type="float" office:value="0" table:protected="true">
            <text:p text:style-name="P156">0,00</text:p>
          </table:table-cell>
          <table:table-cell table:style-name="Tableau72.C4" table:formula="ooow:&lt;H5&gt;/(&lt;E5&gt;*1000/100)" office:value-type="float" office:value="0.62708" table:protected="true">
            <text:p text:style-name="P153">0,62708</text:p>
          </table:table-cell>
          <table:table-cell table:style-name="Tableau72.H4" office:value-type="float" office:value="313.54" table:protected="true">
            <text:p text:style-name="P241">313,54</text:p>
          </table:table-cell>
          <table:table-cell table:style-name="Tableau72.D4" table:formula="ooow:&lt;B5&gt;*&lt;H5&gt;/1000" office:value-type="float" office:value="0" table:protected="true">
            <text:p text:style-name="P157">0,00</text:p>
          </table:table-cell>
          <table:table-cell table:style-name="Tableau72.J4" table:formula="ooow:&lt;I5&gt;" office:value-type="float" office:value="0" table:protected="true">
            <text:p text:style-name="P110">0,00</text:p>
          </table:table-cell>
        </table:table-row>
        <table:table-row table:style-name="Tableau72.6">
          <table:table-cell table:style-name="Tableau72.D2" table:number-columns-spanned="9" office:value-type="string" table:protected="true">
            <text:p text:style-name="P118">TOTAL</text:p>
          </table:table-cell>
          <table:covered-table-cell/>
          <table:covered-table-cell/>
          <table:covered-table-cell/>
          <table:covered-table-cell/>
          <table:covered-table-cell/>
          <table:covered-table-cell/>
          <table:covered-table-cell/>
          <table:covered-table-cell/>
          <table:table-cell table:style-name="Tableau72.J4" table:formula="ooow:&lt;J4&gt;+&lt;J5&gt;" office:value-type="float" office:value="0" table:protected="true">
            <text:p text:style-name="P158">0,00</text:p>
          </table:table-cell>
        </table:table-row>
      </table:table>
      <text:p text:style-name="P120"/>
      <text:p text:style-name="P120"/>
      <text:p text:style-name="P120"/>
      <text:p text:style-name="P120"/>
      <text:p text:style-name="P161"/>
      <table:table table:name="Tableau73" table:style-name="Tableau73">
        <table:table-column table:style-name="Tableau73.A"/>
        <table:table-column table:style-name="Tableau73.B"/>
        <table:table-column table:style-name="Tableau73.C"/>
        <table:table-column table:style-name="Tableau73.D"/>
        <table:table-column table:style-name="Tableau73.E"/>
        <table:table-column table:style-name="Tableau73.F"/>
        <table:table-row table:style-name="Tableau73.1">
          <table:table-cell table:style-name="Tableau73.A1" table:number-rows-spanned="2" office:value-type="string" table:protected="true">
            <text:p text:style-name="P122">CATÉGORIE FISCALE</text:p>
          </table:table-cell>
          <table:table-cell table:style-name="Tableau73.B1" table:number-rows-spanned="2" office:value-type="string">
            <text:p text:style-name="P92"><text:span text:style-name="T53">VOLUME EN U</text:span>NITÉS <text:span text:style-name="T88">OU EN GRAMMES</text:span></text:p>
          </table:table-cell>
          <table:table-cell table:style-name="Tableau73.A1" table:number-rows-spanned="2" office:value-type="string" table:protected="true">
            <text:p text:style-name="P95">P<text:span text:style-name="T76">MP</text:span><text:span text:style-name="T56">A</text:span></text:p>
            <text:p text:style-name="P162"><draw:control text:anchor-type="char" draw:z-index="320" draw:name="Contrôle 88" draw:style-name="gr1" draw:text-style-name="P31" svg:width="0.5cm" svg:height="0.401cm" svg:x="2.281cm" svg:y="0.349cm" draw:control="control236"/>en € / 1 000 unités ou grammes</text:p>
          </table:table-cell>
          <table:table-cell table:style-name="Tableau73.D1" table:number-columns-spanned="2" office:value-type="string" table:protected="true">
            <text:p text:style-name="P123"><draw:control text:anchor-type="char" draw:z-index="321" draw:name="Contrôle 90" draw:style-name="gr1" draw:text-style-name="P31" svg:width="0.5cm" svg:height="0.401cm" svg:x="5.5cm" svg:y="0cm" draw:control="control237"/>TAUX DE L’ACCISE 202<text:span text:style-name="T96">6</text:span></text:p>
          </table:table-cell>
          <table:covered-table-cell/>
          <table:table-cell table:style-name="Tableau73.F1" table:number-rows-spanned="2" office:value-type="string" table:protected="true">
            <text:p text:style-name="P98">MONTANT DE <text:span text:style-name="T60">L’ACCISE</text:span></text:p>
          </table:table-cell>
        </table:table-row>
        <table:table-row table:style-name="Tableau73.2">
          <table:covered-table-cell table:style-name="Tableau73.A1"/>
          <table:covered-table-cell table:style-name="Tableau73.B1"/>
          <table:covered-table-cell table:style-name="Tableau73.A1"/>
          <table:table-cell table:style-name="Tableau73.D2" office:value-type="string" table:protected="true">
            <text:p text:style-name="P163"><draw:control text:anchor-type="char" draw:z-index="322" draw:name="Contrôle 104" draw:style-name="gr1" draw:text-style-name="P31" svg:width="0.5cm" svg:height="0.401cm" svg:x="4.63cm" svg:y="0cm" draw:control="control238"/>VALEUR TOTALE <text:span text:style-name="T61">AJUST</text:span><text:span text:style-name="T62">ÉE</text:span> EN €</text:p>
          </table:table-cell>
          <table:table-cell table:style-name="Tableau73.E2" office:value-type="string" table:protected="true">
            <text:p text:style-name="P100">TAUX (%)</text:p>
          </table:table-cell>
          <table:covered-table-cell table:style-name="Tableau73.F1"/>
        </table:table-row>
        <table:table-row table:style-name="Tableau73.3">
          <table:table-cell table:style-name="Tableau73.E2" office:value-type="string">
            <text:p text:style-name="P125">CIGARES ET CIGARILLOS</text:p>
          </table:table-cell>
          <table:table-cell table:style-name="Tableau73.B3">
            <text:p text:style-name="P164"/>
          </table:table-cell>
          <table:table-cell table:style-name="Tableau73.C3" office:value-type="float" office:value="859.45" table:protected="true">
            <text:p text:style-name="P165">859,45</text:p>
          </table:table-cell>
          <table:table-cell table:style-name="Tableau73.D3" table:formula="ooow:&lt;B3&gt;*&lt;C3&gt;/1000" office:value-type="float" office:value="0" table:protected="true">
            <text:p text:style-name="P166">0,00</text:p>
          </table:table-cell>
          <table:table-cell table:style-name="Tableau73.E3" office:value-type="float" office:value="25" table:protected="true">
            <text:p text:style-name="P128"><text:span text:style-name="T89">25</text:span>,00</text:p>
          </table:table-cell>
          <table:table-cell table:style-name="Tableau73.F3" table:formula="ooow:&lt;D3&gt;*&lt;E3&gt;/100" office:value-type="float" office:value="0" table:protected="true">
            <text:p text:style-name="P129">0,00</text:p>
          </table:table-cell>
        </table:table-row>
        <table:table-row table:style-name="Tableau73.3">
          <table:table-cell table:style-name="Tableau73.E2" office:value-type="string">
            <text:p text:style-name="P125">TABACS « FINE COUPE » DESTINÉS À ROULER LES CIGARETTES</text:p>
          </table:table-cell>
          <table:table-cell table:style-name="Tableau73.B3">
            <text:p text:style-name="P164"/>
          </table:table-cell>
          <table:table-cell table:style-name="Tableau73.C3" office:value-type="float" office:value="651.85" table:protected="true">
            <text:p text:style-name="P165">651,85</text:p>
          </table:table-cell>
          <table:table-cell table:style-name="Tableau73.D3" table:formula="ooow:&lt;B4&gt;*&lt;C4&gt;/1000" office:value-type="float" office:value="0" table:protected="true">
            <text:p text:style-name="P167">0,00</text:p>
          </table:table-cell>
          <table:table-cell table:style-name="Tableau73.E3" office:value-type="float" office:value="40" table:protected="true">
            <text:p text:style-name="P128"><text:span text:style-name="T89">4</text:span>0,00</text:p>
          </table:table-cell>
          <table:table-cell table:style-name="Tableau73.F3" table:formula="ooow:&lt;D4&gt;*&lt;E4&gt;/100" office:value-type="float" office:value="0" table:protected="true">
            <text:p text:style-name="P168">0,00</text:p>
          </table:table-cell>
        </table:table-row>
        <table:table-row table:style-name="Tableau73.3">
          <table:table-cell table:style-name="Tableau73.E2" office:value-type="string" table:protected="true">
            <text:p text:style-name="P125">AUTRES TABACS À FUMER OU À INHALER APRÈS AVOIR ÉTÉ CHAUFFÉS</text:p>
          </table:table-cell>
          <table:table-cell table:style-name="Tableau73.B3">
            <text:p text:style-name="P170"/>
          </table:table-cell>
          <table:table-cell table:style-name="Tableau73.C3" office:value-type="float" office:value="337.08" table:protected="true">
            <text:p text:style-name="P165">337,08</text:p>
          </table:table-cell>
          <table:table-cell table:style-name="Tableau73.D3" table:formula="ooow:&lt;B5&gt;*&lt;C5&gt;/1000" office:value-type="float" office:value="0">
            <text:p text:style-name="P166">0,00</text:p>
          </table:table-cell>
          <table:table-cell table:style-name="Tableau73.E3" office:value-type="float" office:value="20" table:protected="true">
            <text:p text:style-name="P128">20,00</text:p>
          </table:table-cell>
          <table:table-cell table:style-name="Tableau73.F3" table:formula="ooow:&lt;D5&gt;*&lt;E5&gt;/100" office:value-type="float" office:value="0">
            <text:p text:style-name="P129">0,00</text:p>
          </table:table-cell>
        </table:table-row>
        <table:table-row table:style-name="Tableau73.3">
          <table:table-cell table:style-name="Tableau73.E2" office:value-type="string" table:protected="true">
            <text:p text:style-name="P125">TABACS À CHAUFFER COMMERCIALISÉS EN BÂTONNETS</text:p>
          </table:table-cell>
          <table:table-cell table:style-name="Tableau73.B3">
            <text:p text:style-name="P169"/>
          </table:table-cell>
          <table:table-cell table:style-name="Tableau73.C3" office:value-type="float" office:value="2163.26" table:protected="true">
            <text:p text:style-name="P165">2 163,26</text:p>
          </table:table-cell>
          <table:table-cell table:style-name="Tableau73.D3" table:formula="ooow:&lt;B6&gt;*&lt;C6&gt;/1000" office:value-type="float" office:value="0" table:protected="true">
            <text:p text:style-name="P166">0,00</text:p>
          </table:table-cell>
          <table:table-cell table:style-name="Tableau73.E3" office:value-type="float" office:value="20" table:protected="true">
            <text:p text:style-name="P128">20,00</text:p>
          </table:table-cell>
          <table:table-cell table:style-name="Tableau73.F3" table:formula="ooow:&lt;D6&gt;*&lt;E6&gt;/100" office:value-type="float" office:value="0" table:protected="true">
            <text:p text:style-name="P133">0,00</text:p>
          </table:table-cell>
        </table:table-row>
        <table:table-row table:style-name="Tableau73.3">
          <table:table-cell table:style-name="Tableau73.E2" office:value-type="string" table:protected="true">
            <text:p text:style-name="P125">AUTRES TABACS À CHAUFFER</text:p>
          </table:table-cell>
          <table:table-cell table:style-name="Tableau73.B3">
            <text:p text:style-name="P169"/>
          </table:table-cell>
          <table:table-cell table:style-name="Tableau73.C3" office:value-type="float" office:value="2163.26" table:protected="true">
            <text:p text:style-name="P165">2 163,26</text:p>
          </table:table-cell>
          <table:table-cell table:style-name="Tableau73.D3" table:formula="ooow:&lt;B7&gt;*&lt;C7&gt;/1000" office:value-type="float" office:value="0" table:protected="true">
            <text:p text:style-name="P166">0,00</text:p>
          </table:table-cell>
          <table:table-cell table:style-name="Tableau73.E3" office:value-type="float" office:value="20" table:protected="true">
            <text:p text:style-name="P128">20,00</text:p>
          </table:table-cell>
          <table:table-cell table:style-name="Tableau73.F3" table:formula="ooow:&lt;D7&gt;*&lt;E7&gt;/100" office:value-type="float" office:value="0" table:protected="true">
            <text:p text:style-name="P133">0,00</text:p>
          </table:table-cell>
        </table:table-row>
        <table:table-row table:style-name="Tableau73.3">
          <table:table-cell table:style-name="Tableau73.E2" office:value-type="string" table:protected="true">
            <text:p text:style-name="P125">TABACS À PRISER</text:p>
          </table:table-cell>
          <table:table-cell table:style-name="Tableau73.B3">
            <text:p text:style-name="P169"/>
          </table:table-cell>
          <table:table-cell table:style-name="Tableau73.C8" office:value-type="float" office:value="708.92" table:protected="true">
            <text:p text:style-name="P165">708,92</text:p>
          </table:table-cell>
          <table:table-cell table:style-name="Tableau73.D3" table:formula="ooow:&lt;B8&gt;*&lt;C8&gt;/1000" office:value-type="float" office:value="0" table:protected="true">
            <text:p text:style-name="P166">0,00</text:p>
          </table:table-cell>
          <table:table-cell table:style-name="Tableau73.E3" office:value-type="float" office:value="40" table:protected="true">
            <text:p text:style-name="P128"><text:span text:style-name="T89">4</text:span>0,00</text:p>
          </table:table-cell>
          <table:table-cell table:style-name="Tableau73.F3" table:formula="ooow:&lt;D8&gt;*&lt;E8&gt;/100" office:value-type="float" office:value="0" table:protected="true">
            <text:p text:style-name="P134">0,00</text:p>
          </table:table-cell>
        </table:table-row>
        <table:table-row table:style-name="Tableau73.3">
          <table:table-cell table:style-name="Tableau73.E2" office:value-type="string" table:protected="true">
            <text:p text:style-name="P125">TABACS À MÂCHER</text:p>
          </table:table-cell>
          <table:table-cell table:style-name="Tableau73.B3">
            <text:p text:style-name="P169"/>
          </table:table-cell>
          <table:table-cell table:style-name="Tableau73.C8" office:value-type="float" office:value="224.64" table:protected="true">
            <text:p text:style-name="P165">224,64</text:p>
          </table:table-cell>
          <table:table-cell table:style-name="Tableau73.D3" table:formula="ooow:&lt;B9&gt;*&lt;C9&gt;/1000" office:value-type="float" office:value="0" table:protected="true">
            <text:p text:style-name="P166">0,00</text:p>
          </table:table-cell>
          <table:table-cell table:style-name="Tableau73.E3" office:value-type="float" office:value="30" table:protected="true">
            <text:p text:style-name="P128"><text:span text:style-name="T89">3</text:span>0,00</text:p>
          </table:table-cell>
          <table:table-cell table:style-name="Tableau73.F3" table:formula="ooow:&lt;D9&gt;*&lt;E9&gt;/100" office:value-type="float" office:value="0" table:protected="true">
            <text:p text:style-name="P133">0,00</text:p>
          </table:table-cell>
        </table:table-row>
        <table:table-row table:style-name="Tableau73.10">
          <table:table-cell table:style-name="Tableau73.A10" table:number-columns-spanned="5" office:value-type="string" table:protected="true">
            <text:p text:style-name="P135">TOTAL</text:p>
          </table:table-cell>
          <table:covered-table-cell/>
          <table:covered-table-cell/>
          <table:covered-table-cell/>
          <table:covered-table-cell/>
          <table:table-cell table:style-name="Tableau73.F3" table:formula="ooow:&lt;F3:F9&gt;" office:value-type="float" office:value="0">
            <text:p text:style-name="P136">0,00</text:p>
          </table:table-cell>
        </table:table-row>
      </table:table>
      <text:p text:style-name="P171"/>
      <text:p text:style-name="P248"/>
      <table:table table:name="Tableau32" table:style-name="Tableau32">
        <table:table-column table:style-name="Tableau32.A"/>
        <table:table-column table:style-name="Tableau32.B"/>
        <table:table-column table:style-name="Tableau32.C"/>
        <table:table-row>
          <table:table-cell table:style-name="Tableau32.A1" table:number-rows-spanned="2" office:value-type="string" table:protected="true">
            <text:p text:style-name="P249"><draw:frame draw:style-name="fr1" draw:name="Image1 Copie 2" text:anchor-type="char" svg:y="0.199cm" svg:width="2.505cm" svg:height="2.27cm" draw:z-index="7"><draw:image xlink:href="Pictures/100000000000012C0000011068CE0C01.jpg" xlink:type="simple" xlink:show="embed" xlink:actuate="onLoad" draw:mime-type="image/jpeg"/></draw:frame></text:p>
          </table:table-cell>
          <table:table-cell table:style-name="Tableau32.B1" table:number-rows-spanned="2" office:value-type="string" table:protected="true">
            <text:p text:style-name="P250"><draw:control text:anchor-type="char" draw:z-index="129" draw:name="Contrôle 28" draw:style-name="gr1" draw:text-style-name="P3" svg:width="0.5cm" svg:height="0.5cm" svg:x="13.3cm" svg:y="0.101cm" draw:control="control83"/><text:span text:style-name="T1">Fiche d’activité </text:span><text:span text:style-name="T2">Contributions indirectes (CI)</text:span></text:p>
            <text:p text:style-name="P251"><text:span text:style-name="T3">pour l’évaluation des</text:span><text:span text:style-name="T4"> produits </text:span><text:span text:style-name="T5">du </text:span><text:span text:style-name="T6">T</text:span><text:span text:style-name="T5">abac</text:span><text:span text:style-name="T4"> </text:span><text:span text:style-name="T7">expédiés</text:span></text:p>
            <text:p text:style-name="P251"><draw:control text:anchor-type="char" draw:z-index="130" draw:name="Contrôle 73" draw:style-name="gr1" draw:text-style-name="P3" svg:width="0.451cm" svg:height="0.451cm" svg:x="14.6cm" svg:y="0.139cm" draw:control="control84"/><text:span text:style-name="T7">en régime suspensif des droits d’accise sur le territoire national</text:span></text:p>
            <text:p text:style-name="P252"><text:span text:style-name="T90">DROM – </text:span><draw:control text:anchor-type="char" draw:z-index="131" draw:name="Contrôle 74" draw:style-name="gr1" draw:text-style-name="P3" svg:width="0.451cm" svg:height="0.451cm" svg:x="9.999cm" svg:y="0.15cm" draw:control="control140"/><text:span text:style-name="T90">MARTINIQUE</text:span></text:p>
            <text:p text:style-name="P253"><text:bookmark text:name="EXPÉDITION"/><text:span text:style-name="T11">EXPÉDITION</text:span><draw:control text:anchor-type="char" draw:z-index="198" draw:name="Contrôle 66" draw:style-name="gr1" draw:text-style-name="P3" svg:width="0.5cm" svg:height="0.5cm" svg:x="9.5cm" svg:y="0.25cm" draw:control="control139"/><text:span text:style-name="T99"/></text:p>
          </table:table-cell>
          <table:table-cell table:style-name="Tableau32.A1" office:value-type="string" table:protected="true">
            <text:p text:style-name="P254"><draw:frame draw:style-name="fr2" draw:name="Image2 Copie 2" text:anchor-type="char" svg:y="0.101cm" svg:width="1.6cm" svg:height="2.27cm" draw:z-index="8"><draw:image xlink:href="Pictures/10000000000000E90000012CD1C7662E.jpg" xlink:type="simple" xlink:show="embed" xlink:actuate="onLoad" draw:mime-type="image/jpeg"/></draw:frame></text:p>
          </table:table-cell>
        </table:table-row>
        <table:table-row table:style-name="Tableau32.2">
          <table:covered-table-cell table:style-name="Tableau32.A1"/>
          <table:covered-table-cell table:style-name="Tableau32.B1"/>
          <table:table-cell table:style-name="Tableau32.B1" office:value-type="string" table:protected="true">
            <table:table table:name="Tableau82" table:style-name="Tableau82">
              <table:table-column table:style-name="Tableau82.A"/>
              <table:table-column table:style-name="Tableau82.B"/>
              <table:table-column table:style-name="Tableau82.C"/>
              <table:table-row table:style-name="Tableau82.1">
                <table:table-cell table:style-name="Tableau82.A1" office:value-type="float" office:value="1" table:protected="true">
                  <text:p text:style-name="P255">1</text:p>
                </table:table-cell>
                <table:table-cell table:style-name="Tableau82.B1" office:value-type="string" table:protected="true">
                  <text:p text:style-name="P256">/</text:p>
                </table:table-cell>
                <table:table-cell table:style-name="Tableau82.A1" office:value-type="float" office:value="3" table:protected="true">
                  <text:p text:style-name="P257">3</text:p>
                </table:table-cell>
              </table:table-row>
            </table:table>
            <text:p text:style-name="P258"/>
          </table:table-cell>
        </table:table-row>
      </table:table>
      <table:table table:name="Tableau87" table:style-name="Tableau87">
        <table:table-column table:style-name="Tableau87.A"/>
        <table:table-column table:style-name="Tableau87.B"/>
        <table:table-column table:style-name="Tableau87.C"/>
        <table:table-column table:style-name="Tableau87.D"/>
        <table:table-row table:style-name="Tableau87.1">
          <table:table-cell table:style-name="Tableau87.A1" office:value-type="string" table:protected="true">
            <text:p text:style-name="P259"><draw:control text:anchor-type="char" draw:z-index="134" draw:name="Forme6_ 11" draw:style-name="gr2" draw:text-style-name="P14" svg:width="0.401cm" svg:height="0.401cm" svg:x="0.302cm" svg:y="0.056cm" draw:control="control261"/></text:p>
          </table:table-cell>
          <table:table-cell table:style-name="Tableau87.A1" office:value-type="string" table:protected="true">
            <text:p text:style-name="P260"><text:span text:style-name="T100">R</text:span><text:span text:style-name="T101">oute</text:span></text:p>
          </table:table-cell>
          <table:table-cell table:style-name="Tableau87.C1" office:value-type="string" table:protected="true">
            <text:p text:style-name="P261"><draw:control text:anchor-type="char" draw:z-index="135" draw:name="Forme6_ 10" draw:style-name="gr2" draw:text-style-name="P14" svg:width="0.401cm" svg:height="0.401cm" svg:x="0.191cm" svg:y="0.056cm" draw:control="control262"/></text:p>
          </table:table-cell>
          <table:table-cell table:style-name="Tableau87.C1" office:value-type="string" table:protected="true">
            <text:p text:style-name="P262">Fer / Fluviale</text:p>
          </table:table-cell>
        </table:table-row>
      </table:table>
      <table:table table:name="Tableau85" table:style-name="Tableau85">
        <table:table-column table:style-name="Tableau85.A"/>
        <table:table-column table:style-name="Tableau85.B"/>
        <table:table-column table:style-name="Tableau85.C"/>
        <table:table-column table:style-name="Tableau85.D"/>
        <table:table-column table:style-name="Tableau85.E"/>
        <table:table-column table:style-name="Tableau85.F"/>
        <table:table-row table:style-name="Tableau85.1">
          <table:table-cell table:style-name="Tableau85.A1" table:number-rows-spanned="2" office:value-type="string" table:protected="true">
            <text:p text:style-name="P259"><draw:control text:anchor-type="char" draw:z-index="132" draw:name="Forme6_ 8" draw:style-name="gr2" draw:text-style-name="P14" svg:width="0.401cm" svg:height="0.401cm" svg:x="0.302cm" svg:y="0.056cm" draw:control="control259"/></text:p>
          </table:table-cell>
          <table:table-cell table:style-name="Tableau85.A1" table:number-rows-spanned="2" office:value-type="string" table:protected="true">
            <text:p text:style-name="P263">Demande initiale</text:p>
          </table:table-cell>
          <table:table-cell table:style-name="Tableau85.A1" table:number-rows-spanned="2" office:value-type="string" table:protected="true">
            <text:p text:style-name="P263"><draw:control text:anchor-type="char" draw:z-index="133" draw:name="Forme6_ 9" draw:style-name="gr2" draw:text-style-name="P14" svg:width="0.401cm" svg:height="0.401cm" svg:x="0.27cm" svg:y="0.056cm" draw:control="control260"/></text:p>
          </table:table-cell>
          <table:table-cell table:style-name="Tableau85.A1" table:number-rows-spanned="2" office:value-type="string" table:protected="true">
            <text:p text:style-name="P263">Mise à jour</text:p>
          </table:table-cell>
          <table:table-cell table:style-name="Tableau85.E1" office:value-type="string" table:protected="true">
            <text:p text:style-name="P264">Direction régionale :</text:p>
          </table:table-cell>
          <table:table-cell table:style-name="Tableau85.F1" office:value-type="string" table:protected="true">
            <text:p text:style-name="P17">Martinique</text:p>
          </table:table-cell>
        </table:table-row>
        <table:table-row table:style-name="Tableau85.2">
          <table:covered-table-cell table:style-name="Tableau85.A1"/>
          <table:covered-table-cell table:style-name="Tableau85.A1"/>
          <table:covered-table-cell table:style-name="Tableau85.A1"/>
          <table:covered-table-cell table:style-name="Tableau85.A1"/>
          <table:table-cell table:style-name="Tableau85.E2" office:value-type="string" table:protected="true">
            <text:p text:style-name="P265">Service gestionnaire :</text:p>
          </table:table-cell>
          <table:table-cell table:style-name="Tableau85.F2" office:value-type="string" table:protected="true">
            <text:p text:style-name="P190"><draw:control text:anchor-type="as-char" svg:y="-0.319cm" draw:z-index="284" draw:name="Forme1_ 4" draw:style-name="gr3" draw:text-style-name="P20" svg:width="6.601cm" svg:height="0.6cm" draw:control="control200"/></text:p>
          </table:table-cell>
        </table:table-row>
      </table:table>
      <text:p text:style-name="P266"/>
      <table:table table:name="Tableau88" table:style-name="Tableau88">
        <table:table-column table:style-name="Tableau88.A"/>
        <table:table-column table:style-name="Tableau88.B"/>
        <table:table-column table:style-name="Tableau88.C"/>
        <table:table-column table:style-name="Tableau88.D"/>
        <table:table-row table:style-name="Tableau88.1">
          <table:table-cell table:style-name="Tableau88.A1" table:number-columns-spanned="4" office:value-type="string" table:protected="true">
            <text:p text:style-name="P267"><draw:control text:anchor-type="char" draw:z-index="200" draw:name="Contrôle 85" draw:style-name="gr1" draw:text-style-name="P3" svg:width="0.451cm" svg:height="0.451cm" svg:x="13.501cm" svg:y="0.019cm" draw:control="control142"/>DÉSIGNATION DU PRINCIPAL OBLIGÉ</text:p>
          </table:table-cell>
          <table:covered-table-cell/>
          <table:covered-table-cell/>
          <table:covered-table-cell/>
        </table:table-row>
        <table:table-row table:style-name="Tableau88.1">
          <table:table-cell table:style-name="Tableau88.A2" office:value-type="string">
            <text:p text:style-name="P268">Raison </text:p>
            <text:p text:style-name="P269"><text:span text:style-name="T12">sociale</text:span> :</text:p>
          </table:table-cell>
          <table:table-cell table:style-name="Tableau88.B2" office:value-type="string">
            <text:p text:style-name="P270"/>
          </table:table-cell>
          <table:table-cell table:style-name="Tableau88.C2" office:value-type="string" table:protected="true">
            <text:p text:style-name="P269"><text:span text:style-name="T13">SIREN</text:span><text:span text:style-name="T14"> :</text:span></text:p>
          </table:table-cell>
          <table:table-cell table:style-name="Tableau88.D2" office:value-type="string">
            <table:table table:name="Tableau89" table:style-name="Tableau89">
              <table:table-column table:style-name="Tableau89.A"/>
              <table:table-column table:style-name="Tableau89.B"/>
              <table:table-column table:style-name="Tableau89.C" table:number-columns-repeated="6"/>
              <table:table-column table:style-name="Tableau89.I"/>
              <table:table-row>
                <table:table-cell table:style-name="Tableau89.A1" office:value-type="string">
                  <text:p text:style-name="P271"><draw:control text:anchor-type="as-char" draw:z-index="136" draw:name="Forme1_ 69" draw:style-name="gr4" draw:text-style-name="P27" svg:width="0.35cm" svg:height="0.451cm" draw:control="control85"/></text:p>
                </table:table-cell>
                <table:table-cell table:style-name="Tableau89.A1" office:value-type="string">
                  <text:p text:style-name="P271"><draw:control text:anchor-type="as-char" draw:z-index="137" draw:name="Forme1_ 70" draw:style-name="gr4" draw:text-style-name="P27" svg:width="0.35cm" svg:height="0.451cm" draw:control="control86"/></text:p>
                </table:table-cell>
                <table:table-cell table:style-name="Tableau89.A1" office:value-type="string">
                  <text:p text:style-name="P271"><draw:control text:anchor-type="as-char" draw:z-index="138" draw:name="Forme1_ 71" draw:style-name="gr4" draw:text-style-name="P27" svg:width="0.35cm" svg:height="0.451cm" draw:control="control87"/></text:p>
                </table:table-cell>
                <table:table-cell table:style-name="Tableau89.A1" office:value-type="string">
                  <text:p text:style-name="P271"><draw:control text:anchor-type="as-char" draw:z-index="139" draw:name="Forme1_ 72" draw:style-name="gr4" draw:text-style-name="P27" svg:width="0.35cm" svg:height="0.451cm" draw:control="control88"/></text:p>
                </table:table-cell>
                <table:table-cell table:style-name="Tableau89.A1" office:value-type="string">
                  <text:p text:style-name="P271"><draw:control text:anchor-type="as-char" draw:z-index="140" draw:name="Forme1_ 73" draw:style-name="gr4" draw:text-style-name="P27" svg:width="0.35cm" svg:height="0.451cm" draw:control="control89"/></text:p>
                </table:table-cell>
                <table:table-cell table:style-name="Tableau89.A1" office:value-type="string">
                  <text:p text:style-name="P271"><draw:control text:anchor-type="as-char" draw:z-index="141" draw:name="Forme1_ 74" draw:style-name="gr4" draw:text-style-name="P27" svg:width="0.35cm" svg:height="0.451cm" draw:control="control90"/></text:p>
                </table:table-cell>
                <table:table-cell table:style-name="Tableau89.A1" office:value-type="string">
                  <text:p text:style-name="P271"><draw:control text:anchor-type="as-char" draw:z-index="142" draw:name="Forme1_ 75" draw:style-name="gr4" draw:text-style-name="P27" svg:width="0.35cm" svg:height="0.451cm" draw:control="control91"/></text:p>
                </table:table-cell>
                <table:table-cell table:style-name="Tableau89.A1" office:value-type="string">
                  <text:p text:style-name="P271"><draw:control text:anchor-type="as-char" draw:z-index="143" draw:name="Forme1_ 76" draw:style-name="gr4" draw:text-style-name="P27" svg:width="0.35cm" svg:height="0.451cm" draw:control="control92"/></text:p>
                </table:table-cell>
                <table:table-cell table:style-name="Tableau89.I1" office:value-type="string">
                  <text:p text:style-name="P271"><draw:control text:anchor-type="as-char" draw:z-index="144" draw:name="Forme1_ 77" draw:style-name="gr4" draw:text-style-name="P27" svg:width="0.35cm" svg:height="0.451cm" draw:control="control93"/></text:p>
                </table:table-cell>
              </table:table-row>
            </table:table>
            <text:p text:style-name="P272"/>
          </table:table-cell>
        </table:table-row>
      </table:table>
      <table:table table:name="Tableau90" table:style-name="Tableau90">
        <table:table-column table:style-name="Tableau90.A"/>
        <table:table-column table:style-name="Tableau90.B"/>
        <table:table-column table:style-name="Tableau90.C"/>
        <table:table-column table:style-name="Tableau90.D"/>
        <table:table-row table:style-name="Tableau90.1">
          <table:table-cell table:style-name="Tableau90.A1" office:value-type="string" table:protected="true">
            <text:p text:style-name="P30"><draw:control text:anchor-type="char" draw:z-index="217" draw:name="Contrôle 79" draw:style-name="gr1" draw:text-style-name="P31" svg:width="0.401cm" svg:height="0.401cm" svg:x="1.799cm" svg:y="0cm" draw:control="control157"/><text:span text:style-name="T15">Statut </text:span><text:span text:style-name="T16">CI</text:span><text:span text:style-name="T17"> :</text:span></text:p>
          </table:table-cell>
          <table:table-cell table:style-name="Tableau90.A1" office:value-type="string">
            <text:p text:style-name="P273"><draw:control text:anchor-type="as-char" draw:z-index="145" draw:name="Forme1_ 78" draw:style-name="gr5" draw:text-style-name="P33" svg:width="6.601cm" svg:height="0.701cm" draw:control="control94"/></text:p>
          </table:table-cell>
          <table:table-cell table:style-name="Tableau90.C1" office:value-type="string" table:protected="true">
            <text:p text:style-name="P274"><draw:control text:anchor-type="char" draw:z-index="146" draw:name="Contrôle 87" draw:style-name="gr1" draw:text-style-name="P31" svg:width="0.401cm" svg:height="0.401cm" svg:x="2.6cm" svg:y="-0.019cm" draw:control="control95"/><text:span text:style-name="T18">N° d’a</text:span><text:span text:style-name="T19">ccise :</text:span></text:p>
          </table:table-cell>
          <table:table-cell table:style-name="Tableau90.C1" office:value-type="string">
            <table:table table:name="Tableau91" table:style-name="Tableau91">
              <table:table-column table:style-name="Tableau91.A" table:number-columns-repeated="2"/>
              <table:table-column table:style-name="Tableau91.C"/>
              <table:table-column table:style-name="Tableau91.A"/>
              <table:table-column table:style-name="Tableau91.C"/>
              <table:table-column table:style-name="Tableau91.A"/>
              <table:table-column table:style-name="Tableau91.C"/>
              <table:table-column table:style-name="Tableau91.A"/>
              <table:table-column table:style-name="Tableau91.C"/>
              <table:table-column table:style-name="Tableau91.A"/>
              <table:table-column table:style-name="Tableau91.C"/>
              <table:table-column table:style-name="Tableau91.A"/>
              <table:table-column table:style-name="Tableau91.M"/>
              <table:table-row table:style-name="Tableau91.1">
                <table:table-cell table:style-name="Tableau91.A1" office:value-type="string" table:protected="true">
                  <text:p text:style-name="P275">F</text:p>
                </table:table-cell>
                <table:table-cell table:style-name="Tableau91.A1" office:value-type="string" table:protected="true">
                  <text:p text:style-name="P275">R</text:p>
                </table:table-cell>
                <table:table-cell table:style-name="Tableau91.C1" office:value-type="string">
                  <text:p text:style-name="P276"><draw:control text:anchor-type="as-char" draw:z-index="147" draw:name="Forme1_ 79" draw:style-name="gr4" draw:text-style-name="P27" svg:width="0.35cm" svg:height="0.451cm" draw:control="control96"/></text:p>
                </table:table-cell>
                <table:table-cell table:style-name="Tableau91.D1" office:value-type="string">
                  <text:p text:style-name="P277"><draw:control text:anchor-type="as-char" draw:z-index="148" draw:name="Forme1_ 80" draw:style-name="gr4" draw:text-style-name="P27" svg:width="0.35cm" svg:height="0.451cm" draw:control="control97"/></text:p>
                </table:table-cell>
                <table:table-cell table:style-name="Tableau91.E1" office:value-type="string">
                  <text:p text:style-name="P277"><draw:control text:anchor-type="as-char" draw:z-index="149" draw:name="Forme1_ 81" draw:style-name="gr4" draw:text-style-name="P27" svg:width="0.35cm" svg:height="0.451cm" draw:control="control98"/></text:p>
                </table:table-cell>
                <table:table-cell table:style-name="Tableau91.D1" office:value-type="string">
                  <text:p text:style-name="P277"><draw:control text:anchor-type="as-char" draw:z-index="150" draw:name="Forme1_ 82" draw:style-name="gr4" draw:text-style-name="P27" svg:width="0.35cm" svg:height="0.451cm" draw:control="control99"/></text:p>
                </table:table-cell>
                <table:table-cell table:style-name="Tableau91.G1" office:value-type="string">
                  <text:p text:style-name="P277"><draw:control text:anchor-type="as-char" draw:z-index="151" draw:name="Forme1_ 83" draw:style-name="gr4" draw:text-style-name="P27" svg:width="0.35cm" svg:height="0.451cm" draw:control="control100"/></text:p>
                </table:table-cell>
                <table:table-cell table:style-name="Tableau91.D1" office:value-type="string">
                  <text:p text:style-name="P277"><draw:control text:anchor-type="as-char" draw:z-index="152" draw:name="Forme1_ 84" draw:style-name="gr4" draw:text-style-name="P27" svg:width="0.35cm" svg:height="0.451cm" draw:control="control101"/></text:p>
                </table:table-cell>
                <table:table-cell table:style-name="Tableau91.I1" office:value-type="string">
                  <text:p text:style-name="P277"><draw:control text:anchor-type="as-char" draw:z-index="153" draw:name="Forme1_ 85" draw:style-name="gr4" draw:text-style-name="P27" svg:width="0.35cm" svg:height="0.451cm" draw:control="control102"/></text:p>
                </table:table-cell>
                <table:table-cell table:style-name="Tableau91.D1" office:value-type="string">
                  <text:p text:style-name="P277"><draw:control text:anchor-type="as-char" draw:z-index="154" draw:name="Forme1_ 86" draw:style-name="gr4" draw:text-style-name="P27" svg:width="0.35cm" svg:height="0.451cm" draw:control="control103"/></text:p>
                </table:table-cell>
                <table:table-cell table:style-name="Tableau91.K1" office:value-type="string">
                  <text:p text:style-name="P277"><draw:control text:anchor-type="as-char" draw:z-index="155" draw:name="Forme1_ 87" draw:style-name="gr4" draw:text-style-name="P27" svg:width="0.35cm" svg:height="0.451cm" draw:control="control104"/></text:p>
                </table:table-cell>
                <table:table-cell table:style-name="Tableau91.D1" office:value-type="string">
                  <text:p text:style-name="P278"><draw:control text:anchor-type="as-char" draw:z-index="156" draw:name="Forme1_ 88" draw:style-name="gr4" draw:text-style-name="P27" svg:width="0.35cm" svg:height="0.451cm" draw:control="control105"/></text:p>
                </table:table-cell>
                <table:table-cell table:style-name="Tableau91.M1" office:value-type="string">
                  <text:p text:style-name="P277"><draw:control text:anchor-type="as-char" draw:z-index="157" draw:name="Forme1_ 89" draw:style-name="gr4" draw:text-style-name="P27" svg:width="0.35cm" svg:height="0.451cm" draw:control="control106"/></text:p>
                </table:table-cell>
              </table:table-row>
            </table:table>
            <text:p text:style-name="P266"/>
          </table:table-cell>
        </table:table-row>
        <table:table-row table:style-name="Tableau90.1">
          <table:table-cell table:style-name="Tableau90.A1" office:value-type="string" table:protected="true">
            <text:p text:style-name="P40"><draw:control text:anchor-type="char" draw:z-index="218" draw:name="Contrôle 86" draw:style-name="gr1" draw:text-style-name="P31" svg:width="0.401cm" svg:height="0.401cm" svg:x="1.9cm" svg:y="0cm" draw:control="control158"/><text:span text:style-name="T21">Activité </text:span><text:span text:style-name="T22">CI</text:span><text:span text:style-name="T21"> :</text:span></text:p>
          </table:table-cell>
          <table:table-cell table:style-name="Tableau90.A1" office:value-type="string" table:protected="true">
            <text:p text:style-name="P273"><draw:control text:anchor-type="as-char" draw:z-index="158" draw:name="Forme1_ 90" draw:style-name="gr6" draw:text-style-name="P33" svg:width="6.605cm" svg:height="0.701cm" draw:control="control107"/></text:p>
          </table:table-cell>
          <table:table-cell table:style-name="Tableau90.C1" office:value-type="string" table:protected="true">
            <text:p text:style-name="P279"><draw:control text:anchor-type="char" draw:z-index="159" draw:name="Contrôle 89" draw:style-name="gr1" draw:text-style-name="P31" svg:width="0.401cm" svg:height="0.401cm" svg:x="3.3cm" svg:y="-0.019cm" draw:control="control108"/><text:span text:style-name="T23">N°</text:span><text:span text:style-name="T24"> du lieu de risque :</text:span></text:p>
          </table:table-cell>
          <table:table-cell table:style-name="Tableau90.C1" office:value-type="string">
            <table:table table:name="Tableau92" table:style-name="Tableau92">
              <table:table-column table:style-name="Tableau92.A" table:number-columns-repeated="2"/>
              <table:table-column table:style-name="Tableau92.C"/>
              <table:table-column table:style-name="Tableau92.A"/>
              <table:table-column table:style-name="Tableau92.C"/>
              <table:table-column table:style-name="Tableau92.A"/>
              <table:table-column table:style-name="Tableau92.C"/>
              <table:table-column table:style-name="Tableau92.A"/>
              <table:table-column table:style-name="Tableau92.C"/>
              <table:table-column table:style-name="Tableau92.A"/>
              <table:table-column table:style-name="Tableau92.C"/>
              <table:table-column table:style-name="Tableau92.A"/>
              <table:table-column table:style-name="Tableau92.M"/>
              <table:table-row table:style-name="Tableau92.1">
                <table:table-cell table:style-name="Tableau92.A1" office:value-type="string" table:protected="true">
                  <text:p text:style-name="P275">F</text:p>
                </table:table-cell>
                <table:table-cell table:style-name="Tableau92.A1" office:value-type="string" table:protected="true">
                  <text:p text:style-name="P280">R</text:p>
                </table:table-cell>
                <table:table-cell table:style-name="Tableau92.A1" office:value-type="string" table:protected="true">
                  <text:p text:style-name="P281">L</text:p>
                </table:table-cell>
                <table:table-cell table:style-name="Tableau92.A1" office:value-type="string" table:protected="true">
                  <text:p text:style-name="P281">R</text:p>
                </table:table-cell>
                <table:table-cell table:style-name="Tableau92.E1" office:value-type="string">
                  <text:p text:style-name="P277"><draw:control text:anchor-type="as-char" draw:z-index="160" draw:name="Forme1_ 91" draw:style-name="gr7" draw:text-style-name="P27" svg:width="0.35cm" svg:height="0.451cm" draw:control="control109"/></text:p>
                </table:table-cell>
                <table:table-cell table:style-name="Tableau92.F1" office:value-type="string">
                  <text:p text:style-name="P277"><draw:control text:anchor-type="as-char" draw:z-index="161" draw:name="Forme1_ 92" draw:style-name="gr7" draw:text-style-name="P27" svg:width="0.35cm" svg:height="0.451cm" draw:control="control110"/></text:p>
                </table:table-cell>
                <table:table-cell table:style-name="Tableau92.G1" office:value-type="string">
                  <text:p text:style-name="P277"><draw:control text:anchor-type="as-char" draw:z-index="162" draw:name="Forme1_ 93" draw:style-name="gr7" draw:text-style-name="P27" svg:width="0.35cm" svg:height="0.451cm" draw:control="control111"/></text:p>
                </table:table-cell>
                <table:table-cell table:style-name="Tableau92.F1" office:value-type="string">
                  <text:p text:style-name="P277"><draw:control text:anchor-type="as-char" draw:z-index="163" draw:name="Forme1_ 94" draw:style-name="gr7" draw:text-style-name="P27" svg:width="0.35cm" svg:height="0.451cm" draw:control="control112"/></text:p>
                </table:table-cell>
                <table:table-cell table:style-name="Tableau92.I1" office:value-type="string">
                  <text:p text:style-name="P277"><draw:control text:anchor-type="as-char" draw:z-index="164" draw:name="Forme1_ 95" draw:style-name="gr7" draw:text-style-name="P27" svg:width="0.35cm" svg:height="0.451cm" draw:control="control113"/></text:p>
                </table:table-cell>
                <table:table-cell table:style-name="Tableau92.F1" office:value-type="string">
                  <text:p text:style-name="P277"><draw:control text:anchor-type="as-char" draw:z-index="165" draw:name="Forme1_ 96" draw:style-name="gr7" draw:text-style-name="P27" svg:width="0.35cm" svg:height="0.451cm" draw:control="control114"/></text:p>
                </table:table-cell>
                <table:table-cell table:style-name="Tableau92.K1" office:value-type="string">
                  <text:p text:style-name="P277"><draw:control text:anchor-type="as-char" draw:z-index="166" draw:name="Forme1_ 97" draw:style-name="gr7" draw:text-style-name="P27" svg:width="0.35cm" svg:height="0.451cm" draw:control="control115"/></text:p>
                </table:table-cell>
                <table:table-cell table:style-name="Tableau92.F1" office:value-type="string">
                  <text:p text:style-name="P278"><draw:control text:anchor-type="as-char" draw:z-index="167" draw:name="Forme1_ 98" draw:style-name="gr7" draw:text-style-name="P27" svg:width="0.35cm" svg:height="0.451cm" draw:control="control116"/></text:p>
                </table:table-cell>
                <table:table-cell table:style-name="Tableau92.M1" office:value-type="string">
                  <text:p text:style-name="P277"><draw:control text:anchor-type="as-char" draw:z-index="168" draw:name="Forme1_ 99" draw:style-name="gr7" draw:text-style-name="P27" svg:width="0.35cm" svg:height="0.451cm" draw:control="control117"/></text:p>
                </table:table-cell>
              </table:table-row>
            </table:table>
            <text:p text:style-name="P266"/>
          </table:table-cell>
        </table:table-row>
        <table:table-row table:style-name="Tableau90.3">
          <table:table-cell table:style-name="Tableau90.A1" office:value-type="string" table:protected="true">
            <text:p text:style-name="P282">Adresse :</text:p>
          </table:table-cell>
          <table:table-cell table:style-name="Tableau90.B3" table:number-columns-spanned="3" office:value-type="string">
            <text:p text:style-name="P273"/>
          </table:table-cell>
          <table:covered-table-cell/>
          <table:covered-table-cell/>
        </table:table-row>
      </table:table>
      <text:p text:style-name="P283"/>
      <table:table table:name="Tableau93" table:style-name="Tableau93">
        <table:table-column table:style-name="Tableau93.A"/>
        <table:table-column table:style-name="Tableau93.B"/>
        <table:table-column table:style-name="Tableau93.C"/>
        <table:table-column table:style-name="Tableau93.B"/>
        <table:table-column table:style-name="Tableau93.E"/>
        <table:table-row table:style-name="Tableau93.1">
          <table:table-cell table:style-name="Tableau93.A1" office:value-type="string" table:protected="true">
            <text:p text:style-name="P284"><text:bookmark-start text:name="Période de référence pour l’évaluation des expéditions"/><draw:control text:anchor-type="char" draw:z-index="169" draw:name="Contrôle 94" draw:style-name="gr1" draw:text-style-name="P3" svg:width="0.5cm" svg:height="0.5cm" svg:x="10.55cm" svg:y="0cm" draw:control="control118"/><text:bookmark-end text:name="Période de référence pour l’évaluation des expéditions"/><text:span text:style-name="T26">P</text:span><text:span text:style-name="T27">ériode </text:span><text:span text:style-name="T28">de référence pour l’évaluation de</text:span><text:span text:style-name="T92">s </text:span><text:span text:style-name="T102">expédition</text:span><text:span text:style-name="T92">s</text:span></text:p>
          </table:table-cell>
          <table:table-cell table:style-name="Tableau93.A1" office:value-type="string" table:protected="true">
            <text:p text:style-name="P285">du</text:p>
          </table:table-cell>
          <table:table-cell table:style-name="Tableau93.A1" office:value-type="string">
            <text:p text:style-name="P266"><draw:control text:anchor-type="paragraph" draw:z-index="170" draw:name="Forme7_ 15" draw:style-name="gr8" draw:text-style-name="P54" svg:width="3.186cm" svg:height="0.72cm" svg:x="0.085cm" svg:y="-0.116cm" draw:control="control263"/></text:p>
          </table:table-cell>
          <table:table-cell table:style-name="Tableau93.A1" office:value-type="string" table:protected="true">
            <text:p text:style-name="P286">au</text:p>
          </table:table-cell>
          <table:table-cell table:style-name="Tableau93.A1" office:value-type="string">
            <text:p text:style-name="P266"><draw:control text:anchor-type="paragraph" draw:z-index="171" draw:name="Forme7_ 16" draw:style-name="gr8" draw:text-style-name="P54" svg:width="3.186cm" svg:height="0.72cm" svg:x="0.086cm" svg:y="-0.116cm" draw:control="control264"/></text:p>
          </table:table-cell>
        </table:table-row>
      </table:table>
      <text:p text:style-name="P283"/>
      <table:table table:name="Tableau94" table:style-name="Tableau94">
        <table:table-column table:style-name="Tableau94.A"/>
        <table:table-column table:style-name="Tableau94.B"/>
        <table:table-row table:style-name="Tableau94.1">
          <table:table-cell table:style-name="Tableau94.A1" table:number-columns-spanned="2" office:value-type="string" table:protected="true">
            <text:p text:style-name="P287"><text:bookmark text:name="Total des droits d’accise EXPÉDITION"/><text:span text:style-name="T103">Total des droits d’accise et taxes assimilées par catégorie fiscale </text:span><text:span text:style-name="T104">en jeu </text:span><text:span text:style-name="T105">à l’expédition</text:span><draw:control text:anchor-type="char" draw:z-index="259" draw:name="Contrôle 80" draw:style-name="gr1" draw:text-style-name="P3" svg:width="0.5cm" svg:height="0.451cm" svg:x="17.799cm" svg:y="0.019cm" draw:control="control175"/></text:p>
          </table:table-cell>
          <table:covered-table-cell/>
        </table:table-row>
        <table:table-row>
          <table:table-cell table:style-name="Tableau94.A2" office:value-type="string" table:protected="true">
            <text:p text:style-name="P288"><draw:control text:anchor-type="char" draw:z-index="172" draw:name="Contrôle 96" draw:style-name="gr1" draw:text-style-name="P31" svg:width="0.5cm" svg:height="0.401cm" svg:x="7.999cm" svg:y="0.011cm" draw:control="control119"/><text:span text:style-name="T32">Catégorie fiscale</text:span></text:p>
          </table:table-cell>
          <table:table-cell table:style-name="Tableau94.B2" office:value-type="string" table:protected="true">
            <text:p text:style-name="P289">Montant de droits en €</text:p>
          </table:table-cell>
        </table:table-row>
        <table:table-row table:style-name="Tableau94.1">
          <table:table-cell table:style-name="Tableau94.A3" office:value-type="string" table:protected="true">
            <text:p text:style-name="P290">Cigarettes</text:p>
          </table:table-cell>
          <table:table-cell table:style-name="Tableau94.B3" table:formula="ooow:&lt;Tableau66.B6&gt;+&lt;Tableau74.B6&gt;" office:value-type="float" office:value="0" table:protected="true">
            <text:p text:style-name="P291">0,00</text:p>
          </table:table-cell>
        </table:table-row>
        <table:table-row table:style-name="Tableau94.1">
          <table:table-cell table:style-name="Tableau94.A3" office:value-type="string" table:protected="true">
            <text:p text:style-name="P290">Cigares et cigarillos</text:p>
          </table:table-cell>
          <table:table-cell table:style-name="Tableau94.B3" table:formula="ooow:&lt;Tableau67.E3&gt;+&lt;Tableau75.F3&gt;" office:value-type="float" office:value="0" table:protected="true">
            <text:p text:style-name="P291">0,00</text:p>
          </table:table-cell>
        </table:table-row>
        <table:table-row table:style-name="Tableau94.1">
          <table:table-cell table:style-name="Tableau94.A3" office:value-type="string" table:protected="true">
            <text:p text:style-name="P290">Tabacs « fine coupe » destinés à rouler les cigarettes</text:p>
          </table:table-cell>
          <table:table-cell table:style-name="Tableau94.B3" table:formula="ooow:&lt;Tableau67.E4&gt;+&lt;Tableau75.F4&gt;" office:value-type="float" office:value="0" table:protected="true">
            <text:p text:style-name="P292">0,00</text:p>
          </table:table-cell>
        </table:table-row>
        <table:table-row table:style-name="Tableau94.1">
          <table:table-cell table:style-name="Tableau94.A3" office:value-type="string" table:protected="true">
            <text:p text:style-name="P293">Autres tabacs à fumer ou à inhaler après avoir été chauffés</text:p>
          </table:table-cell>
          <table:table-cell table:style-name="Tableau94.B3" table:formula="ooow:&lt;Tableau67.E5&gt;+&lt;Tableau75.F5&gt;" office:value-type="float" office:value="0" table:protected="true">
            <text:p text:style-name="P292">0,00</text:p>
          </table:table-cell>
        </table:table-row>
        <table:table-row table:style-name="Tableau94.1">
          <table:table-cell table:style-name="Tableau94.A3" office:value-type="string" table:protected="true">
            <text:p text:style-name="P294">Tabacs à chauffer commercialisés en bâtonnets</text:p>
          </table:table-cell>
          <table:table-cell table:style-name="Tableau94.B3" table:formula="ooow:&lt;Tableau67.E6&gt;+&lt;Tableau75.F6&gt;" office:value-type="float" office:value="0" table:protected="true">
            <text:p text:style-name="P292">0,00</text:p>
          </table:table-cell>
        </table:table-row>
        <table:table-row table:style-name="Tableau94.1">
          <table:table-cell table:style-name="Tableau94.A3" office:value-type="string" table:protected="true">
            <text:p text:style-name="P295">Autres tabacs à chauffer</text:p>
          </table:table-cell>
          <table:table-cell table:style-name="Tableau94.B3" table:formula="ooow:&lt;Tableau67.E7&gt;+&lt;Tableau75.F7&gt;" office:value-type="float" office:value="0" table:protected="true">
            <text:p text:style-name="P292">0,00</text:p>
          </table:table-cell>
        </table:table-row>
        <table:table-row table:style-name="Tableau94.1">
          <table:table-cell table:style-name="Tableau94.A3" office:value-type="string" table:protected="true">
            <text:p text:style-name="P296">Tabacs à priser</text:p>
          </table:table-cell>
          <table:table-cell table:style-name="Tableau94.B3" table:formula="ooow:&lt;Tableau67.E8&gt;+&lt;Tableau75.F8&gt;" office:value-type="float" office:value="0" table:protected="true">
            <text:p text:style-name="P292">0,00</text:p>
          </table:table-cell>
        </table:table-row>
        <table:table-row table:style-name="Tableau94.1">
          <table:table-cell table:style-name="Tableau94.A3" office:value-type="string" table:protected="true">
            <text:p text:style-name="P296">Tabacs à mâcher</text:p>
          </table:table-cell>
          <table:table-cell table:style-name="Tableau94.B3" table:formula="ooow:&lt;Tableau67.E9&gt;+&lt;Tableau75.F9&gt;" office:value-type="float" office:value="0" table:protected="true">
            <text:p text:style-name="P292">0,00</text:p>
          </table:table-cell>
        </table:table-row>
        <table:table-row table:style-name="Tableau94.1">
          <table:table-cell table:style-name="Tableau94.A11" office:value-type="string" table:protected="true">
            <text:p text:style-name="P297">TOTAL</text:p>
          </table:table-cell>
          <table:table-cell table:style-name="Tableau94.B3" table:formula="ooow:&lt;B3:B10&gt;" office:value-type="float" office:value="0" table:protected="true">
            <text:p text:style-name="P298">0,00</text:p>
          </table:table-cell>
        </table:table-row>
      </table:table>
      <text:p text:style-name="P283"/>
      <table:table table:name="Tableau95" table:style-name="Tableau95">
        <table:table-column table:style-name="Tableau95.A"/>
        <table:table-column table:style-name="Tableau95.B"/>
        <table:table-row table:style-name="Tableau95.1">
          <table:table-cell table:style-name="Tableau95.A1" table:number-columns-spanned="2" office:value-type="string" table:protected="true">
            <text:p text:style-name="P299"><draw:control text:anchor-type="char" draw:z-index="173" draw:name="Contrôle 97" draw:style-name="gr1" draw:text-style-name="P3" svg:width="0.5cm" svg:height="0.451cm" svg:x="12.1cm" svg:y="0.071cm" draw:control="control120"/><text:span text:style-name="T33">V</text:span><text:span text:style-name="T34">OLET OPÉRATEUR</text:span></text:p>
          </table:table-cell>
          <table:covered-table-cell/>
        </table:table-row>
        <table:table-row table:style-name="Tableau95.2">
          <table:table-cell table:style-name="Tableau95.A2" office:value-type="string" table:protected="true">
            <text:p text:style-name="P300"><draw:control text:anchor-type="char" draw:z-index="174" draw:name="Contrôle 98" draw:style-name="gr1" draw:text-style-name="P31" svg:width="0.5cm" svg:height="0.401cm" svg:x="9.1cm" svg:y="0.409cm" draw:control="control121"/><text:span text:style-name="T35">Je sollicite auprès de l’administration des douanes le bénéfice d’une centralisation du cautionnement auprès de la recette des douanes de</text:span><text:span text:style-name="T106"/></text:p>
          </table:table-cell>
          <table:table-cell table:style-name="Tableau95.B2" office:value-type="string">
            <text:p text:style-name="P301"><draw:control text:anchor-type="as-char" svg:y="-0.24cm" draw:z-index="175" draw:name="Forme1_ 100" draw:style-name="gr9" draw:text-style-name="P20" svg:width="5.931cm" svg:height="0.6cm" draw:control="control122"/></text:p>
          </table:table-cell>
        </table:table-row>
      </table:table>
      <table:table table:name="Tableau97" table:style-name="Tableau97">
        <table:table-column table:style-name="Tableau97.A"/>
        <table:table-column table:style-name="Tableau97.B"/>
        <table:table-row table:style-name="Tableau97.1">
          <table:table-cell table:style-name="Tableau97.A1" office:value-type="string" table:protected="true">
            <text:p text:style-name="P302"><draw:control text:anchor-type="char" draw:z-index="176" draw:name="Contrôle 99" draw:style-name="gr1" draw:text-style-name="P31" svg:width="0.5cm" svg:height="0.401cm" svg:x="8.53cm" svg:y="0.026cm" draw:control="control123"/><text:span text:style-name="T36">Signature du représentant légal de la société</text:span></text:p>
          </table:table-cell>
          <table:table-cell table:style-name="Tableau97.B1" office:value-type="string">
            <text:p text:style-name="P303"><draw:control text:anchor-type="char" draw:z-index="177" draw:name="Forme7_ 18" draw:style-name="gr10" draw:text-style-name="P74" svg:width="3.192cm" svg:height="0.6cm" svg:x="0.66cm" svg:y="-0.101cm" draw:control="control265"/><text:span text:style-name="T37">Le </text:span><text:span text:style-name="T38">:</text:span><text:span text:style-name="T39"> </text:span></text:p>
          </table:table-cell>
        </table:table-row>
        <table:table-row table:style-name="Tableau97.2">
          <table:table-cell table:style-name="Tableau97.A2" office:value-type="string">
            <text:p text:style-name="P304"/>
          </table:table-cell>
          <table:table-cell table:style-name="Tableau97.B2" office:value-type="string">
            <text:p text:style-name="P305">Observations :</text:p>
          </table:table-cell>
        </table:table-row>
      </table:table>
      <text:p text:style-name="P306"/>
      <table:table table:name="Tableau103" table:style-name="Tableau103">
        <table:table-column table:style-name="Tableau103.A"/>
        <table:table-column table:style-name="Tableau103.B"/>
        <table:table-column table:style-name="Tableau103.C"/>
        <table:table-column table:style-name="Tableau103.D"/>
        <table:table-row table:style-name="Tableau103.1">
          <table:table-cell table:style-name="Tableau103.A1" table:number-columns-spanned="4" office:value-type="string" table:protected="true">
            <text:p text:style-name="P307">VOLET ADMINISTRATION</text:p>
          </table:table-cell>
          <table:covered-table-cell/>
          <table:covered-table-cell/>
          <table:covered-table-cell/>
        </table:table-row>
        <table:table-row table:style-name="Tableau103.1">
          <table:table-cell table:style-name="Tableau103.A2" office:value-type="string" table:protected="true">
            <text:p text:style-name="P308">Visa du service gestionnaire</text:p>
          </table:table-cell>
          <table:table-cell table:style-name="Tableau103.B2" office:value-type="string" table:protected="true">
            <text:p text:style-name="P309">Délai d’apurement des titres de mouvement :</text:p>
          </table:table-cell>
          <table:table-cell table:style-name="Tableau103.C2" office:value-type="string" table:protected="true">
            <text:p text:style-name="P310"><draw:control text:anchor-type="char" draw:z-index="178" draw:name="Forme6_ 14" draw:style-name="gr11" draw:text-style-name="P311" svg:width="0.401cm" svg:height="0.401cm" svg:x="0.31cm" svg:y="0cm" draw:control="control266"/></text:p>
          </table:table-cell>
          <table:table-cell table:style-name="Tableau103.D2" office:value-type="string" table:protected="true">
            <text:p text:style-name="P312">≤ 1 mois</text:p>
          </table:table-cell>
        </table:table-row>
        <table:table-row table:style-name="Tableau103.1">
          <table:table-cell table:style-name="Tableau103.A3" office:value-type="string">
            <text:p text:style-name="P313"><draw:control text:anchor-type="char" draw:z-index="179" draw:name="Forme7_ 19" draw:style-name="gr10" draw:text-style-name="P74" svg:width="3.192cm" svg:height="0.6cm" svg:x="0.801cm" svg:y="-0.101cm" draw:control="control267"/><text:span text:style-name="T40">Le </text:span><text:span text:style-name="T41">:</text:span></text:p>
          </table:table-cell>
          <table:table-cell table:style-name="Tableau103.B3" office:value-type="string" table:protected="true">
            <text:p text:style-name="P314">Observations :</text:p>
          </table:table-cell>
          <table:table-cell table:style-name="Tableau103.C3" office:value-type="string" table:protected="true">
            <text:p text:style-name="P310"><draw:control text:anchor-type="char" draw:z-index="180" draw:name="Forme6_ 16" draw:style-name="gr11" draw:text-style-name="P311" svg:width="0.401cm" svg:height="0.401cm" svg:x="0.31cm" svg:y="0cm" draw:control="control268"/></text:p>
          </table:table-cell>
          <table:table-cell table:style-name="Tableau103.D3" office:value-type="string" table:protected="true">
            <text:p text:style-name="P312">≥ 1 mois</text:p>
          </table:table-cell>
        </table:table-row>
        <table:table-row table:style-name="Tableau103.4">
          <table:table-cell table:style-name="Tableau103.A4" office:value-type="string">
            <text:p text:style-name="P315"/>
          </table:table-cell>
          <table:table-cell table:style-name="Tableau103.B4" table:number-columns-spanned="3" office:value-type="string">
            <text:p text:style-name="P315"/>
            <text:p text:style-name="P315"/>
            <text:p text:style-name="P315"/>
            <text:p text:style-name="P315"/>
            <text:p text:style-name="P315"/>
          </table:table-cell>
          <table:covered-table-cell/>
          <table:covered-table-cell/>
        </table:table-row>
      </table:table>
      <table:table table:name="Tableau104" table:style-name="Tableau104">
        <table:table-column table:style-name="Tableau104.A"/>
        <table:table-column table:style-name="Tableau104.B" table:number-columns-repeated="2"/>
        <table:table-column table:style-name="Tableau104.D"/>
        <table:table-row table:style-name="Tableau104.1">
          <table:table-cell table:style-name="Tableau104.A1" office:value-type="string" table:protected="true">
            <text:p text:style-name="P233">Fiche d’activité Contributions indirectes (CI) – <text:s/><text:span text:style-name="T42">DROM</text:span> – <text:span text:style-name="T42">Martinique – <text:s/></text:span>EXPÉDITION TABACS</text:p>
          </table:table-cell>
          <table:table-cell table:style-name="Tableau104.B1" office:value-type="float" office:value="2" table:protected="true">
            <text:p text:style-name="P11">2</text:p>
          </table:table-cell>
          <table:table-cell table:style-name="Tableau104.A1" office:value-type="string" table:protected="true">
            <text:p text:style-name="P84">/</text:p>
          </table:table-cell>
          <table:table-cell table:style-name="Tableau104.B1" office:value-type="float" office:value="3" table:protected="true">
            <text:p text:style-name="P11">3</text:p>
          </table:table-cell>
        </table:table-row>
      </table:table>
      <text:p text:style-name="P316"/>
      <text:p text:style-name="P316"/>
      <table:table table:name="Tableau84" table:style-name="Tableau84">
        <table:table-column table:style-name="Tableau84.A"/>
        <table:table-row table:style-name="Tableau84.1">
          <table:table-cell table:style-name="Tableau84.A1" office:value-type="string" table:protected="true">
            <text:p text:style-name="P236"><text:bookmark-start text:name="ÉVALUATION DES EXPÉDITIONS ANNUELLES"/><draw:control text:anchor-type="char" draw:z-index="222" draw:name="Contrôle 52" draw:style-name="gr1" draw:text-style-name="P3" svg:width="0.551cm" svg:height="0.551cm" svg:x="18cm" svg:y="0.06cm" draw:control="control162"/><text:bookmark-end text:name="ÉVALUATION DES EXPÉDITIONS ANNUELLES"/><text:span text:style-name="T45">ÉVALUATION DES EXPÉDITIONS ANNUELLES</text:span><text:span text:style-name="T46"> – </text:span><text:span text:style-name="T73">MARTINIQUE</text:span><text:span text:style-name="T48"><text:tab/><text:tab/></text:span><text:span text:style-name="T46">– </text:span><text:span text:style-name="T49">P</text:span><text:span text:style-name="T46">rix de vente homologué</text:span><draw:control text:anchor-type="char" draw:z-index="287" draw:name="Contrôle 53" draw:style-name="gr1" draw:text-style-name="P3" svg:width="0.551cm" svg:height="0.551cm" svg:x="25.201cm" svg:y="0.019cm" draw:control="control203"/></text:p>
          </table:table-cell>
        </table:table-row>
      </table:table>
      <text:p text:style-name="P317"/>
      <text:p text:style-name="P318"/>
      <text:p text:style-name="P319"><text:span text:style-name="T50">À </text:span><text:span text:style-name="T51">COMPLÉTER PAR LE PRINCIPAL OBLIGÉ</text:span></text:p>
      <text:p text:style-name="P239"/>
      <text:p text:style-name="P89"/>
      <table:table table:name="Tableau66" table:style-name="Tableau66">
        <table:table-column table:style-name="Tableau66.A"/>
        <table:table-column table:style-name="Tableau66.B"/>
        <table:table-column table:style-name="Tableau66.C"/>
        <table:table-column table:style-name="Tableau66.D"/>
        <table:table-column table:style-name="Tableau66.E"/>
        <table:table-column table:style-name="Tableau66.F"/>
        <table:table-column table:style-name="Tableau66.G"/>
        <table:table-column table:style-name="Tableau66.H"/>
        <table:table-column table:style-name="Tableau66.I"/>
        <table:table-column table:style-name="Tableau66.J"/>
        <table:table-column table:style-name="Tableau66.K"/>
        <table:table-row table:style-name="Tableau66.1">
          <table:table-cell table:style-name="Tableau66.A1" table:number-columns-spanned="11" office:value-type="string" table:protected="true">
            <text:p text:style-name="P90">CIGARET<text:span text:style-name="T52">TE</text:span>S</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au66.1">
          <table:table-cell table:style-name="Tableau66.A2" table:number-rows-spanned="2" office:value-type="string" table:protected="true">
            <text:p text:style-name="P91">Mode de calcul</text:p>
          </table:table-cell>
          <table:table-cell table:style-name="Tableau66.B2" table:number-rows-spanned="2" office:value-type="string" table:protected="true">
            <text:p text:style-name="P92"><text:span text:style-name="T53">VOLUME EN U</text:span>NITÉS</text:p>
          </table:table-cell>
          <table:table-cell table:style-name="Tableau66.B2" table:number-rows-spanned="2" office:value-type="string" table:protected="true">
            <text:p text:style-name="P93">VALEUR TOTALE EN €</text:p>
          </table:table-cell>
          <table:table-cell table:style-name="Tableau66.D2" table:number-columns-spanned="3" office:value-type="string" table:protected="true">
            <text:p text:style-name="P94"><draw:control text:anchor-type="char" draw:z-index="310" draw:name="Contrôle 56" draw:style-name="gr1" draw:text-style-name="P31" svg:width="0.5cm" svg:height="0.401cm" svg:x="6.2cm" svg:y="0cm" draw:control="control226"/>TAUX DE L’ACCISE 202<text:span text:style-name="T107">6</text:span></text:p>
          </table:table-cell>
          <table:covered-table-cell/>
          <table:covered-table-cell/>
          <table:table-cell table:style-name="Tableau66.G2" table:number-rows-spanned="2" office:value-type="string">
            <text:p text:style-name="P95">P<text:span text:style-name="T55">VD</text:span><text:span text:style-name="T56">A</text:span></text:p>
            <text:p text:style-name="P96">en €/unité</text:p>
            <text:p text:style-name="P96"><draw:control text:anchor-type="char" draw:z-index="311" draw:name="Contrôle 57" draw:style-name="gr1" draw:text-style-name="P31" svg:width="0.5cm" svg:height="0.401cm" svg:x="0.75cm" svg:y="0.071cm" draw:control="control227"/></text:p>
          </table:table-cell>
          <table:table-cell table:style-name="Tableau66.D2" table:number-columns-spanned="3" office:value-type="string" table:protected="true">
            <text:p text:style-name="P97"><draw:control text:anchor-type="char" draw:z-index="312" draw:name="Contrôle 58" draw:style-name="gr1" draw:text-style-name="P31" svg:width="0.5cm" svg:height="0.401cm" svg:x="6.1cm" svg:y="0cm" draw:control="control228"/><text:span text:style-name="T57">MINIMUM DE PERCEPTION </text:span><text:span text:style-name="T58">202</text:span><text:span text:style-name="T108">6</text:span></text:p>
          </table:table-cell>
          <table:covered-table-cell/>
          <table:covered-table-cell/>
          <table:table-cell table:style-name="Tableau66.K2" table:number-rows-spanned="2" office:value-type="string" table:protected="true">
            <text:p text:style-name="P98">MONTANT DE <text:span text:style-name="T60">L’ACCISE</text:span></text:p>
          </table:table-cell>
        </table:table-row>
        <table:table-row table:style-name="Tableau66.3">
          <table:covered-table-cell table:style-name="Tableau66.A2"/>
          <table:covered-table-cell table:style-name="Tableau66.B2"/>
          <table:covered-table-cell table:style-name="Tableau66.B2"/>
          <table:table-cell table:style-name="Tableau66.D3" office:value-type="string" table:protected="true">
            <text:p text:style-name="P99"><draw:control text:anchor-type="char" draw:z-index="313" draw:name="Contrôle 59" draw:style-name="gr1" draw:text-style-name="P31" svg:width="0.5cm" svg:height="0.401cm" svg:x="2.949cm" svg:y="0.33cm" draw:control="control229"/>VALEUR TOTALE <text:span text:style-name="T61">AJUST</text:span><text:span text:style-name="T62">ÉE</text:span> EN €</text:p>
          </table:table-cell>
          <table:table-cell table:style-name="Tableau66.A2" office:value-type="string">
            <text:p text:style-name="P100">TAUX (%)</text:p>
          </table:table-cell>
          <table:table-cell table:style-name="Tableau66.D3" office:value-type="string" table:protected="true">
            <text:p text:style-name="P100">TOTAL <text:span text:style-name="T63">ACCISE</text:span></text:p>
          </table:table-cell>
          <table:covered-table-cell table:style-name="Tableau66.G2"/>
          <table:table-cell table:style-name="Tableau66.A2" office:value-type="string">
            <text:p text:style-name="P101">P<text:span text:style-name="T64">RIX D’ENTRÉE</text:span></text:p>
          </table:table-cell>
          <table:table-cell table:style-name="Tableau66.A2" office:value-type="string">
            <text:p text:style-name="P102">€/1 000 unités</text:p>
          </table:table-cell>
          <table:table-cell table:style-name="Tableau66.D3" office:value-type="string">
            <text:p text:style-name="P100">TOTAL <text:span text:style-name="T65">MP</text:span></text:p>
          </table:table-cell>
          <table:covered-table-cell table:style-name="Tableau66.K2"/>
        </table:table-row>
        <table:table-row table:style-name="Tableau66.4">
          <table:table-cell table:style-name="Tableau66.A2" office:value-type="string" table:protected="true">
            <text:p text:style-name="P103"><text:span text:style-name="T66">P</text:span><text:span text:style-name="T67">VD</text:span><text:span text:style-name="T68">A</text:span><text:span text:style-name="T67"> &gt;</text:span><text:span text:style-name="T66"> </text:span><text:span text:style-name="T69">PE</text:span><text:span text:style-name="T66">MP</text:span></text:p>
          </table:table-cell>
          <table:table-cell table:style-name="Tableau66.B4">
            <text:p text:style-name="P320"/>
          </table:table-cell>
          <table:table-cell table:style-name="Tableau66.B4">
            <text:p text:style-name="P320"/>
          </table:table-cell>
          <table:table-cell table:style-name="Tableau66.D4" table:formula="ooow:&lt;C4&gt;*1" office:value-type="float" office:value="0" table:protected="true">
            <text:p text:style-name="P105">0,00</text:p>
          </table:table-cell>
          <table:table-cell table:style-name="Tableau66.E4" office:value-type="float" office:value="50" table:protected="true">
            <text:p text:style-name="P106">50,00</text:p>
          </table:table-cell>
          <table:table-cell table:style-name="Tableau66.D4" table:formula="ooow:&lt;D4&gt;*&lt;E4&gt;/100" office:value-type="float" office:value="0" table:protected="true">
            <text:p text:style-name="P107">0,00</text:p>
          </table:table-cell>
          <table:table-cell table:style-name="Tableau66.G4" table:formula="ooow:&lt;D4&gt;/&lt;B4&gt;" office:value-type="float" office:value="1.7976931348623157E+308" table:protected="true">
            <text:p text:style-name="P108">** Expression erronée **</text:p>
          </table:table-cell>
          <table:table-cell table:style-name="Tableau66.H4" table:formula="ooow:&lt;I4&gt;/(&lt;E4&gt;*1000/100)" office:value-type="float" office:value="0.62708" table:protected="true">
            <text:p text:style-name="P109">0,62708</text:p>
          </table:table-cell>
          <table:table-cell table:style-name="Tableau66.I4" office:value-type="float" office:value="313.54" table:protected="true">
            <text:p text:style-name="P241">313,54</text:p>
          </table:table-cell>
          <table:table-cell table:style-name="Tableau66.D4" table:formula="ooow:&lt;B4&gt;/1000*&lt;I4&gt;" office:value-type="float" office:value="0" table:protected="true">
            <text:p text:style-name="P108">0,00</text:p>
          </table:table-cell>
          <table:table-cell table:style-name="Tableau66.K4" table:formula="ooow:&lt;F4&gt;" office:value-type="float" office:value="0" table:protected="true">
            <text:p text:style-name="P110">0,00</text:p>
          </table:table-cell>
        </table:table-row>
        <table:table-row table:style-name="Tableau66.4">
          <table:table-cell table:style-name="Tableau66.A2" office:value-type="string" table:protected="true">
            <text:p text:style-name="P111">P<text:span text:style-name="T70">VD</text:span><text:span text:style-name="T56">A</text:span><text:span text:style-name="T70"> &lt;</text:span> <text:span text:style-name="T71">PE</text:span>MP</text:p>
          </table:table-cell>
          <table:table-cell table:style-name="Tableau66.B4">
            <text:p text:style-name="P112"/>
          </table:table-cell>
          <table:table-cell table:style-name="Tableau66.C5">
            <text:p text:style-name="P113"/>
          </table:table-cell>
          <table:table-cell table:style-name="Tableau66.D4" table:formula="ooow:&lt;C5&gt;*1" office:value-type="float" office:value="0" table:protected="true">
            <text:p text:style-name="P105">0,00</text:p>
          </table:table-cell>
          <table:table-cell table:style-name="Tableau66.E4" office:value-type="float" office:value="50" table:protected="true">
            <text:p text:style-name="P106">50,00</text:p>
          </table:table-cell>
          <table:table-cell table:style-name="Tableau66.D4" table:formula="ooow:&lt;D5&gt;*&lt;E5&gt;/100" office:value-type="float" office:value="0" table:protected="true">
            <text:p text:style-name="P114">0,00</text:p>
          </table:table-cell>
          <table:table-cell table:style-name="Tableau66.G4" table:formula="ooow:&lt;D5&gt;/&lt;B5&gt;" office:value-type="float" office:value="1.7976931348623157E+308" table:protected="true">
            <text:p text:style-name="P115">** Expression erronée **</text:p>
          </table:table-cell>
          <table:table-cell table:style-name="Tableau66.H4" table:formula="ooow:&lt;I5&gt;/(&lt;E5&gt;*1000/100)" office:value-type="float" office:value="0.62708" table:protected="true">
            <text:p text:style-name="P116">0,62708</text:p>
          </table:table-cell>
          <table:table-cell table:style-name="Tableau66.I4" office:value-type="float" office:value="313.54" table:protected="true">
            <text:p text:style-name="P241">313,54</text:p>
          </table:table-cell>
          <table:table-cell table:style-name="Tableau66.D4" table:formula="ooow:&lt;B5&gt;/1000*&lt;I5&gt;" office:value-type="float" office:value="0" table:protected="true">
            <text:p text:style-name="P117">0,00</text:p>
          </table:table-cell>
          <table:table-cell table:style-name="Tableau66.K4" table:formula="ooow:&lt;J5&gt;" office:value-type="float" office:value="0" table:protected="true">
            <text:p text:style-name="P110">0,00</text:p>
          </table:table-cell>
        </table:table-row>
        <table:table-row table:style-name="Tableau66.6">
          <table:table-cell table:style-name="Tableau66.D2" table:number-columns-spanned="10" office:value-type="string">
            <text:p text:style-name="P118">TOTAL</text:p>
          </table:table-cell>
          <table:covered-table-cell/>
          <table:covered-table-cell/>
          <table:covered-table-cell/>
          <table:covered-table-cell/>
          <table:covered-table-cell/>
          <table:covered-table-cell/>
          <table:covered-table-cell/>
          <table:covered-table-cell/>
          <table:covered-table-cell/>
          <table:table-cell table:style-name="Tableau66.K4" table:formula="ooow:&lt;K4&gt;+&lt;K5&gt;" office:value-type="float" office:value="0" table:protected="true">
            <text:p text:style-name="P119">0,00</text:p>
          </table:table-cell>
        </table:table-row>
      </table:table>
      <text:p text:style-name="P120"/>
      <text:p text:style-name="P120"/>
      <text:p text:style-name="P120"/>
      <table:table table:name="Tableau67" table:style-name="Tableau67">
        <table:table-column table:style-name="Tableau67.A"/>
        <table:table-column table:style-name="Tableau67.B"/>
        <table:table-column table:style-name="Tableau67.C"/>
        <table:table-column table:style-name="Tableau67.D"/>
        <table:table-column table:style-name="Tableau67.E"/>
        <table:table-row table:style-name="Tableau67.1">
          <table:table-cell table:style-name="Tableau67.A1" table:number-rows-spanned="2" office:value-type="string" table:protected="true">
            <text:p text:style-name="P122">CATÉGORIE FISCALE</text:p>
          </table:table-cell>
          <table:table-cell table:style-name="Tableau67.B1" table:number-rows-spanned="2" office:value-type="string" table:protected="true">
            <text:p text:style-name="P93">VALEUR TOTALE EN €</text:p>
          </table:table-cell>
          <table:table-cell table:style-name="Tableau67.C1" table:number-columns-spanned="2" office:value-type="string" table:protected="true">
            <text:p text:style-name="P123"><draw:control text:anchor-type="char" draw:z-index="314" draw:name="Contrôle 62" draw:style-name="gr1" draw:text-style-name="P31" svg:width="0.5cm" svg:height="0.401cm" svg:x="5.6cm" svg:y="0cm" draw:control="control230"/>TAUX DE L’ACCISE 202<text:span text:style-name="T107">6</text:span></text:p>
          </table:table-cell>
          <table:covered-table-cell/>
          <table:table-cell table:style-name="Tableau67.E1" table:number-rows-spanned="2" office:value-type="string" table:protected="true">
            <text:p text:style-name="P98">MONTANT DE <text:span text:style-name="T60">L’ACCISE</text:span></text:p>
          </table:table-cell>
        </table:table-row>
        <table:table-row table:style-name="Tableau67.2">
          <table:covered-table-cell table:style-name="Tableau67.A1"/>
          <table:covered-table-cell table:style-name="Tableau67.B1"/>
          <table:table-cell table:style-name="Tableau67.C2" office:value-type="string" table:protected="true">
            <text:p text:style-name="P124"><draw:control text:anchor-type="char" draw:z-index="315" draw:name="Contrôle 63" draw:style-name="gr1" draw:text-style-name="P31" svg:width="0.5cm" svg:height="0.401cm" svg:x="4.75cm" svg:y="-0.03cm" draw:control="control231"/>VALEUR TOTALE <text:span text:style-name="T61">AJUST</text:span><text:span text:style-name="T62">ÉE</text:span> EN €</text:p>
          </table:table-cell>
          <table:table-cell table:style-name="Tableau67.D2" office:value-type="string" table:protected="true">
            <text:p text:style-name="P100">TAUX (%)</text:p>
          </table:table-cell>
          <table:covered-table-cell table:style-name="Tableau67.E1"/>
        </table:table-row>
        <table:table-row table:style-name="Tableau67.3">
          <table:table-cell table:style-name="Tableau67.D2" office:value-type="string">
            <text:p text:style-name="P125">CIGARES ET CIGARILLOS</text:p>
          </table:table-cell>
          <table:table-cell table:style-name="Tableau67.B3">
            <text:p text:style-name="P321"/>
          </table:table-cell>
          <table:table-cell table:style-name="Tableau67.C3" table:formula="ooow:&lt;B3&gt;*1" office:value-type="float" office:value="0" table:protected="true">
            <text:p text:style-name="P127">0,00</text:p>
          </table:table-cell>
          <table:table-cell table:style-name="Tableau67.D3" office:value-type="float" office:value="20" table:protected="true">
            <text:p text:style-name="P128">20,00</text:p>
          </table:table-cell>
          <table:table-cell table:style-name="Tableau67.E3" table:formula="ooow:&lt;C3&gt;*&lt;D3&gt;/100" office:value-type="float" office:value="0" table:protected="true">
            <text:p text:style-name="P129">0,00</text:p>
          </table:table-cell>
        </table:table-row>
        <table:table-row table:style-name="Tableau67.3">
          <table:table-cell table:style-name="Tableau67.D2" office:value-type="string" table:protected="true">
            <text:p text:style-name="P125">TABACS « FINE COUPE » DESTINÉS À ROULER LES CIGARETTES</text:p>
          </table:table-cell>
          <table:table-cell table:style-name="Tableau67.B3">
            <text:p text:style-name="P126"/>
          </table:table-cell>
          <table:table-cell table:style-name="Tableau67.C3" table:formula="ooow:&lt;B4&gt;*1" office:value-type="float" office:value="0" table:protected="true">
            <text:p text:style-name="P127">0,00</text:p>
          </table:table-cell>
          <table:table-cell table:style-name="Tableau67.D3" office:value-type="float" office:value="20" table:protected="true">
            <text:p text:style-name="P128">20,00</text:p>
          </table:table-cell>
          <table:table-cell table:style-name="Tableau67.E3" table:formula="ooow:&lt;C4&gt;*&lt;D4&gt;/100" office:value-type="float" office:value="0" table:protected="true">
            <text:p text:style-name="P130">0,00</text:p>
          </table:table-cell>
        </table:table-row>
        <table:table-row table:style-name="Tableau67.3">
          <table:table-cell table:style-name="Tableau67.D2" office:value-type="string" table:protected="true">
            <text:p text:style-name="P125">AUTRES TABACS À FUMER OU À INHALER APRÈS AVOIR ÉTÉ CHAUFFÉS</text:p>
          </table:table-cell>
          <table:table-cell table:style-name="Tableau67.B3">
            <text:p text:style-name="P131"/>
          </table:table-cell>
          <table:table-cell table:style-name="Tableau67.C3" table:formula="ooow:&lt;B5&gt;*1" office:value-type="float" office:value="0" table:protected="true">
            <text:p text:style-name="P127">0,00</text:p>
          </table:table-cell>
          <table:table-cell table:style-name="Tableau67.D3" office:value-type="float" office:value="20" table:protected="true">
            <text:p text:style-name="P128">20,00</text:p>
          </table:table-cell>
          <table:table-cell table:style-name="Tableau67.E3" table:formula="ooow:&lt;C5&gt;*&lt;D5&gt;/100" office:value-type="float" office:value="0" table:protected="true">
            <text:p text:style-name="P129">0,00</text:p>
          </table:table-cell>
        </table:table-row>
        <table:table-row table:style-name="Tableau67.3">
          <table:table-cell table:style-name="Tableau67.D2" office:value-type="string" table:protected="true">
            <text:p text:style-name="P125">TABACS À CHAUFFER COMMERCIALISÉS EN BÂTONNETS</text:p>
          </table:table-cell>
          <table:table-cell table:style-name="Tableau67.B3">
            <text:p text:style-name="P132"/>
          </table:table-cell>
          <table:table-cell table:style-name="Tableau67.C3" table:formula="ooow:&lt;B6&gt;*1" office:value-type="float" office:value="0" table:protected="true">
            <text:p text:style-name="P127">0,00</text:p>
          </table:table-cell>
          <table:table-cell table:style-name="Tableau67.D3" office:value-type="float" office:value="20" table:protected="true">
            <text:p text:style-name="P128">20,00</text:p>
          </table:table-cell>
          <table:table-cell table:style-name="Tableau67.E3" table:formula="ooow:&lt;C6&gt;*&lt;D6&gt;/100" office:value-type="float" office:value="0" table:protected="true">
            <text:p text:style-name="P133">0,00</text:p>
          </table:table-cell>
        </table:table-row>
        <table:table-row table:style-name="Tableau67.3">
          <table:table-cell table:style-name="Tableau67.D2" office:value-type="string" table:protected="true">
            <text:p text:style-name="P125">AUTRES TABACS À CHAUFFER</text:p>
          </table:table-cell>
          <table:table-cell table:style-name="Tableau67.B3">
            <text:p text:style-name="P132"/>
          </table:table-cell>
          <table:table-cell table:style-name="Tableau67.C3" table:formula="ooow:&lt;B7&gt;*1" office:value-type="float" office:value="0" table:protected="true">
            <text:p text:style-name="P127">0,00</text:p>
          </table:table-cell>
          <table:table-cell table:style-name="Tableau67.D3" office:value-type="float" office:value="20" table:protected="true">
            <text:p text:style-name="P128">20,00</text:p>
          </table:table-cell>
          <table:table-cell table:style-name="Tableau67.E3" table:formula="ooow:&lt;C7&gt;*&lt;D7&gt;/100" office:value-type="float" office:value="0" table:protected="true">
            <text:p text:style-name="P133">0,00</text:p>
          </table:table-cell>
        </table:table-row>
        <table:table-row table:style-name="Tableau67.3">
          <table:table-cell table:style-name="Tableau67.D2" office:value-type="string" table:protected="true">
            <text:p text:style-name="P125">TABACS À PRISER</text:p>
          </table:table-cell>
          <table:table-cell table:style-name="Tableau67.B3">
            <text:p text:style-name="P132"/>
          </table:table-cell>
          <table:table-cell table:style-name="Tableau67.C3" table:formula="ooow:&lt;B8&gt;*1" office:value-type="float" office:value="0" table:protected="true">
            <text:p text:style-name="P127">0,00</text:p>
          </table:table-cell>
          <table:table-cell table:style-name="Tableau67.D3" office:value-type="float" office:value="20" table:protected="true">
            <text:p text:style-name="P128">20,00</text:p>
          </table:table-cell>
          <table:table-cell table:style-name="Tableau67.E3" table:formula="ooow:&lt;C8&gt;*&lt;D8&gt;/100" office:value-type="float" office:value="0" table:protected="true">
            <text:p text:style-name="P134">0,00</text:p>
          </table:table-cell>
        </table:table-row>
        <table:table-row table:style-name="Tableau67.3">
          <table:table-cell table:style-name="Tableau67.D2" office:value-type="string" table:protected="true">
            <text:p text:style-name="P125">TABACS À MÂCHER</text:p>
          </table:table-cell>
          <table:table-cell table:style-name="Tableau67.B3">
            <text:p text:style-name="P132"/>
          </table:table-cell>
          <table:table-cell table:style-name="Tableau67.C3" table:formula="ooow:&lt;B9&gt;*1" office:value-type="float" office:value="0" table:protected="true">
            <text:p text:style-name="P127">0,00</text:p>
          </table:table-cell>
          <table:table-cell table:style-name="Tableau67.D3" office:value-type="float" office:value="20" table:protected="true">
            <text:p text:style-name="P128">20,00</text:p>
          </table:table-cell>
          <table:table-cell table:style-name="Tableau67.E3" table:formula="ooow:&lt;C9&gt;*&lt;D9&gt;/100" office:value-type="float" office:value="0" table:protected="true">
            <text:p text:style-name="P133">0,00</text:p>
          </table:table-cell>
        </table:table-row>
        <table:table-row table:style-name="Tableau67.10">
          <table:table-cell table:style-name="Tableau67.A10" table:number-columns-spanned="4" office:value-type="string" table:protected="true">
            <text:p text:style-name="P135">TOTAL</text:p>
          </table:table-cell>
          <table:covered-table-cell/>
          <table:covered-table-cell/>
          <table:covered-table-cell/>
          <table:table-cell table:style-name="Tableau67.E3" table:formula="ooow:&lt;E3:E9&gt;" office:value-type="float" office:value="0" table:protected="true">
            <text:p text:style-name="P136">0,00</text:p>
          </table:table-cell>
        </table:table-row>
      </table:table>
      <text:p text:style-name="P120"/>
      <text:p text:style-name="P171"/>
      <text:p text:style-name="P318"/>
      <text:p text:style-name="P318"/>
      <text:p text:style-name="P318"/>
      <table:table table:name="Tableau96" table:style-name="Tableau96">
        <table:table-column table:style-name="Tableau96.A"/>
        <table:table-column table:style-name="Tableau96.B" table:number-columns-repeated="2"/>
        <table:table-column table:style-name="Tableau96.D"/>
        <table:table-row table:style-name="Tableau96.1">
          <table:table-cell table:style-name="Tableau96.A1" office:value-type="string" table:protected="true">
            <text:p text:style-name="P233">Fiche d’activité Contributions indirectes (CI) – <text:s/><text:span text:style-name="T42">DROM</text:span> – <text:span text:style-name="T42">Martinique – <text:s/></text:span>EXPÉDITION TABACS</text:p>
          </table:table-cell>
          <table:table-cell table:style-name="Tableau96.B1" office:value-type="float" office:value="3" table:protected="true">
            <text:p text:style-name="P322">3</text:p>
          </table:table-cell>
          <table:table-cell table:style-name="Tableau96.A1" office:value-type="string" table:protected="true">
            <text:p text:style-name="P84">/</text:p>
          </table:table-cell>
          <table:table-cell table:style-name="Tableau96.B1" office:value-type="float" office:value="3" table:protected="true">
            <text:p text:style-name="P11">3</text:p>
          </table:table-cell>
        </table:table-row>
      </table:table>
      <text:p text:style-name="P323"/>
      <table:table table:name="Tableau106" table:style-name="Tableau106">
        <table:table-column table:style-name="Tableau106.A"/>
        <table:table-row table:style-name="Tableau106.1">
          <table:table-cell table:style-name="Tableau106.A1" office:value-type="string" table:protected="true">
            <text:p text:style-name="P324"><text:bookmark-start text:name="ÉVALUATION DES EXPÉDITIONS ANNUELLES PNH"/><draw:control text:anchor-type="char" draw:z-index="266" draw:name="Contrôle 8" draw:style-name="gr1" draw:text-style-name="P3" svg:width="0.551cm" svg:height="0.551cm" svg:x="17.551cm" svg:y="0.06cm" draw:control="control182"/><text:bookmark-end text:name="ÉVALUATION DES EXPÉDITIONS ANNUELLES PNH"/><text:span text:style-name="T45">ÉVALUATION DES EXPÉDITIONS ANNUELLES</text:span><text:span text:style-name="T46"> – </text:span><text:span text:style-name="T73">MARTINIQUE</text:span><text:span text:style-name="T48"><text:tab/></text:span><text:span text:style-name="T46">– </text:span><text:span text:style-name="T49">P</text:span><text:span text:style-name="T46">rix de vente non homologué</text:span><draw:control text:anchor-type="char" draw:z-index="303" draw:name="Contrôle 24" draw:style-name="gr1" draw:text-style-name="P3" svg:width="0.551cm" svg:height="0.551cm" svg:x="25.599cm" svg:y="0.019cm" draw:control="control219"/></text:p>
          </table:table-cell>
        </table:table-row>
      </table:table>
      <text:p text:style-name="P323"/>
      <text:p text:style-name="P319"><text:span text:style-name="T50">À </text:span><text:span text:style-name="T51">COMPLÉTER PAR LE PRINCIPAL OBLIGÉ</text:span></text:p>
      <text:p text:style-name="P247"/>
      <text:p text:style-name="P89"/>
      <table:table table:name="Tableau74" table:style-name="Tableau74">
        <table:table-column table:style-name="Tableau74.A"/>
        <table:table-column table:style-name="Tableau74.B"/>
        <table:table-column table:style-name="Tableau74.C"/>
        <table:table-column table:style-name="Tableau74.D"/>
        <table:table-column table:style-name="Tableau74.E"/>
        <table:table-column table:style-name="Tableau74.F"/>
        <table:table-column table:style-name="Tableau74.G"/>
        <table:table-column table:style-name="Tableau74.H"/>
        <table:table-column table:style-name="Tableau74.F"/>
        <table:table-column table:style-name="Tableau74.J"/>
        <table:table-row table:style-name="Tableau74.1">
          <table:table-cell table:style-name="Tableau74.A1" table:number-columns-spanned="10" office:value-type="string" table:protected="true">
            <text:p text:style-name="P90">CIGARET<text:span text:style-name="T52">TE</text:span>S</text:p>
          </table:table-cell>
          <table:covered-table-cell/>
          <table:covered-table-cell/>
          <table:covered-table-cell/>
          <table:covered-table-cell/>
          <table:covered-table-cell/>
          <table:covered-table-cell/>
          <table:covered-table-cell/>
          <table:covered-table-cell/>
          <table:covered-table-cell/>
        </table:table-row>
        <table:table-row table:style-name="Tableau74.1">
          <table:table-cell table:style-name="Tableau74.A2" table:number-rows-spanned="2" office:value-type="string" table:protected="true">
            <text:p text:style-name="P91">Mode de calcul</text:p>
          </table:table-cell>
          <table:table-cell table:style-name="Tableau74.B2" table:number-rows-spanned="2" office:value-type="string">
            <text:p text:style-name="P92"><text:span text:style-name="T53">VOLUME EN U</text:span>NITÉS</text:p>
          </table:table-cell>
          <table:table-cell table:style-name="Tableau74.A2" table:number-rows-spanned="2" office:value-type="string" table:protected="true">
            <text:p text:style-name="P95">P<text:span text:style-name="T76">MP</text:span><text:span text:style-name="T56">A</text:span></text:p>
            <text:p text:style-name="P96">en €/unité</text:p>
            <text:p text:style-name="P144"><draw:control text:anchor-type="char" draw:z-index="323" draw:name="Contrôle 105" draw:style-name="gr1" draw:text-style-name="P31" svg:width="0.5cm" svg:height="0.401cm" svg:x="1.199cm" svg:y="0.049cm" draw:control="control239"/></text:p>
          </table:table-cell>
          <table:table-cell table:style-name="Tableau74.D2" table:number-columns-spanned="3" office:value-type="string" table:protected="true">
            <text:p text:style-name="P145"><draw:control text:anchor-type="char" draw:z-index="324" draw:name="Contrôle 106" draw:style-name="gr1" draw:text-style-name="P31" svg:width="0.5cm" svg:height="0.401cm" svg:x="6.2cm" svg:y="0cm" draw:control="control240"/>TAUX DE L’ACCISE 202<text:span text:style-name="T109">6</text:span></text:p>
          </table:table-cell>
          <table:covered-table-cell/>
          <table:covered-table-cell/>
          <table:table-cell table:style-name="Tableau74.D2" table:number-columns-spanned="3" office:value-type="string" table:protected="true">
            <text:p text:style-name="P146"><draw:control text:anchor-type="char" draw:z-index="325" draw:name="Contrôle 107" draw:style-name="gr1" draw:text-style-name="P31" svg:width="0.5cm" svg:height="0.401cm" svg:x="6.6cm" svg:y="0cm" draw:control="control241"/><text:span text:style-name="T77">MINIMUM DE PERCEPTION </text:span><text:span text:style-name="T78">202</text:span><text:span text:style-name="T110">6</text:span></text:p>
          </table:table-cell>
          <table:covered-table-cell/>
          <table:covered-table-cell/>
          <table:table-cell table:style-name="Tableau74.J2" table:number-rows-spanned="2" office:value-type="string" table:protected="true">
            <text:p text:style-name="P98">MONTANT DE <text:span text:style-name="T60">L’ACCISE</text:span></text:p>
          </table:table-cell>
        </table:table-row>
        <table:table-row table:style-name="Tableau74.3">
          <table:covered-table-cell table:style-name="Tableau74.A2"/>
          <table:covered-table-cell table:style-name="Tableau74.B2"/>
          <table:covered-table-cell table:style-name="Tableau74.A2"/>
          <table:table-cell table:style-name="Tableau74.D3" office:value-type="string" table:protected="true">
            <text:p text:style-name="P99"><draw:control text:anchor-type="char" draw:z-index="326" draw:name="Contrôle 108" draw:style-name="gr1" draw:text-style-name="P31" svg:width="0.5cm" svg:height="0.401cm" svg:x="2.949cm" svg:y="0.33cm" draw:control="control242"/>VALEUR TOTALE <text:span text:style-name="T61">AJUST</text:span><text:span text:style-name="T62">ÉE</text:span> EN €</text:p>
          </table:table-cell>
          <table:table-cell table:style-name="Tableau74.A2" office:value-type="string">
            <text:p text:style-name="P100">TAUX (%)</text:p>
          </table:table-cell>
          <table:table-cell table:style-name="Tableau74.D3" office:value-type="string">
            <text:p text:style-name="P100">TOTAL <text:span text:style-name="T63">ACCISE</text:span></text:p>
          </table:table-cell>
          <table:table-cell table:style-name="Tableau74.A2" office:value-type="string" table:protected="true">
            <text:p text:style-name="P147"><text:span text:style-name="T80">P</text:span><text:span text:style-name="T81">RIX D’ENTRÉE</text:span></text:p>
          </table:table-cell>
          <table:table-cell table:style-name="Tableau74.A2" office:value-type="string">
            <text:p text:style-name="P102">€/1 000 unités</text:p>
          </table:table-cell>
          <table:table-cell table:style-name="Tableau74.D3" office:value-type="string" table:protected="true">
            <text:p text:style-name="P100">TOTAL <text:span text:style-name="T65">MP</text:span></text:p>
          </table:table-cell>
          <table:covered-table-cell table:style-name="Tableau74.J2"/>
        </table:table-row>
        <table:table-row table:style-name="Tableau74.4">
          <table:table-cell table:style-name="Tableau74.A2" office:value-type="string" table:protected="true">
            <text:p text:style-name="P148"><text:span text:style-name="T66">P</text:span><text:span text:style-name="T82">MP</text:span><text:span text:style-name="T83">A</text:span><text:span text:style-name="T67"> &gt;</text:span><text:span text:style-name="T66"> </text:span><text:span text:style-name="T84">PE</text:span><text:span text:style-name="T66">MP</text:span></text:p>
          </table:table-cell>
          <table:table-cell table:style-name="Tableau74.B4">
            <text:p text:style-name="P149"/>
          </table:table-cell>
          <table:table-cell table:style-name="Tableau74.C4" office:value-type="float" office:value="0.68978" table:protected="true">
            <text:p text:style-name="P150">0,68978</text:p>
          </table:table-cell>
          <table:table-cell table:style-name="Tableau74.D4" table:formula="ooow:&lt;B4&gt;*&lt;C4&gt;" office:value-type="float" office:value="0">
            <text:p text:style-name="P151">0,00</text:p>
          </table:table-cell>
          <table:table-cell table:style-name="Tableau74.E4" office:value-type="float" office:value="50" table:protected="true">
            <text:p text:style-name="P106">50,00</text:p>
          </table:table-cell>
          <table:table-cell table:style-name="Tableau74.D4" table:formula="ooow:&lt;D4&gt;*&lt;E4&gt;/100" office:value-type="float" office:value="0" table:protected="true">
            <text:p text:style-name="P152">0,00</text:p>
          </table:table-cell>
          <table:table-cell table:style-name="Tableau74.C4" table:formula="ooow:&lt;H4&gt;/(&lt;E4&gt;*1000/100)" office:value-type="float" office:value="0.62708" table:protected="true">
            <text:p text:style-name="P153">0,62708</text:p>
          </table:table-cell>
          <table:table-cell table:style-name="Tableau74.H4" office:value-type="float" office:value="313.54" table:protected="true">
            <text:p text:style-name="P241">313,54</text:p>
          </table:table-cell>
          <table:table-cell table:style-name="Tableau74.D4" table:formula="ooow:&lt;B4&gt;*&lt;H4&gt;/1000" office:value-type="float" office:value="0" table:protected="true">
            <text:p text:style-name="P154">0,00</text:p>
          </table:table-cell>
          <table:table-cell table:style-name="Tableau74.J4" table:formula="ooow:&lt;F4&gt;" office:value-type="float" office:value="0" table:protected="true">
            <text:p text:style-name="P110">0,00</text:p>
          </table:table-cell>
        </table:table-row>
        <table:table-row table:style-name="Tableau74.4">
          <table:table-cell table:style-name="Tableau74.A2" office:value-type="string" table:protected="true">
            <text:p text:style-name="P155">P<text:span text:style-name="T85">MP</text:span><text:span text:style-name="T86">A</text:span><text:span text:style-name="T70"> &lt;</text:span> <text:span text:style-name="T87">PE</text:span>MP</text:p>
          </table:table-cell>
          <table:table-cell table:style-name="Tableau74.B4">
            <text:p text:style-name="P149"/>
          </table:table-cell>
          <table:table-cell table:style-name="Tableau74.C4" office:value-type="float" office:value="0.68978" table:protected="true">
            <text:p text:style-name="P150">0,68978</text:p>
          </table:table-cell>
          <table:table-cell table:style-name="Tableau74.D4" table:formula="ooow:&lt;B5&gt;*&lt;C5&gt;" office:value-type="float" office:value="0" table:protected="true">
            <text:p text:style-name="P151">0,00</text:p>
          </table:table-cell>
          <table:table-cell table:style-name="Tableau74.E4" office:value-type="float" office:value="50" table:protected="true">
            <text:p text:style-name="P106">50,00</text:p>
          </table:table-cell>
          <table:table-cell table:style-name="Tableau74.D4" table:formula="ooow:&lt;D5&gt;*&lt;E5&gt;/100" office:value-type="float" office:value="0" table:protected="true">
            <text:p text:style-name="P156">0,00</text:p>
          </table:table-cell>
          <table:table-cell table:style-name="Tableau74.C4" table:formula="ooow:&lt;H5&gt;/(&lt;E5&gt;*1000/100)" office:value-type="float" office:value="0.62708" table:protected="true">
            <text:p text:style-name="P153">0,62708</text:p>
          </table:table-cell>
          <table:table-cell table:style-name="Tableau74.H4" office:value-type="float" office:value="313.54" table:protected="true">
            <text:p text:style-name="P241">313,54</text:p>
          </table:table-cell>
          <table:table-cell table:style-name="Tableau74.D4" table:formula="ooow:&lt;B5&gt;*&lt;H5&gt;/1000" office:value-type="float" office:value="0" table:protected="true">
            <text:p text:style-name="P157">0,00</text:p>
          </table:table-cell>
          <table:table-cell table:style-name="Tableau74.J4" table:formula="ooow:&lt;I5&gt;" office:value-type="float" office:value="0" table:protected="true">
            <text:p text:style-name="P110">0,00</text:p>
          </table:table-cell>
        </table:table-row>
        <table:table-row table:style-name="Tableau74.6">
          <table:table-cell table:style-name="Tableau74.D2" table:number-columns-spanned="9" office:value-type="string" table:protected="true">
            <text:p text:style-name="P118">TOTAL</text:p>
          </table:table-cell>
          <table:covered-table-cell/>
          <table:covered-table-cell/>
          <table:covered-table-cell/>
          <table:covered-table-cell/>
          <table:covered-table-cell/>
          <table:covered-table-cell/>
          <table:covered-table-cell/>
          <table:covered-table-cell/>
          <table:table-cell table:style-name="Tableau74.J4" table:formula="ooow:&lt;J4&gt;+&lt;J5&gt;" office:value-type="float" office:value="0" table:protected="true">
            <text:p text:style-name="P158">0,00</text:p>
          </table:table-cell>
        </table:table-row>
      </table:table>
      <text:p text:style-name="P120"/>
      <text:p text:style-name="P120"/>
      <text:p text:style-name="P120"/>
      <text:p text:style-name="P120"/>
      <text:p text:style-name="P161"/>
      <table:table table:name="Tableau75" table:style-name="Tableau75">
        <table:table-column table:style-name="Tableau75.A"/>
        <table:table-column table:style-name="Tableau75.B"/>
        <table:table-column table:style-name="Tableau75.C"/>
        <table:table-column table:style-name="Tableau75.D"/>
        <table:table-column table:style-name="Tableau75.E"/>
        <table:table-column table:style-name="Tableau75.F"/>
        <table:table-row table:style-name="Tableau75.1">
          <table:table-cell table:style-name="Tableau75.A1" table:number-rows-spanned="2" office:value-type="string" table:protected="true">
            <text:p text:style-name="P122">CATÉGORIE FISCALE</text:p>
          </table:table-cell>
          <table:table-cell table:style-name="Tableau75.B1" table:number-rows-spanned="2" office:value-type="string">
            <text:p text:style-name="P92"><text:span text:style-name="T53">VOLUME EN U</text:span>NITÉS <text:span text:style-name="T88">OU EN GRAMMES</text:span></text:p>
          </table:table-cell>
          <table:table-cell table:style-name="Tableau75.A1" table:number-rows-spanned="2" office:value-type="string" table:protected="true">
            <text:p text:style-name="P95">P<text:span text:style-name="T76">MP</text:span><text:span text:style-name="T56">A</text:span></text:p>
            <text:p text:style-name="P162"><draw:control text:anchor-type="char" draw:z-index="327" draw:name="Contrôle 110" draw:style-name="gr1" draw:text-style-name="P31" svg:width="0.5cm" svg:height="0.401cm" svg:x="2.281cm" svg:y="0.349cm" draw:control="control243"/>en € / 1 000 unités ou grammes</text:p>
          </table:table-cell>
          <table:table-cell table:style-name="Tableau75.D1" table:number-columns-spanned="2" office:value-type="string" table:protected="true">
            <text:p text:style-name="P123"><draw:control text:anchor-type="char" draw:z-index="328" draw:name="Contrôle 111" draw:style-name="gr1" draw:text-style-name="P31" svg:width="0.5cm" svg:height="0.401cm" svg:x="5.5cm" svg:y="0cm" draw:control="control244"/>TAUX DE L’ACCISE 202<text:span text:style-name="T96">6</text:span></text:p>
          </table:table-cell>
          <table:covered-table-cell/>
          <table:table-cell table:style-name="Tableau75.F1" table:number-rows-spanned="2" office:value-type="string" table:protected="true">
            <text:p text:style-name="P98">MONTANT DE <text:span text:style-name="T60">L’ACCISE</text:span></text:p>
          </table:table-cell>
        </table:table-row>
        <table:table-row table:style-name="Tableau75.2">
          <table:covered-table-cell table:style-name="Tableau75.A1"/>
          <table:covered-table-cell table:style-name="Tableau75.B1"/>
          <table:covered-table-cell table:style-name="Tableau75.A1"/>
          <table:table-cell table:style-name="Tableau75.D2" office:value-type="string" table:protected="true">
            <text:p text:style-name="P163"><draw:control text:anchor-type="char" draw:z-index="329" draw:name="Contrôle 112" draw:style-name="gr1" draw:text-style-name="P31" svg:width="0.5cm" svg:height="0.401cm" svg:x="4.63cm" svg:y="0cm" draw:control="control245"/>VALEUR TOTALE <text:span text:style-name="T61">AJUST</text:span><text:span text:style-name="T62">ÉE</text:span> EN €</text:p>
          </table:table-cell>
          <table:table-cell table:style-name="Tableau75.E2" office:value-type="string" table:protected="true">
            <text:p text:style-name="P100">TAUX (%)</text:p>
          </table:table-cell>
          <table:covered-table-cell table:style-name="Tableau75.F1"/>
        </table:table-row>
        <table:table-row table:style-name="Tableau75.3">
          <table:table-cell table:style-name="Tableau75.E2" office:value-type="string">
            <text:p text:style-name="P125">CIGARES ET CIGARILLOS</text:p>
          </table:table-cell>
          <table:table-cell table:style-name="Tableau75.B3">
            <text:p text:style-name="P164"/>
          </table:table-cell>
          <table:table-cell table:style-name="Tableau75.C3" office:value-type="float" office:value="859.45" table:protected="true">
            <text:p text:style-name="P165">859,45</text:p>
          </table:table-cell>
          <table:table-cell table:style-name="Tableau75.D3" table:formula="ooow:&lt;B3&gt;*&lt;C3&gt;/1000" office:value-type="float" office:value="0" table:protected="true">
            <text:p text:style-name="P166">0,00</text:p>
          </table:table-cell>
          <table:table-cell table:style-name="Tableau75.E3" office:value-type="float" office:value="25" table:protected="true">
            <text:p text:style-name="P128"><text:span text:style-name="T89">25</text:span>,00</text:p>
          </table:table-cell>
          <table:table-cell table:style-name="Tableau75.F3" table:formula="ooow:&lt;D3&gt;*&lt;E3&gt;/100" office:value-type="float" office:value="0" table:protected="true">
            <text:p text:style-name="P129">0,00</text:p>
          </table:table-cell>
        </table:table-row>
        <table:table-row table:style-name="Tableau75.3">
          <table:table-cell table:style-name="Tableau75.E2" office:value-type="string">
            <text:p text:style-name="P125">TABACS « FINE COUPE » DESTINÉS À ROULER LES CIGARETTES</text:p>
          </table:table-cell>
          <table:table-cell table:style-name="Tableau75.B3">
            <text:p text:style-name="P164"/>
          </table:table-cell>
          <table:table-cell table:style-name="Tableau75.C3" office:value-type="float" office:value="651.85" table:protected="true">
            <text:p text:style-name="P165">651,85</text:p>
          </table:table-cell>
          <table:table-cell table:style-name="Tableau75.D3" table:formula="ooow:&lt;B4&gt;*&lt;C4&gt;/1000" office:value-type="float" office:value="0" table:protected="true">
            <text:p text:style-name="P167">0,00</text:p>
          </table:table-cell>
          <table:table-cell table:style-name="Tableau75.E3" office:value-type="float" office:value="40" table:protected="true">
            <text:p text:style-name="P128"><text:span text:style-name="T89">4</text:span>0,00</text:p>
          </table:table-cell>
          <table:table-cell table:style-name="Tableau75.F3" table:formula="ooow:&lt;D4&gt;*&lt;E4&gt;/100" office:value-type="float" office:value="0" table:protected="true">
            <text:p text:style-name="P168">0,00</text:p>
          </table:table-cell>
        </table:table-row>
        <table:table-row table:style-name="Tableau75.3">
          <table:table-cell table:style-name="Tableau75.E2" office:value-type="string" table:protected="true">
            <text:p text:style-name="P125">AUTRES TABACS À FUMER OU À INHALER APRÈS AVOIR ÉTÉ CHAUFFÉS</text:p>
          </table:table-cell>
          <table:table-cell table:style-name="Tableau75.B3">
            <text:p text:style-name="P169"/>
          </table:table-cell>
          <table:table-cell table:style-name="Tableau75.C3" office:value-type="float" office:value="337.08" table:protected="true">
            <text:p text:style-name="P165">337,08</text:p>
          </table:table-cell>
          <table:table-cell table:style-name="Tableau75.D3" table:formula="ooow:&lt;B5&gt;*&lt;C5&gt;/1000" office:value-type="float" office:value="0">
            <text:p text:style-name="P166">0,00</text:p>
          </table:table-cell>
          <table:table-cell table:style-name="Tableau75.E3" office:value-type="float" office:value="20" table:protected="true">
            <text:p text:style-name="P128">20,00</text:p>
          </table:table-cell>
          <table:table-cell table:style-name="Tableau75.F3" table:formula="ooow:&lt;D5&gt;*&lt;E5&gt;/100" office:value-type="float" office:value="0">
            <text:p text:style-name="P129">0,00</text:p>
          </table:table-cell>
        </table:table-row>
        <table:table-row table:style-name="Tableau75.3">
          <table:table-cell table:style-name="Tableau75.E2" office:value-type="string" table:protected="true">
            <text:p text:style-name="P125">TABACS À CHAUFFER COMMERCIALISÉS EN BÂTONNETS</text:p>
          </table:table-cell>
          <table:table-cell table:style-name="Tableau75.B3">
            <text:p text:style-name="P169"/>
          </table:table-cell>
          <table:table-cell table:style-name="Tableau75.C3" office:value-type="float" office:value="2163.26" table:protected="true">
            <text:p text:style-name="P165">2 163,26</text:p>
          </table:table-cell>
          <table:table-cell table:style-name="Tableau75.D3" table:formula="ooow:&lt;B6&gt;*&lt;C6&gt;/1000" office:value-type="float" office:value="0" table:protected="true">
            <text:p text:style-name="P166">0,00</text:p>
          </table:table-cell>
          <table:table-cell table:style-name="Tableau75.E3" office:value-type="float" office:value="20" table:protected="true">
            <text:p text:style-name="P128">20,00</text:p>
          </table:table-cell>
          <table:table-cell table:style-name="Tableau75.F3" table:formula="ooow:&lt;D6&gt;*&lt;E6&gt;/100" office:value-type="float" office:value="0" table:protected="true">
            <text:p text:style-name="P133">0,00</text:p>
          </table:table-cell>
        </table:table-row>
        <table:table-row table:style-name="Tableau75.3">
          <table:table-cell table:style-name="Tableau75.E2" office:value-type="string" table:protected="true">
            <text:p text:style-name="P125">AUTRES TABACS À CHAUFFER</text:p>
          </table:table-cell>
          <table:table-cell table:style-name="Tableau75.B3">
            <text:p text:style-name="P169"/>
          </table:table-cell>
          <table:table-cell table:style-name="Tableau75.C3" office:value-type="float" office:value="2163.26" table:protected="true">
            <text:p text:style-name="P165">2 163,26</text:p>
          </table:table-cell>
          <table:table-cell table:style-name="Tableau75.D3" table:formula="ooow:&lt;B7&gt;*&lt;C7&gt;/1000" office:value-type="float" office:value="0" table:protected="true">
            <text:p text:style-name="P166">0,00</text:p>
          </table:table-cell>
          <table:table-cell table:style-name="Tableau75.E3" office:value-type="float" office:value="20" table:protected="true">
            <text:p text:style-name="P128">20,00</text:p>
          </table:table-cell>
          <table:table-cell table:style-name="Tableau75.F3" table:formula="ooow:&lt;D7&gt;*&lt;E7&gt;/100" office:value-type="float" office:value="0" table:protected="true">
            <text:p text:style-name="P133">0,00</text:p>
          </table:table-cell>
        </table:table-row>
        <table:table-row table:style-name="Tableau75.3">
          <table:table-cell table:style-name="Tableau75.E2" office:value-type="string" table:protected="true">
            <text:p text:style-name="P125">TABACS À PRISER</text:p>
          </table:table-cell>
          <table:table-cell table:style-name="Tableau75.B3">
            <text:p text:style-name="P169"/>
          </table:table-cell>
          <table:table-cell table:style-name="Tableau75.C8" office:value-type="float" office:value="708.92" table:protected="true">
            <text:p text:style-name="P165">708,92</text:p>
          </table:table-cell>
          <table:table-cell table:style-name="Tableau75.D3" table:formula="ooow:&lt;B8&gt;*&lt;C8&gt;/1000" office:value-type="float" office:value="0" table:protected="true">
            <text:p text:style-name="P166">0,00</text:p>
          </table:table-cell>
          <table:table-cell table:style-name="Tableau75.E3" office:value-type="float" office:value="40" table:protected="true">
            <text:p text:style-name="P128"><text:span text:style-name="T89">4</text:span>0,00</text:p>
          </table:table-cell>
          <table:table-cell table:style-name="Tableau75.F3" table:formula="ooow:&lt;D8&gt;*&lt;E8&gt;/100" office:value-type="float" office:value="0" table:protected="true">
            <text:p text:style-name="P134">0,00</text:p>
          </table:table-cell>
        </table:table-row>
        <table:table-row table:style-name="Tableau75.3">
          <table:table-cell table:style-name="Tableau75.E2" office:value-type="string" table:protected="true">
            <text:p text:style-name="P125">TABACS À MÂCHER</text:p>
          </table:table-cell>
          <table:table-cell table:style-name="Tableau75.B3">
            <text:p text:style-name="P169"/>
          </table:table-cell>
          <table:table-cell table:style-name="Tableau75.C8" office:value-type="float" office:value="224.64" table:protected="true">
            <text:p text:style-name="P165">224,64</text:p>
          </table:table-cell>
          <table:table-cell table:style-name="Tableau75.D3" table:formula="ooow:&lt;B9&gt;*&lt;C9&gt;/1000" office:value-type="float" office:value="0" table:protected="true">
            <text:p text:style-name="P166">0,00</text:p>
          </table:table-cell>
          <table:table-cell table:style-name="Tableau75.E3" office:value-type="float" office:value="30" table:protected="true">
            <text:p text:style-name="P128"><text:span text:style-name="T89">3</text:span>0,00</text:p>
          </table:table-cell>
          <table:table-cell table:style-name="Tableau75.F3" table:formula="ooow:&lt;D9&gt;*&lt;E9&gt;/100" office:value-type="float" office:value="0" table:protected="true">
            <text:p text:style-name="P133">0,00</text:p>
          </table:table-cell>
        </table:table-row>
        <table:table-row table:style-name="Tableau75.10">
          <table:table-cell table:style-name="Tableau75.A10" table:number-columns-spanned="5" office:value-type="string" table:protected="true">
            <text:p text:style-name="P135">TOTAL</text:p>
          </table:table-cell>
          <table:covered-table-cell/>
          <table:covered-table-cell/>
          <table:covered-table-cell/>
          <table:covered-table-cell/>
          <table:table-cell table:style-name="Tableau75.F3" table:formula="ooow:&lt;F3:F9&gt;" office:value-type="float" office:value="0">
            <text:p text:style-name="P136">0,00</text:p>
          </table:table-cell>
        </table:table-row>
      </table:table>
      <text:p text:style-name="P171"/>
      <text:p text:style-name="P248"/>
      <text:p text:style-name="P323"/>
      <text:p text:style-name="P323"/>
      <text:p text:style-name="P323"/>
      <text:p text:style-name="P323"/>
      <text:p text:style-name="P323"/>
      <text:p text:style-name="P323"/>
      <text:p text:style-name="P325"/>
      <text:p text:style-name="P326">NOTICE D’INFORMATION</text:p>
      <text:p text:style-name="P327"/>
      <table:table table:name="Tableau113" table:style-name="Tableau113">
        <table:table-column table:style-name="Tableau113.A"/>
        <table:table-column table:style-name="Tableau113.B"/>
        <table:table-row table:style-name="Tableau113.1">
          <table:table-cell table:style-name="Tableau113.A1" table:number-columns-spanned="2" office:value-type="string" table:protected="true">
            <text:p text:style-name="P328"><text:bookmark-start text:name="INFORMATIONS GÉNÉRALES"/><draw:control text:anchor-type="char" draw:z-index="184" draw:name="Contrôle 29" draw:style-name="gr1" draw:text-style-name="P3" svg:width="0.451cm" svg:height="0.451cm" svg:x="13.3cm" svg:y="0.071cm" draw:control="control127"/><text:bookmark-end text:name="INFORMATIONS GÉNÉRALES"/>INFORMATIONS GÉNÉRALE<text:span text:style-name="T111">S</text:span><text:span text:style-name="T112"/></text:p>
          </table:table-cell>
          <table:covered-table-cell/>
        </table:table-row>
        <table:table-row table:style-name="Tableau113.2">
          <table:table-cell table:style-name="Tableau113.A2" office:value-type="string" table:protected="true">
            <text:p text:style-name="P329"><text:span text:style-name="T113"></text:span><text:span text:style-name="T114"> </text:span><text:span text:style-name="T115">M</text:span><text:span text:style-name="T116">odalité de téléchargement des fiches d’activité</text:span></text:p>
            <text:p text:style-name="P330"><text:span text:style-name="T117">L</text:span><text:span text:style-name="T118">es fiches d’activité sont téléchargeables sur le site internet de la douane : </text:span><text:a xlink:type="simple" xlink:href="https://www.douane.gouv.fr/fiche/fiches-dactivite-evaluez-votre-activite-fiscale" text:style-name="Internet_20_link" text:visited-style-name="Visited_20_Internet_20_Link"><text:span text:style-name="T118">Fiches d’activité : évaluez votre activité fiscale</text:span></text:a><text:span text:style-name="T118">. </text:span><text:span text:style-name="T119">La version de création des fiches est la version 7.</text:span><text:span text:style-name="T120">5</text:span><text:span text:style-name="T119">.</text:span><text:span text:style-name="T120">3</text:span><text:span text:style-name="T119">.2 (x </text:span><text:span text:style-name="T120">86_</text:span><text:span text:style-name="T119">64).</text:span></text:p>
            <text:p text:style-name="P331"><text:span text:style-name="T121">Pour une utilisation optimale, i</text:span><text:span text:style-name="T119">l est recommandé de télécharger au préalable une version identique ou supérieure de la suite </text:span><text:a xlink:type="simple" xlink:href="https://fr.libreoffice.org/download/telecharger-libreoffice/" office:target-frame-name="_blank" xlink:show="new" text:style-name="Internet_20_link" text:visited-style-name="Visited_20_Internet_20_Link"><text:span text:style-name="T119">LibreOffice</text:span></text:a><text:span text:style-name="T119">, en cliquant sur le l</text:span><text:span text:style-name="T118">i</text:span><text:span text:style-name="T119">en suivant : </text:span><text:a xlink:type="simple" xlink:href="https://fr.libreoffice.org/download/telecharger-libreoffice/" office:target-frame-name="_blank" xlink:show="new" text:style-name="Internet_20_link" text:visited-style-name="Visited_20_Internet_20_Link"><text:span text:style-name="T122">Télécharger LibreOffice</text:span></text:a><text:span text:style-name="T119">.</text:span></text:p>
          </table:table-cell>
          <table:table-cell table:style-name="Tableau113.B2" table:number-rows-spanned="5" office:value-type="string" table:protected="true">
            <text:p text:style-name="P332"/>
          </table:table-cell>
        </table:table-row>
        <table:table-row>
          <table:table-cell table:style-name="Tableau113.A3" office:value-type="string" table:protected="true">
            <text:p text:style-name="P333"><text:span text:style-name="T123"></text:span><text:span text:style-name="T114"> </text:span><text:span text:style-name="T124">Utilisation des hyperliens</text:span></text:p>
            <text:p text:style-name="P334">Certains champs de la fiche d’activité sont dotés d’hyperliens renvoyant à la présente notice d’information.</text:p>
            <text:p text:style-name="P335">Il s’agit d<text:span text:style-name="T125">e</text:span> <text:span text:style-name="T125">boutons d’action numérotés</text:span>, <text:span text:style-name="T126">de couleur </text:span><text:span text:style-name="T127">rouge </text:span><text:span text:style-name="T128">sur fond blanc</text:span><text:span text:style-name="T129">,</text:span><text:span text:style-name="T130"> placé</text:span><text:span text:style-name="T128">s</text:span><text:span text:style-name="T130"> en s</text:span>uite de certains libellés.</text:p>
            <text:p text:style-name="P336"><draw:frame text:anchor-type="paragraph" draw:z-index="10" draw:name="Cadre de texte 1" draw:style-name="gr12" draw:text-style-name="P338" svg:width="12.436cm" svg:height="0.616cm" svg:x="5.891cm" svg:y="0.026cm"><draw:text-box><text:p text:style-name="P337"><text:span text:style-name="T131"></text:span><text:span text:style-name="T132"> </text:span><text:span text:style-name="T133">CTRL + clic sur exposant  </text:span><text:span text:style-name="T134">2</text:span><text:span text:style-name="T133">  pour accéder au contenu de l’hyperlien</text:span></text:p></draw:text-box></draw:frame><draw:custom-shape text:anchor-type="paragraph" draw:z-index="11" draw:name="Forme 2" draw:style-name="gr13" draw:text-style-name="P339" svg:width="0.35cm" svg:height="0.481cm" svg:x="10.67cm" svg:y="0.071cm"><text:p/><draw:enhanced-geometry svg:viewBox="0 0 21600 21600" draw:type="rectangle" draw:enhanced-path="M 0 0 L 21600 0 21600 21600 0 21600 0 0 Z N"/></draw:custom-shape><draw:control text:anchor-type="char" draw:z-index="185" draw:name="Contrôle 116" draw:style-name="gr1" draw:text-style-name="P3" svg:width="0.5cm" svg:height="0.5cm" svg:x="5.075cm" svg:y="0.025cm" draw:control="control128"/><text:span text:style-name="T135">Exemple</text:span><text:span text:style-name="T130"> :</text:span> <text:span text:style-name="T136">ENTREPOSAGE</text:span></text:p>
            <text:p text:style-name="P340"/>
            <text:p text:style-name="P341"><draw:control text:anchor-type="char" draw:z-index="186" draw:name="Contrôle 124" draw:style-name="gr1" draw:text-style-name="P342" svg:width="0.5cm" svg:height="0.5cm" svg:x="4.551cm" svg:y="0.4cm" draw:control="control129"/><draw:control text:anchor-type="char" draw:z-index="187" draw:name="Contrôle 125" draw:style-name="gr1" draw:text-style-name="P343" svg:width="0.5cm" svg:height="0.5cm" svg:x="7.2cm" svg:y="0.4cm" draw:control="control130"/><draw:control text:anchor-type="char" draw:z-index="188" draw:name="Contrôle 126" draw:style-name="gr1" draw:text-style-name="P344" svg:width="0.5cm" svg:height="0.5cm" svg:x="10.299cm" svg:y="0.4cm" draw:control="control131"/><text:span text:style-name="T137">C</text:span><text:span text:style-name="T138">haque page de la présente </text:span><text:span text:style-name="T139">n</text:span><text:span text:style-name="T138">otice comporte, </text:span><text:span text:style-name="T140">sur la droite,</text:span><text:span text:style-name="T138"> </text:span><text:span text:style-name="T141">trois boutons « </text:span><text:span text:style-name="T142">Retour</text:span><text:span text:style-name="T141"> » vers l’une des trois fiches d’activité : ENTREPOSAGE<text:tab/>, PAIEMENT<text:tab/><text:tab/>, EXPÉDITION<text:tab/><text:tab/>.</text:span></text:p>
          </table:table-cell>
          <table:covered-table-cell table:style-name="Tableau113.B2"/>
        </table:table-row>
        <table:table-row>
          <table:table-cell table:style-name="Tableau113.A4" office:value-type="string" table:protected="true">
            <text:p text:style-name="P345"><text:span text:style-name="T123"></text:span><text:span text:style-name="T143"> </text:span><text:span text:style-name="T144">Modalités de complétion de la fiche</text:span></text:p>
            <text:p text:style-name="P346"><text:span text:style-name="T145">Vous devez</text:span><text:span text:style-name="T146"> </text:span><text:span text:style-name="T147">obligatoirement</text:span> renseign<text:span text:style-name="T145">er</text:span> <text:span text:style-name="T145">l</text:span>es champs de <text:span text:style-name="T148">couleur rose</text:span><text:span text:style-name="T1">, </text:span><text:span text:style-name="T149">reprenant les informations nécessaires à la désignation du principal obligé, </text:span><text:span text:style-name="T150">c’est-à-dire votre société</text:span><text:span text:style-name="T1">.</text:span></text:p>
            <text:p text:style-name="P347">Les champs de <text:span text:style-name="T151">couleur bleue</text:span> sont de complétion <text:span text:style-name="T152">optionnelle</text:span>. Leur complétion dépendra :</text:p>
            <text:p text:style-name="P348"><text:span text:style-name="T123"></text:span><text:span text:style-name="T143"> </text:span><text:span text:style-name="T153">de </text:span><text:span text:style-name="T154">l’agrément CI que vous avez</text:span><text:span text:style-name="T153"> sollicité </text:span><text:span text:style-name="T155">auprès d</text:span><text:span text:style-name="T156">e votre</text:span><text:span text:style-name="T155"> bureau </text:span><text:span text:style-name="T156">gestionnaire</text:span><text:span text:style-name="T155"> </text:span><text:span text:style-name="T153">;</text:span></text:p>
            <text:p text:style-name="P348"><text:span text:style-name="T123"></text:span><text:span text:style-name="T143"> </text:span><text:span text:style-name="T154">de</text:span><text:span text:style-name="T153"> l’activité CI </text:span><text:span text:style-name="T154">que vous </text:span><text:span text:style-name="T153">exerc</text:span><text:span text:style-name="T154">ez</text:span><text:span text:style-name="T153">, </text:span><text:span text:style-name="T155">si vous disposez déjà d’un agrément CI ;</text:span></text:p>
            <text:p text:style-name="P349"><text:span text:style-name="T157"></text:span><text:span text:style-name="T158"> </text:span><text:span text:style-name="T159">o</text:span><text:span text:style-name="T153">u des autorisations dont vous </text:span><text:span text:style-name="T160">souhaitez </text:span><text:span text:style-name="T153">solliciter le bénéfice : </text:span><text:span text:style-name="T161">c</text:span><text:span text:style-name="T153">entralisation </text:span><text:span text:style-name="T156">des garanties</text:span><text:span text:style-name="T153">.</text:span></text:p>
            <text:p text:style-name="P350"><text:span text:style-name="T162">Les champs vides de </text:span><text:span text:style-name="T163">couleur grise</text:span><text:span text:style-name="T162"> sont auto-alimentés par la complétion des tableaux d’évaluation d</text:span><text:span text:style-name="T164">es droits en jeu</text:span><text:span text:style-name="T165"> </text:span><text:span text:style-name="T166">des volumes de </text:span><text:span text:style-name="T167">produits du tabac</text:span><text:span text:style-name="T166"> </text:span><text:span text:style-name="T168">détenus</text:span><text:span text:style-name="T169"> </text:span><text:span text:style-name="T170">et/ou de leur valeur </text:span><text:span text:style-name="T171">totale en €.</text:span></text:p>
            <text:p text:style-name="P351"><text:span text:style-name="T162">Les informations demandées dans la fiche d’activité sont nécessaires à l’évaluation du montant de </text:span><text:span text:style-name="T172">la garantie</text:span><text:span text:style-name="T162">.</text:span></text:p>
            <text:p text:style-name="P352"><text:span text:style-name="T173">En cas d’inexactitudes ou de </text:span><text:span text:style-name="T174">l’absence de</text:span><text:span text:style-name="T173"> complét</text:span><text:span text:style-name="T175">ion</text:span><text:span text:style-name="T173"> de champs </text:span><text:span text:style-name="T174">obligatoires</text:span><text:span text:style-name="T176">,</text:span><text:span text:style-name="T177"> </text:span><text:span text:style-name="T176">le service des douanes sera dans l’impossibilité de traiter votre demande.</text:span></text:p>
          </table:table-cell>
          <table:covered-table-cell table:style-name="Tableau113.B2"/>
        </table:table-row>
        <table:table-row>
          <table:table-cell table:style-name="Tableau113.A5" office:value-type="string" table:protected="true">
            <text:p text:style-name="P353"><text:span text:style-name="T123"></text:span><text:span text:style-name="T114"> </text:span><text:span text:style-name="T178">Fonctions</text:span><text:span text:style-name="T179"> des fiches d’activité</text:span></text:p>
            <text:p text:style-name="P354">Les fiches d’activité permettent d’évaluer les droits en jeu générés par votre activité fiscale.</text:p>
            <text:p text:style-name="P355">Le dépôt de <text:span text:style-name="T180">cette</text:span> fiche d’activité auprès de votre service gestionnaire est <text:span text:style-name="T147">obligatoire</text:span> lorsque :</text:p>
            <text:p text:style-name="P356"><text:span text:style-name="T123"></text:span><text:span text:style-name="T114"> </text:span><text:span text:style-name="T181">vous optez pour </text:span><text:span text:style-name="T182">un</text:span><text:span text:style-name="T183">e</text:span><text:span text:style-name="T182"> </text:span><text:span text:style-name="T183">garantie</text:span><text:span text:style-name="T182"> limité</text:span><text:span text:style-name="T183">e</text:span><text:span text:style-name="T182"> en montant</text:span><text:span text:style-name="T182"><text:note text:id="ftn1" text:note-class="footnote"><text:note-citation>1</text:note-citation><text:note-body><text:p text:style-name="P357">L’engagement financier du garant est alors limité au montant indiqué sur l’acte d’engagement de garantie CI.<text:tab/><text:tab/></text:p></text:note-body></text:note></text:span><text:span text:style-name="T182"> </text:span><text:span text:style-name="T184">pour débuter une activité CI</text:span><text:span text:style-name="T185"> (</text:span><text:span text:style-name="T186">pour l’</text:span><text:span text:style-name="T185">obtention d’un agrément CI) : </text:span><text:span text:style-name="T187">coche</text:span><text:span text:style-name="T188">z</text:span><text:span text:style-name="T187"> « Demande initiale »</text:span><text:span text:style-name="T185"> ;</text:span></text:p>
            <text:p text:style-name="P358"><text:span text:style-name="T189"></text:span><text:span text:style-name="T190"> </text:span><text:span text:style-name="T130">vous souhaitez </text:span><text:span text:style-name="T191">réévaluer le montant de garantie de votre activité CI</text:span> (hausse ou baisse de l’activité, <text:span text:style-name="T192">nouveaux produits</text:span>) : <text:span text:style-name="T193">coche</text:span><text:span text:style-name="T194">z</text:span><text:span text:style-name="T193"> « Mise à jour ».</text:span></text:p>
            <text:p text:style-name="P359"><draw:line text:anchor-type="char" draw:z-index="12" draw:name="Ligne 2" draw:style-name="gr14" draw:text-style-name="P360" svg:x1="3.615cm" svg:y1="0.29cm" svg:x2="2.85cm" svg:y2="0.681cm"><text:p/></draw:line><draw:line text:anchor-type="char" draw:z-index="13" draw:name="Ligne 8" draw:style-name="gr14" draw:text-style-name="P361" svg:x1="11.05cm" svg:y1="0.286cm" svg:x2="10.309cm" svg:y2="0.656cm"><text:p/></draw:line></text:p>
            <table:table table:name="Tableau114" table:style-name="Tableau114">
              <table:table-column table:style-name="Tableau114.A"/>
              <table:table-column table:style-name="Tableau114.B"/>
              <table:table-column table:style-name="Tableau114.C"/>
              <table:table-column table:style-name="Tableau114.D"/>
              <table:table-row>
                <table:table-cell table:style-name="Tableau114.A1" office:value-type="string">
                  <text:p text:style-name="P362"><draw:control text:anchor-type="char" draw:z-index="189" draw:name="Forme6_ 17" draw:style-name="gr2" draw:text-style-name="P14" svg:width="0.401cm" svg:height="0.401cm" svg:x="0.487cm" svg:y="0.056cm" draw:control="control269"/></text:p>
                </table:table-cell>
                <table:table-cell table:style-name="Tableau114.A1" office:value-type="string">
                  <text:p text:style-name="P362">Demande initiale</text:p>
                </table:table-cell>
                <table:table-cell table:style-name="Tableau114.A1" office:value-type="string">
                  <text:p text:style-name="P362"><draw:control text:anchor-type="char" draw:z-index="190" draw:name="Forme6_ 18" draw:style-name="gr2" draw:text-style-name="P14" svg:width="0.401cm" svg:height="0.401cm" svg:x="0.506cm" svg:y="0.056cm" draw:control="control270"/></text:p>
                </table:table-cell>
                <table:table-cell table:style-name="Tableau114.A1" office:value-type="string">
                  <text:p text:style-name="P362">Mise à jour</text:p>
                </table:table-cell>
              </table:table-row>
            </table:table>
            <text:p text:style-name="P363"><text:span text:style-name="T195">La réglementation applicable en matière de </text:span><text:span text:style-name="T196">garantie</text:span><text:span text:style-name="T195"> limité</text:span><text:span text:style-name="T196">e</text:span><text:span text:style-name="T195"> en montant est disponible sur le </text:span><text:a xlink:type="simple" xlink:href="https://www.douane.gouv.fr/professionnels/paiements-garanties/garanties-et-dispenses-de-garantie-contributions-indirectes" text:style-name="Internet_20_link" text:visited-style-name="Visited_20_Internet_20_Link"><text:span text:style-name="T195">site internet de la douane</text:span></text:a><text:span text:style-name="T195">.</text:span></text:p>
          </table:table-cell>
          <table:covered-table-cell table:style-name="Tableau113.B2"/>
        </table:table-row>
        <table:table-row>
          <table:table-cell table:style-name="Tableau113.A6" office:value-type="string" table:protected="true">
            <text:p text:style-name="P364"><text:span text:style-name="T123"></text:span><text:span text:style-name="T114"> </text:span><text:span text:style-name="T197">Désignation </text:span>des autorités douanières compétentes</text:p>
            <text:p text:style-name="P365"><draw:line text:anchor-type="char" draw:z-index="14" draw:name="Ligne 10" draw:style-name="gr14" draw:text-style-name="P361" svg:x1="14.398cm" svg:y1="1.739cm" svg:x2="13.657cm" svg:y2="2.109cm"><text:p/></draw:line>Veuillez sélectionner la direction régionale sur le ressort de laquelle se situe votre entrepôt <text:span text:style-name="T198">ou site d</text:span><text:span text:style-name="T199">e réception</text:span>, ainsi que le service gestionnaire compétent pour la gestion et le suivi de votre activité CI<text:span text:style-name="T200">, </text:span><text:span text:style-name="T201">auprès duquel vous déposerez l</text:span><text:span text:style-name="T200">a</text:span><text:span text:style-name="T201"> fiche d’activité</text:span>.</text:p>
            <table:table table:name="Tableau115" table:style-name="Tableau115">
              <table:table-column table:style-name="Tableau115.A"/>
              <table:table-column table:style-name="Tableau115.B"/>
              <table:table-row table:style-name="Tableau115.1">
                <table:table-cell table:style-name="Tableau115.A1" office:value-type="string" table:protected="true">
                  <text:p text:style-name="P366">Direction régionale :</text:p>
                </table:table-cell>
                <table:table-cell table:style-name="Tableau115.B1" office:value-type="string" table:protected="true">
                  <text:p text:style-name="P367">Martinique</text:p>
                </table:table-cell>
              </table:table-row>
              <table:table-row table:style-name="Tableau115.1">
                <table:table-cell table:style-name="Tableau115.A1" office:value-type="string" table:protected="true">
                  <text:p text:style-name="P368">Service gestionnaire :</text:p>
                </table:table-cell>
                <table:table-cell table:style-name="Tableau115.B1" office:value-type="string" table:protected="true">
                  <text:p text:style-name="P369">Fort de France</text:p>
                </table:table-cell>
              </table:table-row>
            </table:table>
            <text:p text:style-name="P370"/>
          </table:table-cell>
          <table:covered-table-cell table:style-name="Tableau113.B2"/>
        </table:table-row>
      </table:table>
      <text:p text:style-name="P371"/>
      <table:table table:name="Tableau40" table:style-name="Tableau40">
        <table:table-column table:style-name="Tableau40.A"/>
        <table:table-column table:style-name="Tableau40.B"/>
        <table:table-row table:style-name="Tableau40.1">
          <table:table-cell table:style-name="Tableau40.A1" office:value-type="string" table:protected="true">
            <text:p text:style-name="P372"><text:span text:style-name="T202"></text:span><text:span text:style-name="T203"> </text:span><text:bookmark text:name="Définition du régime général d’accise"/><text:span text:style-name="T204">[</text:span><text:span text:style-name="T205">2</text:span><text:span text:style-name="T206">] </text:span><text:span text:style-name="T207">Définition </text:span><text:span text:style-name="T208">du régime général </text:span><text:span text:style-name="T207">d</text:span><text:span text:style-name="T208">’accise</text:span></text:p>
            <text:p text:style-name="P373"><text:span text:style-name="T209">Les produits du tabac susceptibles d’être fumés au sens de l’article L 314-4 </text:span><text:span text:style-name="T210">du CIBS</text:span><text:span text:style-name="T211"><text:note text:id="ftn2" text:note-class="footnote"><text:note-citation>2</text:note-citation><text:note-body><text:p text:style-name="P374">Code des Impositions sur les Biens et Services (CIBS).</text:p></text:note-body></text:note></text:span><text:span text:style-name="T209"> </text:span><text:span text:style-name="T211">sont des produits soumis à l’accise (</text:span><text:a xlink:type="simple" xlink:href="https://www.legifrance.gouv.fr/codes/section_lc/LEGITEXT000044595989/LEGISCTA000044598189/" text:style-name="Internet_20_link" text:visited-style-name="Visited_20_Internet_20_Link"><text:span text:style-name="T211">Article L311-1 du CIBS</text:span></text:a><text:span text:style-name="T211">).</text:span></text:p>
            <text:p text:style-name="P375"><text:span text:style-name="T212">L’accise est une taxe à payer au préalable de la vente de ce type de produit à un consommateur final</text:span><text:span text:style-name="T213">.</text:span></text:p>
            <text:p text:style-name="P376"><text:span text:style-name="T213">C</text:span><text:span text:style-name="T181">ette taxe porte sur le volume de produits mis à la consommation, c’est-à-dire déclarés auprès de l’administration des douanes, </text:span><text:span text:style-name="T214">ou mis à la charge du redevable par l’administration</text:span><text:span text:style-name="T181">.</text:span></text:p>
            <text:p text:style-name="P377">En France, l’accise est aussi dénommée « contributions indirectes » (CI).</text:p>
            <text:p text:style-name="P378"><text:span text:style-name="T212">Le recouvrement de l’accise est assuré depuis le 1</text:span><text:span text:style-name="T215">er</text:span><text:span text:style-name="T212"> janvier 2024 par la Direction générale des finances publiques </text:span><text:span text:style-name="T216">(</text:span><text:span text:style-name="T212">DGFIP) </text:span><text:span text:style-name="T217">dans le cadre d’une liquidation de droits, et </text:span><text:span text:style-name="T218">demeure de la compétence de</text:span><text:span text:style-name="T217"> la Direction générale des douanes et droits indirects (DGDDI) dans le cadre d</text:span><text:span text:style-name="T218">u</text:span><text:span text:style-name="T217"> recouvrement </text:span><text:span text:style-name="T218">d’une créance </text:span><text:span text:style-name="T217">contentieu</text:span><text:span text:style-name="T218">se</text:span><text:span text:style-name="T217">.</text:span></text:p>
            <text:p text:style-name="P379"><text:span text:style-name="T181">Pour exercer une activité </text:span><text:span text:style-name="T219">soumise au régime d’accise, il est nécessaire de solliciter la délivrance d’un agrément CI auprès de l’administration des douanes. Pour l’obtention de cet agrément, il est nécessaire de produire une garantie.</text:span></text:p>
            <text:p text:style-name="P380"><text:span text:style-name="T220">Pour plus d’information, veuillez consulter le site internet de la douane, rubrique «</text:span><text:span text:style-name="T221"> </text:span><text:a xlink:type="simple" xlink:href="https://www.douane.gouv.fr/professionnels/paiements-garanties/garanties-et-dispenses-de-garantie-contributions-indirectes/vous" text:style-name="Internet_20_link" text:visited-style-name="Visited_20_Internet_20_Link"><text:span text:style-name="T222">Vous devez produire une garantie pour votre activité « contributions indirectes »</text:span></text:a><text:span text:style-name="T221"> </text:span><text:span text:style-name="T220">».</text:span></text:p>
          </table:table-cell>
          <table:table-cell table:style-name="Tableau40.A1" table:number-rows-spanned="5" office:value-type="string" table:protected="true">
            <text:p text:style-name="P332"/>
          </table:table-cell>
        </table:table-row>
        <table:table-row>
          <table:table-cell table:style-name="Tableau40.A1" office:value-type="string" table:protected="true">
            <text:p text:style-name="P381"><text:span text:style-name="T223"></text:span><text:span text:style-name="T224"> </text:span><text:bookmark text:name="Champ d’application"/><text:span text:style-name="T225">[</text:span><text:span text:style-name="T226">3</text:span><text:span text:style-name="T227">] </text:span><text:span text:style-name="T228">Champ d’application</text:span></text:p>
            <text:p text:style-name="P382"><text:span text:style-name="T229">Cette fiche d’activité permet l’évaluation du risque fiscal </text:span><text:span text:style-name="T230">attaché </text:span><text:span text:style-name="T229">à l’entreposage des </text:span><text:span text:style-name="T231">produits du tabac</text:span><text:span text:style-name="T232"> </text:span><text:span text:style-name="T229">sur le territoire fiscal </text:span><text:span text:style-name="T232">des départements et régions d’outre-mer </text:span><text:span text:style-name="T233">(DROM)</text:span><text:span text:style-name="T232">.</text:span></text:p>
            <text:p text:style-name="P383"><text:span text:style-name="T234">En Martinique, en Guyane et à Mayotte les compétences départementales et régionales sont exercées par des collectivités territoriales uniques qui remplacent les départements et les régions, alors qu’en Guadeloupe et à La Réunion elles restent dévolues aux collectivités départementales et régionales.</text:span><text:span text:style-name="T235"/></text:p>
            <text:p text:style-name="P384">Les départements et régions ultramarins sont régis par l’article 73 de la Constitution qui prévoit un régime d’identité législative, c’est-à-dire que « les lois et règlements sont applicables de plein droit ». Toutefois, ils peuvent faire l’objet d’« adaptations tenant aux caractéristiques et contraintes particulières de ces collectivités ». Ces adaptations peuvent être décidées par ces collectivités dans les matières où s’exercent leurs compétences et si elles y ont été habilitées par la loi.</text:p>
          </table:table-cell>
          <table:covered-table-cell table:style-name="Tableau40.A1"/>
        </table:table-row>
        <table:table-row table:style-name="Tableau40.1">
          <table:table-cell table:style-name="Tableau40.A3" office:value-type="string" table:protected="true">
            <text:p text:style-name="P385">DÉFINITION DES CRÉDITS DE DROIT</text:p>
          </table:table-cell>
          <table:covered-table-cell table:style-name="Tableau40.A1"/>
        </table:table-row>
        <table:table-row>
          <table:table-cell table:style-name="Tableau40.A1" office:value-type="string" table:protected="true">
            <text:p text:style-name="P386"><text:span text:style-name="T236"></text:span><text:span text:style-name="T237"> </text:span><text:bookmark text:name="Définition du crédit d’entrepôt"/><text:span text:style-name="T238">Définition du crédit d’entrepôt</text:span><draw:control text:anchor-type="char" draw:z-index="194" draw:name="Contrôle 9" draw:style-name="gr1" draw:text-style-name="P3" svg:width="0.5cm" svg:height="0.5cm" svg:x="7.1cm" svg:y="0.071cm" draw:control="control135"/></text:p>
            <text:p text:style-name="P387">Vous êtes ou souhaitez être « Entrepositaire agréé » ou « Entrepositaire agréé principal », vous devez mettre en place un crédit d’entrepôt.</text:p>
            <text:p text:style-name="P388">Le crédit d’entrepôt permet de garantir la détention, la transformation et la production, ainsi que la réception en suspension des droits d’accise <text:span text:style-name="T239">depuis l’Union européenne </text:span><text:span text:style-name="T240">(introduction) ou un pays tiers (importation), </text:span><text:span text:style-name="T241">en suite de leur mise en libre pratique,</text:span> de produits soumis à accise au sein de l’entrepôt fiscal suspensif des droits (EFS).</text:p>
            <text:p text:style-name="P389"><text:span text:style-name="T181">Les droits suspendus visant le crédit d’entrepôt sont appréciés sur la base du </text:span><text:span text:style-name="T242">stock mensuel maximal</text:span><text:span text:style-name="T181"> enregistré sur la période de référence, soit 12 mois.</text:span></text:p>
            <text:p text:style-name="P388">Le stock mensuel maximal correspond à la plus grande quantité de marchandises soumises à accises que l’entrepositaire agréé peut stocker dans son EFS au cours du mois où son activité est la plus intense de l’année.</text:p>
            <text:p text:style-name="P388">Ainsi, à partir de la balance mensuelle des stocks, le mois le plus intense de l’année, correspondant au niveau de stock maximal atteint, se détermine en cumulant le stock de début de période et les entrées de la période, sans pour autant que ce cumul ne puisse dépasser la capacité maximale de stockage de l’EFS.</text:p>
          </table:table-cell>
          <table:covered-table-cell table:style-name="Tableau40.A1"/>
        </table:table-row>
        <table:table-row>
          <table:table-cell table:style-name="Tableau40.A1" office:value-type="string" table:protected="true">
            <text:p text:style-name="P390"><text:bookmark-start text:name="Définition des crédits de paiement"/><draw:control text:anchor-type="char" draw:z-index="267" draw:name="Contrôle 91" draw:style-name="gr1" draw:text-style-name="P3" svg:width="0.5cm" svg:height="0.5cm" svg:x="7.699cm" svg:y="0.071cm" draw:control="control183"/><text:bookmark-end text:name="Définition des crédits de paiement"/><text:span text:style-name="T236"></text:span><text:span text:style-name="T237"> </text:span><text:span text:style-name="T238">Définition des crédits de paiement</text:span></text:p>
            <text:p text:style-name="P391"><text:span text:style-name="T181">Les crédits de paiement permettent de garantir les droits dus lors de la mise à la consommation des produits soumis à accises </text:span><text:span text:style-name="T243">par l’entrepositaire agréé</text:span><text:span text:style-name="T181"> en sortie de l’entrepôt fiscal, ou en suite de réceptions de produits soumis à accise en provenance d’un autre État membre de l’UE p</text:span><text:span text:style-name="T243">a</text:span><text:span text:style-name="T181">r le destinataire enregistré.</text:span></text:p>
            <text:p text:style-name="P392">On distingue deux types de crédit de paiement :</text:p>
            <text:p text:style-name="P393"><text:span text:style-name="T244"></text:span><text:span text:style-name="T245"> </text:span>Crédit de liquidation :</text:p>
            <text:p text:style-name="P394">Il garantit le paiement des droits dus à date de liquidation, c’est-à-dire déclarés au plus tard le 10e jour de chaque mois, sur la base des quantités de produits mis à la consommation au cours du mois précédent (globalisation mensuelle). Le paiement des droits dus est concomitant à la liquidation.</text:p>
          </table:table-cell>
          <table:covered-table-cell table:style-name="Tableau40.A1"/>
        </table:table-row>
      </table:table>
      <text:p text:style-name="P395"/>
      <table:table table:name="Tableau81" table:style-name="Tableau81">
        <table:table-column table:style-name="Tableau81.A"/>
        <table:table-column table:style-name="Tableau81.B"/>
        <table:table-row table:style-name="Tableau81.1">
          <table:table-cell table:style-name="Tableau81.A1" office:value-type="string" table:protected="true">
            <text:p text:style-name="P396"><draw:frame draw:style-name="fr3" draw:name="Image9 Copie 1 Copie 1" text:anchor-type="char" svg:x="0.011cm" svg:y="0cm" svg:width="0.84cm" svg:height="0.84cm" draw:z-index="17"><draw:image xlink:href="Pictures/100000010000005400000054A6D5220A.png" xlink:type="simple" xlink:show="embed" xlink:actuate="onLoad" draw:mime-type="image/png"/></draw:frame><text:span text:style-name="T229">Ce crédit de paiement est </text:span><text:span text:style-name="T135">obligatoire</text:span><text:span text:style-name="T229"> pour l’obtention de </text:span><text:span text:style-name="T246">l’</text:span><text:span text:style-name="T229">agrément de représentant fiscal VAD.</text:span></text:p>
            <text:p text:style-name="P397"/>
            <text:p text:style-name="P398"><text:span text:style-name="T247"></text:span><text:span text:style-name="T248"> </text:span><text:span text:style-name="T249">Crédit d’enlèvement :</text:span></text:p>
            <text:p text:style-name="P389"><text:span text:style-name="T181">Le crédit d’enlèvement, permet </text:span><text:span text:style-name="T250">à l’</text:span><text:span text:style-name="T251">entrepositaire agréé</text:span><text:span text:style-name="T181"> de bénéficier du report de paiement d’un mois supplémentaire à compter de la date de liquidation des droits.</text:span><text:span text:style-name="T243"> </text:span></text:p>
            <text:p text:style-name="P389"><text:span text:style-name="T243">Il</text:span><text:span text:style-name="T181"> </text:span><text:span text:style-name="T243">ne peut être mis en place que par un </text:span><text:span text:style-name="T181">entrepositaire agréé (y compris EAP et SEA), </text:span><text:span text:style-name="T252">en suite de</text:span><text:span text:style-name="T181"> la mise en place préalable du crédit de liquidation, qui permet la globalisation mensuelle des opérations taxables réalisées au cours du mois précédant la liquidation.</text:span></text:p>
          </table:table-cell>
          <table:table-cell table:style-name="Tableau81.B1" table:number-rows-spanned="4" office:value-type="string" table:protected="true">
            <text:p text:style-name="P399"/>
          </table:table-cell>
        </table:table-row>
        <table:table-row table:style-name="Tableau81.2">
          <table:table-cell table:style-name="Tableau81.A2" office:value-type="string" table:protected="true">
            <text:p text:style-name="P400"><text:bookmark-start text:name="Définition du crédit d’expédition nationale"/><draw:control text:anchor-type="char" draw:z-index="197" draw:name="Contrôle 1" draw:style-name="gr1" draw:text-style-name="P3" svg:width="0.5cm" svg:height="0.5cm" svg:x="9.299cm" svg:y="0.101cm" draw:control="control138"/><text:bookmark-end text:name="Définition du crédit d’expédition nationale"/><text:span text:style-name="T202"></text:span><text:span text:style-name="T203"> </text:span><text:span text:style-name="T238">Définition </text:span><text:span text:style-name="T253">du c</text:span><text:span text:style-name="T207">rédit d’</text:span><text:span text:style-name="T254">expédition nationale</text:span></text:p>
            <text:p text:style-name="P401"><text:span text:style-name="T255">Il</text:span><text:span text:style-name="T256"> permet de garantir les droits en jeu lors de l’expédition de marchandises en suspension des droits d’accises sur le territoire national</text:span><text:span text:style-name="T257">.</text:span></text:p>
            <text:p text:style-name="P402"><text:span text:style-name="T123"></text:span><text:span text:style-name="T143"> </text:span>Modes de transport des marchandises soumises à accise</text:p>
            <text:p text:style-name="P403">Selon le mode de transport utilisé, le pourcentage appliqué aux droits en jeu pour déterminer le montant de garantie pourra être :</text:p>
            <text:p text:style-name="P404"><text:span text:style-name="T258"></text:span><text:span text:style-name="T259"> </text:span><text:span text:style-name="T260">réduit</text:span><text:span text:style-name="T261">, sous condition d’utiliser un moyen de transport avec une empreinte carbone minorée (Expédition par voie Ferroviaire / Fluviale) ;</text:span></text:p>
            <text:p text:style-name="P405"><text:span text:style-name="T258"></text:span><text:span text:style-name="T259"> </text:span><text:span text:style-name="T261">voire </text:span><text:span text:style-name="T260">extra-réduit</text:span><text:span text:style-name="T261">, en cas de mise à jour du montant de garantie, sous les conditions cumulatives d’utiliser un moyen de transport avec une empreinte carbone minorée (Expédition par voie Ferroviaire / Fluviale) et d’apurer </text:span><text:span text:style-name="T262">et d’apurer la totalité des DAE sous un mois.</text:span></text:p>
            <text:p text:style-name="P406"><text:span text:style-name="T123"></text:span><text:span text:style-name="T224"> </text:span>Expédition par route</text:p>
            <text:p text:style-name="P407"><text:span text:style-name="T263">I</text:span><text:span text:style-name="T264">l s’agit des volumes expédiés exclusivement via le réseau routier.</text:span></text:p>
            <text:p text:style-name="P406"><text:span text:style-name="T123"></text:span><text:span text:style-name="T224"> </text:span>Expédition par voie Ferroviaire / Fluviale</text:p>
            <text:p text:style-name="P407"><text:span text:style-name="T263">I</text:span><text:span text:style-name="T264">l s’agit des volumes expédiés via le réseau ferroviaire, avec ou sans pré-acheminement par la route jusqu’à la gare de proximité, ou par voie fluviale. Le montant d</text:span><text:span text:style-name="T265">e garantie</text:span><text:span text:style-name="T264"> est réduit de moitié lorsque l’opérateur choisit un de ces deux modes de transport.</text:span></text:p>
            <text:p text:style-name="P408"><draw:frame draw:style-name="fr3" draw:name="Image8 Copie 1 Copie 1" text:anchor-type="char" svg:x="0.019cm" svg:y="0.199cm" svg:width="0.84cm" svg:height="0.84cm" draw:z-index="16"><draw:image xlink:href="Pictures/100000010000005400000054A6D5220A.png" xlink:type="simple" xlink:show="embed" xlink:actuate="onLoad" draw:mime-type="image/png"/></draw:frame><text:span text:style-name="T266">Par conséquent, </text:span><text:span text:style-name="T267">deux fiches distinctes</text:span><text:span text:style-name="T266"> seront servies </text:span><text:span text:style-name="T268">selon le mode de transport utilisé</text:span><text:span text:style-name="T266">.</text:span></text:p>
          </table:table-cell>
          <table:covered-table-cell table:style-name="Tableau81.B1"/>
        </table:table-row>
        <table:table-row table:style-name="Tableau81.1">
          <table:table-cell table:style-name="Tableau81.A3" office:value-type="string" table:protected="true">
            <text:p text:style-name="P409"><text:bookmark text:name="PRINCIPAL OBLIGÉ"/><text:span text:style-name="T269">[</text:span><text:span text:style-name="T270">5</text:span><text:span text:style-name="T269">] </text:span>DÉSIGNATION DU PRINCIPAL OBLIGÉ</text:p>
          </table:table-cell>
          <table:covered-table-cell table:style-name="Tableau81.B1"/>
        </table:table-row>
        <table:table-row table:style-name="Tableau81.4">
          <table:table-cell table:style-name="Tableau81.A4" office:value-type="string" table:protected="true">
            <text:p text:style-name="P410">Cette rubrique comporte les données nécessaires à <text:span text:style-name="T271">l’identification de l’opérateur </text:span><text:span text:style-name="T272">et de son lieu de risque</text:span> :</text:p>
            <text:p text:style-name="P411"><text:span text:style-name="T273"></text:span><text:span text:style-name="T274"> </text:span><text:span text:style-name="T275"><text:s/></text:span>la <text:span text:style-name="T276">R</text:span><text:span text:style-name="T249">AISON SOCIALE</text:span> de votre société (dénomination commerciale) ;</text:p>
            <text:p text:style-name="P411"><text:span text:style-name="T273"></text:span><text:span text:style-name="T274"> </text:span><text:span text:style-name="T275"><text:s/></text:span><text:span text:style-name="T277">le </text:span><text:span text:style-name="T278">SIREN</text:span><text:span text:style-name="T277"> de votre société ;</text:span></text:p>
            <text:p text:style-name="P412"><text:span text:style-name="T279"></text:span><text:span text:style-name="T280"> </text:span><text:span text:style-name="T275"><text:s/></text:span>le <text:bookmark text:name="STATUT CI"/><text:span text:style-name="T281">S</text:span><text:span text:style-name="T282">TATUT </text:span><text:span text:style-name="T283">CI [</text:span><text:span text:style-name="T284">6</text:span><text:span text:style-name="T283">]</text:span><text:span text:style-name="T112"> </text:span><text:span text:style-name="T181">de votre activité fiscale, correspondant à l’agrément sollicité </text:span><text:span text:style-name="T285">(Demande initiale)</text:span><text:span text:style-name="T181"> ou </text:span><text:span text:style-name="T285">déjà</text:span><text:span text:style-name="T181"> délivré </text:span><text:span text:style-name="T285">(Mise à jour) </text:span><text:span text:style-name="T181">par l’administration des douanes :</text:span></text:p>
            <table:table table:name="Tableau14" table:style-name="Tableau14">
              <table:table-column table:style-name="Tableau14.A"/>
              <table:table-column table:style-name="Tableau14.B"/>
              <table:table-row table:style-name="Tableau14.1">
                <table:table-cell table:style-name="Tableau14.A1" office:value-type="string" table:protected="true">
                  <text:p text:style-name="P413">STATUT FISCAL</text:p>
                </table:table-cell>
                <table:table-cell table:style-name="Tableau14.B1" office:value-type="string" table:protected="true">
                  <text:p text:style-name="P413">DÉFINITION</text:p>
                </table:table-cell>
              </table:table-row>
              <table:table-row table:style-name="Tableau14.2">
                <table:table-cell table:style-name="Tableau14.A2" office:value-type="string" table:protected="true">
                  <text:p text:style-name="P414">Entrepositaire agréé</text:p>
                </table:table-cell>
                <table:table-cell table:style-name="Tableau14.B2" office:value-type="string" table:protected="true">
                  <text:p text:style-name="P415">Opérateur exerçant en propre une activité de négoce ou de production dans un lieu de risque identifié par un agrément.</text:p>
                </table:table-cell>
              </table:table-row>
              <table:table-row table:style-name="Tableau14.3">
                <table:table-cell table:style-name="Tableau14.A3" office:value-type="string">
                  <text:p text:style-name="P414">Entrepositaire agréé principal</text:p>
                </table:table-cell>
                <table:table-cell table:style-name="Tableau14.B3" office:value-type="string" table:protected="true">
                  <text:p text:style-name="P415">Opérateur pouvant exercer une activité CI en son nom propre et héberger des sous-entrepositaires dont il assumera, selon le mandat, tout ou partie des obligations fiscales.</text:p>
                </table:table-cell>
              </table:table-row>
            </table:table>
            <text:p text:style-name="P416"><text:span text:style-name="T286"></text:span><text:span text:style-name="T287"> </text:span><text:span text:style-name="T288">le </text:span><text:bookmark text:name="N° D’ACCISE"/><text:span text:style-name="T289">N</text:span><text:span text:style-name="T290">° D’</text:span><text:span text:style-name="T291">ACCISE</text:span><text:span text:style-name="T292"> [</text:span><text:span text:style-name="T293">7</text:span><text:span text:style-name="T292">]</text:span><text:span text:style-name="T294">, attribué</text:span><text:span text:style-name="T295"> </text:span><text:span text:style-name="T296">par le service gestionnaire,</text:span><text:span text:style-name="T294"> </text:span><text:span text:style-name="T297">identifie l’agrément </text:span><text:span text:style-name="T298">(statut fiscal)</text:span><text:span text:style-name="T297">,</text:span><text:span text:style-name="T299"> </text:span><text:span text:style-name="T296">octroyé par l’administration des douanes, </text:span><text:span text:style-name="T299">pour l’exercice de </text:span><text:span text:style-name="T300">votre</text:span><text:span text:style-name="T299"> activité « contributions indirectes »</text:span><text:span text:style-name="T296">. Il peut être identique </text:span><text:span text:style-name="T299">au numéro d’identifi</text:span><text:span text:style-name="T301">ant</text:span><text:span text:style-name="T299"> d</text:span><text:span text:style-name="T302">e votre</text:span><text:span text:style-name="T301"> </text:span><text:span text:style-name="T303">lieu de risque</text:span><text:span text:style-name="T299">. </text:span><text:span text:style-name="T304">Il vous est </text:span><text:span text:style-name="T301">communiqué </text:span><text:span text:style-name="T304">par</text:span><text:span text:style-name="T305"> votre service gestionnaire.</text:span></text:p>
            <text:p text:style-name="P417">Ce numéro se compose d’une combinaison alpha-numérique de 13 caractères commençant par <text:span text:style-name="T116">« FR »</text:span> pour identifier la France.</text:p>
            <text:p text:style-name="P418"><text:span text:style-name="T306"></text:span><text:span text:style-name="T307"> </text:span><text:span text:style-name="T308"><text:s/></text:span><text:bookmark text:name="ACTIVITÉ CI"/><text:span text:style-name="T309">l’</text:span><text:span text:style-name="T310">A</text:span><text:span text:style-name="T311">CTIVITÉ </text:span><text:span text:style-name="T312">CI</text:span><text:span text:style-name="T313"> [</text:span><text:span text:style-name="T314">8</text:span><text:span text:style-name="T313">]</text:span><text:span text:style-name="T309"> </text:span><text:span text:style-name="T315">déjà </text:span><text:span text:style-name="T309">exercée </text:span><text:span text:style-name="T315">ou en attente de démarrage</text:span><text:span text:style-name="T309"> :</text:span></text:p>
          </table:table-cell>
          <table:covered-table-cell table:style-name="Tableau81.B1"/>
        </table:table-row>
      </table:table>
      <text:p text:style-name="P395"/>
      <table:table table:name="Tableau24" table:style-name="Tableau24">
        <table:table-column table:style-name="Tableau24.A"/>
        <table:table-column table:style-name="Tableau24.B"/>
        <table:table-row table:style-name="Tableau24.1">
          <table:table-cell table:style-name="Tableau24.A1" office:value-type="string" table:protected="true">
            <table:table table:name="Tableau79" table:style-name="Tableau79">
              <table:table-column table:style-name="Tableau79.A"/>
              <table:table-column table:style-name="Tableau79.B"/>
              <table:table-column table:style-name="Tableau79.C"/>
              <table:table-row table:style-name="Tableau79.1">
                <table:table-cell table:style-name="Tableau79.A1" office:value-type="string" table:protected="true">
                  <text:p text:style-name="P419">CATÉGORIE</text:p>
                </table:table-cell>
                <table:table-cell table:style-name="Tableau79.A1" office:value-type="string" table:protected="true">
                  <text:p text:style-name="P419">ACTIVITÉ</text:p>
                </table:table-cell>
                <table:table-cell table:style-name="Tableau79.C1" office:value-type="string" table:protected="true">
                  <text:p text:style-name="P419">DÉFINITION</text:p>
                </table:table-cell>
              </table:table-row>
              <table:table-row table:style-name="Tableau79.2">
                <table:table-cell table:style-name="Tableau79.A2" table:number-rows-spanned="3" office:value-type="string">
                  <text:p text:style-name="P420">Autres</text:p>
                  <text:p text:style-name="P420">professionnels</text:p>
                </table:table-cell>
                <table:table-cell table:style-name="Tableau79.B2" office:value-type="string">
                  <text:p text:style-name="P421">Acheteur-revendeur de tabacs</text:p>
                </table:table-cell>
                <table:table-cell table:style-name="Tableau79.C2" office:value-type="string">
                  <text:p text:style-name="P422">Opérateur agréé par l’Administration des douanes, qui exploite des comptoirs de vente ou des boutiques à bord de moyens de transport, et vend des tabacs manufacturés aux seuls voyageurs titulaires d’un titre de transport mentionnant comme destination un autre État membre de la Communauté européenne ou un pays non compris dans le territoire communautaire.</text:p>
                </table:table-cell>
              </table:table-row>
              <table:table-row table:style-name="Tableau79.3">
                <table:covered-table-cell table:style-name="Tableau79.A2"/>
                <table:table-cell table:style-name="Tableau79.B2" office:value-type="string">
                  <text:p text:style-name="P421">Logisticien</text:p>
                </table:table-cell>
                <table:table-cell table:style-name="Tableau79.C2" office:value-type="string">
                  <text:p text:style-name="P423">Opérateur fournissant et facturant une prestation de service à un bénéficiaire qui est entrepositaire agréé.</text:p>
                </table:table-cell>
              </table:table-row>
              <table:table-row table:style-name="Tableau79.4">
                <table:covered-table-cell table:style-name="Tableau79.A2"/>
                <table:table-cell table:style-name="Tableau79.B4" office:value-type="string">
                  <text:p text:style-name="P421">Prestataire de services</text:p>
                </table:table-cell>
                <table:table-cell table:style-name="Tableau79.C4" office:value-type="string">
                  <text:p text:style-name="P423">Opérateur prenant en charge des produits soumis à accises dans leurs entrepôts afin de les stocker, pour le compte de donneurs d’ordres, pour une durée indéterminée avant de les réexpédier vers des destinataires finaux.</text:p>
                </table:table-cell>
              </table:table-row>
              <table:table-row table:style-name="Tableau79.5">
                <table:table-cell table:style-name="Tableau79.A5" table:number-columns-spanned="2" office:value-type="string">
                  <text:p text:style-name="P420">Négoce</text:p>
                </table:table-cell>
                <table:covered-table-cell/>
                <table:table-cell table:style-name="Tableau79.C5" office:value-type="string">
                  <text:p text:style-name="P424">Opérateur commercialisant des produits soumis à accises.</text:p>
                </table:table-cell>
              </table:table-row>
            </table:table>
            <text:p text:style-name="P425"/>
          </table:table-cell>
          <table:table-cell table:style-name="Tableau24.B1" table:number-rows-spanned="7" office:value-type="string" table:protected="true">
            <text:p text:style-name="Table_20_Contents"/>
          </table:table-cell>
        </table:table-row>
        <table:table-row table:style-name="Tableau24.2">
          <table:table-cell table:style-name="Tableau24.A2" office:value-type="string" table:protected="true">
            <text:p text:style-name="P426"><text:span text:style-name="T316"></text:span><text:span text:style-name="T317"> </text:span><text:span text:style-name="T318">l’</text:span><text:span text:style-name="T319">ADRESSE DU LIEU DE RISQUE</text:span><text:span text:style-name="T318">, </text:span><text:span text:style-name="T320">c’est-à-dire</text:span><text:span text:style-name="T318"> de </text:span><text:span text:style-name="T321">votre </text:span><text:span text:style-name="T318">entrepôt fiscal suspensif des droits d’accises (EFS).</text:span></text:p>
            <text:p text:style-name="P427"><text:span text:style-name="T273"></text:span><text:span text:style-name="T274"> </text:span><text:bookmark text:name="IDENTIFIANT DU LIEU DE RISQUE"/><text:span text:style-name="T322">l</text:span><text:span text:style-name="T323">’</text:span><text:span text:style-name="T324">IDENTIFIANT DU LIEU DE RISQU</text:span><text:span text:style-name="T325">E</text:span><text:span text:style-name="T326"> [</text:span><text:span text:style-name="T327">9</text:span><text:span text:style-name="T326">]</text:span><text:span text:style-name="T324"> </text:span><text:span text:style-name="T328">r</text:span><text:span text:style-name="T329">éférence votre </text:span><text:span text:style-name="T330">entrepôt fiscal de stockage (EFS) </text:span><text:span text:style-name="T331">ou votre site d</text:span><text:span text:style-name="T332">e réception</text:span><text:span text:style-name="T330">. </text:span><text:span text:style-name="T333">Il doit être </text:span><text:span text:style-name="T334">obligatoirement</text:span><text:span text:style-name="T333"> </text:span><text:span text:style-name="T329">renseigné</text:span><text:span text:style-name="T333">,</text:span><text:span text:style-name="T330"> </text:span><text:span text:style-name="T335">excepté lorsqu’il est identique au n° d’accise défini supra</text:span><text:span text:style-name="T330">. </text:span><text:span text:style-name="T336">Il vous est </text:span><text:span text:style-name="T337">communiqué</text:span><text:span text:style-name="T336"> par</text:span><text:span text:style-name="T333"> votre service gestionnaire. </text:span><text:span text:style-name="T338">Il s’agit</text:span><text:span text:style-name="T333"> d’une combinaison alpha-numérique de 13 caractères commençant par « FRLR » pour identifier un lieu de risque en France.</text:span></text:p>
            <text:p text:style-name="P428"><draw:frame draw:style-name="fr3" draw:name="Image5 Copie 1 Copie 1" text:anchor-type="char" svg:x="0.011cm" svg:y="0.6cm" svg:width="0.84cm" svg:height="0.84cm" draw:z-index="19"><draw:image xlink:href="Pictures/100000010000005400000054A6D5220A.png" xlink:type="simple" xlink:show="embed" xlink:actuate="onLoad" draw:mime-type="image/png"/></draw:frame><text:span text:style-name="T339">A</text:span><text:span text:style-name="T340">ttention attirée</text:span><text:span text:style-name="T341"> pour les opérateurs dont l’identifiant du lieu de risque est différent du n° d’accise, sans pour autant répondre au format décrit supra (FRLR), mais dont l’identifiant a une structure identique à celui d’un n° d’accise (FR). Au cas d’espèce, veuillez renseigner cet identifiant dans la rubrique « Observations » </text:span><text:span text:style-name="T342">du pavé signature du représentant légal </text:span><text:span text:style-name="T341">en indiquant entre parenthèses (Identifiant du lieu de risque).</text:span></text:p>
          </table:table-cell>
          <table:covered-table-cell table:style-name="Tableau24.B1"/>
        </table:table-row>
        <table:table-row table:style-name="Tableau24.3">
          <table:table-cell table:style-name="Tableau24.A3" office:value-type="string" table:protected="true">
            <text:p text:style-name="P429">PÉRIODE DE RÉFÉRENCE POUR L’APPRÉCIATION DU RISQUE FISCAL</text:p>
          </table:table-cell>
          <table:covered-table-cell table:style-name="Tableau24.B1"/>
        </table:table-row>
        <table:table-row table:style-name="Tableau24.4">
          <table:table-cell table:style-name="Tableau24.A2" office:value-type="string" table:protected="true">
            <text:p text:style-name="P430"><text:span text:style-name="T123"></text:span><text:span text:style-name="T114"> </text:span><text:span text:style-name="T343">Définition de la période de référence</text:span></text:p>
            <text:p text:style-name="P431">L’appréciation du risque global à garantir est effectuée par le comptable des douanes sur la base de l’activité fiscale <text:span text:style-name="T193">que vous avez </text:span>réalisée <text:span text:style-name="T344">au cours de</text:span><text:span text:style-name="T345">s douze derniers mois</text:span><text:span text:style-name="T346"> </text:span><text:span text:style-name="T347">(Mise à jour)</text:span>.</text:p>
            <text:p text:style-name="P431">Lorsque <text:span text:style-name="T193">vous</text:span> ne p<text:span text:style-name="T193">ouvez</text:span> justifier d’une année d’exercice de <text:span text:style-name="T193">votre</text:span> profession, cette analyse est effectuée à partir des opérations qu<text:span text:style-name="T193">e vous</text:span> envisage<text:span text:style-name="T193">z</text:span> de réaliser sur une période douze mois <text:span text:style-name="T344">à compter du démarrage de </text:span><text:span text:style-name="T348">votre </text:span><text:span text:style-name="T344">activité</text:span><text:span text:style-name="T349"> </text:span><text:span text:style-name="T347">(Demande initiale)</text:span>.</text:p>
            <text:p text:style-name="P432"><text:span text:style-name="T350">L</text:span>a période de référence <text:span text:style-name="T350">à renseigner, en en-tête de la fiche d’activité, dépend de la date de dépôt de</text:span> votre demande, <text:span text:style-name="T350">et de la situation nécessitant l’évaluation fiscale, « Demande initiale » ou « Mise à jour ».</text:span></text:p>
            <text:p text:style-name="P433">S’il s’agit d’une :</text:p>
            <text:p text:style-name="P434"><text:span text:style-name="T123"></text:span><text:span text:style-name="T114"> </text:span><text:span text:style-name="T116">Demande initiale</text:span> <text:span text:style-name="T116">:</text:span> renseignez dans les champs dédiés du « <text:span text:style-name="T351">1</text:span><text:span text:style-name="T352">er</text:span><text:span text:style-name="T351"> mois = mois de début de votre activité</text:span><text:span text:style-name="T353"> »</text:span> au<text:span text:style-name="T349"> « </text:span><text:span text:style-name="T347">12</text:span><text:span text:style-name="T354">e</text:span><text:span text:style-name="T347"> mois suivant le début de votre activité</text:span><text:span text:style-name="T355"> » </text:span><text:span text:style-name="T347">pour l’estimation des droits en jeu</text:span><text:span text:style-name="T349"> </text:span>;</text:p>
            <text:p text:style-name="P435"><text:span text:style-name="T157"></text:span><text:span text:style-name="T356"> </text:span><text:span text:style-name="T357">Mise </text:span><text:span text:style-name="T116">à jour :</text:span> renseignez dans les champs dédiés du « <text:span text:style-name="T351">1</text:span><text:span text:style-name="T352">er</text:span><text:span text:style-name="T351"> mois </text:span><text:span text:style-name="T358">des 12 derniers mois d’activité</text:span><text:span text:style-name="T351"> » au « 12</text:span><text:span text:style-name="T352">e</text:span><text:span text:style-name="T351"> mois </text:span><text:span text:style-name="T358">d’activité en cours</text:span><text:span text:style-name="T351"> =</text:span><text:span text:style-name="T347"> </text:span><text:span text:style-name="T355">Mois de dépôt de la fiche d’activité » </text:span><text:span text:style-name="T347">pour l’évaluation des droits en jeu.</text:span></text:p>
            <text:p text:style-name="P436"><text:span text:style-name="T349">Pour l’évaluation des droits en jeu, la fiscalité applicable </text:span><text:span text:style-name="T359">est toujours celle en vigueur à la date de complétion de la fiche d’activité</text:span><text:span text:style-name="T349">.</text:span></text:p>
          </table:table-cell>
          <table:covered-table-cell table:style-name="Tableau24.B1"/>
        </table:table-row>
        <table:table-row table:style-name="Tableau24.5">
          <table:table-cell table:style-name="Tableau24.A3" office:value-type="string" table:protected="true">
            <text:p text:style-name="P437"><text:bookmark text:name="PÉRIODE DE RÉFÉRENCE POUR L’ÉVALUATION DE L’ENTREPOSAGE"/>PÉRIODE DE RÉFÉRENCE POUR L’ÉVALUATION DE L’ENTREPOSAGE<draw:control text:anchor-type="char" draw:z-index="230" draw:name="Contrôle 61" draw:style-name="gr1" draw:text-style-name="P3" svg:width="0.5cm" svg:height="0.5cm" svg:x="17.15cm" svg:y="0.041cm" draw:control="control166"/></text:p>
          </table:table-cell>
          <table:covered-table-cell table:style-name="Tableau24.B1"/>
        </table:table-row>
        <table:table-row table:style-name="Tableau24.6">
          <table:table-cell table:style-name="Tableau24.A2" office:value-type="string" table:protected="true">
            <text:p text:style-name="P438"><text:span text:style-name="T360">Les droits garantis dans le cadre du crédit d</text:span><text:span text:style-name="T361">’</text:span><text:span text:style-name="T362">entrepôt</text:span><text:span text:style-name="T360"> sont appréciés sur la base de la période annuelle de référence, </text:span><text:span text:style-name="T363">soit</text:span><text:span text:style-name="T360"> d</text:span><text:span text:style-name="T364">e douze mois</text:span><text:span text:style-name="T360">.</text:span></text:p>
            <text:p text:style-name="P439"><draw:frame text:anchor-type="paragraph" draw:z-index="21" draw:name="Cadre de texte 3" draw:style-name="gr15" draw:text-style-name="P440" svg:width="16.003cm" svg:height="0.897cm" svg:x="2.6cm" svg:y="0.6cm"><draw:text-box><text:p text:style-name="P337"><text:span text:style-name="T365">Cliquez sur la flèche pour sélectionner une date, ou renseigner directement dans le champ la date au format XX/XX/XXXX</text:span><text:span text:style-name="T366">.</text:span></text:p></draw:text-box></draw:frame><text:span text:style-name="T367">Pour ce faire</text:span><text:span text:style-name="T368">, sélectionnez les dates délimitant la période </text:span><text:span text:style-name="T369">de 12 mois</text:span><text:span text:style-name="T368"> </text:span><text:span text:style-name="T367">au cours</text:span><text:span text:style-name="T368"> de laquelle l’évaluation fiscale est réalisée.</text:span></text:p>
            <table:table table:name="Tableau112" table:style-name="Tableau112">
              <table:table-column table:style-name="Tableau112.A"/>
              <table:table-column table:style-name="Tableau112.B"/>
              <table:table-column table:style-name="Tableau112.C"/>
              <table:table-column table:style-name="Tableau112.D"/>
              <table:table-column table:style-name="Tableau112.C"/>
              <table:table-row table:style-name="Tableau112.1">
                <table:table-cell table:style-name="Tableau112.A1" office:value-type="string" table:protected="true">
                  <text:p text:style-name="P441"><text:span text:style-name="T370">P</text:span><text:span text:style-name="T371">ériode </text:span><text:span text:style-name="T372">de référence pour l’évaluation </text:span><text:span text:style-name="T373">de l’entreposage</text:span></text:p>
                </table:table-cell>
                <table:table-cell table:style-name="Tableau112.A1" office:value-type="string" table:protected="true">
                  <text:p text:style-name="P442">du</text:p>
                </table:table-cell>
                <table:table-cell table:style-name="Tableau112.A1" office:value-type="string" table:protected="true">
                  <text:p text:style-name="P443"><draw:control text:anchor-type="paragraph" draw:z-index="225" draw:name="Forme7_ 5" draw:style-name="gr8" draw:text-style-name="P54" svg:width="3.186cm" svg:height="0.72cm" svg:x="-0.023cm" svg:y="-0.178cm" draw:control="control273"/></text:p>
                </table:table-cell>
                <table:table-cell table:style-name="Tableau112.A1" office:value-type="string" table:protected="true">
                  <text:p text:style-name="P444">au</text:p>
                </table:table-cell>
                <table:table-cell table:style-name="Tableau112.A1" office:value-type="string" table:protected="true">
                  <text:p text:style-name="P443"><draw:control text:anchor-type="paragraph" draw:z-index="226" draw:name="Forme7_ 6" draw:style-name="gr8" draw:text-style-name="P54" svg:width="3.186cm" svg:height="0.72cm" svg:x="-0.023cm" svg:y="-0.178cm" draw:control="control274"/></text:p>
                </table:table-cell>
              </table:table-row>
            </table:table>
            <text:p text:style-name="P445"/>
          </table:table-cell>
          <table:covered-table-cell table:style-name="Tableau24.B1"/>
        </table:table-row>
        <table:table-row table:style-name="Tableau24.7">
          <table:table-cell table:style-name="Tableau24.A7" office:value-type="string" table:protected="true">
            <table:table table:name="Tableau37" table:style-name="Tableau37">
              <table:table-column table:style-name="Tableau37.A"/>
              <table:table-column table:style-name="Tableau37.B"/>
              <table:table-row table:style-name="Tableau37.1">
                <table:table-cell table:style-name="Tableau37.A1" office:value-type="string" table:protected="true">
                  <text:p text:style-name="P446">PÉRIODE D’ACTIVITÉ</text:p>
                </table:table-cell>
                <table:table-cell table:style-name="Tableau37.B1" office:value-type="string" table:protected="true">
                  <text:p text:style-name="P446">PÉRIODE DE RÉFÉRENCE RETENUE</text:p>
                </table:table-cell>
              </table:table-row>
              <table:table-row table:style-name="Tableau37.2">
                <table:table-cell table:style-name="Tableau37.A2" office:value-type="string" table:protected="true">
                  <text:p text:style-name="P447">&gt; 1 an d’activité</text:p>
                </table:table-cell>
                <table:table-cell table:style-name="Tableau37.B2" office:value-type="string" table:protected="true">
                  <text:p text:style-name="P448">Évaluation des droits en jeu du <text:span text:style-name="T116">mois d’activité le plus inten</text:span><text:span text:style-name="T357">se</text:span><text:span text:style-name="T130"> </text:span><text:span text:style-name="T374">au cours de</text:span><text:span text:style-name="T375">s douze derniers mois</text:span><text:span text:style-name="T374">.</text:span></text:p>
                </table:table-cell>
              </table:table-row>
              <table:table-row table:style-name="Tableau37.3">
                <table:table-cell table:style-name="Tableau37.A3" office:value-type="string" table:protected="true">
                  <text:p text:style-name="P447">&lt; 1 an d’activité</text:p>
                </table:table-cell>
                <table:table-cell table:style-name="Tableau37.B3" office:value-type="string" table:protected="true">
                  <text:p text:style-name="P448">Estimation des droits en jeu sur une <text:span text:style-name="T181">projection du </text:span><text:span text:style-name="T116">mois d’activité le plus intense</text:span> sur les douze mois à venir suivant le début de l’activité.</text:p>
                </table:table-cell>
              </table:table-row>
            </table:table>
            <text:p text:style-name="P449"/>
          </table:table-cell>
          <table:covered-table-cell table:style-name="Tableau24.B1"/>
        </table:table-row>
      </table:table>
      <text:p text:style-name="P450"/>
      <table:table table:name="Tableau13" table:style-name="Tableau13">
        <table:table-column table:style-name="Tableau13.A"/>
        <table:table-column table:style-name="Tableau13.B"/>
        <table:table-row table:style-name="Tableau13.1">
          <table:table-cell table:style-name="Tableau13.A1" office:value-type="string" table:protected="true">
            <text:p text:style-name="P451"><text:span text:style-name="T376"></text:span><text:span text:style-name="T377"> </text:span><text:span text:style-name="T378">CAS PRATIQUE</text:span><text:span text:style-name="T379">S</text:span></text:p>
            <table:table table:name="Tableau119" table:style-name="Tableau119">
              <table:table-column table:style-name="Tableau119.A"/>
              <table:table-column table:style-name="Tableau119.B"/>
              <table:table-column table:style-name="Tableau119.C"/>
              <table:table-row table:style-name="Tableau119.1">
                <table:table-cell table:style-name="Tableau119.A1" table:number-rows-spanned="3" office:value-type="string" table:protected="true">
                  <text:p text:style-name="P452"><text:span text:style-name="T380">Vous</text:span><text:span text:style-name="T381"> </text:span><text:span text:style-name="T382">compte</text:span><text:span text:style-name="T380">z</text:span><text:span text:style-name="T383"> </text:span><text:span text:style-name="T384">débute</text:span><text:span text:style-name="T385">r</text:span><text:span text:style-name="T383"> </text:span><text:span text:style-name="T386">votre</text:span><text:span text:style-name="T387"> activité professionnelle </text:span><text:span text:style-name="T388">à compter du</text:span><text:span text:style-name="T389"> mois de </text:span><text:span text:style-name="T390">mai</text:span><text:span text:style-name="T391"> 202</text:span><text:span text:style-name="T392">6</text:span><text:span text:style-name="T383"> :</text:span></text:p>
                </table:table-cell>
                <table:table-cell table:style-name="Tableau119.A1" office:value-type="string" table:protected="true">
                  <text:p text:style-name="P453"><text:span text:style-name="T393">Vous</text:span><text:span text:style-name="T394"> </text:span><text:span text:style-name="T395">coche</text:span><text:span text:style-name="T393">z</text:span><text:span text:style-name="T395"> :</text:span></text:p>
                </table:table-cell>
                <table:table-cell table:style-name="Tableau119.C1" office:value-type="string" table:protected="true">
                  <table:table table:name="Tableau120" table:style-name="Tableau120">
                    <table:table-column table:style-name="Tableau120.A"/>
                    <table:table-column table:style-name="Tableau120.B"/>
                    <table:table-row table:style-name="Tableau120.1">
                      <table:table-cell table:style-name="Tableau120.A1" office:value-type="string">
                        <text:p text:style-name="P454"><draw:control text:anchor-type="char" draw:z-index="231" draw:name="Forme6_ 6" draw:style-name="gr2" draw:text-style-name="P14" svg:width="0.401cm" svg:height="0.401cm" svg:x="0.258cm" svg:y="0.056cm" draw:control="control277"/></text:p>
                      </table:table-cell>
                      <table:table-cell table:style-name="Tableau120.A1" office:value-type="string">
                        <text:p text:style-name="P454">Demande initiale</text:p>
                      </table:table-cell>
                    </table:table-row>
                  </table:table>
                  <text:p text:style-name="P455"/>
                </table:table-cell>
              </table:table-row>
              <table:table-row table:style-name="Tableau119.2">
                <table:covered-table-cell table:style-name="Tableau119.A1"/>
                <table:table-cell table:style-name="Tableau119.B2" table:number-columns-spanned="2" office:value-type="string" table:protected="true">
                  <text:p text:style-name="P456"><text:span text:style-name="T396">Vous</text:span> re<text:span text:style-name="T397">nseigne</text:span><text:span text:style-name="T398">re</text:span><text:span text:style-name="T396">z</text:span><text:span text:style-name="T397"> la période de référence retenue pour l’évaluation du risque fiscal, soit </text:span><text:span text:style-name="T399">l</text:span><text:span text:style-name="T400">a période de 12 mois à compter du démarrage de </text:span><text:span text:style-name="T401">votre</text:span><text:span text:style-name="T400"> activité</text:span><text:span text:style-name="T397"> :</text:span></text:p>
                  <table:table table:name="Tableau121" table:style-name="Tableau121">
                    <table:table-column table:style-name="Tableau121.A"/>
                    <table:table-column table:style-name="Tableau121.B"/>
                    <table:table-column table:style-name="Tableau121.C"/>
                    <table:table-column table:style-name="Tableau121.D"/>
                    <table:table-column table:style-name="Tableau121.E"/>
                    <table:table-row table:style-name="Tableau121.1">
                      <table:table-cell table:style-name="Tableau121.A1" office:value-type="string">
                        <text:p text:style-name="P457"><text:span text:style-name="T370">P</text:span><text:span text:style-name="T371">ériode </text:span><text:span text:style-name="T372">de référence pour l’évaluation </text:span><text:span text:style-name="T373">de l’entreposage</text:span></text:p>
                      </table:table-cell>
                      <table:table-cell table:style-name="Tableau121.A1" office:value-type="string">
                        <text:p text:style-name="P458">du</text:p>
                      </table:table-cell>
                      <table:table-cell table:style-name="Tableau121.A1" office:value-type="string">
                        <text:p text:style-name="P459"><draw:control text:anchor-type="paragraph" draw:z-index="232" draw:name="Forme7_ 23" draw:style-name="gr8" draw:text-style-name="P460" svg:width="2.901cm" svg:height="0.6cm" svg:x="-0.039cm" svg:y="-0.118cm" draw:control="control278"/></text:p>
                      </table:table-cell>
                      <table:table-cell table:style-name="Tableau121.A1" office:value-type="string">
                        <text:p text:style-name="P461">au</text:p>
                      </table:table-cell>
                      <table:table-cell table:style-name="Tableau121.A1" office:value-type="string">
                        <text:p text:style-name="P459"><draw:control text:anchor-type="paragraph" draw:z-index="233" draw:name="Forme7_ 24" draw:style-name="gr8" draw:text-style-name="P460" svg:width="2.901cm" svg:height="0.6cm" svg:x="-0.026cm" svg:y="-0.118cm" draw:control="control279"/></text:p>
                      </table:table-cell>
                    </table:table-row>
                  </table:table>
                  <text:p text:style-name="P462"/>
                </table:table-cell>
                <table:covered-table-cell/>
              </table:table-row>
              <table:table-row table:style-name="Tableau119.2">
                <table:covered-table-cell table:style-name="Tableau119.A1"/>
                <table:table-cell table:style-name="Tableau119.B2" table:number-columns-spanned="2" office:value-type="string" table:protected="true">
                  <text:p text:style-name="P463"><text:span text:style-name="T396">Vous</text:span> reporte<text:span text:style-name="T396">z</text:span> sur l<text:span text:style-name="T402">es folios </text:span><text:span text:style-name="T403">« </text:span><text:span text:style-name="T249">Évaluation </text:span><text:span text:style-name="T404">du stock mensuel maximal</text:span><text:span text:style-name="T249"> »</text:span> dans la colonne <text:span text:style-name="T405">« Volumes</text:span><text:span text:style-name="T406"> e</text:span><text:span text:style-name="T407">n unités ou en grammes</text:span><text:span text:style-name="T405"> »</text:span>, pour chaque catégorie fiscale en <text:span text:style-name="T408">jeu</text:span>, les volumes estimés <text:span text:style-name="T408">à l’</text:span><text:span text:style-name="T409">entreposage</text:span> <text:span text:style-name="T410">au cours du </text:span><text:span text:style-name="T411">mois </text:span><text:span text:style-name="T412">le plus intense en activité des 12 mois à venir</text:span> en utilisant les mesures légales <text:span text:style-name="T413">(unités, grammes), </text:span><text:span text:style-name="T414">et dans la colonne </text:span><text:span text:style-name="T407">« Valeur totale en € »</text:span><text:span text:style-name="T414"> le montant globalisé de ces volumes </text:span><text:span text:style-name="T409">stockés</text:span><text:span text:style-name="T413">.</text:span></text:p>
                </table:table-cell>
                <table:covered-table-cell/>
              </table:table-row>
            </table:table>
            <text:p text:style-name="P464"/>
          </table:table-cell>
          <table:table-cell table:style-name="Tableau13.B1" table:number-rows-spanned="6" office:value-type="string" table:protected="true">
            <text:p text:style-name="Standard"/>
          </table:table-cell>
        </table:table-row>
        <table:table-row table:style-name="Tableau13.2">
          <table:table-cell table:style-name="Tableau13.A1" office:value-type="string" table:protected="true">
            <table:table table:name="Tableau122" table:style-name="Tableau122">
              <table:table-column table:style-name="Tableau122.A"/>
              <table:table-column table:style-name="Tableau122.B"/>
              <table:table-column table:style-name="Tableau122.C"/>
              <table:table-row table:style-name="Tableau122.1">
                <table:table-cell table:style-name="Tableau122.A1" table:number-rows-spanned="3" office:value-type="string" table:protected="true">
                  <text:p text:style-name="P465"><text:span text:style-name="T415">L</text:span><text:span text:style-name="T416">e</text:span><text:span text:style-name="T415"> </text:span><text:span text:style-name="T417">15 </text:span><text:span text:style-name="T418">mai 202</text:span><text:span text:style-name="T419">6</text:span><text:span text:style-name="T415">, </text:span><text:span text:style-name="T380">vous souhaitez :</text:span></text:p>
                  <text:p text:style-name="P466"><text:span text:style-name="T420"></text:span><text:span text:style-name="T421"> </text:span><text:span text:style-name="T384">met</text:span><text:span text:style-name="T422">t</text:span><text:span text:style-name="T423">re</text:span><text:span text:style-name="T384"> à jour</text:span><text:span text:style-name="T383"> </text:span><text:span text:style-name="T387">l</text:span><text:span text:style-name="T424">e crédit d</text:span><text:span text:style-name="T425">’</text:span><text:span text:style-name="T426">e</text:span><text:span text:style-name="T427">ntrepôt</text:span><text:span text:style-name="T387"> </text:span><text:span text:style-name="T424">couvrant </text:span><text:span text:style-name="T387">l’</text:span><text:span text:style-name="T427">entreposage de produits soumis à accise</text:span><text:span text:style-name="T387"> dans </text:span><text:span text:style-name="T386">votre</text:span><text:span text:style-name="T387"> </text:span><text:span text:style-name="T427">entrepôt fiscal suspensif</text:span><text:span text:style-name="T387"> (réévaluation) ;</text:span></text:p>
                  <text:p text:style-name="P466"><text:span text:style-name="T420"></text:span><text:span text:style-name="T421"> </text:span><text:span text:style-name="T384">met</text:span><text:span text:style-name="T428">tre</text:span><text:span text:style-name="T384"> en place</text:span><text:span text:style-name="T429"> </text:span><text:span text:style-name="T430">un </text:span><text:span text:style-name="T431">nouveau</text:span><text:span text:style-name="T430"> </text:span><text:span text:style-name="T432">crédit </text:span><text:span text:style-name="T433">d</text:span><text:span text:style-name="T434">’</text:span><text:span text:style-name="T435">entrepôt</text:span><text:span text:style-name="T430"> </text:span><text:span text:style-name="T387">en suite de la r</text:span><text:span text:style-name="T436">ésiliation</text:span><text:span text:style-name="T387"><text:note text:id="ftn3" text:note-class="footnote"><text:note-citation>3</text:note-citation><text:note-body><text:p text:style-name="P467">Résiliation de l’acte d’engagement de garantie à l’initiative du garant ou du principal obligé qui souhaite changer d’organisme garant ou de modalité de garantie.</text:p></text:note-body></text:note></text:span><text:span text:style-name="T387"> de </text:span><text:span text:style-name="T386">votre précédent</text:span><text:span text:style-name="T436"> acte d’engagement de garantie</text:span><text:span text:style-name="T424">.</text:span></text:p>
                </table:table-cell>
                <table:table-cell table:style-name="Tableau122.A1" office:value-type="string">
                  <text:p text:style-name="P468"><text:span text:style-name="T393">Vous</text:span><text:span text:style-name="T394"> </text:span><text:span text:style-name="T395">coche</text:span><text:span text:style-name="T393">z</text:span><text:span text:style-name="T395"> :</text:span></text:p>
                </table:table-cell>
                <table:table-cell table:style-name="Tableau122.C1" office:value-type="string">
                  <table:table table:name="Tableau123" table:style-name="Tableau123">
                    <table:table-column table:style-name="Tableau123.A"/>
                    <table:table-column table:style-name="Tableau123.B"/>
                    <table:table-row table:style-name="Tableau123.1">
                      <table:table-cell table:style-name="Tableau123.A1" office:value-type="string">
                        <text:p text:style-name="P469"><draw:control text:anchor-type="char" draw:z-index="234" draw:name="Forme6_ 7" draw:style-name="gr2" draw:text-style-name="P14" svg:width="0.401cm" svg:height="0.401cm" svg:x="0.27cm" svg:y="0.056cm" draw:control="control280"/></text:p>
                      </table:table-cell>
                      <table:table-cell table:style-name="Tableau123.A1" office:value-type="string">
                        <text:p text:style-name="P469">Mise à jour</text:p>
                      </table:table-cell>
                    </table:table-row>
                  </table:table>
                  <text:p text:style-name="P470"/>
                </table:table-cell>
              </table:table-row>
              <table:table-row table:style-name="Tableau122.2">
                <table:covered-table-cell table:style-name="Tableau122.A1"/>
                <table:table-cell table:style-name="Tableau122.B2" table:number-columns-spanned="2" office:value-type="string">
                  <text:p text:style-name="P471"><text:span text:style-name="T396">Vous</text:span> re<text:span text:style-name="T397">nseigne</text:span><text:span text:style-name="T396">z</text:span><text:span text:style-name="T397"> la période de référence retenue pour l’évaluation du risque fiscal, soit </text:span><text:span text:style-name="T399">l</text:span><text:span text:style-name="T400">a période de 12 mois </text:span><text:span text:style-name="T437">écoulée </text:span><text:span text:style-name="T438">à la date de dépôt de la fiche d’activité auprès de </text:span><text:span text:style-name="T439">votre</text:span><text:span text:style-name="T438"> service gestionnaire :</text:span></text:p>
                  <table:table table:name="Tableau124" table:style-name="Tableau124">
                    <table:table-column table:style-name="Tableau124.A"/>
                    <table:table-column table:style-name="Tableau124.B"/>
                    <table:table-column table:style-name="Tableau124.C"/>
                    <table:table-column table:style-name="Tableau124.D"/>
                    <table:table-column table:style-name="Tableau124.E"/>
                    <table:table-row table:style-name="Tableau124.1">
                      <table:table-cell table:style-name="Tableau124.A1" office:value-type="string">
                        <text:p text:style-name="P472"><text:span text:style-name="T370">P</text:span><text:span text:style-name="T371">ériode </text:span><text:span text:style-name="T372">de référence pour l’évaluation </text:span><text:span text:style-name="T373">de l’entreposage</text:span></text:p>
                      </table:table-cell>
                      <table:table-cell table:style-name="Tableau124.A1" office:value-type="string">
                        <text:p text:style-name="P473">du</text:p>
                      </table:table-cell>
                      <table:table-cell table:style-name="Tableau124.A1" office:value-type="string">
                        <text:p text:style-name="P474"><draw:control text:anchor-type="paragraph" draw:z-index="235" draw:name="Forme7_ 25" draw:style-name="gr8" draw:text-style-name="P460" svg:width="2.901cm" svg:height="0.6cm" svg:x="-0.039cm" svg:y="-0.118cm" draw:control="control281"/></text:p>
                      </table:table-cell>
                      <table:table-cell table:style-name="Tableau124.A1" office:value-type="string">
                        <text:p text:style-name="P475">au</text:p>
                      </table:table-cell>
                      <table:table-cell table:style-name="Tableau124.A1" office:value-type="string">
                        <text:p text:style-name="P474"><draw:control text:anchor-type="paragraph" draw:z-index="236" draw:name="Forme7_ 26" draw:style-name="gr8" draw:text-style-name="P460" svg:width="2.901cm" svg:height="0.6cm" svg:x="-0.053cm" svg:y="-0.118cm" draw:control="control282"/></text:p>
                      </table:table-cell>
                    </table:table-row>
                  </table:table>
                  <text:p text:style-name="P476"/>
                </table:table-cell>
                <table:covered-table-cell/>
              </table:table-row>
              <table:table-row table:style-name="Tableau122.3">
                <table:covered-table-cell table:style-name="Tableau122.A1"/>
                <table:table-cell table:style-name="Tableau122.B2" table:number-columns-spanned="2" office:value-type="string">
                  <text:p text:style-name="P477"><text:span text:style-name="T396">Vous</text:span> reporte<text:span text:style-name="T396">z</text:span> sur l<text:span text:style-name="T402">es folios </text:span><text:span text:style-name="T403">« </text:span><text:span text:style-name="T249">Évaluation </text:span><text:span text:style-name="T404">du stock mensuel maximal</text:span><text:span text:style-name="T249"> »</text:span> dans la colonne <text:span text:style-name="T181">« </text:span><text:span text:style-name="T405">Volumes </text:span><text:span text:style-name="T406">e</text:span><text:span text:style-name="T407">n unités ou en grammes</text:span><text:span text:style-name="T181"> »</text:span>, pour chaque catégorie fiscale <text:span text:style-name="T408">en jeu</text:span>, les volumes <text:span text:style-name="T440">entreposés</text:span> <text:span text:style-name="T412">au cours du </text:span><text:span text:style-name="T411">mois </text:span><text:span text:style-name="T412">le plus intense en activité des 12 </text:span><text:span text:style-name="T441">derniers </text:span><text:span text:style-name="T412">mois</text:span><text:span text:style-name="T442">,</text:span><text:span text:style-name="T443"> </text:span>en utilisant les mesures légales <text:span text:style-name="T413">(unités, grammes), </text:span><text:span text:style-name="T414">et dans la colonne </text:span><text:span text:style-name="T444">« </text:span><text:span text:style-name="T407">Valeur totale en €</text:span><text:span text:style-name="T444"> »</text:span><text:span text:style-name="T414"> le montant globalisé de ces volumes </text:span><text:span text:style-name="T440">stock</text:span><text:span text:style-name="T445">és</text:span><text:span text:style-name="T413">.</text:span></text:p>
                </table:table-cell>
                <table:covered-table-cell/>
              </table:table-row>
            </table:table>
            <text:p text:style-name="P478"/>
          </table:table-cell>
          <table:covered-table-cell table:style-name="Tableau13.B1"/>
        </table:table-row>
        <table:table-row table:style-name="Tableau13.3">
          <table:table-cell table:style-name="Tableau13.A3" office:value-type="string" table:protected="true">
            <text:p text:style-name="P479"><text:bookmark text:name="PÉRIODE DE RÉFÉRENCE POUR L’ÉVALUATION DES LIQUIDATIONS"/>PÉRIODE DE RÉFÉRENCE POUR L’ÉVALUATION DE<text:span text:style-name="T446">S LIQUIDATIONS</text:span><draw:control text:anchor-type="char" draw:z-index="229" draw:name="Contrôle 60" draw:style-name="gr1" draw:text-style-name="P3" svg:width="0.5cm" svg:height="0.5cm" svg:x="17.3cm" svg:y="0.041cm" draw:control="control165"/></text:p>
          </table:table-cell>
          <table:covered-table-cell table:style-name="Tableau13.B1"/>
        </table:table-row>
        <table:table-row table:style-name="Tableau13.4">
          <table:table-cell table:style-name="Tableau13.A4" office:value-type="string" table:protected="true">
            <text:p text:style-name="P480"><text:span text:style-name="T360">Les droits garantis dans le cadre du crédit d</text:span><text:span text:style-name="T361">’</text:span><text:span text:style-name="T362">entrepôt</text:span><text:span text:style-name="T360"> sont appréciés sur la base de la période annuelle de référence, </text:span><text:span text:style-name="T363">soit</text:span><text:span text:style-name="T360"> d</text:span><text:span text:style-name="T364">e douze mois</text:span><text:span text:style-name="T360">.</text:span></text:p>
            <text:p text:style-name="P481"><text:span text:style-name="T367">Pour ce faire</text:span><text:span text:style-name="T368">, sélectionnez les dates délimitant la période </text:span><text:span text:style-name="T369">de 12 mois</text:span><text:span text:style-name="T368"> </text:span><text:span text:style-name="T367">au cours</text:span><text:span text:style-name="T368"> de laquelle l’évaluation fiscale est réalisée.</text:span></text:p>
            <text:p text:style-name="P482"><draw:line text:anchor-type="paragraph" draw:z-index="22" draw:name="Ligne 9" draw:style-name="gr16" draw:text-style-name="P361" svg:x1="18.764cm" svg:y1="0.42cm" svg:x2="18.023cm" svg:y2="0.79cm"><text:p/></draw:line><draw:frame text:anchor-type="char" draw:z-index="23" draw:name="Cadre de texte 2" draw:style-name="gr17" draw:text-style-name="P483" svg:width="18.283cm" svg:height="0.876cm" svg:x="0.259cm" svg:y="-0.21cm"><draw:text-box><text:p text:style-name="P337"><text:span text:style-name="T365">Cliquez sur la flèche pour sélectionner une date, ou renseigner directement dans le champ la date au format XX/XX/XXXX</text:span><text:span text:style-name="T447">.</text:span></text:p></draw:text-box></draw:frame></text:p>
            <table:table table:name="Tableau12" table:style-name="Tableau12">
              <table:table-column table:style-name="Tableau12.A"/>
              <table:table-column table:style-name="Tableau12.B"/>
              <table:table-column table:style-name="Tableau12.C"/>
              <table:table-column table:style-name="Tableau12.B"/>
              <table:table-column table:style-name="Tableau12.E"/>
              <table:table-row table:style-name="Tableau12.1">
                <table:table-cell table:style-name="Tableau12.A1" office:value-type="string">
                  <text:p text:style-name="P484"><text:span text:style-name="T370">P</text:span><text:span text:style-name="T371">ériode </text:span><text:span text:style-name="T372">de référence pour l’évaluation de</text:span><text:span text:style-name="T448">s </text:span><text:span text:style-name="T373">liquidations</text:span></text:p>
                </table:table-cell>
                <table:table-cell table:style-name="Tableau12.A1" office:value-type="string">
                  <text:p text:style-name="P485">du</text:p>
                </table:table-cell>
                <table:table-cell table:style-name="Tableau12.A1" office:value-type="string">
                  <text:p text:style-name="P486"><draw:control text:anchor-type="paragraph" draw:z-index="227" draw:name="Forme7_ 17" draw:style-name="gr8" draw:text-style-name="P54" svg:width="3.186cm" svg:height="0.72cm" svg:x="0.004cm" svg:y="-0.178cm" draw:control="control275"/></text:p>
                </table:table-cell>
                <table:table-cell table:style-name="Tableau12.D1" office:value-type="string">
                  <text:p text:style-name="P487">au</text:p>
                </table:table-cell>
                <table:table-cell table:style-name="Tableau12.E1" office:value-type="string">
                  <text:p text:style-name="P486"><draw:control text:anchor-type="paragraph" draw:z-index="228" draw:name="Forme7_ 20" draw:style-name="gr8" draw:text-style-name="P54" svg:width="3.186cm" svg:height="0.72cm" svg:x="0.016cm" svg:y="-0.178cm" draw:control="control276"/></text:p>
                </table:table-cell>
              </table:table-row>
            </table:table>
            <text:p text:style-name="P488"/>
          </table:table-cell>
          <table:covered-table-cell table:style-name="Tableau13.B1"/>
        </table:table-row>
        <table:table-row table:style-name="Tableau13.5">
          <table:table-cell table:style-name="Tableau13.A5" office:value-type="string" table:protected="true">
            <table:table table:name="Tableau116" table:style-name="Tableau116">
              <table:table-column table:style-name="Tableau116.A"/>
              <table:table-column table:style-name="Tableau116.B"/>
              <table:table-row table:style-name="Tableau116.1">
                <table:table-cell table:style-name="Tableau116.A1" office:value-type="string" table:protected="true">
                  <text:p text:style-name="P489">PÉRIODE D’ACTIVITÉ</text:p>
                </table:table-cell>
                <table:table-cell table:style-name="Tableau116.B1" office:value-type="string" table:protected="true">
                  <text:p text:style-name="P489">PÉRIODE DE RÉFÉRENCE RETENUE</text:p>
                </table:table-cell>
              </table:table-row>
              <table:table-row table:style-name="Tableau116.2">
                <table:table-cell table:style-name="Tableau116.A2" office:value-type="string" table:protected="true">
                  <text:p text:style-name="P490">&gt; 1 an d’activité</text:p>
                </table:table-cell>
                <table:table-cell table:style-name="Tableau116.B2" office:value-type="string" table:protected="true">
                  <text:p text:style-name="P491">Évaluation des droits <text:span text:style-name="T449">liquidés</text:span><text:span text:style-name="T1"> </text:span><text:span text:style-name="T450">au cours de</text:span><text:span text:style-name="T451">s 12 derniers mois</text:span><text:span text:style-name="T1">.</text:span></text:p>
                </table:table-cell>
              </table:table-row>
              <table:table-row table:style-name="Tableau116.3">
                <table:table-cell table:style-name="Tableau116.A3" office:value-type="string" table:protected="true">
                  <text:p text:style-name="P490">&lt; 1 an d’activité</text:p>
                </table:table-cell>
                <table:table-cell table:style-name="Tableau116.B3" office:value-type="string" table:protected="true">
                  <text:p text:style-name="P491">Estimation des droits en jeu sur une projection de l’activité <text:span text:style-name="T116">sur les douze mois à venir</text:span> suivant le début de l’activité.</text:p>
                </table:table-cell>
              </table:table-row>
            </table:table>
            <text:p text:style-name="P492"/>
          </table:table-cell>
          <table:covered-table-cell table:style-name="Tableau13.B1"/>
        </table:table-row>
        <table:table-row table:style-name="Tableau13.6">
          <table:table-cell table:style-name="Tableau13.A6" office:value-type="string" table:protected="true">
            <text:p text:style-name="P493"><text:span text:style-name="T376"></text:span><text:span text:style-name="T377"> </text:span><text:span text:style-name="T378">CAS PRATIQUE</text:span><text:span text:style-name="T379">S</text:span></text:p>
            <table:table table:name="Tableau26" table:style-name="Tableau26">
              <table:table-column table:style-name="Tableau26.A"/>
              <table:table-column table:style-name="Tableau26.B"/>
              <table:table-column table:style-name="Tableau26.C"/>
              <table:table-row table:style-name="Tableau26.1">
                <table:table-cell table:style-name="Tableau26.A1" table:number-rows-spanned="3" office:value-type="string" table:protected="true">
                  <text:p text:style-name="P494"><text:span text:style-name="T380">Vous</text:span><text:span text:style-name="T381"> </text:span><text:span text:style-name="T382">compte</text:span><text:span text:style-name="T380">z</text:span><text:span text:style-name="T383"> </text:span><text:span text:style-name="T384">débute</text:span><text:span text:style-name="T385">r</text:span><text:span text:style-name="T383"> </text:span><text:span text:style-name="T386">votre</text:span><text:span text:style-name="T387"> activité professionnelle </text:span><text:span text:style-name="T388">à compter du</text:span><text:span text:style-name="T389"> mois de </text:span><text:span text:style-name="T390">mai</text:span><text:span text:style-name="T391"> 202</text:span><text:span text:style-name="T452">6</text:span><text:span text:style-name="T383"> :</text:span></text:p>
                </table:table-cell>
                <table:table-cell table:style-name="Tableau26.A1" office:value-type="string">
                  <text:p text:style-name="P495"><text:span text:style-name="T393">Vous</text:span><text:span text:style-name="T395"> coche</text:span><text:span text:style-name="T393">z</text:span><text:span text:style-name="T395"> :</text:span></text:p>
                </table:table-cell>
                <table:table-cell table:style-name="Tableau26.C1" office:value-type="string">
                  <table:table table:name="Tableau45" table:style-name="Tableau45">
                    <table:table-column table:style-name="Tableau45.A"/>
                    <table:table-column table:style-name="Tableau45.B"/>
                    <table:table-row table:style-name="Tableau45.1">
                      <table:table-cell table:style-name="Tableau45.A1" office:value-type="string">
                        <text:p text:style-name="P454"><draw:control text:anchor-type="char" draw:z-index="240" draw:name="Forme6_ 15" draw:style-name="gr2" draw:text-style-name="P14" svg:width="0.401cm" svg:height="0.401cm" svg:x="0.258cm" svg:y="0.056cm" draw:control="control285"/></text:p>
                      </table:table-cell>
                      <table:table-cell table:style-name="Tableau45.A1" office:value-type="string">
                        <text:p text:style-name="P454">Demande initiale</text:p>
                      </table:table-cell>
                    </table:table-row>
                  </table:table>
                  <text:p text:style-name="P455"/>
                </table:table-cell>
              </table:table-row>
              <table:table-row table:style-name="Tableau26.2">
                <table:covered-table-cell table:style-name="Tableau26.A1"/>
                <table:table-cell table:style-name="Tableau26.B2" table:number-columns-spanned="2" office:value-type="string">
                  <text:p text:style-name="P496"><text:span text:style-name="T453">Vous</text:span> re<text:span text:style-name="T397">nseigne</text:span><text:span text:style-name="T453">rez</text:span><text:span text:style-name="T397"> la période de référence retenue pour l’évaluation du risque fiscal, soit </text:span><text:span text:style-name="T399">l</text:span><text:span text:style-name="T400">a période de 12 mois à compter du démarrage de </text:span><text:span text:style-name="T454">votre</text:span><text:span text:style-name="T400"> activité</text:span><text:span text:style-name="T397"> :</text:span></text:p>
                  <table:table table:name="Tableau51" table:style-name="Tableau51">
                    <table:table-column table:style-name="Tableau51.A"/>
                    <table:table-column table:style-name="Tableau51.B"/>
                    <table:table-column table:style-name="Tableau51.C"/>
                    <table:table-column table:style-name="Tableau51.D"/>
                    <table:table-column table:style-name="Tableau51.E"/>
                    <table:table-row table:style-name="Tableau51.1">
                      <table:table-cell table:style-name="Tableau51.A1" office:value-type="string">
                        <text:p text:style-name="P497">Période de référence pour l’évaluation des liquidations</text:p>
                      </table:table-cell>
                      <table:table-cell table:style-name="Tableau51.A1" office:value-type="string">
                        <text:p text:style-name="P485">du</text:p>
                      </table:table-cell>
                      <table:table-cell table:style-name="Tableau51.A1" office:value-type="string">
                        <text:p text:style-name="P486"><draw:control text:anchor-type="paragraph" draw:z-index="241" draw:name="Forme7_ 11" draw:style-name="gr8" draw:text-style-name="P460" svg:width="2.901cm" svg:height="0.6cm" svg:x="-0.053cm" svg:y="-0.118cm" draw:control="control286"/></text:p>
                      </table:table-cell>
                      <table:table-cell table:style-name="Tableau51.A1" office:value-type="string">
                        <text:p text:style-name="P487">au</text:p>
                      </table:table-cell>
                      <table:table-cell table:style-name="Tableau51.A1" office:value-type="string">
                        <text:p text:style-name="P486"><draw:control text:anchor-type="paragraph" draw:z-index="242" draw:name="Forme7_ 12" draw:style-name="gr8" draw:text-style-name="P460" svg:width="2.901cm" svg:height="0.6cm" svg:x="-0.065cm" svg:y="-0.118cm" draw:control="control287"/></text:p>
                      </table:table-cell>
                    </table:table-row>
                  </table:table>
                  <text:p text:style-name="P498"/>
                </table:table-cell>
                <table:covered-table-cell/>
              </table:table-row>
              <table:table-row table:style-name="Tableau26.2">
                <table:covered-table-cell table:style-name="Tableau26.A1"/>
                <table:table-cell table:style-name="Tableau26.B2" table:number-columns-spanned="2" office:value-type="string">
                  <text:p text:style-name="P499"><text:span text:style-name="T453">Vous</text:span> reporte<text:span text:style-name="T453">rez</text:span> sur l<text:span text:style-name="T402">es folios </text:span><text:span text:style-name="T403">« </text:span><text:span text:style-name="T404">Évaluation des mises à la consommation annuelles</text:span><text:span text:style-name="T249"> »</text:span> dans la colonne <text:span text:style-name="T405">« Volumes</text:span><text:span text:style-name="T406"> e</text:span><text:span text:style-name="T407">n unités ou en grammes</text:span><text:span text:style-name="T405"> »</text:span>, pour chaque catégorie fiscale en <text:span text:style-name="T408">jeu</text:span>, les volumes estimés <text:span text:style-name="T408">à l</text:span><text:span text:style-name="T453">a mise à la consommation</text:span> <text:span text:style-name="T455">au</text:span><text:span text:style-name="T249"> cours </text:span><text:span text:style-name="T455">d</text:span><text:span text:style-name="T456">e</text:span><text:span text:style-name="T411">s 12 mois </text:span><text:span text:style-name="T455">à venir</text:span><text:span text:style-name="T443">,</text:span> en utilisant les mesures légales <text:span text:style-name="T413">(unités, grammes), </text:span><text:span text:style-name="T414">et dans la colonne </text:span><text:span text:style-name="T407">« Valeur totale en € »</text:span><text:span text:style-name="T414"> le montant globalisé de ces volumes </text:span><text:span text:style-name="T453">liquidés</text:span><text:span text:style-name="T413">.</text:span></text:p>
                </table:table-cell>
                <table:covered-table-cell/>
              </table:table-row>
            </table:table>
            <text:p text:style-name="P455"/>
          </table:table-cell>
          <table:covered-table-cell table:style-name="Tableau13.B1"/>
        </table:table-row>
      </table:table>
      <text:p text:style-name="P500"/>
      <table:table table:name="Tableau9" table:style-name="Tableau9">
        <table:table-column table:style-name="Tableau9.A"/>
        <table:table-column table:style-name="Tableau9.B"/>
        <table:table-row table:style-name="Tableau9.1">
          <table:table-cell table:style-name="Tableau9.A1" office:value-type="string" table:protected="true">
            <table:table table:name="Tableau102" table:style-name="Tableau102">
              <table:table-column table:style-name="Tableau102.A"/>
              <table:table-column table:style-name="Tableau102.B"/>
              <table:table-column table:style-name="Tableau102.C"/>
              <table:table-row table:style-name="Tableau102.1">
                <table:table-cell table:style-name="Tableau102.A1" table:number-rows-spanned="3" office:value-type="string" table:protected="true">
                  <text:p text:style-name="P501"><text:span text:style-name="T415">L</text:span><text:span text:style-name="T416">e</text:span><text:span text:style-name="T415"> </text:span><text:span text:style-name="T417">15 </text:span><text:span text:style-name="T418">mai 202</text:span><text:span text:style-name="T457">6</text:span><text:span text:style-name="T415">, </text:span><text:span text:style-name="T380">vous souhaitez :</text:span></text:p>
                  <text:p text:style-name="P502"><text:span text:style-name="T420"></text:span><text:span text:style-name="T421"> </text:span><text:span text:style-name="T384">met</text:span><text:span text:style-name="T422">t</text:span><text:span text:style-name="T423">re</text:span><text:span text:style-name="T384"> à jour</text:span><text:span text:style-name="T383"> </text:span><text:span text:style-name="T387">l</text:span><text:span text:style-name="T424">e crédit d</text:span><text:span text:style-name="T458">e paiement</text:span><text:span text:style-name="T387"> </text:span><text:span text:style-name="T424">couvrant </text:span><text:span text:style-name="T387">l</text:span><text:span text:style-name="T458">a mise à la consommation</text:span><text:span text:style-name="T427"> de produits soumis à accise</text:span><text:span text:style-name="T387"> </text:span><text:span text:style-name="T458">en sortie de</text:span><text:span text:style-name="T387"> </text:span><text:span text:style-name="T386">votre</text:span><text:span text:style-name="T387"> </text:span><text:span text:style-name="T427">entrepôt fiscal suspensif</text:span><text:span text:style-name="T387"> (réévaluation) ;</text:span></text:p>
                  <text:p text:style-name="P502"><text:span text:style-name="T420"></text:span><text:span text:style-name="T421"> </text:span><text:span text:style-name="T459">met</text:span><text:span text:style-name="T460">tre</text:span><text:span text:style-name="T459"> en place</text:span><text:span text:style-name="T461"> </text:span><text:span text:style-name="T462">un </text:span><text:span text:style-name="T463">nouveau</text:span><text:span text:style-name="T462"> </text:span><text:span text:style-name="T464">crédit </text:span><text:span text:style-name="T465">de paiement</text:span><text:span text:style-name="T462"> </text:span><text:span text:style-name="T381">en suite de la r</text:span><text:span text:style-name="T466">ésiliation</text:span><text:span text:style-name="T381"><text:note text:id="ftn4" text:note-class="footnote"><text:note-citation>4</text:note-citation><text:note-body><text:p text:style-name="P467">Résiliation de l’acte d’engagement de garantie à l’initiative du garant ou du principal obligé qui souhaite changer d’organisme garant ou de modalité de garantie.</text:p></text:note-body></text:note></text:span><text:span text:style-name="T381"> de </text:span><text:span text:style-name="T380">votre précédent</text:span><text:span text:style-name="T466"> acte d’engagement de garantie</text:span><text:span text:style-name="T415">.</text:span></text:p>
                </table:table-cell>
                <table:table-cell table:style-name="Tableau102.A1" office:value-type="string" table:protected="true">
                  <text:p text:style-name="P503"><text:span text:style-name="T393">Vous</text:span><text:span text:style-name="T395"> coche</text:span><text:span text:style-name="T393">z</text:span><text:span text:style-name="T395"> :</text:span></text:p>
                </table:table-cell>
                <table:table-cell table:style-name="Tableau102.C1" office:value-type="string" table:protected="true">
                  <table:table table:name="Tableau117" table:style-name="Tableau117">
                    <table:table-column table:style-name="Tableau117.A"/>
                    <table:table-column table:style-name="Tableau117.B"/>
                    <table:table-row table:style-name="Tableau117.1">
                      <table:table-cell table:style-name="Tableau117.A1" office:value-type="string">
                        <text:p text:style-name="P504"><draw:control text:anchor-type="char" draw:z-index="243" draw:name="Forme6_ 2" draw:style-name="gr2" draw:text-style-name="P14" svg:width="0.401cm" svg:height="0.401cm" svg:x="0.27cm" svg:y="0.056cm" draw:control="control288"/></text:p>
                      </table:table-cell>
                      <table:table-cell table:style-name="Tableau117.A1" office:value-type="string">
                        <text:p text:style-name="P504">Mise à jour</text:p>
                      </table:table-cell>
                    </table:table-row>
                  </table:table>
                  <text:p text:style-name="P505"/>
                </table:table-cell>
              </table:table-row>
              <table:table-row table:style-name="Tableau102.2">
                <table:covered-table-cell table:style-name="Tableau102.A1"/>
                <table:table-cell table:style-name="Tableau102.B2" table:number-columns-spanned="2" office:value-type="string" table:protected="true">
                  <text:p text:style-name="P506"><text:span text:style-name="T453">Vous</text:span> re<text:span text:style-name="T397">nseigne</text:span><text:span text:style-name="T453">rez</text:span><text:span text:style-name="T397"> la période de référence retenue pour l’évaluation du risque fiscal, soit </text:span><text:span text:style-name="T399">l</text:span><text:span text:style-name="T400">a période de 12 mois </text:span><text:span text:style-name="T437">écoulée </text:span><text:span text:style-name="T438">à la date de dépôt de la fiche d’activité auprès de </text:span><text:span text:style-name="T467">votre</text:span><text:span text:style-name="T438"> service gestionnaire :</text:span></text:p>
                  <table:table table:name="Tableau118" table:style-name="Tableau118">
                    <table:table-column table:style-name="Tableau118.A"/>
                    <table:table-column table:style-name="Tableau118.B"/>
                    <table:table-column table:style-name="Tableau118.C"/>
                    <table:table-column table:style-name="Tableau118.D"/>
                    <table:table-column table:style-name="Tableau118.E"/>
                    <table:table-row table:style-name="Tableau118.1">
                      <table:table-cell table:style-name="Tableau118.A1" office:value-type="string">
                        <text:p text:style-name="P507">Période de référence pour l’évaluation des liquidations</text:p>
                      </table:table-cell>
                      <table:table-cell table:style-name="Tableau118.A1" office:value-type="string">
                        <text:p text:style-name="P508">du</text:p>
                      </table:table-cell>
                      <table:table-cell table:style-name="Tableau118.A1" office:value-type="string">
                        <text:p text:style-name="P509"><draw:control text:anchor-type="paragraph" draw:z-index="244" draw:name="Forme7_ 21" draw:style-name="gr8" draw:text-style-name="P460" svg:width="2.901cm" svg:height="0.6cm" svg:x="0cm" svg:y="-0.118cm" draw:control="control289"/></text:p>
                      </table:table-cell>
                      <table:table-cell table:style-name="Tableau118.A1" office:value-type="string">
                        <text:p text:style-name="P510">au</text:p>
                      </table:table-cell>
                      <table:table-cell table:style-name="Tableau118.A1" office:value-type="string">
                        <text:p text:style-name="P509"><draw:control text:anchor-type="paragraph" draw:z-index="245" draw:name="Forme7_ 22" draw:style-name="gr8" draw:text-style-name="P460" svg:width="2.901cm" svg:height="0.6cm" svg:x="-0.012cm" svg:y="-0.118cm" draw:control="control290"/></text:p>
                      </table:table-cell>
                    </table:table-row>
                  </table:table>
                  <text:p text:style-name="P505"/>
                </table:table-cell>
                <table:covered-table-cell/>
              </table:table-row>
              <table:table-row table:style-name="Tableau102.3">
                <table:covered-table-cell table:style-name="Tableau102.A1"/>
                <table:table-cell table:style-name="Tableau102.B2" table:number-columns-spanned="2" office:value-type="string" table:protected="true">
                  <text:p text:style-name="P511"><text:span text:style-name="T453">Vous</text:span> reporte<text:span text:style-name="T453">rez</text:span> sur l<text:span text:style-name="T402">es folios </text:span><text:span text:style-name="T403">« </text:span><text:span text:style-name="T404">Évaluation des mises à la consommation annuelles</text:span><text:span text:style-name="T249"> »</text:span> dans la colonne <text:span text:style-name="T181">« </text:span><text:span text:style-name="T405">Volumes </text:span><text:span text:style-name="T406">e</text:span><text:span text:style-name="T407">n unités ou en grammes</text:span><text:span text:style-name="T181"> »</text:span>, pour chaque catégorie fiscale <text:span text:style-name="T408">en jeu</text:span>, les volumes <text:span text:style-name="T453">mis à la consommation</text:span> <text:span text:style-name="T249">au cours d</text:span><text:span text:style-name="T468">es douze derniers mois</text:span><text:span text:style-name="T442">,</text:span><text:span text:style-name="T443"> </text:span>en utilisant les mesures légales <text:span text:style-name="T413">(unités, grammes), </text:span><text:span text:style-name="T414">et dans la colonne </text:span><text:span text:style-name="T444">« </text:span><text:span text:style-name="T407">Valeur totale en €</text:span><text:span text:style-name="T444"> »</text:span><text:span text:style-name="T414"> le montant globalisé de ces volumes </text:span><text:span text:style-name="T453">liquidés</text:span><text:span text:style-name="T413">.</text:span></text:p>
                </table:table-cell>
                <table:covered-table-cell/>
              </table:table-row>
            </table:table>
            <text:p text:style-name="P512"/>
          </table:table-cell>
          <table:table-cell table:style-name="Tableau9.B1" table:number-rows-spanned="6" office:value-type="string" table:protected="true">
            <text:p text:style-name="P513"/>
          </table:table-cell>
        </table:table-row>
        <table:table-row table:style-name="Tableau9.1">
          <table:table-cell table:style-name="Tableau9.A2" office:value-type="string" table:protected="true">
            <text:p text:style-name="P479"><text:bookmark-start text:name="PÉRIODE DE RÉFÉRENCE POUR L’ÉVALUATION DES EXPÉDITIONS"/><draw:control text:anchor-type="char" draw:z-index="237" draw:name="Contrôle 122" draw:style-name="gr1" draw:text-style-name="P3" svg:width="0.5cm" svg:height="0.5cm" svg:x="17.3cm" svg:y="0.041cm" draw:control="control167"/><text:bookmark-end text:name="PÉRIODE DE RÉFÉRENCE POUR L’ÉVALUATION DES EXPÉDITIONS"/>PÉRIODE DE RÉFÉRENCE POUR L’ÉVALUATION DE<text:span text:style-name="T446">S EXPÉDITIONS</text:span></text:p>
          </table:table-cell>
          <table:covered-table-cell table:style-name="Tableau9.B1"/>
        </table:table-row>
        <table:table-row>
          <table:table-cell table:style-name="Tableau9.A3" office:value-type="string" table:protected="true">
            <text:p text:style-name="P480"><text:span text:style-name="T360">Les droits garantis dans le cadre du crédit d’expédition sont appréciés sur la base de la période annuelle de référence, </text:span><text:span text:style-name="T363">soit</text:span><text:span text:style-name="T360"> d</text:span><text:span text:style-name="T364">e douze mois</text:span><text:span text:style-name="T360">.</text:span></text:p>
            <text:p text:style-name="P514"><draw:frame text:anchor-type="paragraph" draw:z-index="25" draw:name="Cadre de texte 4" draw:style-name="gr18" draw:text-style-name="P440" svg:width="16.705cm" svg:height="0.992cm" svg:x="2.011cm" svg:y="0.6cm"><draw:text-box><text:p text:style-name="P337"><text:span text:style-name="T365">Cliquez sur la flèche pour sélectionner une date, ou renseigner directement dans le champ la date au format XX/XX/XXXX</text:span><text:span text:style-name="T366">.</text:span></text:p></draw:text-box></draw:frame><text:span text:style-name="T367">Pour ce faire</text:span><text:span text:style-name="T368">, sélectionnez les dates délimitant la période </text:span><text:span text:style-name="T369">de 12 mois</text:span><text:span text:style-name="T368"> </text:span><text:span text:style-name="T367">au cours</text:span><text:span text:style-name="T368"> de laquelle l’évaluation fiscale est réalisée.</text:span></text:p>
            <text:p text:style-name="P515"><draw:line text:anchor-type="paragraph" draw:z-index="24" draw:name="Ligne 1" draw:style-name="gr16" draw:text-style-name="P361" svg:x1="18.715cm" svg:y1="0.251cm" svg:x2="17.974cm" svg:y2="0.621cm"><text:p/></draw:line></text:p>
            <text:p text:style-name="P516"/>
            <table:table table:name="Tableau20" table:style-name="Tableau20">
              <table:table-column table:style-name="Tableau20.A"/>
              <table:table-column table:style-name="Tableau20.B"/>
              <table:table-column table:style-name="Tableau20.C"/>
              <table:table-column table:style-name="Tableau20.B"/>
              <table:table-column table:style-name="Tableau20.E"/>
              <table:table-row table:style-name="Tableau20.1">
                <table:table-cell table:style-name="Tableau20.A1" office:value-type="string" table:protected="true">
                  <text:p text:style-name="P517"><text:span text:style-name="T370">P</text:span><text:span text:style-name="T371">ériode </text:span><text:span text:style-name="T372">de référence pour l’évaluation de</text:span><text:span text:style-name="T448">s </text:span><text:span text:style-name="T469">expédition</text:span><text:span text:style-name="T448">s</text:span></text:p>
                </table:table-cell>
                <table:table-cell table:style-name="Tableau20.A1" office:value-type="string" table:protected="true">
                  <text:p text:style-name="P518">du</text:p>
                </table:table-cell>
                <table:table-cell table:style-name="Tableau20.A1" office:value-type="string" table:protected="true">
                  <text:p text:style-name="P519"><draw:control text:anchor-type="paragraph" draw:z-index="238" draw:name="Forme7_ 7" draw:style-name="gr8" draw:text-style-name="P54" svg:width="3.186cm" svg:height="0.72cm" svg:x="0.004cm" svg:y="-0.178cm" draw:control="control283"/></text:p>
                </table:table-cell>
                <table:table-cell table:style-name="Tableau20.D1" office:value-type="string" table:protected="true">
                  <text:p text:style-name="P520">au</text:p>
                </table:table-cell>
                <table:table-cell table:style-name="Tableau20.E1" office:value-type="string" table:protected="true">
                  <text:p text:style-name="P519"><draw:control text:anchor-type="paragraph" draw:z-index="239" draw:name="Forme7_ 8" draw:style-name="gr8" draw:text-style-name="P54" svg:width="3.186cm" svg:height="0.72cm" svg:x="0.016cm" svg:y="-0.178cm" draw:control="control284"/></text:p>
                </table:table-cell>
              </table:table-row>
            </table:table>
            <text:p text:style-name="P521"/>
          </table:table-cell>
          <table:covered-table-cell table:style-name="Tableau9.B1"/>
        </table:table-row>
        <table:table-row>
          <table:table-cell table:style-name="Tableau9.A4" office:value-type="string" table:protected="true">
            <table:table table:name="Tableau17" table:style-name="Tableau17">
              <table:table-column table:style-name="Tableau17.A"/>
              <table:table-column table:style-name="Tableau17.B"/>
              <table:table-row table:style-name="Tableau17.1">
                <table:table-cell table:style-name="Tableau17.A1" office:value-type="string" table:protected="true">
                  <text:p text:style-name="P522">PÉRIODE D’ACTIVITÉ</text:p>
                </table:table-cell>
                <table:table-cell table:style-name="Tableau17.B1" office:value-type="string" table:protected="true">
                  <text:p text:style-name="P522">PÉRIODE DE RÉFÉRENCE RETENUE</text:p>
                </table:table-cell>
              </table:table-row>
              <table:table-row table:style-name="Tableau17.2">
                <table:table-cell table:style-name="Tableau17.A2" office:value-type="string" table:protected="true">
                  <text:p text:style-name="P523">&gt; 1 an d’activité</text:p>
                </table:table-cell>
                <table:table-cell table:style-name="Tableau17.B2" office:value-type="string" table:protected="true">
                  <text:p text:style-name="P524">Évaluation des droits en jeu sur les marchandises <text:span text:style-name="T1">expédiées </text:span><text:span text:style-name="T450">au cours de</text:span><text:span text:style-name="T451">s 12 derniers mois</text:span><text:span text:style-name="T1">.</text:span></text:p>
                </table:table-cell>
              </table:table-row>
              <table:table-row table:style-name="Tableau17.3">
                <table:table-cell table:style-name="Tableau17.A3" office:value-type="string" table:protected="true">
                  <text:p text:style-name="P523">&lt; 1 an d’activité</text:p>
                </table:table-cell>
                <table:table-cell table:style-name="Tableau17.B3" office:value-type="string" table:protected="true">
                  <text:p text:style-name="P524">Estimation des droits en jeu sur une projection de l’activité <text:span text:style-name="T116">sur les douze mois à venir</text:span> suivant le début de l’activité.</text:p>
                </table:table-cell>
              </table:table-row>
            </table:table>
            <text:p text:style-name="P525"/>
          </table:table-cell>
          <table:covered-table-cell table:style-name="Tableau9.B1"/>
        </table:table-row>
        <table:table-row table:style-name="Tableau9.1">
          <table:table-cell table:style-name="Tableau9.A1" office:value-type="string" table:protected="true">
            <text:p text:style-name="P493"><text:span text:style-name="T376"></text:span><text:span text:style-name="T377"> </text:span><text:span text:style-name="T378">CAS PRATIQUE</text:span><text:span text:style-name="T379">S</text:span></text:p>
            <table:table table:name="Tableau125" table:style-name="Tableau125">
              <table:table-column table:style-name="Tableau125.A"/>
              <table:table-column table:style-name="Tableau125.B"/>
              <table:table-column table:style-name="Tableau125.C"/>
              <table:table-row table:style-name="Tableau125.1">
                <table:table-cell table:style-name="Tableau125.A1" table:number-rows-spanned="3" office:value-type="string" table:protected="true">
                  <text:p text:style-name="P526"><text:span text:style-name="T380">Vous</text:span><text:span text:style-name="T381"> </text:span><text:span text:style-name="T382">compte</text:span><text:span text:style-name="T380">z</text:span><text:span text:style-name="T383"> </text:span><text:span text:style-name="T384">débute</text:span><text:span text:style-name="T385">r</text:span><text:span text:style-name="T383"> </text:span><text:span text:style-name="T386">votre</text:span><text:span text:style-name="T387"> activité professionnelle </text:span><text:span text:style-name="T388">à compter du</text:span><text:span text:style-name="T389"> mois de </text:span><text:span text:style-name="T390">mai</text:span><text:span text:style-name="T391"> 202</text:span><text:span text:style-name="T470">6</text:span><text:span text:style-name="T383"> :</text:span></text:p>
                </table:table-cell>
                <table:table-cell table:style-name="Tableau125.A1" office:value-type="string" table:protected="true">
                  <text:p text:style-name="P527"><text:span text:style-name="T393">Vous</text:span><text:span text:style-name="T395"> coche</text:span><text:span text:style-name="T393">z</text:span><text:span text:style-name="T395"> :</text:span></text:p>
                </table:table-cell>
                <table:table-cell table:style-name="Tableau125.C1" office:value-type="string" table:protected="true">
                  <table:table table:name="Tableau126" table:style-name="Tableau126">
                    <table:table-column table:style-name="Tableau126.A"/>
                    <table:table-column table:style-name="Tableau126.B"/>
                    <table:table-row table:style-name="Tableau126.1">
                      <table:table-cell table:style-name="Tableau126.A1" office:value-type="string">
                        <text:p text:style-name="P454"><draw:control text:anchor-type="char" draw:z-index="246" draw:name="Forme6_ 12" draw:style-name="gr2" draw:text-style-name="P14" svg:width="0.401cm" svg:height="0.401cm" svg:x="0.258cm" svg:y="0.056cm" draw:control="control291"/></text:p>
                      </table:table-cell>
                      <table:table-cell table:style-name="Tableau126.A1" office:value-type="string">
                        <text:p text:style-name="P454">Demande initiale</text:p>
                      </table:table-cell>
                    </table:table-row>
                  </table:table>
                  <text:p text:style-name="P455"/>
                </table:table-cell>
              </table:table-row>
              <table:table-row table:style-name="Tableau125.2">
                <table:covered-table-cell table:style-name="Tableau125.A1"/>
                <table:table-cell table:style-name="Tableau125.B2" table:number-columns-spanned="2" office:value-type="string" table:protected="true">
                  <text:p text:style-name="P528"><text:span text:style-name="T471">Vous</text:span><text:span text:style-name="T397"> renseigne</text:span><text:span text:style-name="T471">rez</text:span><text:span text:style-name="T397"> la période de référence retenue pour l’évaluation du risque fiscal, soit </text:span><text:span text:style-name="T399">l</text:span><text:span text:style-name="T400">a période de 12 mois à compter du démarrage de </text:span><text:span text:style-name="T472">votre</text:span><text:span text:style-name="T400"> activité</text:span><text:span text:style-name="T397"> :</text:span></text:p>
                  <table:table table:name="Tableau127" table:style-name="Tableau127">
                    <table:table-column table:style-name="Tableau127.A"/>
                    <table:table-column table:style-name="Tableau127.B"/>
                    <table:table-column table:style-name="Tableau127.C"/>
                    <table:table-column table:style-name="Tableau127.D"/>
                    <table:table-column table:style-name="Tableau127.E"/>
                    <table:table-row table:style-name="Tableau127.1">
                      <table:table-cell table:style-name="Tableau127.A1" office:value-type="string">
                        <text:p text:style-name="P529"><text:span text:style-name="T473">P</text:span><text:span text:style-name="T474">ériode </text:span><text:span text:style-name="T475">de référence pour l’évaluation de</text:span><text:span text:style-name="T476">s </text:span><text:span text:style-name="T477">expédition</text:span><text:span text:style-name="T476">s</text:span></text:p>
                      </table:table-cell>
                      <table:table-cell table:style-name="Tableau127.A1" office:value-type="string">
                        <text:p text:style-name="P518">du</text:p>
                      </table:table-cell>
                      <table:table-cell table:style-name="Tableau127.A1" office:value-type="string">
                        <text:p text:style-name="P519"><draw:control text:anchor-type="paragraph" draw:z-index="247" draw:name="Forme7_ 27" draw:style-name="gr8" draw:text-style-name="P460" svg:width="2.901cm" svg:height="0.6cm" svg:x="-0.039cm" svg:y="-0.118cm" draw:control="control292"/></text:p>
                      </table:table-cell>
                      <table:table-cell table:style-name="Tableau127.A1" office:value-type="string">
                        <text:p text:style-name="P520">au</text:p>
                      </table:table-cell>
                      <table:table-cell table:style-name="Tableau127.A1" office:value-type="string">
                        <text:p text:style-name="P519"><draw:control text:anchor-type="paragraph" draw:z-index="248" draw:name="Forme7_ 28" draw:style-name="gr8" draw:text-style-name="P460" svg:width="2.901cm" svg:height="0.6cm" svg:x="-0.065cm" svg:y="-0.118cm" draw:control="control293"/></text:p>
                      </table:table-cell>
                    </table:table-row>
                  </table:table>
                  <text:p text:style-name="P530"/>
                </table:table-cell>
                <table:covered-table-cell/>
              </table:table-row>
              <table:table-row table:style-name="Tableau125.3">
                <table:covered-table-cell table:style-name="Tableau125.A1"/>
                <table:table-cell table:style-name="Tableau125.B2" table:number-columns-spanned="2" office:value-type="string" table:protected="true">
                  <text:p text:style-name="P531"><text:span text:style-name="T471">Vous</text:span> reporte<text:span text:style-name="T471">rez</text:span> sur l<text:span text:style-name="T402">es folios </text:span><text:span text:style-name="T403">« </text:span><text:span text:style-name="T249">Évaluation des expéditions annuelles »</text:span> dans la colonne <text:span text:style-name="T405">« Volumes</text:span><text:span text:style-name="T406"> e</text:span><text:span text:style-name="T407">n unités ou en grammes</text:span><text:span text:style-name="T405"> »</text:span>, pour chaque catégorie fiscale en <text:span text:style-name="T408">jeu</text:span>, les volumes estimés <text:span text:style-name="T408">à l’expédition</text:span> <text:span text:style-name="T455">au</text:span><text:span text:style-name="T249"> cours </text:span><text:span text:style-name="T455">d</text:span><text:span text:style-name="T456">e</text:span><text:span text:style-name="T411">s 12 mois </text:span><text:span text:style-name="T455">à venir</text:span><text:span text:style-name="T443">,</text:span> en utilisant les mesures légales <text:span text:style-name="T413">(unités, grammes), </text:span><text:span text:style-name="T414">et dans la colonne </text:span><text:span text:style-name="T407">« Valeur totale en € »</text:span><text:span text:style-name="T414"> le montant globalisé de ces volumes expédiés</text:span><text:span text:style-name="T413">.</text:span></text:p>
                </table:table-cell>
                <table:covered-table-cell/>
              </table:table-row>
            </table:table>
            <text:p text:style-name="P455"/>
          </table:table-cell>
          <table:covered-table-cell table:style-name="Tableau9.B1"/>
        </table:table-row>
        <table:table-row table:style-name="Tableau9.1">
          <table:table-cell table:style-name="Tableau9.A6" office:value-type="string" table:protected="true">
            <table:table table:name="Tableau128" table:style-name="Tableau128">
              <table:table-column table:style-name="Tableau128.A"/>
              <table:table-column table:style-name="Tableau128.B"/>
              <table:table-column table:style-name="Tableau128.C"/>
              <table:table-row table:style-name="Tableau128.1">
                <table:table-cell table:style-name="Tableau128.A1" table:number-rows-spanned="3" office:value-type="string" table:protected="true">
                  <text:p text:style-name="P532"><text:span text:style-name="T415">L</text:span><text:span text:style-name="T416">e</text:span><text:span text:style-name="T415"> </text:span><text:span text:style-name="T417">15 </text:span><text:span text:style-name="T418">mai 202</text:span><text:span text:style-name="T478">6</text:span><text:span text:style-name="T415">, </text:span><text:span text:style-name="T380">vous souhaitez :</text:span></text:p>
                  <text:p text:style-name="P533"><text:span text:style-name="T420"></text:span><text:span text:style-name="T421"> </text:span><text:span text:style-name="T384">met</text:span><text:span text:style-name="T422">t</text:span><text:span text:style-name="T423">re</text:span><text:span text:style-name="T384"> à jour</text:span><text:span text:style-name="T383"> </text:span><text:span text:style-name="T387">l</text:span><text:span text:style-name="T424">e crédit d</text:span><text:span text:style-name="T425">’</text:span><text:span text:style-name="T479">expédition</text:span><text:span text:style-name="T387"> </text:span><text:span text:style-name="T424">couvrant </text:span><text:span text:style-name="T425">l</text:span><text:span text:style-name="T479">a circulation nationale</text:span><text:span text:style-name="T425"> en sortie de </text:span><text:span text:style-name="T480">votre</text:span><text:span text:style-name="T424"> </text:span><text:span text:style-name="T481">EFS </text:span><text:span text:style-name="T482">ou de </text:span><text:span text:style-name="T480">votre</text:span><text:span text:style-name="T482"> site d’expédition</text:span><text:span text:style-name="T424"> (réévaluation) </text:span><text:span text:style-name="T387">;</text:span></text:p>
                  <text:p text:style-name="P533"><text:span text:style-name="T420"></text:span><text:span text:style-name="T421"> </text:span><text:span text:style-name="T459">met</text:span><text:span text:style-name="T460">tre</text:span><text:span text:style-name="T459"> en place</text:span><text:span text:style-name="T461"> </text:span><text:span text:style-name="T462">un </text:span><text:span text:style-name="T463">nouveau</text:span><text:span text:style-name="T462"> </text:span><text:span text:style-name="T464">crédit </text:span><text:span text:style-name="T483">d’</text:span><text:span text:style-name="T484">expédition</text:span><text:span text:style-name="T462"> en suite de la r</text:span><text:span text:style-name="T485">ésiliation</text:span><text:span text:style-name="T462"><text:note text:id="ftn5" text:note-class="footnote"><text:note-citation>5</text:note-citation><text:note-body><text:p text:style-name="P467">Résiliation de l’acte d’engagement de garantie à l’initiative du garant ou du principal obligé qui souhaite changer d’organisme garant ou de modalité de garantie.</text:p></text:note-body></text:note></text:span><text:span text:style-name="T462"> de </text:span><text:span text:style-name="T486">votre</text:span><text:span text:style-name="T485"> acte d’engagement de garantie</text:span><text:span text:style-name="T415">.</text:span></text:p>
                </table:table-cell>
                <table:table-cell table:style-name="Tableau128.A1" office:value-type="string" table:protected="true">
                  <text:p text:style-name="P534"><text:span text:style-name="T393">Vous</text:span><text:span text:style-name="T395"> coche</text:span><text:span text:style-name="T393">z</text:span><text:span text:style-name="T395"> :</text:span></text:p>
                </table:table-cell>
                <table:table-cell table:style-name="Tableau128.C1" office:value-type="string" table:protected="true">
                  <table:table table:name="Tableau129" table:style-name="Tableau129">
                    <table:table-column table:style-name="Tableau129.A"/>
                    <table:table-column table:style-name="Tableau129.B"/>
                    <table:table-row table:style-name="Tableau129.1">
                      <table:table-cell table:style-name="Tableau129.A1" office:value-type="string">
                        <text:p text:style-name="P535"><draw:control text:anchor-type="char" draw:z-index="249" draw:name="Forme6_ 13" draw:style-name="gr2" draw:text-style-name="P14" svg:width="0.401cm" svg:height="0.401cm" svg:x="0.27cm" svg:y="0.056cm" draw:control="control294"/></text:p>
                      </table:table-cell>
                      <table:table-cell table:style-name="Tableau129.A1" office:value-type="string">
                        <text:p text:style-name="P535">Mise à jour</text:p>
                      </table:table-cell>
                    </table:table-row>
                  </table:table>
                  <text:p text:style-name="P536"/>
                </table:table-cell>
              </table:table-row>
              <table:table-row table:style-name="Tableau128.2">
                <table:covered-table-cell table:style-name="Tableau128.A1"/>
                <table:table-cell table:style-name="Tableau128.B2" table:number-columns-spanned="2" office:value-type="string" table:protected="true">
                  <text:p text:style-name="P537"><text:span text:style-name="T471">Vous</text:span><text:span text:style-name="T397"> renseigne</text:span><text:span text:style-name="T471">rez</text:span><text:span text:style-name="T397"> la période de référence retenue pour l’évaluation du risque fiscal, soit </text:span><text:span text:style-name="T399">l</text:span><text:span text:style-name="T400">a période de 12 mois </text:span><text:span text:style-name="T437">écoulée </text:span><text:span text:style-name="T438">à la date de dépôt de la fiche d’activité auprès de </text:span><text:span text:style-name="T487">votre</text:span><text:span text:style-name="T438"> service gestionnaire :</text:span></text:p>
                  <table:table table:name="Tableau130" table:style-name="Tableau130">
                    <table:table-column table:style-name="Tableau130.A"/>
                    <table:table-column table:style-name="Tableau130.B"/>
                    <table:table-column table:style-name="Tableau130.C"/>
                    <table:table-column table:style-name="Tableau130.D"/>
                    <table:table-column table:style-name="Tableau130.E"/>
                    <table:table-row table:style-name="Tableau130.1">
                      <table:table-cell table:style-name="Tableau130.A1" office:value-type="string">
                        <text:p text:style-name="P538"><text:span text:style-name="T473">P</text:span><text:span text:style-name="T474">ériode </text:span><text:span text:style-name="T475">de référence pour l’évaluation de</text:span><text:span text:style-name="T476">s </text:span><text:span text:style-name="T477">expédition</text:span><text:span text:style-name="T476">s</text:span></text:p>
                      </table:table-cell>
                      <table:table-cell table:style-name="Tableau130.A1" office:value-type="string">
                        <text:p text:style-name="P539">du</text:p>
                      </table:table-cell>
                      <table:table-cell table:style-name="Tableau130.A1" office:value-type="string">
                        <text:p text:style-name="P540"><draw:control text:anchor-type="paragraph" draw:z-index="250" draw:name="Forme7_ 29" draw:style-name="gr8" draw:text-style-name="P460" svg:width="2.901cm" svg:height="0.6cm" svg:x="0.12cm" svg:y="-0.118cm" draw:control="control295"/></text:p>
                      </table:table-cell>
                      <table:table-cell table:style-name="Tableau130.A1" office:value-type="string">
                        <text:p text:style-name="P541">au</text:p>
                      </table:table-cell>
                      <table:table-cell table:style-name="Tableau130.A1" office:value-type="string">
                        <text:p text:style-name="P540"><draw:control text:anchor-type="paragraph" draw:z-index="251" draw:name="Forme7_ 30" draw:style-name="gr8" draw:text-style-name="P460" svg:width="2.901cm" svg:height="0.6cm" svg:x="0.023cm" svg:y="-0.118cm" draw:control="control296"/></text:p>
                      </table:table-cell>
                    </table:table-row>
                  </table:table>
                  <text:p text:style-name="P536"/>
                </table:table-cell>
                <table:covered-table-cell/>
              </table:table-row>
              <table:table-row table:style-name="Tableau128.3">
                <table:covered-table-cell table:style-name="Tableau128.A1"/>
                <table:table-cell table:style-name="Tableau128.B2" table:number-columns-spanned="2" office:value-type="string" table:protected="true">
                  <text:p text:style-name="P542"><text:span text:style-name="T471">Vous</text:span> reporte<text:span text:style-name="T471">rez</text:span> sur l<text:span text:style-name="T402">es folios </text:span><text:span text:style-name="T403">« </text:span><text:span text:style-name="T249">Évaluation des expéditions annuelles »</text:span> dans la colonne <text:span text:style-name="T181">« </text:span><text:span text:style-name="T405">Volumes </text:span><text:span text:style-name="T406">e</text:span><text:span text:style-name="T407">n unités ou en grammes</text:span><text:span text:style-name="T181"> »</text:span>, pour chaque catégorie fiscale <text:span text:style-name="T408">en jeu</text:span>, les volumes <text:span text:style-name="T408">expédiés</text:span> <text:span text:style-name="T249">au cours d</text:span><text:span text:style-name="T468">es douze derniers mois</text:span><text:span text:style-name="T442">,</text:span><text:span text:style-name="T443"> </text:span>en utilisant les mesures légales <text:span text:style-name="T413">(unités, grammes), </text:span><text:span text:style-name="T414">et dans la colonne </text:span><text:span text:style-name="T444">« </text:span><text:span text:style-name="T407">Valeur totale en €</text:span><text:span text:style-name="T444"> »</text:span><text:span text:style-name="T414"> le montant globalisé de ces volumes expédiés</text:span><text:span text:style-name="T413">.</text:span></text:p>
                </table:table-cell>
                <table:covered-table-cell/>
              </table:table-row>
            </table:table>
            <text:p text:style-name="P543"/>
          </table:table-cell>
          <table:covered-table-cell table:style-name="Tableau9.B1"/>
        </table:table-row>
      </table:table>
      <table:table table:name="Tableau22" table:style-name="Tableau22">
        <table:table-column table:style-name="Tableau22.A"/>
        <table:table-column table:style-name="Tableau22.B"/>
        <table:table-row table:style-name="Tableau22.1">
          <table:table-cell table:style-name="Tableau22.A1" table:number-columns-spanned="2" office:value-type="string" table:protected="true">
            <text:p text:style-name="P544"><text:bookmark text:name="TOTAL DES DROITS D’ACCISE"/><text:span text:style-name="T488">[1</text:span><text:span text:style-name="T489">1</text:span><text:span text:style-name="T488">] </text:span>TOTAL DES DROITS D’ACCISE ET TAXES ASSIMILÉES PAR CATÉGORIE FISCALE <text:span text:style-name="T490">EN JEU</text:span></text:p>
          </table:table-cell>
          <table:covered-table-cell/>
        </table:table-row>
        <table:table-row table:style-name="Tableau22.2">
          <table:table-cell table:style-name="Tableau22.A2" office:value-type="string">
            <text:p text:style-name="P545">Ce tableau globalise <text:span text:style-name="T491">automatiquement</text:span> les montants de droits en jeu, accises et taxes assimilées <text:span text:style-name="T492">par catégorie fiscale</text:span>, <text:span text:style-name="T493">en suite de </text:span><text:span text:style-name="T494">votre</text:span><text:span text:style-name="T493"> complétion des feuillets 2 </text:span><text:span text:style-name="T495">et</text:span><text:span text:style-name="T493"> </text:span><text:span text:style-name="T496">3</text:span><text:span text:style-name="T497"> (</text:span><text:span text:style-name="T498">cellules bleues</text:span><text:span text:style-name="T497">)</text:span><text:span text:style-name="T493"> </text:span><text:span text:style-name="T494">des volumes de </text:span><text:span text:style-name="T492">produits du tabac </text:span><text:span text:style-name="T499">entreposés,</text:span><text:span text:style-name="T500"> </text:span><text:span text:style-name="T501">mis à la consommation, </text:span><text:span text:style-name="T500">expédiés, </text:span><text:span text:style-name="T502">et/ou de leur valeur </text:span><text:span text:style-name="T497">totale en €</text:span><text:span text:style-name="T494">.</text:span></text:p>
          </table:table-cell>
          <table:table-cell table:style-name="Tableau22.B2" table:number-rows-spanned="7" office:value-type="string" table:protected="true">
            <text:p text:style-name="P546"/>
          </table:table-cell>
        </table:table-row>
        <table:table-row table:style-name="Tableau22.3">
          <table:table-cell table:style-name="Tableau22.A2" office:value-type="string" table:protected="true">
            <text:p text:style-name="P547"><text:span text:style-name="T223"></text:span><text:span text:style-name="T224"> </text:span><text:bookmark text:name="Définition des catégories fiscales"/><text:span text:style-name="T503">[</text:span><text:span text:style-name="T504">1</text:span><text:span text:style-name="T505">2</text:span><text:span text:style-name="T504">]</text:span><text:span text:style-name="T224"> </text:span><text:span text:style-name="T506">Dé</text:span><text:span text:style-name="T507">finition des catégories fiscale</text:span><text:span text:style-name="T508">s</text:span></text:p>
            <text:p text:style-name="P548"><text:span text:style-name="T509">En application de l’</text:span><text:a xlink:type="simple" xlink:href="https://www.legifrance.gouv.fr/codes/article_lc/LEGIARTI000044603445/2022-05-05" text:style-name="Internet_20_link" text:visited-style-name="Visited_20_Internet_20_Link"><text:span text:style-name="T509">article L 314-3 du CIBS</text:span></text:a><text:span text:style-name="T509">, les produits du tabac s’entendent des produits qui contiennent l’une des substances suivantes :</text:span></text:p>
            <text:p text:style-name="P549">1° Du tabac ;</text:p>
            <text:p text:style-name="P549">2° Des substances mélangées au tabac et susceptibles d’être fumées, prisées ou mâchées avec le tabac ;</text:p>
            <text:p text:style-name="P549">3° Des substances, autres que le tabac, susceptibles d’être fumées et qui ne sont pas à usage médical.</text:p>
            <text:p text:style-name="P550"><text:span text:style-name="T509">En outre, l’</text:span><text:a xlink:type="simple" xlink:href="https://www.legifrance.gouv.fr/codes/article_lc/LEGIARTI000044603447/2022-05-05" text:style-name="Internet_20_link" text:visited-style-name="Visited_20_Internet_20_Link"><text:span text:style-name="T509">article L 314-2 du CIBS</text:span></text:a><text:span text:style-name="T509"> prévoit que sont soumis à l’accise les produits du tabac au sens de l’article L 314-3 susceptibles d’être fumés au sens de l’</text:span><text:a xlink:type="simple" xlink:href="https://www.legifrance.gouv.fr/codes/article_lc/LEGIARTI000044603443/2022-05-05" text:style-name="Internet_20_link" text:visited-style-name="Visited_20_Internet_20_Link"><text:span text:style-name="T509">article L 314-4</text:span></text:a><text:span text:style-name="T509">, mâchés au sens de l’</text:span><text:a xlink:type="simple" xlink:href="https://www.legifrance.gouv.fr/codes/article_lc/LEGIARTI000044603441/2022-05-05" text:style-name="Internet_20_link" text:visited-style-name="Visited_20_Internet_20_Link"><text:span text:style-name="T509">article L 314-5</text:span></text:a><text:span text:style-name="T509"> ou prisés au sens de l’</text:span><text:a xlink:type="simple" xlink:href="https://www.legifrance.gouv.fr/codes/article_lc/LEGIARTI000044603439/2022-05-05" text:style-name="Internet_20_link" text:visited-style-name="Visited_20_Internet_20_Link"><text:span text:style-name="T509">article L 314-6</text:span></text:a><text:span text:style-name="T509"> dudit code.</text:span></text:p>
            <text:p text:style-name="P551"><text:span text:style-name="T509">Les produits taxables </text:span><text:span text:style-name="T510">du tabac </text:span><text:span text:style-name="T509">sont répartis, selon leurs caractéristiques </text:span><text:span text:style-name="T511">techniques</text:span><text:span text:style-name="T509"> et leur</text:span><text:span text:style-name="T510">s</text:span><text:span text:style-name="T509"> </text:span><text:span text:style-name="T510">modes de consommation</text:span><text:span text:style-name="T509">, a</text:span><text:span text:style-name="T512">u sein de catégories fiscales </text:span><text:span text:style-name="T513">(</text:span><text:a xlink:type="simple" xlink:href="../../../../../../../AppData/Local/FA%20Tabacs/(Articles%20L314-13%20à%20L314-18)" text:style-name="Internet_20_link" text:visited-style-name="Visited_20_Internet_20_Link"><text:span text:style-name="T513">Articles L 314-13 à L 314-18 </text:span><text:span text:style-name="T514">du CIBS</text:span></text:a><text:span text:style-name="T513">).</text:span></text:p>
            <text:p text:style-name="P552"><text:span text:style-name="T515">Une </text:span><text:span text:style-name="T516">seule</text:span> lettre <text:span text:style-name="T517">de codification identifie l</text:span>’imposition <text:span text:style-name="T518">couverte </text:span><text:span text:style-name="T516">en matière de tabac</text:span>, <text:span text:style-name="T517">c’est-à-dire</text:span> la fiscalité applicable aux produits couverts par l’agrément. Elle est <text:span text:style-name="T519">renseignée</text:span> sur l’acte d’<text:span text:style-name="T519">engagement de garantie,</text:span> afin d’identifier, par crédit de droit, la nature de <text:span text:style-name="T520">l’imposition</text:span> pour l<text:span text:style-name="T520">a</text:span>quel<text:span text:style-name="T520">le le</text:span> garant engage sa responsabilité.</text:p>
            <text:p text:style-name="P553">Le tableau <text:span text:style-name="T521">ci-dessous </text:span><text:span text:style-name="T520">liste</text:span> le<text:span text:style-name="T521">s</text:span> type<text:span text:style-name="T521">s</text:span> de produits <text:span text:style-name="T520">du tabac</text:span> en précisant la lettre de codificatio<text:span text:style-name="T521">n </text:span><text:span text:style-name="T515">associée</text:span>.</text:p>
          </table:table-cell>
          <table:covered-table-cell table:style-name="Tableau22.B2"/>
        </table:table-row>
        <table:table-row table:style-name="Tableau22.4">
          <table:table-cell table:style-name="Tableau22.A2" office:value-type="string" table:protected="true">
            <table:table table:name="Tableau25" table:style-name="Tableau25">
              <table:table-column table:style-name="Tableau25.A"/>
              <table:table-column table:style-name="Tableau25.B"/>
              <table:table-column table:style-name="Tableau25.C"/>
              <table:table-row table:style-name="Tableau25.1">
                <table:table-cell table:style-name="Tableau25.A1" office:value-type="string">
                  <text:p text:style-name="P554"><text:span text:style-name="T522">D</text:span><text:span text:style-name="T523">ésignation des produits </text:span><text:span text:style-name="T524">du Tabac</text:span></text:p>
                </table:table-cell>
                <table:table-cell table:style-name="Tableau25.A1" office:value-type="string">
                  <text:p text:style-name="P555">Bases juridiques</text:p>
                </table:table-cell>
                <table:table-cell table:style-name="Tableau25.C1" office:value-type="string">
                  <text:p text:style-name="P556">Lettre de codification</text:p>
                </table:table-cell>
              </table:table-row>
              <table:table-row table:style-name="Tableau25.2">
                <table:table-cell table:style-name="Tableau25.A2" office:value-type="string">
                  <text:p text:style-name="P557">Cigares et cigarillos</text:p>
                </table:table-cell>
                <table:table-cell table:style-name="Tableau25.B2" office:value-type="string">
                  <text:p text:style-name="P558"><text:a xlink:type="simple" xlink:href="https://www.legifrance.gouv.fr/codes/article_lc/LEGIARTI000044603415" text:style-name="Internet_20_link" text:visited-style-name="Visited_20_Internet_20_Link">Article L 314-13 <text:span text:style-name="T525">du CIBS</text:span></text:a></text:p>
                </table:table-cell>
                <table:table-cell table:style-name="Tableau25.C2" table:number-rows-spanned="8" office:value-type="string">
                  <text:p text:style-name="P559">M</text:p>
                </table:table-cell>
              </table:table-row>
              <table:table-row table:style-name="Tableau25.2">
                <table:table-cell table:style-name="Tableau25.A3" office:value-type="string">
                  <text:p text:style-name="P557">Cigarettes</text:p>
                </table:table-cell>
                <table:table-cell table:style-name="Tableau25.B3" office:value-type="string">
                  <text:p text:style-name="P560"><text:a xlink:type="simple" xlink:href="https://www.legifrance.gouv.fr/codes/article_lc/LEGIARTI000044603413" text:style-name="Internet_20_link" text:visited-style-name="Visited_20_Internet_20_Link">Article L 314-14 <text:span text:style-name="T525">du CIBS</text:span></text:a></text:p>
                </table:table-cell>
                <table:covered-table-cell table:style-name="Tableau25.C2"/>
              </table:table-row>
              <table:table-row table:style-name="Tableau25.2">
                <table:table-cell table:style-name="Tableau25.A4" office:value-type="string">
                  <text:p text:style-name="P557">Tabacs « fine coupe » destinés à rouler les cigarettes</text:p>
                </table:table-cell>
                <table:table-cell table:style-name="Tableau25.B4" office:value-type="string">
                  <text:p text:style-name="P560"><text:a xlink:type="simple" xlink:href="https://www.legifrance.gouv.fr/codes/article_lc/LEGIARTI000046196737" text:style-name="Internet_20_link" text:visited-style-name="Visited_20_Internet_20_Link">Article L 314-15 <text:span text:style-name="T525">du CIBS</text:span></text:a></text:p>
                </table:table-cell>
                <table:covered-table-cell table:style-name="Tableau25.C2"/>
              </table:table-row>
              <table:table-row table:style-name="Tableau25.2">
                <table:table-cell table:style-name="Tableau25.A5" office:value-type="string">
                  <text:p text:style-name="P561">Tabacs à chauffer commercialisés en bâtonnets</text:p>
                </table:table-cell>
                <table:table-cell table:style-name="Tableau25.B5" office:value-type="string">
                  <text:p text:style-name="P562"><text:a xlink:type="simple" xlink:href="https://www.legifrance.gouv.fr/codes/article_lc/LEGIARTI000046801867" text:style-name="Internet_20_link" text:visited-style-name="Visited_20_Internet_20_Link">Article L 314-15-1 <text:span text:style-name="T525">du CIBS</text:span></text:a></text:p>
                </table:table-cell>
                <table:covered-table-cell table:style-name="Tableau25.C2"/>
              </table:table-row>
              <table:table-row table:style-name="Tableau25.2">
                <table:table-cell table:style-name="Tableau25.A6" office:value-type="string">
                  <text:p text:style-name="P561">Autres tabacs à chauffer</text:p>
                </table:table-cell>
                <table:table-cell table:style-name="Tableau25.B6" office:value-type="string">
                  <text:p text:style-name="P562"><text:a xlink:type="simple" xlink:href="https://www.legifrance.gouv.fr/codes/article_lc/LEGIARTI000046801871" text:style-name="Internet_20_link" text:visited-style-name="Visited_20_Internet_20_Link">Article L 314-15-2 <text:span text:style-name="T525">du CIBS</text:span></text:a></text:p>
                </table:table-cell>
                <table:covered-table-cell table:style-name="Tableau25.C2"/>
              </table:table-row>
              <table:table-row table:style-name="Tableau25.2">
                <table:table-cell table:style-name="Tableau25.A7" office:value-type="string">
                  <text:p text:style-name="P561">Autres tabacs à fumer ou à inhaler après avoir été chauffés<text:note text:id="ftn6" text:note-class="footnote"><text:note-citation>6</text:note-citation><text:note-body><text:p text:style-name="P563">Cette catégorie fiscale comprend notamment le tabac à narguilé, à pipe, ainsi que les « blunts ».</text:p></text:note-body></text:note></text:p>
                </table:table-cell>
                <table:table-cell table:style-name="Tableau25.B7" office:value-type="string">
                  <text:p text:style-name="P562"><text:a xlink:type="simple" xlink:href="https://www.legifrance.gouv.fr/codes/article_lc/LEGIARTI000046805443" text:style-name="Internet_20_link" text:visited-style-name="Visited_20_Internet_20_Link">Article L 314-16 <text:span text:style-name="T525">du CIBS</text:span></text:a></text:p>
                </table:table-cell>
                <table:covered-table-cell table:style-name="Tableau25.C2"/>
              </table:table-row>
              <table:table-row table:style-name="Tableau25.2">
                <table:table-cell table:style-name="Tableau25.A5" office:value-type="string">
                  <text:p text:style-name="P557">Tabacs à mâcher</text:p>
                </table:table-cell>
                <table:table-cell table:style-name="Tableau25.B8" office:value-type="string">
                  <text:p text:style-name="P560"><text:a xlink:type="simple" xlink:href="https://www.legifrance.gouv.fr/codes/article_lc/LEGIARTI000044603407" text:style-name="Internet_20_link" text:visited-style-name="Visited_20_Internet_20_Link">Article L 314-17 <text:span text:style-name="T525">du CIBS</text:span></text:a></text:p>
                </table:table-cell>
                <table:covered-table-cell table:style-name="Tableau25.C2"/>
              </table:table-row>
              <table:table-row table:style-name="Tableau25.2">
                <table:table-cell table:style-name="Tableau25.A9" office:value-type="string">
                  <text:p text:style-name="P557">Tabacs à priser</text:p>
                </table:table-cell>
                <table:table-cell table:style-name="Tableau25.B9" office:value-type="string">
                  <text:p text:style-name="P560"><text:a xlink:type="simple" xlink:href="https://www.legifrance.gouv.fr/codes/article_lc/LEGIARTI000044603405" text:style-name="Internet_20_link" text:visited-style-name="Visited_20_Internet_20_Link">Article L 314-18 <text:span text:style-name="T526">du CIBS</text:span></text:a></text:p>
                </table:table-cell>
                <table:covered-table-cell table:style-name="Tableau25.C2"/>
              </table:table-row>
            </table:table>
            <text:p text:style-name="P564"/>
          </table:table-cell>
          <table:covered-table-cell table:style-name="Tableau22.B2"/>
        </table:table-row>
        <table:table-row table:style-name="Tableau22.5">
          <table:table-cell table:style-name="Tableau22.A1" office:value-type="string" table:protected="true">
            <text:p text:style-name="P565"><text:bookmark text:name="VOLET OPÉRATEUR"/>[1<text:span text:style-name="T527">3</text:span>] VOLET OPÉRATEUR</text:p>
          </table:table-cell>
          <table:covered-table-cell table:style-name="Tableau22.B2"/>
        </table:table-row>
        <table:table-row table:style-name="Tableau22.6">
          <table:table-cell table:style-name="Tableau22.A2" office:value-type="string" table:protected="true">
            <text:p text:style-name="P566"><text:span text:style-name="T1">Ce</text:span><text:span text:style-name="T528">tte rubrique</text:span><text:span text:style-name="T1"> vous offre la possibilité de solliciter le bénéfice de </text:span><text:span text:style-name="T529">la centralisation de vo</text:span><text:span text:style-name="T528">s garanties</text:span><text:span text:style-name="T529"> auprès d’une recette des douanes centralisatrice, </text:span><text:span text:style-name="T530">et de faire part de vos observations en lien avec votre activité CI et/ou l’évaluation de votre montant de garantie.</text:span></text:p>
          </table:table-cell>
          <table:covered-table-cell table:style-name="Tableau22.B2"/>
        </table:table-row>
        <table:table-row table:style-name="Tableau22.5">
          <table:table-cell table:style-name="Tableau22.A1" office:value-type="string" table:protected="true">
            <text:p text:style-name="P567"><text:bookmark text:name="CENTRALISATION DU CAUTIONNEMENT"/><text:span text:style-name="T531">[1</text:span><text:span text:style-name="T532">4</text:span><text:span text:style-name="T531">] </text:span>CENTRALISATION DU CAUTIONNEMENT</text:p>
          </table:table-cell>
          <table:covered-table-cell table:style-name="Tableau22.B2"/>
        </table:table-row>
        <table:table-row table:style-name="Tableau22.5">
          <table:table-cell table:style-name="Tableau22.B2" office:value-type="string" table:protected="true">
            <text:p text:style-name="P568"><text:span text:style-name="T533">Si v</text:span><text:span text:style-name="T534">ous</text:span><text:span text:style-name="T535"> </text:span><text:span text:style-name="T536">disposez</text:span><text:span text:style-name="T533"> de</text:span><text:span text:style-name="T535"> plusieurs </text:span><text:span text:style-name="T537">lieux de risque </text:span><text:span text:style-name="T538">répartis</text:span><text:span text:style-name="T537"> </text:span><text:span text:style-name="T535">sur l</text:span><text:span text:style-name="T539">e</text:span><text:span text:style-name="T535"> territoire national,</text:span><text:span text:style-name="T537"> </text:span><text:span text:style-name="T533">v</text:span><text:span text:style-name="T534">ous </text:span><text:span text:style-name="T535">p</text:span><text:span text:style-name="T534">ouvez</text:span><text:span text:style-name="T535"> solliciter le bénéfice de la souscription d’un seul acte d’</text:span><text:span text:style-name="T540">engagement de garantie</text:span><text:span text:style-name="T535"> pour </text:span><text:span text:style-name="T539">l’ensemble</text:span><text:span text:style-name="T533"> vos</text:span><text:span text:style-name="T535"> lieux de risque auprès d’une recette des douanes centralisatrice.</text:span></text:p>
            <text:p text:style-name="P568"><text:span text:style-name="T541">L</text:span><text:span text:style-name="T542">a centralisation </text:span><text:span text:style-name="T539">est octroyée</text:span><text:span text:style-name="T543"> </text:span><text:span text:style-name="T539">aux conditions qu’elle concerne</text:span><text:span text:style-name="T543"> l’</text:span><text:span text:style-name="T536">intégralité</text:span><text:span text:style-name="T543"> des agréments </text:span><text:span text:style-name="T544">d</text:span><text:span text:style-name="T536">e</text:span><text:span text:style-name="T544"> même type</text:span><text:span text:style-name="T543"> liés à une </text:span><text:span text:style-name="T545">nature d’</text:span><text:span text:style-name="T543">activité </text:span><text:span text:style-name="T546">répondant à des modalités de gestion </text:span><text:span text:style-name="T547">similaires</text:span><text:span text:style-name="T545">,</text:span><text:span text:style-name="T544"> et </text:span><text:span text:style-name="T547">des crédits de droit identiques</text:span><text:span text:style-name="T543">.</text:span></text:p>
            <text:p text:style-name="P569"><draw:frame draw:style-name="fr3" draw:name="Image7" text:anchor-type="char" svg:x="0.011cm" svg:y="0.199cm" svg:width="0.84cm" svg:height="0.84cm" draw:z-index="4"><draw:image xlink:href="Pictures/100000010000005400000054A6D5220A.png" xlink:type="simple" xlink:show="embed" xlink:actuate="onLoad" draw:mime-type="image/png"/></draw:frame><text:span text:style-name="T548">A</text:span><text:span text:style-name="T549">us</text:span><text:span text:style-name="T548">si, i</text:span><text:span text:style-name="T550">l n’est pas possible de centraliser les garanties d’une partie des agréments sur une recette des douanes, et parallèlement, de conserver des garanties individuelles sur d’autres recettes.</text:span></text:p>
            <text:p text:style-name="P570"><text:span text:style-name="T550">La </text:span><text:span text:style-name="T551">recette centralisatrice</text:span><text:span text:style-name="T550"> choisi</text:span><text:span text:style-name="T552">e</text:span><text:span text:style-name="T550"> doit </text:span><text:span text:style-name="T553">obligatoirement</text:span><text:span text:style-name="T550"> compter dans son ressort au moins un </text:span><text:span text:style-name="T554">de vos </text:span><text:span text:style-name="T550">lieu</text:span><text:span text:style-name="T554">x</text:span><text:span text:style-name="T550"> de risque.</text:span></text:p>
            <text:p text:style-name="P571">La demande de centralisation du cautionnement « contributions indirectes » doit être adressée à la Direction générale des douanes et des droits indirects, Bureau Comptabilité et recouvrement, Section Garanties et CI, 11, rue des deux communes, 93558 Montreuil cedex.</text:p>
          </table:table-cell>
          <table:covered-table-cell table:style-name="Tableau22.B2"/>
        </table:table-row>
      </table:table>
      <text:p text:style-name="P572"/>
      <table:table table:name="Tableau63" table:style-name="Tableau63">
        <table:table-column table:style-name="Tableau63.A"/>
        <table:table-column table:style-name="Tableau63.B"/>
        <table:table-row table:style-name="Tableau63.1">
          <table:table-cell table:style-name="Tableau63.A1" office:value-type="string" table:protected="true">
            <text:p text:style-name="P573"><text:span text:style-name="T555">P</text:span><text:span text:style-name="T556">arallèlement, vous devez déposer, auprès des services gestionnaires concernés, les fiches d’activité des différents lieux de risque concernés par cette demande de centralisation, afin qu’il puisse </text:span><text:span text:style-name="T557">en</text:span><text:span text:style-name="T556"> réaliser l</text:span><text:span text:style-name="T557">a</text:span><text:span text:style-name="T556"> recevabilité, avant </text:span><text:span text:style-name="T557">communication</text:span><text:span text:style-name="T556"> à la recette centralisatrice </text:span><text:span text:style-name="T558">qui établira le montant de garantie à produire.</text:span></text:p>
            <text:p text:style-name="P574"><draw:line text:anchor-type="paragraph" draw:z-index="2" draw:name="Ligne 6" draw:style-name="gr16" draw:text-style-name="P361" svg:x1="17.288cm" svg:y1="2.32cm" svg:x2="16.653cm" svg:y2="2.93cm"><text:p/></draw:line>Veillez bien à sélectionner sur toutes les fiches d’activité, dans la rubrique dédiée, la recette des douanes auprès de laquelle vous souhaitez produire un acte d’engagement de garantie centralisé.</text:p>
            <table:table table:name="Tableau7" table:style-name="Tableau7">
              <table:table-column table:style-name="Tableau7.A"/>
              <table:table-column table:style-name="Tableau7.B"/>
              <table:table-row table:style-name="Tableau7.1">
                <table:table-cell table:style-name="Tableau7.A1" table:number-columns-spanned="2" office:value-type="string" table:protected="true">
                  <text:p text:style-name="P575"><text:span text:style-name="T559">VOLE</text:span><text:span text:style-name="T560">T OPÉRATEUR</text:span></text:p>
                </table:table-cell>
                <table:covered-table-cell/>
              </table:table-row>
              <table:table-row table:style-name="Tableau7.2">
                <table:table-cell table:style-name="Tableau7.A2" table:number-columns-spanned="2" office:value-type="string" table:protected="true">
                  <text:p text:style-name="P576">Je sollicite auprès de l’administration des douanes le bénéfice d’ :</text:p>
                </table:table-cell>
                <table:covered-table-cell/>
              </table:table-row>
              <table:table-row table:style-name="Tableau7.2">
                <table:table-cell table:style-name="Tableau7.A3" office:value-type="string" table:protected="true">
                  <text:p text:style-name="P577"><text:span text:style-name="T561"> </text:span><text:span text:style-name="T562">une centralisation du cautionnement auprès de la recette des douanes de</text:span></text:p>
                </table:table-cell>
                <table:table-cell table:style-name="Tableau7.B3" office:value-type="string" table:protected="true">
                  <text:p text:style-name="P578">Lyon</text:p>
                </table:table-cell>
              </table:table-row>
            </table:table>
            <text:p text:style-name="P579"/>
          </table:table-cell>
          <table:table-cell table:style-name="Tableau63.B1" table:number-rows-spanned="6" office:value-type="string" table:protected="true">
            <text:p text:style-name="P573"/>
          </table:table-cell>
        </table:table-row>
        <table:table-row table:style-name="Tableau63.2">
          <table:table-cell table:style-name="Tableau63.A2" office:value-type="string" table:protected="true">
            <text:p text:style-name="P580"><text:bookmark text:name="AUTHENTIFICATION DE LA FICHE D’ACTIVITÉ"/><text:span text:style-name="T563">[1</text:span><text:span text:style-name="T564">5</text:span><text:span text:style-name="T563">] </text:span>AUTHENTIFICATION DE LA FICHE D’ACTIVITÉ</text:p>
          </table:table-cell>
          <table:covered-table-cell table:style-name="Tableau63.B1"/>
        </table:table-row>
        <table:table-row table:style-name="Tableau63.3">
          <table:table-cell table:style-name="Tableau63.A1" office:value-type="string" table:protected="true">
            <text:p text:style-name="P581"><text:span text:style-name="T288">L’opérateur </text:span><text:span text:style-name="T565">principal obligé</text:span><text:span text:style-name="T288">, </text:span><text:span text:style-name="T565">ou son représentant </text:span><text:span text:style-name="T566">dûment</text:span><text:span text:style-name="T565"> habilité,</text:span><text:span text:style-name="T288"> doit </text:span><text:span text:style-name="T567">impérativement</text:span><text:span text:style-name="T288"> date</text:span><text:span text:style-name="T565">r et</text:span><text:span text:style-name="T288"> signer la fiche d’activité déposée. Cette authentification emporte la responsabilité de l’opérateur quant aux données déclarées dans l</text:span><text:span text:style-name="T568">a</text:span><text:span text:style-name="T288"> fiche.</text:span></text:p>
            <text:p text:style-name="P582"><text:span text:style-name="T569">En l’absence de tout ou partie de ces éléments,</text:span><text:span text:style-name="T570"> </text:span><text:span text:style-name="T571">la recevabilité de la fiche d’activité ne peut être réalisée </text:span><draw:frame draw:style-name="fr3" draw:name="Image4" text:anchor-type="char" svg:x="0.011cm" svg:y="0.199cm" svg:width="0.84cm" svg:height="0.84cm" draw:z-index="3"><draw:image xlink:href="Pictures/100000010000005400000054A6D5220A.png" xlink:type="simple" xlink:show="embed" xlink:actuate="onLoad" draw:mime-type="image/png"/></draw:frame><text:span text:style-name="T571">par le service gestionnaire</text:span><text:span text:style-name="T569">.</text:span></text:p>
          </table:table-cell>
          <table:covered-table-cell table:style-name="Tableau63.B1"/>
        </table:table-row>
        <table:table-row table:style-name="Tableau63.4">
          <table:table-cell table:style-name="Tableau63.A2" office:value-type="string" table:protected="true">
            <text:p text:style-name="P583"><text:bookmark text:name="ÉVALUATION DES DROITS DU RISQUE FISCAL"/><text:span text:style-name="T45">[1</text:span><text:span text:style-name="T572">6</text:span><text:span text:style-name="T45">] </text:span><text:span text:style-name="T573">ÉVALUATION D</text:span><text:span text:style-name="T574">ES DROITS </text:span><text:span text:style-name="T575">DU RISQUE FISCAL</text:span></text:p>
          </table:table-cell>
          <table:covered-table-cell table:style-name="Tableau63.B1"/>
        </table:table-row>
        <table:table-row table:style-name="Tableau63.5">
          <table:table-cell table:style-name="Tableau63.A1" office:value-type="string" table:protected="true">
            <text:p text:style-name="P584"><text:span text:style-name="T123"></text:span><text:span text:style-name="T143"> </text:span><text:span text:style-name="T576">D</text:span><text:span text:style-name="T577">éfinition d</text:span><text:span text:style-name="T578">e </text:span><text:span text:style-name="T579">la structure</text:span><text:span text:style-name="T580"> </text:span><text:span text:style-name="T581">d</text:span><text:span text:style-name="T580">e l’accis</text:span><text:span text:style-name="T582">e </text:span><text:span text:style-name="T579">sur les tabacs</text:span></text:p>
            <text:p text:style-name="P585"><text:span text:style-name="T583">L</text:span><text:span text:style-name="T1">es tabacs manufacturés vendus au détail </text:span><text:span text:style-name="T584">dans les départements ultramarins</text:span><text:span text:style-name="T1"> sont soumis à des accises dont les taux et les modalités de calcul sont différents.</text:span></text:p>
            <text:p text:style-name="P586"><text:span text:style-name="T583">A</text:span><text:span text:style-name="T1">u sens de l’</text:span><text:a xlink:type="simple" xlink:href="https://www.legifrance.gouv.fr/codes/article_lc/LEGIARTI000046196733" text:style-name="Internet_20_link" text:visited-style-name="Visited_20_Internet_20_Link"><text:span text:style-name="T585">article L 314-26 du CIBS</text:span></text:a><text:span text:style-name="T1">, </text:span><text:span text:style-name="T586">po</text:span><text:span text:style-name="T584">u</text:span><text:span text:style-name="T586">r l’accise exigible et chaque catégorie fisc</text:span><text:span text:style-name="T584">a</text:span><text:span text:style-name="T586">le :</text:span></text:p>
            <text:p text:style-name="P587">1° <text:s/>Le <text:span text:style-name="T587">t</text:span><text:span text:style-name="T249">aux </text:span><text:span text:style-name="T587">de l’accise</text:span> est déterminé par <text:span text:style-name="T588">chaque</text:span> département dans la limite d’<text:span text:style-name="T589">un taux plafond déterminé en établissant, </text:span>pour le produit théorique de référence de la catégorie fiscale<text:note text:id="ftn7" text:note-class="footnote"><text:note-citation>7</text:note-citation><text:note-body><text:p text:style-name="Footnote">Le produit théorique de référence d’une catégorie fiscale est un produit de cette catégorie dont le prix homologué est égal à la moyenne des prix homologués de cette catégorie, déterminée dans les conditions prévues à l'article 575 du Code général des impôts.</text:p></text:note-body></text:note>, <text:span text:style-name="T589">le</text:span> rapport entre, la somme du montant de l’accise, de la taxe sur la valeur ajoutée <text:span text:style-name="T590">(TVA)</text:span> et du droit de licence<text:note text:id="ftn8" text:note-class="footnote"><text:note-citation>8</text:note-citation><text:note-body><text:p text:style-name="Footnote">M<text:span text:style-name="T589">entionné à l’</text:span><text:a xlink:type="simple" xlink:href="https://www.legifrance.gouv.fr/codes/article_lc/LEGIARTI000048834554" text:style-name="Internet_20_link" text:visited-style-name="Visited_20_Internet_20_Link">article 568 du C<text:span text:style-name="T590">GI</text:span></text:a>.</text:p></text:note-body></text:note> exigibles en métropole et le prix <text:span text:style-name="T589">moyen pondéré </text:span><text:span text:style-name="T591">(PMP) </text:span><text:span text:style-name="T589"><text:note text:id="ftn9" text:note-class="footnote"><text:note-citation>9</text:note-citation><text:note-body><text:p text:style-name="Footnote">Le prix moyen pondéré de vente au détail en France continentale des tabacs manufacturés est calculé par groupe de produits en fonction de la valeur totale de l’ensemble des unités mises à la consommation, basée sur le prix de vente au détail toutes taxes comprises, divisée par la quantité totale mise à la consommation <text:span text:style-name="T589">(</text:span><text:a xlink:type="simple" xlink:href="https://www.legifrance.gouv.fr/codes/article_lc/LEGIARTI000048638213" text:style-name="Internet_20_link" text:visited-style-name="Visited_20_Internet_20_Link"><text:span text:style-name="T589">articl</text:span><text:span text:style-name="T592">e 575 du CGI</text:span></text:a><text:span text:style-name="T592">). Il est établi au plus tard le 31 janvier de chaque ann</text:span><text:span text:style-name="T593">ée sur la base des données concernant toutes les mises à la consommation </text:span><text:span text:style-name="T594">réalisées</text:span><text:span text:style-name="T593"> l’année civile précédente, par arrêté conjoint des ministres chargés de la santé et du budget. </text:span><text:span text:style-name="T594">Con</text:span><text:span text:style-name="T591">cernant le tabac à chauffer, le PMP pour 2023 a été déterminé à partir des ventes annuelles des seules références mises à la consommation, à savoir les Heets.</text:span></text:p></text:note-body></text:note></text:span><text:span text:style-name="T589"> ;</text:span></text:p>
            <text:p text:style-name="P588"><text:span text:style-name="T1">2° Le </text:span><text:span text:style-name="T595">tarif de l’accise</text:span><text:span text:style-name="T596"> </text:span><text:span text:style-name="T597">est nul ;</text:span></text:p>
            <text:p text:style-name="P589"><text:span text:style-name="T374">3° Un </text:span><text:span text:style-name="T598">minimum de perception</text:span><text:span text:style-name="T374"> peut être déterminé par le département dans les cas et limites suivants :</text:span></text:p>
            <text:p text:style-name="P590"><text:span text:style-name="T1">a) Pour les produits relevant de la catégorie fiscale des cigarettes, le produit du taux </text:span><text:span text:style-name="T594">de l’accise, </text:span><text:span text:style-name="T599">fixé par le département,</text:span><text:span text:style-name="T1"> par </text:span><text:span text:style-name="T594">l</text:span><text:span text:style-name="T1">e </text:span><text:span text:style-name="T594">PMP</text:span><text:span text:style-name="T1"> de vente au détail en France continentale des tabacs manufacturés des produits de la catégorie fiscale des cigarettes ;</text:span></text:p>
            <text:p text:style-name="P591"><text:span text:style-name="T1">b) <text:s/>Pour les produits relevant de la catégorie fiscale des tabacs fine coupe destinés à rouler les cigarettes, les deux tiers du montant </text:span><text:span text:style-name="T594">déterminé pour </text:span><text:span text:style-name="T1">la catégorie fiscale des cigarettes.</text:span></text:p>
            <text:p text:style-name="P592"><text:span text:style-name="T583">U</text:span><text:span text:style-name="T1">ne circulaire présentant la fiscalité applicable aux tabacs manufacturés commercialisés en France continentale et en Corse est publié</text:span><text:span text:style-name="T600">e</text:span><text:span text:style-name="T1"> au Journal Officiel chaque année, </text:span><text:span text:style-name="T594">en suite de l’arrêté constatant divers tarifs et seuils de régimes d’imposition relatifs à certaines impositions sur les biens et services</text:span><text:span text:style-name="T1">.</text:span></text:p>
            <text:p text:style-name="P593">Un arrêté est pris chaque année par le ministère du Travail, de la santé et des solidarités aux fins de constater pour chaque groupe de produits du tabac le prix moyen pondéré de vente au détail pour l’année précédente.</text:p>
          </table:table-cell>
          <table:covered-table-cell table:style-name="Tableau63.B1"/>
        </table:table-row>
        <table:table-row table:style-name="Tableau63.6">
          <table:table-cell table:style-name="Tableau63.A6" office:value-type="string" table:protected="true">
            <text:p text:style-name="P594"><text:span text:style-name="T601"></text:span><text:span text:style-name="T602"> </text:span><text:span text:style-name="T603">Les </text:span><text:span text:style-name="T604">unités de mesure utilisées</text:span></text:p>
            <text:p text:style-name="P595"><text:span text:style-name="T605">L</text:span><text:span text:style-name="T606">es unités de taxation sont définies à l’</text:span><text:a xlink:type="simple" xlink:href="https://www.legifrance.gouv.fr/codes/article_lc/LEGIARTI000046805439" text:style-name="Internet_20_link" text:visited-style-name="Visited_20_Internet_20_Link"><text:span text:style-name="T607">article L 314-19 du CIBS</text:span></text:a><text:span text:style-name="T606"> selon le type de catégorie fiscale visé.</text:span></text:p>
          </table:table-cell>
          <table:covered-table-cell table:style-name="Tableau63.B1"/>
        </table:table-row>
      </table:table>
      <table:table table:name="Tableau109" table:style-name="Tableau109">
        <table:table-column table:style-name="Tableau109.A"/>
        <table:table-column table:style-name="Tableau109.B"/>
        <table:table-row table:style-name="Tableau109.1">
          <table:table-cell table:style-name="Tableau109.A1" office:value-type="string" table:protected="true">
            <table:table table:name="Tableau29" table:style-name="Tableau29">
              <table:table-column table:style-name="Tableau29.A"/>
              <table:table-column table:style-name="Tableau29.B"/>
              <table:table-row table:style-name="Tableau29.1">
                <table:table-cell table:style-name="Tableau29.A1" office:value-type="string" table:protected="true">
                  <text:p text:style-name="P596">CATÉGORIE FISCALE</text:p>
                </table:table-cell>
                <table:table-cell table:style-name="Tableau29.B1" office:value-type="string" table:protected="true">
                  <text:p text:style-name="P597">UNITÉ DE MESURE DU VOLUME</text:p>
                </table:table-cell>
              </table:table-row>
              <table:table-row table:style-name="Tableau29.2">
                <table:table-cell table:style-name="Tableau29.A2" office:value-type="string" table:protected="true">
                  <text:p text:style-name="P598">Cigares et cigarillos</text:p>
                </table:table-cell>
                <table:table-cell table:style-name="Tableau29.B2" table:number-rows-spanned="2" office:value-type="string" table:protected="true">
                  <text:p text:style-name="P599"><text:span text:style-name="T608">En millier d’unités</text:span><text:span text:style-name="T608"><text:note text:id="ftn10" text:note-class="footnote"><text:note-citation>10</text:note-citation><text:note-body><text:p text:style-name="Footnote"><text:span text:style-name="T608">C</text:span>omptabilisées dans les conditions prévues à l’<text:a xlink:type="simple" xlink:href="https://www.legifrance.gouv.fr/codes/article_lc/LEGIARTI000044603399" text:style-name="Internet_20_link" text:visited-style-name="Visited_20_Internet_20_Link">article L 314-20 <text:span text:style-name="T608">du CIBS</text:span></text:a><text:span text:style-name="T608">.</text:span></text:p></text:note-body></text:note></text:span></text:p>
                </table:table-cell>
              </table:table-row>
              <table:table-row table:style-name="Tableau29.3">
                <table:table-cell table:style-name="Tableau29.A3" office:value-type="string" table:protected="true">
                  <text:p text:style-name="P598">Cigarettes</text:p>
                </table:table-cell>
                <table:covered-table-cell table:style-name="Tableau29.B2"/>
              </table:table-row>
              <table:table-row table:style-name="Tableau29.3">
                <table:table-cell table:style-name="Tableau29.A4" office:value-type="string" table:protected="true">
                  <text:p text:style-name="P598">Tabacs « fine coupe » destinés à rouler les cigarettes</text:p>
                </table:table-cell>
                <table:table-cell table:style-name="Tableau29.B4" table:number-rows-spanned="5" office:value-type="string" table:protected="true">
                  <text:p text:style-name="P600">En millier de grammes</text:p>
                </table:table-cell>
              </table:table-row>
              <table:table-row table:style-name="Tableau29.3">
                <table:table-cell table:style-name="Tableau29.A5" office:value-type="string" table:protected="true">
                  <text:p text:style-name="P601">Autres tabacs à chauffer</text:p>
                </table:table-cell>
                <table:covered-table-cell table:style-name="Tableau29.B4"/>
              </table:table-row>
              <table:table-row table:style-name="Tableau29.3">
                <table:table-cell table:style-name="Tableau29.A5" office:value-type="string" table:protected="true">
                  <text:p text:style-name="P601">Autres tabacs à fumer ou à inhaler après avoir été chauffés<text:note text:id="ftn11" text:note-class="footnote"><text:note-citation>11</text:note-citation><text:note-body><text:p text:style-name="P563">Cette catégorie fiscale comprend notamment le tabac à narguilé, à pipe, ainsi que les « blunts ».</text:p></text:note-body></text:note></text:p>
                </table:table-cell>
                <table:covered-table-cell table:style-name="Tableau29.B4"/>
              </table:table-row>
              <table:table-row table:style-name="Tableau29.3">
                <table:table-cell table:style-name="Tableau29.A5" office:value-type="string" table:protected="true">
                  <text:p text:style-name="P598">Tabacs à mâcher</text:p>
                </table:table-cell>
                <table:covered-table-cell table:style-name="Tableau29.B4"/>
              </table:table-row>
              <table:table-row table:style-name="Tableau29.3">
                <table:table-cell table:style-name="Tableau29.A5" office:value-type="string" table:protected="true">
                  <text:p text:style-name="P598">Tabacs à priser</text:p>
                </table:table-cell>
                <table:covered-table-cell table:style-name="Tableau29.B4"/>
              </table:table-row>
              <table:table-row table:style-name="Tableau29.3">
                <table:table-cell table:style-name="Tableau29.A9" office:value-type="string" table:protected="true">
                  <text:p text:style-name="P601">Tabacs à chauffer commercialisés en bâtonnets</text:p>
                </table:table-cell>
                <table:table-cell table:style-name="Tableau29.B9" office:value-type="string" table:protected="true">
                  <text:p text:style-name="P600">En millier de bâtonnets<text:note text:id="ftn12" text:note-class="footnote"><text:note-citation>12</text:note-citation><text:note-body><text:p text:style-name="P602"><text:span text:style-name="T608">R</text:span>épondant aux critères mentionnés au 3° de l’<text:a xlink:type="simple" xlink:href="https://www.legifrance.gouv.fr/codes/article_lc/LEGIARTI000046801867" text:style-name="Internet_20_link" text:visited-style-name="Visited_20_Internet_20_Link"><text:span text:style-name="T609">a</text:span><text:span text:style-name="T610">rticle L 314-15-1 </text:span><text:span text:style-name="T611">du CIBS</text:span></text:a><text:span text:style-name="T611">.</text:span></text:p></text:note-body></text:note></text:p>
                </table:table-cell>
              </table:table-row>
            </table:table>
            <text:p text:style-name="P603"/>
          </table:table-cell>
          <table:table-cell table:style-name="Tableau109.B1" table:number-rows-spanned="3" office:value-type="string" table:protected="true">
            <text:p text:style-name="P604"/>
          </table:table-cell>
        </table:table-row>
        <table:table-row table:style-name="Tableau109.2">
          <table:table-cell table:style-name="Tableau109.A1" office:value-type="string" table:protected="true">
            <text:p text:style-name="P605"><text:bookmark text:name="Le taux d’accise"/><text:span text:style-name="T612"></text:span><text:span text:style-name="T613"> </text:span><text:span text:style-name="T206">[17] </text:span><text:span text:style-name="T614">Le taux d’accise</text:span></text:p>
            <text:p text:style-name="P606"><text:span text:style-name="T606">Le taux d’accise est un pourcentage appliqué, pour chaque catégorie fiscale, au prix de vente, exprimé en euro par unité de taxation</text:span><text:span text:style-name="T615"><text:note text:id="ftn13" text:note-class="footnote"><text:note-citation>13</text:note-citation><text:note-body><text:p text:style-name="Footnote"><text:a xlink:type="simple" xlink:href="https://www.legifrance.gouv.fr/codes/article_lc/LEGIARTI000044603395" text:style-name="Internet_20_link" text:visited-style-name="Visited_20_Internet_20_Link">Article L 314-22 <text:span text:style-name="T616">du CIBS</text:span></text:a><text:span text:style-name="T616">.</text:span></text:p></text:note-body></text:note></text:span><text:span text:style-name="T606">, qui est déterminé sur le prix homologué</text:span><text:span text:style-name="T615"><text:note text:id="ftn14" text:note-class="footnote"><text:note-citation>14</text:note-citation><text:note-body><text:p text:style-name="Footnote"><text:a xlink:type="simple" xlink:href="https://www.legifrance.gouv.fr/codes/article_lc/LEGIARTI000036501200" text:style-name="Internet_20_link" text:visited-style-name="Visited_20_Internet_20_Link">Article 572 du C<text:span text:style-name="T617">GI</text:span></text:a><text:span text:style-name="T617">.</text:span></text:p></text:note-body></text:note></text:span><text:span text:style-name="T606"> en France métropolitaine pour un produit identique à un produit mis à la consommation en métropole ou à défaut, sur la moyenne des prix pondérée de la catégorie fiscale dont il relève, minoré ou majoré d’un pourcentage fixé par les départements ou collectivités ultramarins.</text:span></text:p>
          </table:table-cell>
          <table:covered-table-cell table:style-name="Tableau109.B1"/>
        </table:table-row>
        <table:table-row table:style-name="Tableau109.3">
          <table:table-cell table:style-name="Tableau109.A3" office:value-type="string" table:protected="true">
            <text:p text:style-name="P607"><text:span text:style-name="T618"></text:span><text:span text:style-name="T619"> </text:span><text:span text:style-name="T620">EXEMPLE : </text:span><text:span text:style-name="T621">Détermination</text:span><text:span text:style-name="T622"> du taux plafond de l’accise </text:span><text:span text:style-name="T620">pour la catégorie fiscale des cigarettes </text:span><text:span text:style-name="T623">(France métropolitaine)</text:span></text:p>
            <text:p text:style-name="P608"><text:span text:style-name="T624"></text:span><text:span text:style-name="T625"> </text:span><text:span text:style-name="T626">T</text:span><text:span text:style-name="T627">arifs, taux et minima de perception de</text:span><text:span text:style-name="T626">s cigarettes</text:span><text:span text:style-name="T627"> exigible en métropole </text:span><text:span text:style-name="T626">en 202</text:span><text:span text:style-name="T628">6</text:span><text:span text:style-name="T626"> :</text:span></text:p>
            <table:table table:name="Tableau47" table:style-name="Tableau47">
              <table:table-column table:style-name="Tableau47.A"/>
              <table:table-column table:style-name="Tableau47.B"/>
              <table:table-column table:style-name="Tableau47.C"/>
              <table:table-row table:style-name="Tableau47.1">
                <table:table-cell table:style-name="Tableau47.A1" office:value-type="string" table:protected="true">
                  <text:p text:style-name="P609">Catégorie fiscale</text:p>
                </table:table-cell>
                <table:table-cell table:style-name="Tableau47.A1" office:value-type="string" table:protected="true">
                  <text:p text:style-name="P609">Paramètres de l’accise</text:p>
                </table:table-cell>
                <table:table-cell table:style-name="Tableau47.C1" office:value-type="string" table:protected="true">
                  <text:p text:style-name="P609">Montant applicable</text:p>
                </table:table-cell>
              </table:table-row>
              <table:table-row table:style-name="Tableau47.1">
                <table:table-cell table:style-name="Tableau47.A2" table:number-rows-spanned="3" office:value-type="string" table:protected="true">
                  <text:p text:style-name="P610">Cigarette<text:span text:style-name="T629">s</text:span></text:p>
                </table:table-cell>
                <table:table-cell table:style-name="Tableau47.A2" office:value-type="string" table:protected="true">
                  <text:p text:style-name="P610">Taux (en %)</text:p>
                </table:table-cell>
                <table:table-cell table:style-name="Tableau47.C2" office:value-type="float" office:value="55" table:protected="true">
                  <text:p text:style-name="P611">55,00</text:p>
                </table:table-cell>
              </table:table-row>
              <table:table-row table:style-name="Tableau47.1">
                <table:covered-table-cell table:style-name="Tableau47.A2"/>
                <table:table-cell table:style-name="Tableau47.A2" office:value-type="string" table:protected="true">
                  <text:p text:style-name="P610">Tarif (en €/1 000 unités)</text:p>
                </table:table-cell>
                <table:table-cell table:style-name="Tableau47.C2" office:value-type="float" office:value="73.3" table:protected="true">
                  <text:p text:style-name="P612">73,30</text:p>
                </table:table-cell>
              </table:table-row>
              <table:table-row table:style-name="Tableau47.1">
                <table:covered-table-cell table:style-name="Tableau47.A2"/>
                <table:table-cell table:style-name="Tableau47.A2" office:value-type="string" table:protected="true">
                  <text:p text:style-name="P613">Minimum de perception (en €/1 000 unités)</text:p>
                </table:table-cell>
                <table:table-cell table:style-name="Tableau47.C2" office:value-type="float" office:value="381.9" table:protected="true">
                  <text:p text:style-name="P612">381,90</text:p>
                </table:table-cell>
              </table:table-row>
            </table:table>
            <text:p text:style-name="P614"><text:span text:style-name="T630"></text:span><text:span text:style-name="T631"> </text:span><text:span text:style-name="T632">Prix moyen pondéré de vente au détail</text:span><text:span text:style-name="T633"> de</text:span><text:span text:style-name="T634">s cigarettes</text:span><text:span text:style-name="T633"> </text:span><text:span text:style-name="T632">en France continentale</text:span><text:span text:style-name="T633"> </text:span><text:span text:style-name="T634">en 202</text:span><text:span text:style-name="T635">5</text:span><text:span text:style-name="T636"><text:note text:id="ftn15" text:note-class="footnote"><text:note-citation>15</text:note-citation><text:note-body><text:p text:style-name="P615"><text:a xlink:type="simple" xlink:href="https://www.legifrance.gouv.fr/jorf/id/JORFTEXT000053417349" text:style-name="Internet_20_link" text:visited-style-name="Visited_20_Internet_20_Link">Arrêté du 26 janvier 2026</text:a> constatant pour chaque groupe de produits du tabac le prix moyen pondéré de vente au détail pour l'année 2025 au sens de l'article L. 3512-14-17 du Code de la santé publique.</text:p></text:note-body></text:note></text:span><text:span text:style-name="T634"> :</text:span></text:p>
            <table:table table:name="Tableau48" table:style-name="Tableau48">
              <table:table-column table:style-name="Tableau48.A"/>
              <table:table-column table:style-name="Tableau48.B"/>
              <table:table-row>
                <table:table-cell table:style-name="Tableau48.A1" office:value-type="string" table:protected="true">
                  <text:p text:style-name="P616">GROUPE DE PRODUITS</text:p>
                </table:table-cell>
                <table:table-cell table:style-name="Tableau48.B1" office:value-type="string" table:protected="true">
                  <text:p text:style-name="P617">PRIX MOYEN PONDÉRÉ</text:p>
                  <text:p text:style-name="P618">(<text:span text:style-name="T637">en €/</text:span>1 000 unités)</text:p>
                </table:table-cell>
              </table:table-row>
              <table:table-row>
                <table:table-cell table:style-name="Tableau48.A2" office:value-type="string" table:protected="true">
                  <text:p text:style-name="P619">Cigarettes</text:p>
                </table:table-cell>
                <table:table-cell table:style-name="Tableau48.B2" office:value-type="float" office:value="627.07" table:protected="true">
                  <text:p text:style-name="P620">627,0<text:span text:style-name="T638">7</text:span></text:p>
                </table:table-cell>
              </table:table-row>
            </table:table>
            <text:p text:style-name="P621"><text:span text:style-name="T630"></text:span><text:span text:style-name="T631"> </text:span><text:span text:style-name="T639">Montant de l’accise pour 1 000 unités</text:span><text:span text:style-name="T633"> de</text:span><text:span text:style-name="T634"> cigarettes</text:span><text:span text:style-name="T633"> </text:span><text:span text:style-name="T632">en France continentale</text:span><text:span text:style-name="T633"> </text:span><text:span text:style-name="T634">en 202</text:span><text:span text:style-name="T640">6</text:span><text:span text:style-name="T634"> :</text:span></text:p>
            <table:table table:name="Tableau49" table:style-name="Tableau49">
              <table:table-column table:style-name="Tableau49.A"/>
              <table:table-column table:style-name="Tableau49.B"/>
              <table:table-column table:style-name="Tableau49.C"/>
              <table:table-column table:style-name="Tableau49.B"/>
              <table:table-column table:style-name="Tableau49.E"/>
              <table:table-column table:style-name="Tableau49.F"/>
              <table:table-column table:style-name="Tableau49.G"/>
              <table:table-row table:style-name="Tableau49.1">
                <table:table-cell table:style-name="Tableau49.A1" table:number-columns-spanned="3" office:value-type="string" table:protected="true">
                  <text:p text:style-name="P622"><text:span text:style-name="T560">T</text:span><text:span text:style-name="T641">ARIF DE L’ACCISE</text:span></text:p>
                </table:table-cell>
                <table:covered-table-cell/>
                <table:covered-table-cell/>
                <table:table-cell table:style-name="Tableau49.A1" table:number-columns-spanned="3" office:value-type="string" table:protected="true">
                  <text:p text:style-name="P623">TAUX DE L’ACCISE</text:p>
                </table:table-cell>
                <table:covered-table-cell/>
                <table:covered-table-cell/>
                <table:table-cell table:style-name="Tableau49.G1" table:number-rows-spanned="2" office:value-type="string" table:protected="true">
                  <text:p text:style-name="P624">Montant de l’accise</text:p>
                </table:table-cell>
              </table:table-row>
              <table:table-row table:style-name="Tableau49.2">
                <table:table-cell table:style-name="Tableau49.A1" office:value-type="string" table:protected="true">
                  <text:p text:style-name="P625">€/1 000 unités</text:p>
                </table:table-cell>
                <table:table-cell table:style-name="Tableau49.A1" office:value-type="string" table:protected="true">
                  <text:p text:style-name="P626"><text:span text:style-name="T53">VOLUME EN U</text:span>NITÉS</text:p>
                </table:table-cell>
                <table:table-cell table:style-name="Tableau49.A1" office:value-type="string" table:protected="true">
                  <text:p text:style-name="P627">TOTAL <text:span text:style-name="T642">1</text:span></text:p>
                  <text:p text:style-name="P628">en €</text:p>
                </table:table-cell>
                <table:table-cell table:style-name="Tableau49.A1" office:value-type="string" table:protected="true">
                  <text:p text:style-name="P629"><text:span text:style-name="T643">PMP</text:span> EN €</text:p>
                </table:table-cell>
                <table:table-cell table:style-name="Tableau49.A1" office:value-type="string" table:protected="true">
                  <text:p text:style-name="P630">%</text:p>
                </table:table-cell>
                <table:table-cell table:style-name="Tableau49.A1" office:value-type="string" table:protected="true">
                  <text:p text:style-name="P627">TOTAL <text:span text:style-name="T642">2</text:span></text:p>
                  <text:p text:style-name="P631">en €</text:p>
                </table:table-cell>
                <table:covered-table-cell table:style-name="Tableau49.G1"/>
              </table:table-row>
              <table:table-row table:style-name="Tableau49.3">
                <table:table-cell table:style-name="Tableau49.A3" office:value-type="float" office:value="73.3" table:protected="true">
                  <text:p text:style-name="P632">73,30</text:p>
                </table:table-cell>
                <table:table-cell table:style-name="Tableau49.B3" office:value-type="float" office:value="1000" table:protected="true">
                  <text:p text:style-name="P633">1 000</text:p>
                </table:table-cell>
                <table:table-cell table:style-name="Tableau49.A3" table:formula="ooow:&lt;A3&gt;/1000*&lt;B3&gt;" office:value-type="float" office:value="73.3" table:protected="true">
                  <text:p text:style-name="P634">73,30</text:p>
                </table:table-cell>
                <table:table-cell table:style-name="Tableau49.A3" office:value-type="float" office:value="627.07" table:protected="true">
                  <text:p text:style-name="P635">627,07</text:p>
                </table:table-cell>
                <table:table-cell table:style-name="Tableau49.A3" office:value-type="float" office:value="55" table:protected="true">
                  <text:p text:style-name="P636">55,00</text:p>
                </table:table-cell>
                <table:table-cell table:style-name="Tableau49.A3" table:formula="ooow:&lt;D3&gt;*&lt;E3&gt;/100" office:value-type="float" office:value="344.8885" table:protected="true">
                  <text:p text:style-name="P637">344,89</text:p>
                </table:table-cell>
                <table:table-cell table:style-name="Tableau49.G3" table:formula="ooow:&lt;C3&gt;+&lt;F3&gt;" office:value-type="float" office:value="418.1885" table:protected="true">
                  <text:p text:style-name="P638">418,19</text:p>
                </table:table-cell>
              </table:table-row>
            </table:table>
            <text:p text:style-name="P639"><text:span text:style-name="T630"></text:span><text:span text:style-name="T633"> </text:span><text:span text:style-name="T639">Montant de l</text:span><text:span text:style-name="T644">a TVA et du droit de licence</text:span><text:span text:style-name="T639"> pour 1 000 unités</text:span><text:span text:style-name="T633"> de</text:span><text:span text:style-name="T634"> cigarettes</text:span><text:span text:style-name="T633"> </text:span><text:span text:style-name="T632">en France continentale</text:span><text:span text:style-name="T633"> </text:span><text:span text:style-name="T634">en 202</text:span><text:span text:style-name="T645">6</text:span><text:span text:style-name="T634"> :</text:span></text:p>
            <table:table table:name="Tableau50" table:style-name="Tableau50">
              <table:table-column table:style-name="Tableau50.A"/>
              <table:table-column table:style-name="Tableau50.B"/>
              <table:table-column table:style-name="Tableau50.C"/>
              <table:table-column table:style-name="Tableau50.D"/>
              <table:table-column table:style-name="Tableau50.E"/>
              <table:table-row table:style-name="Tableau50.1">
                <table:table-cell table:style-name="Tableau50.A1" table:number-columns-spanned="2" office:value-type="string" table:protected="true">
                  <text:p text:style-name="P640">Catégorie fiscale</text:p>
                </table:table-cell>
                <table:covered-table-cell/>
                <table:table-cell table:style-name="Tableau50.A1" office:value-type="string" table:protected="true">
                  <text:p text:style-name="P640">Prix moyen pondéré</text:p>
                </table:table-cell>
                <table:table-cell table:style-name="Tableau50.A1" office:value-type="string" table:protected="true">
                  <text:p text:style-name="P641">Taux <text:span text:style-name="T646">(en%)</text:span></text:p>
                </table:table-cell>
                <table:table-cell table:style-name="Tableau50.E1" office:value-type="string" table:protected="true">
                  <text:p text:style-name="P640">Montant <text:span text:style-name="T647">en €</text:span></text:p>
                </table:table-cell>
              </table:table-row>
              <table:table-row table:style-name="Tableau50.1">
                <table:table-cell table:style-name="Tableau50.A2" table:number-rows-spanned="2" office:value-type="string" table:protected="true">
                  <text:p text:style-name="P642">Cigarettes</text:p>
                </table:table-cell>
                <table:table-cell table:style-name="Tableau50.A2" office:value-type="string" table:protected="true">
                  <text:p text:style-name="P643">TVA</text:p>
                </table:table-cell>
                <table:table-cell table:style-name="Tableau50.C2" office:value-type="float" office:value="627.07" table:protected="true">
                  <text:p text:style-name="P642">627,0<text:span text:style-name="T648">7</text:span></text:p>
                </table:table-cell>
                <table:table-cell table:style-name="Tableau50.D2" office:value-type="float" office:value="16.6667" table:protected="true">
                  <text:p text:style-name="P643">16,66670</text:p>
                </table:table-cell>
                <table:table-cell table:style-name="Tableau50.E2" table:formula="ooow:&lt;C2&gt;*&lt;D2&gt;/100" office:value-type="float" office:value="104.51187569" table:protected="true">
                  <text:p text:style-name="P644">104,51</text:p>
                </table:table-cell>
              </table:table-row>
              <table:table-row table:style-name="Tableau50.1">
                <table:covered-table-cell table:style-name="Tableau50.A2"/>
                <table:table-cell table:style-name="Tableau50.A2" office:value-type="string" table:protected="true">
                  <text:p text:style-name="P643">Droit de licence</text:p>
                </table:table-cell>
                <table:table-cell table:style-name="Tableau50.C2" office:value-type="float" office:value="627.07" table:protected="true">
                  <text:p text:style-name="P642">627,0<text:span text:style-name="T648">7</text:span></text:p>
                </table:table-cell>
                <table:table-cell table:style-name="Tableau50.D2" office:value-type="float" office:value="1.78" table:protected="true">
                  <text:p text:style-name="P643">1,78000</text:p>
                </table:table-cell>
                <table:table-cell table:style-name="Tableau50.E2" table:formula="ooow:&lt;C3&gt;*&lt;D3&gt;/100" office:value-type="float" office:value="11.161846" table:protected="true">
                  <text:p text:style-name="P644">11,16</text:p>
                </table:table-cell>
              </table:table-row>
            </table:table>
            <text:p text:style-name="P614"><text:span text:style-name="T630"></text:span><text:span text:style-name="T631"> </text:span><text:span text:style-name="T649">S</text:span><text:span text:style-name="T633">omme du montant de l’accise, de la TVA et du droit de licence exigibles en métropole </text:span><text:span text:style-name="T639">pour 1 000 unités</text:span><text:span text:style-name="T633"> de</text:span><text:span text:style-name="T634"> cigarettes en 202</text:span><text:span text:style-name="T645">6</text:span><text:span text:style-name="T634"> :</text:span></text:p>
            <table:table table:name="Tableau52" table:style-name="Tableau52">
              <table:table-column table:style-name="Tableau52.A"/>
              <table:table-column table:style-name="Tableau52.B"/>
              <table:table-column table:style-name="Tableau52.C"/>
              <table:table-row table:style-name="Tableau52.1">
                <table:table-cell table:style-name="Tableau52.A1" office:value-type="string" table:protected="true">
                  <text:p text:style-name="P640">Catégorie fiscale</text:p>
                </table:table-cell>
                <table:table-cell table:style-name="Tableau52.A1" office:value-type="string" table:protected="true">
                  <text:p text:style-name="P645">Impositions</text:p>
                </table:table-cell>
                <table:table-cell table:style-name="Tableau52.C1" office:value-type="string" table:protected="true">
                  <text:p text:style-name="P640">Montant <text:span text:style-name="T647">en €</text:span></text:p>
                </table:table-cell>
              </table:table-row>
              <table:table-row table:style-name="Tableau52.1">
                <table:table-cell table:style-name="Tableau52.A2" table:number-rows-spanned="3" office:value-type="string" table:protected="true">
                  <text:p text:style-name="P642">Cigarettes</text:p>
                </table:table-cell>
                <table:table-cell table:style-name="Tableau52.A2" office:value-type="string" table:protected="true">
                  <text:p text:style-name="P642">Montant de l’accise</text:p>
                </table:table-cell>
                <table:table-cell table:style-name="Tableau52.C2" office:value-type="float" office:value="418.19" table:protected="true">
                  <text:p text:style-name="P646">418,19</text:p>
                </table:table-cell>
              </table:table-row>
              <table:table-row table:style-name="Tableau52.1">
                <table:covered-table-cell table:style-name="Tableau52.A2"/>
                <table:table-cell table:style-name="Tableau52.A2" office:value-type="string" table:protected="true">
                  <text:p text:style-name="P643">TVA</text:p>
                </table:table-cell>
                <table:table-cell table:style-name="Tableau52.C2" office:value-type="float" office:value="104.51" table:protected="true">
                  <text:p text:style-name="P646">104,51</text:p>
                </table:table-cell>
              </table:table-row>
              <table:table-row table:style-name="Tableau52.1">
                <table:covered-table-cell table:style-name="Tableau52.A2"/>
                <table:table-cell table:style-name="Tableau52.A2" office:value-type="string" table:protected="true">
                  <text:p text:style-name="P643">Droit de licence</text:p>
                </table:table-cell>
                <table:table-cell table:style-name="Tableau52.C2" office:value-type="float" office:value="11.16" table:protected="true">
                  <text:p text:style-name="P646">11,16</text:p>
                </table:table-cell>
              </table:table-row>
              <table:table-row table:style-name="Tableau52.1">
                <table:table-cell table:style-name="Tableau52.A2" table:number-columns-spanned="2" office:value-type="string" table:protected="true">
                  <text:p text:style-name="P647">Total en €</text:p>
                </table:table-cell>
                <table:covered-table-cell/>
                <table:table-cell table:style-name="Tableau52.C2" table:formula="ooow:&lt;C2:C4&gt;" office:value-type="float" office:value="533.86" table:protected="true">
                  <text:p text:style-name="P648">533,86</text:p>
                </table:table-cell>
              </table:table-row>
            </table:table>
            <text:p text:style-name="P649"/>
          </table:table-cell>
          <table:covered-table-cell table:style-name="Tableau109.B1"/>
        </table:table-row>
      </table:table>
      <text:p text:style-name="P650"/>
      <table:table table:name="Tableau27" table:style-name="Tableau27">
        <table:table-column table:style-name="Tableau27.A"/>
        <table:table-column table:style-name="Tableau27.B"/>
        <table:table-row table:style-name="Tableau27.1">
          <table:table-cell table:style-name="Tableau27.A1" office:value-type="string" table:protected="true">
            <text:p text:style-name="P651"><text:span text:style-name="T650"></text:span><text:span text:style-name="T651"> </text:span><text:span text:style-name="T652">T</text:span><text:span text:style-name="T653">aux plafond de l’accise pour la catégorie fiscale des cigarettes :</text:span></text:p>
            <text:p text:style-name="P652">(<text:span text:style-name="T647">Montant de l’accise + TVA + Droit de licence) / PMP x 100</text:span></text:p>
            <text:p text:style-name="P653"/>
            <text:p text:style-name="P654"><text:span text:style-name="T229">533,86 / 627,0</text:span><text:span text:style-name="T654">7</text:span><text:span text:style-name="T229"> x 100 = </text:span><text:span text:style-name="T655">85,</text:span><text:span text:style-name="T656">14</text:span><text:span text:style-name="T655"> %</text:span></text:p>
            <text:p text:style-name="P655"/>
            <text:p text:style-name="P656">L<text:span text:style-name="T647">es départements ultramarins ne peuvent fixer un taux de l’accise supérieur à 85,</text:span><text:span text:style-name="T657">14</text:span><text:span text:style-name="T647"> % pour la catégorie fiscale des cigarettes.</text:span></text:p>
          </table:table-cell>
          <table:table-cell table:style-name="Tableau27.B1" table:number-rows-spanned="8" office:value-type="string">
            <text:p text:style-name="P651"/>
          </table:table-cell>
        </table:table-row>
        <table:table-row table:style-name="Tableau27.2">
          <table:table-cell table:style-name="Tableau27.A2" office:value-type="string" table:protected="true">
            <text:p text:style-name="P657"><text:bookmark text:name="Le minimum de perception"/><text:span text:style-name="T601"></text:span><text:span text:style-name="T602"> </text:span><text:span text:style-name="T206">[1</text:span><text:span text:style-name="T658">8</text:span><text:span text:style-name="T206">] </text:span><text:span text:style-name="T659">Le</text:span><text:span text:style-name="T660"> </text:span><text:span text:style-name="T661">minimum de perception </text:span><text:span text:style-name="T662">(MP)</text:span></text:p>
            <text:p text:style-name="P658">Un minimum de perception peut être déterminé par le département dans les cas et limites suivants :</text:p>
            <text:p text:style-name="P659"><text:span text:style-name="T663">a) Pour les produits relevant de la catégorie fiscale des cigarettes : </text:span><text:span text:style-name="T664">PMP x Taux de l’accise</text:span><text:span text:style-name="T665"> ;</text:span></text:p>
          </table:table-cell>
          <table:covered-table-cell table:style-name="Tableau27.B1"/>
        </table:table-row>
        <table:table-row table:style-name="Tableau27.3">
          <table:table-cell table:style-name="Tableau27.A3" office:value-type="string" table:protected="true">
            <text:p text:style-name="P660"><text:span text:style-name="T612"></text:span><text:span text:style-name="T613"> </text:span><text:span text:style-name="T666">Détermination du minimum de perception pour les cigarettes en Martinique en 202</text:span><text:span text:style-name="T667">6</text:span></text:p>
            <table:table table:name="Tableau38" table:style-name="Tableau38">
              <table:table-column table:style-name="Tableau38.A"/>
              <table:table-column table:style-name="Tableau38.B"/>
              <table:table-column table:style-name="Tableau38.C"/>
              <table:table-row table:style-name="Tableau38.1">
                <table:table-cell table:style-name="Tableau38.A1" office:value-type="string" table:protected="true">
                  <text:p text:style-name="P661">PMP</text:p>
                </table:table-cell>
                <table:table-cell table:style-name="Tableau38.A1" office:value-type="string" table:protected="true">
                  <text:p text:style-name="P661">Taux %</text:p>
                </table:table-cell>
                <table:table-cell table:style-name="Tableau38.C1" office:value-type="string" table:protected="true">
                  <text:p text:style-name="P662"><text:span text:style-name="T668">M</text:span>inimum de perception <text:span text:style-name="T669">en € </text:span><text:span text:style-name="T670">(plafond)</text:span><text:span text:style-name="T670"><text:note text:id="ftn16" text:note-class="footnote"><text:note-citation>16</text:note-citation><text:note-body><text:p text:style-name="P663"><text:span text:style-name="T670"> D</text:span>élibération n° <text:span text:style-name="T671">26-97-1</text:span> <text:span text:style-name="T672">du </text:span><text:span text:style-name="T673">30/04</text:span><text:span text:style-name="T671">/2026</text:span><text:span text:style-name="T672"> de l’Assemblée de Martinique portant actualisation du minimum de perception sur les cigarettes vendues sur le territoire de la Martinique </text:span><text:span text:style-name="T673">publiée le 02/06/2026</text:span><text:span text:style-name="T672">.</text:span></text:p></text:note-body></text:note></text:span></text:p>
                </table:table-cell>
              </table:table-row>
              <table:table-row table:style-name="Tableau38.2">
                <table:table-cell table:style-name="Tableau38.A2" office:value-type="float" office:value="627.07" table:protected="true">
                  <text:p text:style-name="P664">627,07</text:p>
                </table:table-cell>
                <table:table-cell table:style-name="Tableau38.B2" office:value-type="float" office:value="50" table:protected="true">
                  <text:p text:style-name="P665">50,00</text:p>
                </table:table-cell>
                <table:table-cell table:style-name="Tableau38.C2" table:formula="ooow:&lt;A2&gt;*&lt;B2&gt;/100" office:value-type="float" office:value="313.535" table:protected="true">
                  <text:p text:style-name="P666">313,54</text:p>
                </table:table-cell>
              </table:table-row>
            </table:table>
            <text:p text:style-name="P667"/>
          </table:table-cell>
          <table:covered-table-cell table:style-name="Tableau27.B1"/>
        </table:table-row>
        <table:table-row table:style-name="Tableau27.4">
          <table:table-cell table:style-name="Tableau27.A2" office:value-type="string" table:protected="true">
            <text:p text:style-name="P668"><text:span text:style-name="T674">b) <text:s/>Pour les produits relevant de la catégorie fiscale des tabacs « fine coupe » destinés à rouler les cigarettes : </text:span><text:span text:style-name="T675">2/3 MP pour la catégorie fiscale des cigarettes</text:span><text:span text:style-name="T676">.</text:span></text:p>
          </table:table-cell>
          <table:covered-table-cell table:style-name="Tableau27.B1"/>
        </table:table-row>
        <table:table-row table:style-name="Tableau27.5">
          <table:table-cell table:style-name="Tableau27.A2" office:value-type="string" table:protected="true">
            <text:p text:style-name="P669"><text:span text:style-name="T618"></text:span><text:span text:style-name="T619"> </text:span><text:span text:style-name="T677">Détermination du minimum de perception </text:span><text:span text:style-name="T678">pour le tabac « fine coupe »</text:span><text:span text:style-name="T677"> </text:span><text:span text:style-name="T678">à la </text:span><text:span text:style-name="T679">Martinique</text:span><text:span text:style-name="T677"> en 202</text:span><text:span text:style-name="T680">6</text:span></text:p>
            <text:p text:style-name="P670">La délibération du Conseil départemental de <text:span text:style-name="T681">la </text:span><text:span text:style-name="T682">Martinique</text:span> n’a pas fixé de minimum de perception.</text:p>
          </table:table-cell>
          <table:covered-table-cell table:style-name="Tableau27.B1"/>
        </table:table-row>
        <table:table-row table:style-name="Tableau27.6">
          <table:table-cell table:style-name="Tableau27.A2" office:value-type="string" table:protected="true">
            <text:p text:style-name="P671"><text:span text:style-name="T683"></text:span><text:span text:style-name="T684"> </text:span><text:span text:style-name="T685">Le prix d’entrée en jeu du minimum de perceptio</text:span><text:span text:style-name="T686">n (PEMP)</text:span></text:p>
            <text:p text:style-name="P672">Pour déterminer si un produit du tabac est taxé au minimum de perception, il est nécessaire de vérifier s’il est vendu en dessous du prix d’entrée en application du minimum de perception.</text:p>
            <text:p text:style-name="P673"><text:span text:style-name="T687">L</text:span><text:span text:style-name="T688">a détermination du prix d’entrée en jeu du minimum de perception, à l’unité ou au gramme, s’effectue de la façon suivante :</text:span></text:p>
            <text:p text:style-name="P674">(Minimum de perception – Tarif de l’accise) / (Taux de l’accise x 1000)</text:p>
            <text:p text:style-name="P675"/>
            <text:p text:style-name="P676">Le tarif de l’accise étant nul dans les DROM, le pri<text:span text:style-name="T689">x</text:span> d’entrée en jeu du minimum de perception à la <text:span text:style-name="T657">Martinique</text:span> pour 202<text:span text:style-name="T657">6</text:span> <text:span text:style-name="T689">s’élève</text:span> :</text:p>
            <text:p text:style-name="P677"><text:span text:style-name="T690"></text:span><text:span text:style-name="T691"> </text:span><text:span text:style-name="T688">pour les </text:span><text:span text:style-name="T692">cigarettes</text:span><text:span text:style-name="T688"> </text:span><text:span text:style-name="T693">à</text:span><text:span text:style-name="T688"> : </text:span><text:span text:style-name="T694">(</text:span><text:span text:style-name="T695">313,54</text:span><text:span text:style-name="T688">) / (</text:span><text:span text:style-name="T694">50</text:span><text:span text:style-name="T688"> / 100 x 1000) = </text:span><text:span text:style-name="T692">0,6</text:span><text:span text:style-name="T696">2708</text:span><text:span text:style-name="T692"> €/unité</text:span></text:p>
          </table:table-cell>
          <table:covered-table-cell table:style-name="Tableau27.B1"/>
        </table:table-row>
        <table:table-row table:style-name="Tableau27.5">
          <table:table-cell table:style-name="Tableau27.A2" office:value-type="string" table:protected="true">
            <text:p text:style-name="P678"><text:span text:style-name="T697"></text:span><text:span text:style-name="T698"> </text:span><text:span text:style-name="T699">Tabacs non soumis au minimum de perception</text:span></text:p>
            <text:p text:style-name="P679">Pour les produits du tabac non soumis à un minimum de perception, <text:span text:style-name="T700">afin de déterminer le montant de l’accise en jeu, </text:span>il vous est demandé de renseigner uniquement :</text:p>
            <text:list text:style-name="L1">
              <text:list-item>
                <text:p text:style-name="P680"><text:span text:style-name="T701">la </text:span><text:span text:style-name="T702">valeur totale </text:span><text:span text:style-name="T703">en €</text:span><text:span text:style-name="T701"> de la catégo</text:span><text:span text:style-name="T704">rie fiscale entreposée, </text:span><text:span text:style-name="T705">liquidée, ou expédié</text:span><text:span text:style-name="T704"> </text:span><text:span text:style-name="T705">(</text:span><text:span text:style-name="T706">ou estimée à l’entreposage, </text:span><text:span text:style-name="T705">à la liquidation, ou à l’expédition)</text:span><text:span text:style-name="T706"> </text:span><text:span text:style-name="T707">pour les produits don</text:span><text:span text:style-name="T708">t</text:span><text:span text:style-name="T707"> le prix est homologué</text:span><text:span text:style-name="T706"> ;</text:span></text:p>
              </text:list-item>
              <text:list-item>
                <text:p text:style-name="P681"><text:span text:style-name="T709">l</text:span><text:span text:style-name="T710">e </text:span><text:span text:style-name="T711">volume en unités ou en grammes</text:span><text:span text:style-name="T710"> </text:span><text:span text:style-name="T701">de la catégorie fiscale entreposée, </text:span><text:span text:style-name="T712">liquidée, ou expédié</text:span><text:span text:style-name="T701"> </text:span><text:span text:style-name="T712">(</text:span><text:span text:style-name="T709">ou estimée à l’entreposage, </text:span><text:span text:style-name="T712">à la liquidation, ou à l’expédition)</text:span><text:span text:style-name="T709"> </text:span><text:span text:style-name="T710">pour les produits don</text:span><text:span text:style-name="T713">t</text:span><text:span text:style-name="T710"> le prix n’est pas homologué</text:span><text:span text:style-name="T709">.</text:span></text:p>
              </text:list-item>
            </text:list>
          </table:table-cell>
          <table:covered-table-cell table:style-name="Tableau27.B1"/>
        </table:table-row>
        <table:table-row table:style-name="Tableau27.5">
          <table:table-cell table:style-name="Tableau27.A8" office:value-type="string" table:protected="true">
            <text:p text:style-name="P682"><text:bookmark text:name="Produit du tabac homologué ou non homologué"/><text:span text:style-name="T697"></text:span><text:span text:style-name="T698"> [</text:span><text:span text:style-name="T714">19-20</text:span><text:span text:style-name="T698">] </text:span><text:span text:style-name="T715">Pr</text:span><text:span text:style-name="T716">oduit du tabac</text:span><text:span text:style-name="T715"> homologué ou non </text:span><text:span text:style-name="T716">homologué</text:span></text:p>
            <text:p text:style-name="P683"><text:span text:style-name="T717">En</text:span><text:span text:style-name="T718"> France métropolitaine, les prix </text:span><text:span text:style-name="T719">au détail des tabacs manufacturés</text:span><text:span text:style-name="T718"> sont homologués par arrêté conjoint du ministre chargé du budget et du ministre chargé de la santé et publiés au Journal officiel.</text:span></text:p>
            <text:p text:style-name="P683"><text:span text:style-name="T718">Dans les </text:span><text:span text:style-name="T720">départements d’outre-mer, </text:span><text:span text:style-name="T718">pour déterminer le prix de vente d’un produit du tabac, les opérateurs ultramarins doivent </text:span><text:span text:style-name="T720">appliquer le pourcentage </text:span><text:span text:style-name="T718">déterminé</text:span><text:span text:style-name="T720"> par délibération du conseil départemental :</text:span></text:p>
            <text:list text:style-name="L2">
              <text:list-item>
                <text:p text:style-name="P684"><text:span text:style-name="T719">au</text:span><text:span text:style-name="T721"> prix homologué en métropole </text:span><text:span text:style-name="T718">pour </text:span><text:span text:style-name="T721">la </text:span><text:span text:style-name="T722">mise à la </text:span><text:span text:style-name="T721">consommation </text:span><text:span text:style-name="T722">d’</text:span><text:span text:style-name="T721">un produit du tabac identique à un produit mis à la consommation en métropole ;</text:span></text:p>
              </text:list-item>
              <text:list-item>
                <text:p text:style-name="P685"><text:span text:style-name="T719">au</text:span><text:span text:style-name="T721"> </text:span><text:span text:style-name="T723">prix moyen pondéré (</text:span><text:span text:style-name="T721">PMP</text:span><text:span text:style-name="T723">)</text:span><text:span text:style-name="T721"> de la catégorie fiscale dont il relève </text:span><text:span text:style-name="T718">pour </text:span><text:span text:style-name="T721">la </text:span><text:span text:style-name="T722">mise à la </text:span><text:span text:style-name="T721">consommation </text:span><text:span text:style-name="T722">d’</text:span><text:span text:style-name="T721">un produit du tabac qui n’est pas identique à un produit mis à la consommation en métropole.</text:span></text:p>
              </text:list-item>
            </text:list>
          </table:table-cell>
          <table:covered-table-cell table:style-name="Tableau27.B1"/>
        </table:table-row>
      </table:table>
      <text:p text:style-name="P686"/>
      <table:table table:name="Tableau131" table:style-name="Tableau131">
        <table:table-column table:style-name="Tableau131.A"/>
        <table:table-column table:style-name="Tableau131.B"/>
        <table:table-row table:style-name="Tableau131.1">
          <table:table-cell table:style-name="Tableau131.A1" office:value-type="string" table:protected="true">
            <text:p text:style-name="P687"><text:span text:style-name="T724"></text:span><text:span text:style-name="T603"> </text:span><text:span text:style-name="T659">Assiette, taux et minima de perception pour 202</text:span><text:span text:style-name="T725">6</text:span><text:span text:style-name="T659"> : (PVH : prix de vente homologué / PVNH : prix de vente non homologué)</text:span></text:p>
            <table:table table:name="Tableau28" table:style-name="Tableau28">
              <table:table-column table:style-name="Tableau28.A"/>
              <table:table-column table:style-name="Tableau28.B"/>
              <table:table-column table:style-name="Tableau28.C"/>
              <table:table-column table:style-name="Tableau28.D"/>
              <table:table-column table:style-name="Tableau28.E"/>
              <table:table-column table:style-name="Tableau28.F"/>
              <table:table-column table:style-name="Tableau28.G"/>
              <table:table-column table:style-name="Tableau28.H" table:number-columns-repeated="2"/>
              <table:table-row table:style-name="Tableau28.1">
                <table:table-cell table:style-name="Tableau28.A1" table:number-rows-spanned="3" office:value-type="string" table:protected="true">
                  <text:p text:style-name="P688">Catégorie fiscale</text:p>
                </table:table-cell>
                <table:table-cell table:style-name="Tableau28.B1" table:number-columns-spanned="8" office:value-type="string" table:protected="true">
                  <text:p text:style-name="P689">MARTINIQUE</text:p>
                </table:table-cell>
                <table:covered-table-cell/>
                <table:covered-table-cell/>
                <table:covered-table-cell/>
                <table:covered-table-cell/>
                <table:covered-table-cell/>
                <table:covered-table-cell/>
                <table:covered-table-cell/>
              </table:table-row>
              <table:table-row table:style-name="Tableau28.1">
                <table:covered-table-cell table:style-name="Tableau28.A1"/>
                <table:table-cell table:style-name="Tableau28.B2" table:number-columns-spanned="3" office:value-type="string" table:protected="true">
                  <text:p text:style-name="P690">Assiette <text:span text:style-name="T726">(</text:span><text:span text:style-name="T727">% du PVD</text:span><text:span text:style-name="T728">)</text:span></text:p>
                </table:table-cell>
                <table:covered-table-cell/>
                <table:covered-table-cell/>
                <table:table-cell table:style-name="Tableau28.E2" table:number-columns-spanned="3" office:value-type="string" table:protected="true">
                  <text:p text:style-name="P691">Taux <text:span text:style-name="T727">(%)</text:span></text:p>
                </table:table-cell>
                <table:covered-table-cell/>
                <table:covered-table-cell/>
                <table:table-cell table:style-name="Tableau28.H2" table:number-columns-spanned="2" office:value-type="string" table:protected="true">
                  <text:p text:style-name="P691">M<text:span text:style-name="T729">inimum </text:span><text:span text:style-name="T730">P</text:span><text:span text:style-name="T729">erception </text:span><text:span text:style-name="T731">(€/1 000 unités)</text:span></text:p>
                </table:table-cell>
                <table:covered-table-cell/>
              </table:table-row>
              <table:table-row table:style-name="Tableau28.1">
                <table:covered-table-cell table:style-name="Tableau28.A1"/>
                <table:table-cell table:style-name="Tableau28.B3" table:number-columns-spanned="2" office:value-type="string" table:protected="true">
                  <text:p text:style-name="P692">PVH</text:p>
                </table:table-cell>
                <table:covered-table-cell/>
                <table:table-cell table:style-name="Tableau28.D3" office:value-type="string" table:protected="true">
                  <text:p text:style-name="P692">PVNH</text:p>
                </table:table-cell>
                <table:table-cell table:style-name="Tableau28.E3" office:value-type="string" table:protected="true">
                  <text:p text:style-name="P692">PVH</text:p>
                </table:table-cell>
                <table:table-cell table:style-name="Tableau28.F3" table:number-columns-spanned="2" office:value-type="string" table:protected="true">
                  <text:p text:style-name="P692">PVNH</text:p>
                </table:table-cell>
                <table:covered-table-cell/>
                <table:table-cell table:style-name="Tableau28.H3" office:value-type="string" table:protected="true">
                  <text:p text:style-name="P692">PVH</text:p>
                </table:table-cell>
                <table:table-cell table:style-name="Tableau28.I3" office:value-type="string" table:protected="true">
                  <text:p text:style-name="P692">PVNH</text:p>
                </table:table-cell>
              </table:table-row>
              <table:table-row table:style-name="Tableau28.1">
                <table:table-cell table:style-name="Tableau28.A4" office:value-type="string" table:protected="true">
                  <text:p text:style-name="P693">Cigarettes</text:p>
                </table:table-cell>
                <table:table-cell table:style-name="Tableau28.B4" table:number-rows-spanned="8" office:value-type="float" office:value="100" table:protected="true">
                  <text:p text:style-name="P694"><text:span text:style-name="T732">10</text:span>0</text:p>
                </table:table-cell>
                <table:table-cell table:style-name="Tableau28.C4" table:number-rows-spanned="8" table:number-columns-spanned="2" office:value-type="float" office:value="110" table:protected="true">
                  <text:p text:style-name="P695">110</text:p>
                </table:table-cell>
                <table:covered-table-cell/>
                <table:table-cell table:style-name="Tableau28.E4" table:number-columns-spanned="3" office:value-type="float" office:value="50" table:protected="true">
                  <text:p text:style-name="P696">50</text:p>
                </table:table-cell>
                <table:covered-table-cell/>
                <table:covered-table-cell/>
                <table:table-cell table:style-name="Tableau28.H4" table:number-columns-spanned="2" office:value-type="float" office:value="313.54" table:protected="true">
                  <text:p text:style-name="P697">313,54</text:p>
                </table:table-cell>
                <table:covered-table-cell/>
              </table:table-row>
              <table:table-row table:style-name="Tableau28.1">
                <table:table-cell table:style-name="Tableau28.A5" office:value-type="string" table:protected="true">
                  <text:p text:style-name="P693">Cigares et cigarillos</text:p>
                </table:table-cell>
                <table:covered-table-cell table:style-name="Tableau28.B5"/>
                <table:covered-table-cell table:style-name="Tableau28.C5"/>
                <table:covered-table-cell/>
                <table:table-cell table:style-name="Tableau28.E5" table:number-rows-spanned="7" table:number-columns-spanned="2" office:value-type="float" office:value="0" table:protected="true">
                  <text:p text:style-name="P698">0</text:p>
                </table:table-cell>
                <table:covered-table-cell/>
                <table:table-cell table:style-name="Tableau28.G5" office:value-type="float" office:value="25" table:protected="true">
                  <text:p text:style-name="P697">25</text:p>
                </table:table-cell>
                <table:table-cell table:style-name="Tableau28.H5" table:number-rows-spanned="7" table:number-columns-spanned="2" table:protected="true">
                  <text:p text:style-name="P699"/>
                </table:table-cell>
                <table:covered-table-cell/>
              </table:table-row>
              <table:table-row table:style-name="Tableau28.1">
                <table:table-cell table:style-name="Tableau28.A6" office:value-type="string">
                  <text:p text:style-name="P693">Tabacs « fine coupe » destinés à rouler les cigarettes</text:p>
                </table:table-cell>
                <table:covered-table-cell table:style-name="Tableau28.B6"/>
                <table:covered-table-cell table:style-name="Tableau28.C6"/>
                <table:covered-table-cell/>
                <table:covered-table-cell table:style-name="Tableau28.E6"/>
                <table:covered-table-cell/>
                <table:table-cell table:style-name="Tableau28.G6" office:value-type="float" office:value="40" table:protected="true">
                  <text:p text:style-name="P700"><text:span text:style-name="T733">4</text:span>0</text:p>
                </table:table-cell>
                <table:covered-table-cell table:style-name="Tableau28.H5"/>
                <table:covered-table-cell/>
              </table:table-row>
              <table:table-row table:style-name="Tableau28.1">
                <table:table-cell table:style-name="Tableau28.A6" office:value-type="string">
                  <text:p text:style-name="P701">Autres tabacs à fumer ou à inhaler après avoir été chauffés</text:p>
                </table:table-cell>
                <table:covered-table-cell table:style-name="Tableau28.B7"/>
                <table:covered-table-cell table:style-name="Tableau28.C7"/>
                <table:covered-table-cell/>
                <table:covered-table-cell table:style-name="Tableau28.E7"/>
                <table:covered-table-cell/>
                <table:table-cell table:style-name="Tableau28.G7" office:value-type="float" office:value="20" table:protected="true">
                  <text:p text:style-name="P700"><text:span text:style-name="T732">2</text:span>0</text:p>
                </table:table-cell>
                <table:covered-table-cell table:style-name="Tableau28.H5"/>
                <table:covered-table-cell/>
              </table:table-row>
              <table:table-row table:style-name="Tableau28.1">
                <table:table-cell table:style-name="Tableau28.A6" office:value-type="string">
                  <text:p text:style-name="P702">Tabacs à chauffer commercialisés en bâtonnets</text:p>
                </table:table-cell>
                <table:covered-table-cell table:style-name="Tableau28.B8"/>
                <table:covered-table-cell table:style-name="Tableau28.C8"/>
                <table:covered-table-cell/>
                <table:covered-table-cell table:style-name="Tableau28.E8"/>
                <table:covered-table-cell/>
                <table:table-cell table:style-name="Tableau28.G8" office:value-type="float" office:value="20" table:protected="true">
                  <text:p text:style-name="P700"><text:span text:style-name="T732">2</text:span>0</text:p>
                </table:table-cell>
                <table:covered-table-cell table:style-name="Tableau28.H5"/>
                <table:covered-table-cell/>
              </table:table-row>
              <table:table-row table:style-name="Tableau28.1">
                <table:table-cell table:style-name="Tableau28.A9" office:value-type="string">
                  <text:p text:style-name="P702">Autres tabacs à chauffer</text:p>
                </table:table-cell>
                <table:covered-table-cell table:style-name="Tableau28.B9"/>
                <table:covered-table-cell table:style-name="Tableau28.C9"/>
                <table:covered-table-cell/>
                <table:covered-table-cell table:style-name="Tableau28.E9"/>
                <table:covered-table-cell/>
                <table:table-cell table:style-name="Tableau28.G9" office:value-type="float" office:value="20" table:protected="true">
                  <text:p text:style-name="P700"><text:span text:style-name="T732">2</text:span>0</text:p>
                </table:table-cell>
                <table:covered-table-cell table:style-name="Tableau28.H5"/>
                <table:covered-table-cell/>
              </table:table-row>
              <table:table-row table:style-name="Tableau28.10">
                <table:table-cell table:style-name="Tableau28.A6" office:value-type="string">
                  <text:p text:style-name="P703">Tabacs à priser</text:p>
                </table:table-cell>
                <table:covered-table-cell table:style-name="Tableau28.B10"/>
                <table:covered-table-cell table:style-name="Tableau28.C10"/>
                <table:covered-table-cell/>
                <table:covered-table-cell table:style-name="Tableau28.E10"/>
                <table:covered-table-cell/>
                <table:table-cell table:style-name="Tableau28.G10" office:value-type="float" office:value="40" table:protected="true">
                  <text:p text:style-name="P697">40</text:p>
                </table:table-cell>
                <table:covered-table-cell table:style-name="Tableau28.H5"/>
                <table:covered-table-cell/>
              </table:table-row>
              <table:table-row table:style-name="Tableau28.1">
                <table:table-cell table:style-name="Tableau28.A11" office:value-type="string">
                  <text:p text:style-name="P703">Tabacs à mâcher</text:p>
                </table:table-cell>
                <table:covered-table-cell table:style-name="Tableau28.B11"/>
                <table:covered-table-cell table:style-name="Tableau28.C11"/>
                <table:covered-table-cell/>
                <table:covered-table-cell table:style-name="Tableau28.E11"/>
                <table:covered-table-cell/>
                <table:table-cell table:style-name="Tableau28.G11" office:value-type="float" office:value="30" table:protected="true">
                  <text:p text:style-name="P697">30</text:p>
                </table:table-cell>
                <table:covered-table-cell table:style-name="Tableau28.H5"/>
                <table:covered-table-cell/>
              </table:table-row>
            </table:table>
            <text:p text:style-name="P704"/>
            <table:table table:name="Tableau15" table:style-name="Tableau15">
              <table:table-column table:style-name="Tableau15.A"/>
              <table:table-column table:style-name="Tableau15.B"/>
              <table:table-column table:style-name="Tableau15.C"/>
              <table:table-row table:style-name="Tableau15.1">
                <table:table-cell table:style-name="Tableau15.A1" table:number-columns-spanned="3" office:value-type="string" table:protected="true">
                  <text:p text:style-name="P705">Assiette <text:span text:style-name="T734">de l’accise des produits du tabac non homologués</text:span></text:p>
                </table:table-cell>
                <table:covered-table-cell/>
                <table:covered-table-cell/>
              </table:table-row>
              <table:table-row table:style-name="Tableau15.1">
                <table:table-cell table:style-name="Tableau15.A2" office:value-type="string" table:protected="true">
                  <text:p text:style-name="P706">Catégorie fiscale</text:p>
                </table:table-cell>
                <table:table-cell table:style-name="Tableau15.A2" office:value-type="string" table:protected="true">
                  <text:p text:style-name="P707"><text:span text:style-name="T735">P</text:span><text:span text:style-name="T736">MP</text:span><text:span text:style-name="T737">A</text:span><text:span text:style-name="T736"> en €/1 000 unités ou grammes</text:span></text:p>
                </table:table-cell>
                <table:table-cell table:style-name="Tableau15.C2" office:value-type="string" table:protected="true">
                  <text:p text:style-name="P708"><text:span text:style-name="T736">P</text:span><text:span text:style-name="T738">MP</text:span><text:span text:style-name="T739"> </text:span><text:span text:style-name="T738">en € par unité ou gramme</text:span></text:p>
                </table:table-cell>
              </table:table-row>
              <table:table-row table:style-name="Tableau15.1">
                <table:table-cell table:style-name="Tableau15.A2" office:value-type="string">
                  <text:p text:style-name="P709">Cigarettes</text:p>
                </table:table-cell>
                <table:table-cell table:style-name="Tableau15.B3" office:value-type="float" office:value="689.78" table:protected="true">
                  <text:p text:style-name="P710">689,78</text:p>
                </table:table-cell>
                <table:table-cell table:style-name="Tableau15.C3" office:value-type="float" office:value="0.62707" table:protected="true">
                  <text:p text:style-name="P711">0,62707</text:p>
                </table:table-cell>
              </table:table-row>
              <table:table-row table:style-name="Tableau15.1">
                <table:table-cell table:style-name="Tableau15.A2" office:value-type="string">
                  <text:p text:style-name="P709">Cigares et cigarillos</text:p>
                </table:table-cell>
                <table:table-cell table:style-name="Tableau15.B3" office:value-type="float" office:value="859.45" table:protected="true">
                  <text:p text:style-name="P712">859,45</text:p>
                </table:table-cell>
                <table:table-cell table:style-name="Tableau15.C3" office:value-type="float" office:value="0.78132" table:protected="true">
                  <text:p text:style-name="P711">0,78132</text:p>
                </table:table-cell>
              </table:table-row>
              <table:table-row table:style-name="Tableau15.1">
                <table:table-cell table:style-name="Tableau15.A2" office:value-type="string">
                  <text:p text:style-name="P709">Tabacs « fine coupe » destinés à rouler les cigarettes</text:p>
                </table:table-cell>
                <table:table-cell table:style-name="Tableau15.B3" office:value-type="float" office:value="651.85" table:protected="true">
                  <text:p text:style-name="P712">651,85</text:p>
                </table:table-cell>
                <table:table-cell table:style-name="Tableau15.C3" office:value-type="float" office:value="0.59259" table:protected="true">
                  <text:p text:style-name="P711">0,59259</text:p>
                </table:table-cell>
              </table:table-row>
              <table:table-row table:style-name="Tableau15.1">
                <table:table-cell table:style-name="Tableau15.A2" office:value-type="string">
                  <text:p text:style-name="P713">Autres tabacs à fumer ou à inhaler après avoir été chauffés</text:p>
                </table:table-cell>
                <table:table-cell table:style-name="Tableau15.B3" office:value-type="float" office:value="337.08" table:protected="true">
                  <text:p text:style-name="P712">337,08</text:p>
                </table:table-cell>
                <table:table-cell table:style-name="Tableau15.C3" office:value-type="float" office:value="0.30644" table:protected="true">
                  <text:p text:style-name="P711">0,30644</text:p>
                </table:table-cell>
              </table:table-row>
              <table:table-row table:style-name="Tableau15.1">
                <table:table-cell table:style-name="Tableau15.A2" office:value-type="string">
                  <text:p text:style-name="P714">Tabacs à chauffer commercialisés en bâtonnets</text:p>
                </table:table-cell>
                <table:table-cell table:style-name="Tableau15.B3" office:value-type="float" office:value="2163.26" table:protected="true">
                  <text:p text:style-name="P712">2 163,26</text:p>
                </table:table-cell>
                <table:table-cell table:style-name="Tableau15.C3" office:value-type="float" office:value="1.9666" table:protected="true">
                  <text:p text:style-name="P711">1,96660</text:p>
                </table:table-cell>
              </table:table-row>
              <table:table-row table:style-name="Tableau15.8">
                <table:table-cell table:style-name="Tableau15.A2" office:value-type="string">
                  <text:p text:style-name="P714">Autres tabacs à chauffer</text:p>
                </table:table-cell>
                <table:table-cell table:style-name="Tableau15.B3" office:value-type="float" office:value="2163.26" table:protected="true">
                  <text:p text:style-name="P712">2 163,26</text:p>
                </table:table-cell>
                <table:table-cell table:style-name="Tableau15.C3" office:value-type="float" office:value="1.9666" table:protected="true">
                  <text:p text:style-name="P711">1,96660</text:p>
                </table:table-cell>
              </table:table-row>
              <table:table-row table:style-name="Tableau15.8">
                <table:table-cell table:style-name="Tableau15.A2" office:value-type="string">
                  <text:p text:style-name="P715">Tabacs à priser</text:p>
                </table:table-cell>
                <table:table-cell table:style-name="Tableau15.B3" office:value-type="float" office:value="708.92" table:protected="true">
                  <text:p text:style-name="P712">708,92</text:p>
                </table:table-cell>
                <table:table-cell table:style-name="Tableau15.C3" office:value-type="float" office:value="0.64447" table:protected="true">
                  <text:p text:style-name="P711">0,64447</text:p>
                </table:table-cell>
              </table:table-row>
              <table:table-row table:style-name="Tableau15.1">
                <table:table-cell table:style-name="Tableau15.A2" office:value-type="string">
                  <text:p text:style-name="P715">Tabacs à mâcher</text:p>
                </table:table-cell>
                <table:table-cell table:style-name="Tableau15.B10" office:value-type="float" office:value="224.64" table:protected="true">
                  <text:p text:style-name="P712">224,64</text:p>
                </table:table-cell>
                <table:table-cell table:style-name="Tableau15.C3" office:value-type="float" office:value="0.20422" table:protected="true">
                  <text:p text:style-name="P711">0,20422</text:p>
                </table:table-cell>
              </table:table-row>
            </table:table>
            <text:p text:style-name="P716"/>
          </table:table-cell>
          <table:table-cell table:style-name="Tableau131.B1" table:number-rows-spanned="2" office:value-type="string" table:protected="true">
            <text:p text:style-name="Standard"/>
          </table:table-cell>
        </table:table-row>
        <table:table-row table:style-name="Tableau131.2">
          <table:table-cell table:style-name="Tableau131.A2" office:value-type="string" table:protected="true">
            <text:p text:style-name="P717"><text:bookmark text:name="Détermination de la valeur totale ajustée et du prix de vente au détail ajusté (PVDA) pour les produits du tabac homologués"/><text:span text:style-name="T740"></text:span><text:span text:style-name="T741"> </text:span><text:span text:style-name="T742">[</text:span><text:span text:style-name="T743">19</text:span><text:span text:style-name="T742">] </text:span><text:span text:style-name="T744">Détermination</text:span><text:span text:style-name="T745"> </text:span><text:span text:style-name="T746">de la valeur totale </text:span><text:span text:style-name="T747">ajustée </text:span><text:span text:style-name="T746">et </text:span><text:span text:style-name="T745">du </text:span><text:span text:style-name="T748">prix de vente </text:span><text:span text:style-name="T749">au détail </text:span><text:span text:style-name="T750">ajusté</text:span><text:span text:style-name="T749"> (PVD</text:span><text:span text:style-name="T751">A</text:span><text:span text:style-name="T749">) </text:span><text:span text:style-name="T752">pour les produits du tabac homologués</text:span></text:p>
            <text:p text:style-name="P718"><text:span text:style-name="T753">Chaque DROM détermine un pourcentage compris entre 66 % et 110 % du prix de vente au détail afin de déterminer l’assiette de l’accise </text:span><text:span text:style-name="T754">des </text:span><text:span text:style-name="T753">produit</text:span><text:span text:style-name="T754">s identiques à ceux</text:span><text:span text:style-name="T753"> homologué</text:span><text:span text:style-name="T754">s en France métropolitaine</text:span><text:span text:style-name="T753">.</text:span></text:p>
            <text:p text:style-name="P719"><text:span text:style-name="T755">E</text:span><text:span text:style-name="T756">n fonction du taux défini par le département, la valeur totale peut se trouver majorée, minorée, ou inchangée.</text:span></text:p>
            <text:p text:style-name="P720"><text:span text:style-name="T757">Lorsque vous renseignez </text:span><text:span text:style-name="T758">la valeur totale de ce volume en euros, l</text:span><text:span text:style-name="T759">e </text:span><text:span text:style-name="T757">montant de la valeur totale majorée en € se calcule </text:span><text:span text:style-name="T760">automatiquement</text:span><text:span text:style-name="T757">. </text:span><text:span text:style-name="T761">Cette valeur constitue l’assiette de l’imposition.</text:span></text:p>
            <text:p text:style-name="P721"><text:span text:style-name="T762">VALEUR TOTALE AJUSTÉE EN €</text:span><text:span text:style-name="T763"> </text:span><text:span text:style-name="T764">= VALEUR TOTALE en € x </text:span><text:span text:style-name="T765">Taux</text:span><text:span text:style-name="T764"> défini par le département</text:span></text:p>
            <text:p text:style-name="P722"><text:span text:style-name="T766"></text:span><text:span text:style-name="T767"> <text:s/></text:span><text:span text:style-name="T768">P</text:span><text:span text:style-name="T767">roduits du tabac homologués soumis au minimum de perception</text:span></text:p>
            <text:p text:style-name="P723"><text:span text:style-name="T769">Lorsque le Minimum de perception (MP) s’applique, le prix de vente au détail </text:span><text:span text:style-name="T770">ajusté</text:span><text:span text:style-name="T769"> (PVD</text:span><text:span text:style-name="T770">A</text:span><text:span text:style-name="T769">) du produit, à l’unité ou au gramme, et le prix </text:span><text:span text:style-name="T770">d’entrée du minimum de perception</text:span><text:span text:style-name="T769"> (</text:span><text:span text:style-name="T771">PE</text:span><text:span text:style-name="T769">MP) conditionnent </text:span><text:span text:style-name="T772">l</text:span><text:span text:style-name="T773">es modalités de complétion des tableaux </text:span><text:span text:style-name="T774">d’évaluation et l</text:span><text:span text:style-name="T775">e montant de l’accise retenu.</text:span></text:p>
            <text:p text:style-name="P724"><text:span text:style-name="T776">Lorsque vous r</text:span><text:span text:style-name="T777">enseignez, p</text:span><text:span text:style-name="T776">ou</text:span><text:span text:style-name="T777">r </text:span><text:span text:style-name="T776">une</text:span><text:span text:style-name="T777"> catégorie fiscale, le volume de produits </text:span><text:span text:style-name="T778">entreposés</text:span><text:span text:style-name="T777"> ou envisagé à l</text:span><text:span text:style-name="T779">’</text:span><text:span text:style-name="T778">entreposage</text:span><text:span text:style-name="T777"> dans l’unité de mesure légale fixée par le Code des impositions sur les biens et services </text:span><text:span text:style-name="T780">(unité ou gramme)</text:span><text:span text:style-name="T777">, </text:span><text:span text:style-name="T780">le calcul du</text:span><text:span text:style-name="T781"> </text:span><text:span text:style-name="T780">prix de vente au détail </text:span><text:span text:style-name="T782">ajusté</text:span><text:span text:style-name="T781"> se fait </text:span><text:span text:style-name="T783">automatiquement</text:span><text:span text:style-name="T781">. </text:span><text:span text:style-name="T776">Il vous permet de vérifier que vous ne vous êtes pas trompé de ligne.</text:span></text:p>
            <text:p text:style-name="P725"><text:span text:style-name="T784">PVD</text:span><text:span text:style-name="T785">A</text:span><text:span text:style-name="T786"> </text:span><text:span text:style-name="T764">= VALEUR TOTALE </text:span><text:span text:style-name="T787">AJUST</text:span><text:span text:style-name="T764">ÉE en € / VOLUME en unités ou en grammes</text:span></text:p>
            <text:p text:style-name="P726"><text:span text:style-name="T788">Pour déterminer si le minimum de perception doit s’appliquer, il est nécessaire de vérifier si le produit concerné est vendu en dessous du </text:span><text:span text:style-name="T789">prix </text:span><text:span text:style-name="T790">d’entrée du minimum de perception</text:span><text:span text:style-name="T789"> (</text:span><text:span text:style-name="T791">PE</text:span><text:span text:style-name="T789">MP)</text:span><text:span text:style-name="T788">.</text:span></text:p>
            <text:p text:style-name="P727">Ainsi, selon le cas, les modalités de complétion des tableaux d’évaluation du stock mensuel maximal diffèrent.</text:p>
            <table:table table:name="Tableau31" table:style-name="Tableau31">
              <table:table-column table:style-name="Tableau31.A"/>
              <table:table-column table:style-name="Tableau31.B"/>
              <table:table-column table:style-name="Tableau31.C"/>
              <table:table-column table:style-name="Tableau31.D"/>
              <table:table-column table:style-name="Tableau31.E"/>
              <table:table-column table:style-name="Tableau31.F"/>
              <table:table-row table:style-name="Tableau31.1">
                <table:table-cell table:style-name="Tableau31.A1" table:number-rows-spanned="2" office:value-type="string" table:protected="true">
                  <text:p text:style-name="P728">SI</text:p>
                </table:table-cell>
                <table:table-cell table:style-name="Tableau31.A1" table:number-rows-spanned="2" office:value-type="string" table:protected="true">
                  <text:p text:style-name="P729">Prix de vente <text:span text:style-name="T792">ajustée</text:span></text:p>
                  <text:p text:style-name="P729">à l’unité <text:span text:style-name="T793">ou au gramm</text:span><text:span text:style-name="T794">e</text:span></text:p>
                </table:table-cell>
                <table:table-cell table:style-name="Tableau31.A1" office:value-type="string" table:protected="true">
                  <text:p text:style-name="P730">&gt;</text:p>
                </table:table-cell>
                <table:table-cell table:style-name="Tableau31.A1" table:number-rows-spanned="2" office:value-type="string" table:protected="true">
                  <text:p text:style-name="P731">P<text:span text:style-name="T795">rix d’entrée en jeu du </text:span>MP</text:p>
                </table:table-cell>
                <table:table-cell table:style-name="Tableau31.A1" table:number-rows-spanned="2" office:value-type="string" table:protected="true">
                  <text:p text:style-name="P732"><text:span text:style-name="T796">R</text:span>enseigne<text:span text:style-name="T797">z</text:span> <text:span text:style-name="T797">la ligne </text:span><text:span text:style-name="T414">intitulée :</text:span></text:p>
                </table:table-cell>
                <table:table-cell table:style-name="Tableau31.F1" office:value-type="string" table:protected="true">
                  <text:p text:style-name="P733"><text:span text:style-name="T798">P</text:span><text:span text:style-name="T70">VD</text:span><text:span text:style-name="T795">A</text:span><text:span text:style-name="T70"> &gt;</text:span><text:span text:style-name="T798"> </text:span><text:span text:style-name="T799">PE</text:span><text:span text:style-name="T798">MP</text:span></text:p>
                </table:table-cell>
              </table:table-row>
              <table:table-row table:style-name="Tableau31.2">
                <table:covered-table-cell table:style-name="Tableau31.A1"/>
                <table:covered-table-cell table:style-name="Tableau31.A1"/>
                <table:table-cell table:style-name="Tableau31.C2" office:value-type="string" table:protected="true">
                  <text:p text:style-name="P734">&lt;</text:p>
                </table:table-cell>
                <table:covered-table-cell table:style-name="Tableau31.A1"/>
                <table:covered-table-cell table:style-name="Tableau31.A1"/>
                <table:table-cell table:style-name="Tableau31.F2" office:value-type="string" table:protected="true">
                  <text:p text:style-name="P735">PVD<text:span text:style-name="T795">A</text:span> &lt; <text:span text:style-name="T799">PE</text:span>MP</text:p>
                </table:table-cell>
              </table:table-row>
            </table:table>
            <text:p text:style-name="P736"/>
          </table:table-cell>
          <table:covered-table-cell table:style-name="Tableau131.B1"/>
        </table:table-row>
      </table:table>
      <table:table table:name="Tableau53" table:style-name="Tableau53">
        <table:table-column table:style-name="Tableau53.A"/>
        <table:table-column table:style-name="Tableau53.B"/>
        <table:table-row table:style-name="Tableau53.1">
          <table:table-cell table:style-name="Tableau53.A1" office:value-type="string" table:protected="true">
            <text:p text:style-name="P737"><text:span text:style-name="T800">Lorsque</text:span> le prix de vente au détail <text:span text:style-name="T801">ajusté</text:span> (PVD<text:span text:style-name="T801">A</text:span>) <text:span text:style-name="T800">du </text:span>produit est <text:span text:style-name="T800">inférieur </text:span><text:span text:style-name="T802">au</text:span><text:span text:style-name="T803"> </text:span><text:span text:style-name="T804">prix </text:span><text:span text:style-name="T805">d’entrée du minimum de perception</text:span><text:span text:style-name="T804"> (</text:span><text:span text:style-name="T806">PE</text:span><text:span text:style-name="T804">MP</text:span>, le minimum de perception s’applique automatiquement.</text:p>
            <table:table table:name="Tableau35" table:style-name="Tableau35">
              <table:table-column table:style-name="Tableau35.A"/>
              <table:table-column table:style-name="Tableau35.B"/>
              <table:table-column table:style-name="Tableau35.C"/>
              <table:table-column table:style-name="Tableau35.D"/>
              <table:table-column table:style-name="Tableau35.E"/>
              <table:table-row table:style-name="Tableau35.1">
                <table:table-cell table:style-name="Tableau35.A1" table:number-rows-spanned="2" office:value-type="string" table:protected="true">
                  <text:p text:style-name="P738">SI</text:p>
                </table:table-cell>
                <table:table-cell table:style-name="Tableau35.A1" office:value-type="string">
                  <text:p text:style-name="P739"><text:span text:style-name="T798">P</text:span><text:span text:style-name="T70">VD</text:span><text:span text:style-name="T795">A</text:span><text:span text:style-name="T70"> &gt;</text:span><text:span text:style-name="T798"> </text:span><text:span text:style-name="T799">PE</text:span><text:span text:style-name="T798">MP</text:span></text:p>
                </table:table-cell>
                <table:table-cell table:style-name="Tableau35.A1" table:number-rows-spanned="2" office:value-type="string" table:protected="true">
                  <text:p text:style-name="P740">MONTANT DE L’ACCISE</text:p>
                </table:table-cell>
                <table:table-cell table:style-name="Tableau35.A1" table:number-rows-spanned="2" office:value-type="string" table:protected="true">
                  <text:p text:style-name="P741">=</text:p>
                </table:table-cell>
                <table:table-cell table:style-name="Tableau35.E1" office:value-type="string">
                  <text:p text:style-name="P740">TOTAL <text:span text:style-name="T807">ACCISE</text:span></text:p>
                </table:table-cell>
              </table:table-row>
              <table:table-row table:style-name="Tableau35.1">
                <table:covered-table-cell table:style-name="Tableau35.A1"/>
                <table:table-cell table:style-name="Tableau35.B2" office:value-type="string">
                  <text:p text:style-name="P742">PVD<text:span text:style-name="T795">A</text:span> &lt; <text:span text:style-name="T799">PE</text:span>MP</text:p>
                </table:table-cell>
                <table:covered-table-cell table:style-name="Tableau35.A1"/>
                <table:covered-table-cell table:style-name="Tableau35.A1"/>
                <table:table-cell table:style-name="Tableau35.E2" office:value-type="string">
                  <text:p text:style-name="P740"><text:span text:style-name="T808">TOTAL </text:span>M<text:span text:style-name="T793">P</text:span></text:p>
                </table:table-cell>
              </table:table-row>
            </table:table>
            <text:p text:style-name="P743"><text:span text:style-name="T766"></text:span><text:span text:style-name="T767"> <text:s/></text:span><text:span text:style-name="T768">P</text:span><text:span text:style-name="T767">roduits du tabac homologués </text:span><text:span text:style-name="T809">non </text:span><text:span text:style-name="T767">soumis au minimum de perception</text:span></text:p>
            <text:p text:style-name="P744"><text:span text:style-name="T810">A</text:span><text:span text:style-name="T811">u cas d’espèce, </text:span><text:span text:style-name="T812">le mont total d’accise dû est déterminé par l’application du taux de l’accise sur le PVDA.</text:span></text:p>
          </table:table-cell>
          <table:table-cell table:style-name="Tableau53.A1" table:number-rows-spanned="5" office:value-type="string" table:protected="true">
            <text:p text:style-name="P745"/>
          </table:table-cell>
        </table:table-row>
        <table:table-row table:style-name="Tableau53.2">
          <table:table-cell table:style-name="Tableau53.A2" office:value-type="string" table:protected="true">
            <text:p text:style-name="P746"><text:span text:style-name="T813">CAS PRATIQUE</text:span><text:span text:style-name="T814">S</text:span><text:span text:style-name="T815"> : </text:span><text:span text:style-name="T816">COMPLÉTION DES TABLEAUX D’ÉVALUATION DES DROITS EN JEU</text:span></text:p>
            <text:p text:style-name="P746"><text:span text:style-name="T817">POUR LES </text:span><text:span text:style-name="T818">PRODUITS DU TABAC HOMOLOGUÉS</text:span></text:p>
          </table:table-cell>
          <table:covered-table-cell table:style-name="Tableau53.A1"/>
        </table:table-row>
        <table:table-row table:style-name="Tableau53.3">
          <table:table-cell table:style-name="Tableau53.A3" office:value-type="string" table:protected="true">
            <text:p text:style-name="P747"><text:span text:style-name="T202"></text:span><text:span text:style-name="T203"> </text:span><text:span text:style-name="T666">Détermination </text:span><text:span text:style-name="T819">d</text:span><text:span text:style-name="T820">u prix de vente au détail « AJUSTÉ » pour des cigarettes </text:span><text:span text:style-name="T821">homologuées</text:span><text:span text:style-name="T822"> </text:span><text:span text:style-name="T823">soumis au minimum de perception</text:span></text:p>
          </table:table-cell>
          <table:covered-table-cell table:style-name="Tableau53.A1"/>
        </table:table-row>
        <table:table-row table:style-name="Tableau53.3">
          <table:table-cell table:style-name="Tableau53.A3" office:value-type="string" table:protected="true">
            <text:p text:style-name="P748"><text:span text:style-name="T824">Cas </text:span><text:span text:style-name="T825">1</text:span><text:span text:style-name="T824"> : </text:span><text:span text:style-name="T826">V</text:span><text:span text:style-name="T827">ous</text:span><text:span text:style-name="T828"> compte</text:span><text:span text:style-name="T827">z</text:span><text:span text:style-name="T828"> entreposer, </text:span><text:span text:style-name="T826">mettre à la consommation, ou expédier</text:span><text:span text:style-name="T828"> </text:span><text:span text:style-name="T829">en 202</text:span><text:span text:style-name="T830">6</text:span><text:span text:style-name="T826">,</text:span><text:span text:style-name="T829"> </text:span><text:span text:style-name="T828">80 000,00</text:span><text:span text:style-name="T829"> cigarettes </text:span><text:span text:style-name="T831">homologuées</text:span><text:span text:style-name="T829"> </text:span><text:span text:style-name="T828">pour une valeur totale de 60 000,00 €</text:span><text:span text:style-name="T832">.</text:span></text:p>
            <text:p text:style-name="P749"><text:span text:style-name="T833">L’assiette </text:span><text:span text:style-name="T834">de l’accise</text:span><text:span text:style-name="T833"> est </text:span><text:span text:style-name="T835">inchangée</text:span><text:span text:style-name="T836"> à la </text:span><text:span text:style-name="T837">Martinique</text:span><text:span text:style-name="T833"> avec l’application d’un taux de</text:span><text:span text:style-name="T838"> </text:span><text:span text:style-name="T839">1</text:span><text:span text:style-name="T840">00</text:span><text:span text:style-name="T838"> % </text:span><text:span text:style-name="T841">du</text:span><text:span text:style-name="T838"> PVD.</text:span></text:p>
            <text:p text:style-name="P750"><text:span text:style-name="T842">P</text:span><text:span text:style-name="T843">our d</text:span><text:span text:style-name="T1">éterminer le montant </text:span><text:span text:style-name="T844">total</text:span><text:span text:style-name="T1"> de</text:span><text:span text:style-name="T844">s droits d</text:span><text:span text:style-name="T1">’accise </text:span><text:span text:style-name="T844">en jeu </text:span><text:span text:style-name="T845">:</text:span></text:p>
            <text:p text:style-name="P751"><text:span text:style-name="T846"></text:span><text:span text:style-name="T847"> </text:span><text:span text:style-name="T848">Étape 1 :</text:span><text:span text:style-name="T849"> </text:span><text:span text:style-name="T850">Déterminer si le prix de vente </text:span><text:span text:style-name="T851">ajusté</text:span><text:span text:style-name="T850"> à l’unité de vos cigarettes est inférieur ou supérieur au prix d’entrée en jeu du MP (cf. </text:span><text:a xlink:type="simple" xlink:href="#Détermination de la valeur totale ajustée et du prix de vente au détail" text:style-name="Internet_20_link" text:visited-style-name="Visited_20_Internet_20_Link"><text:span text:style-name="T852">Détermination du prix de vente à l’unité</text:span></text:a><text:span text:style-name="T850">) afin de savoir quelle ligne renseign</text:span><text:span text:style-name="T853">er</text:span><text:span text:style-name="T850">, « </text:span><text:span text:style-name="T854">PVD</text:span><text:span text:style-name="T855">A</text:span><text:span text:style-name="T854"> &lt; </text:span><text:span text:style-name="T856">P</text:span><text:span text:style-name="T855">E</text:span><text:span text:style-name="T854">MP</text:span><text:span text:style-name="T850"> » ou « </text:span><text:span text:style-name="T854">PVD</text:span><text:span text:style-name="T855">A</text:span><text:span text:style-name="T854"> &gt; </text:span><text:span text:style-name="T856">P</text:span><text:span text:style-name="T855">E</text:span><text:span text:style-name="T854">MP</text:span><text:span text:style-name="T850"> ».</text:span></text:p>
            <text:p text:style-name="P752"><text:span text:style-name="T630"></text:span><text:span text:style-name="T631"> </text:span><text:span text:style-name="T857">Calcul de la valeur totale </text:span><text:span text:style-name="T858">ajusté</text:span><text:span text:style-name="T857">e :</text:span></text:p>
            <table:table table:name="Tableau6" table:style-name="Tableau6">
              <table:table-column table:style-name="Tableau6.A"/>
              <table:table-column table:style-name="Tableau6.B"/>
              <table:table-column table:style-name="Tableau6.C"/>
              <table:table-row table:style-name="Tableau6.1">
                <table:table-cell table:style-name="Tableau6.A1" office:value-type="string" table:protected="true">
                  <text:p text:style-name="P753">VALEUR TOTALE EN €</text:p>
                </table:table-cell>
                <table:table-cell table:style-name="Tableau6.A1" office:value-type="string" table:protected="true">
                  <text:p text:style-name="P754">Taux d’<text:span text:style-name="T859">ajustement</text:span></text:p>
                </table:table-cell>
                <table:table-cell table:style-name="Tableau6.C1" office:value-type="string" table:protected="true">
                  <text:p text:style-name="P755">VALEUR TOTALE <text:span text:style-name="T859">AJUST</text:span><text:span text:style-name="T62">ÉE</text:span> EN €</text:p>
                </table:table-cell>
              </table:table-row>
              <table:table-row table:style-name="Tableau6.2">
                <table:table-cell table:style-name="Tableau6.A2" office:value-type="float" office:value="60000" table:protected="true">
                  <text:p text:style-name="P756">60 000,00</text:p>
                </table:table-cell>
                <table:table-cell table:style-name="Tableau6.A2" office:value-type="float" office:value="1" table:protected="true">
                  <text:p text:style-name="P757">1,00</text:p>
                </table:table-cell>
                <table:table-cell table:style-name="Tableau6.C2" table:formula="ooow:&lt;A2&gt;*&lt;B2&gt;" office:value-type="float" office:value="60000" table:protected="true">
                  <text:p text:style-name="P758">60 000,00</text:p>
                </table:table-cell>
              </table:table-row>
            </table:table>
            <text:p text:style-name="P759"><text:span text:style-name="T650"></text:span><text:span text:style-name="T651"> </text:span><text:span text:style-name="T860">Calcul du prix de vente au détail </text:span><text:span text:style-name="T861">ajusté</text:span><text:span text:style-name="T860"> :</text:span></text:p>
            <table:table table:name="Tableau134" table:style-name="Tableau134">
              <table:table-column table:style-name="Tableau134.A"/>
              <table:table-column table:style-name="Tableau134.B"/>
              <table:table-column table:style-name="Tableau134.C"/>
              <table:table-column table:style-name="Tableau134.D"/>
              <table:table-column table:style-name="Tableau134.E"/>
              <table:table-row table:style-name="Tableau134.1">
                <table:table-cell table:style-name="Tableau134.A1" office:value-type="string" table:protected="true">
                  <text:p text:style-name="P760"><text:span text:style-name="T53">VOLUME EN U</text:span>NITÉS</text:p>
                </table:table-cell>
                <table:table-cell table:style-name="Tableau134.A1" office:value-type="string" table:protected="true">
                  <text:p text:style-name="P755">VALEUR TOTALE <text:span text:style-name="T859">AJUST</text:span><text:span text:style-name="T62">ÉE</text:span> EN €</text:p>
                </table:table-cell>
                <table:table-cell table:style-name="Tableau134.A1" office:value-type="string" table:protected="true">
                  <text:p text:style-name="P761">P<text:span text:style-name="T55">VD</text:span><text:span text:style-name="T862">A</text:span></text:p>
                </table:table-cell>
                <table:table-cell table:style-name="Tableau134.A1" office:value-type="string" table:protected="true">
                  <text:p text:style-name="P762">PEMP</text:p>
                </table:table-cell>
                <table:table-cell table:style-name="Tableau134.E1" office:value-type="string" table:protected="true">
                  <text:p text:style-name="P762">Mode de calcul</text:p>
                </table:table-cell>
              </table:table-row>
              <table:table-row table:style-name="Tableau134.2">
                <table:table-cell table:style-name="Tableau134.A2" office:value-type="float" office:value="80000" table:protected="true">
                  <text:p text:style-name="P763"><text:span text:style-name="T863">8</text:span>0 000,00</text:p>
                </table:table-cell>
                <table:table-cell table:style-name="Tableau134.A2" office:value-type="float" office:value="60000" table:protected="true">
                  <text:p text:style-name="P764">6<text:span text:style-name="T864">0</text:span> 000,00</text:p>
                </table:table-cell>
                <table:table-cell table:style-name="Tableau134.A2" table:formula="ooow:&lt;B2&gt;/&lt;A2&gt;" office:value-type="float" office:value="0.75">
                  <text:p text:style-name="P765">0,75</text:p>
                </table:table-cell>
                <table:table-cell table:style-name="Tableau134.D2" office:value-type="float" office:value="0.62708" table:protected="true">
                  <text:p text:style-name="P766">0,6<text:span text:style-name="T865">2708</text:span></text:p>
                </table:table-cell>
                <table:table-cell table:style-name="Tableau134.E2" office:value-type="string" table:protected="true">
                  <text:p text:style-name="P767"><text:span text:style-name="T866">PVD</text:span><text:span text:style-name="T867">A</text:span><text:span text:style-name="T866"> &gt; </text:span><text:span text:style-name="T868">P</text:span><text:span text:style-name="T867">E</text:span><text:span text:style-name="T866">MP</text:span></text:p>
                </table:table-cell>
              </table:table-row>
            </table:table>
            <text:p text:style-name="P768"><text:span text:style-name="T869">L</text:span><text:span text:style-name="T870">e </text:span><text:span text:style-name="T871">prix de vente au détail ajusté (</text:span><text:span text:style-name="T870">PVD</text:span><text:span text:style-name="T872">A</text:span><text:span text:style-name="T871">)</text:span><text:span text:style-name="T870"> de </text:span><text:span text:style-name="T873">0,</text:span><text:span text:style-name="T874">75</text:span><text:span text:style-name="T873"> €</text:span><text:span text:style-name="T870"> est </text:span><text:span text:style-name="T875">supérieur</text:span><text:span text:style-name="T870"> au prix </text:span><text:span text:style-name="T872">d’entrée en jeu du minimum de perception </text:span><text:span text:style-name="T871">(PEMP)</text:span><text:span text:style-name="T870"> (</text:span><text:span text:style-name="T876">0,62708</text:span><text:span text:style-name="T877"> €</text:span><text:span text:style-name="T870">).</text:span></text:p>
            <text:p text:style-name="P769"><text:span text:style-name="T878"></text:span><text:span text:style-name="T879"> </text:span><text:span text:style-name="T880">Étape </text:span><text:span text:style-name="T881">2</text:span><text:span text:style-name="T880"> :</text:span><text:span text:style-name="T882"> </text:span><text:span text:style-name="T883">Déte</text:span><text:span text:style-name="T884">rminer le montant de l’accise</text:span></text:p>
            <text:p text:style-name="P770"><text:span text:style-name="T885">Vous devez donc</text:span><text:span text:style-name="T886"> renseigne</text:span><text:span text:style-name="T885">r</text:span><text:span text:style-name="T886"> </text:span><text:span text:style-name="T887">l</text:span><text:span text:style-name="T886">es colonnes « </text:span><text:span text:style-name="T888">Volumes </text:span><text:span text:style-name="T889">e</text:span><text:span text:style-name="T890">n unités</text:span><text:span text:style-name="T886"> » </text:span><text:span text:style-name="T891">[</text:span><text:span text:style-name="T892">8</text:span><text:span text:style-name="T891">0 000 cigarettes]</text:span><text:span text:style-name="T886"> et</text:span><text:span text:style-name="T893"> « </text:span><text:span text:style-name="T890">Valeur totale en €</text:span><text:span text:style-name="T894"> </text:span><text:span text:style-name="T893">» </text:span><text:span text:style-name="T891">[</text:span><text:span text:style-name="T892">60 000</text:span><text:span text:style-name="T891"> €]</text:span><text:span text:style-name="T894"> </text:span><text:span text:style-name="T886">de la ligne « </text:span><text:span text:style-name="T895">PVD</text:span><text:span text:style-name="T896">A</text:span><text:span text:style-name="T895"> &gt; </text:span><text:span text:style-name="T897">P</text:span><text:span text:style-name="T896">E</text:span><text:span text:style-name="T895">MP</text:span><text:span text:style-name="T886"> », </text:span><text:span text:style-name="T898">le montant de la colonne « </text:span><text:span text:style-name="T899">TOTAL ACCISE</text:span><text:span text:style-name="T898"> » est automatiquement reporté dans la colonne « </text:span><text:span text:style-name="T900">MONTANT DE L’ACCISE</text:span><text:span text:style-name="T898"> » </text:span><text:span text:style-name="T891">[</text:span><text:span text:style-name="T901">30 000,00 €</text:span><text:span text:style-name="T891">]</text:span><text:span text:style-name="T898">.</text:span></text:p>
            <table:table table:name="Tableau18" table:style-name="Tableau18">
              <table:table-column table:style-name="Tableau18.A"/>
              <table:table-column table:style-name="Tableau18.B"/>
              <table:table-column table:style-name="Tableau18.C"/>
              <table:table-column table:style-name="Tableau18.D"/>
              <table:table-column table:style-name="Tableau18.E"/>
              <table:table-column table:style-name="Tableau18.F"/>
              <table:table-column table:style-name="Tableau18.G"/>
              <table:table-column table:style-name="Tableau18.H"/>
              <table:table-column table:style-name="Tableau18.I"/>
              <table:table-column table:style-name="Tableau18.J"/>
              <table:table-column table:style-name="Tableau18.K"/>
              <table:table-row table:style-name="Tableau18.1">
                <table:table-cell table:style-name="Tableau18.A1" table:number-columns-spanned="11" office:value-type="string" table:protected="true">
                  <text:p text:style-name="P771">CIGARETTES</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8.1">
                <table:table-cell table:style-name="Tableau18.A2" table:number-rows-spanned="2" office:value-type="string" table:protected="true">
                  <text:p text:style-name="P771">Mode de calcul</text:p>
                </table:table-cell>
                <table:table-cell table:style-name="Tableau18.B2" table:number-rows-spanned="2" office:value-type="string" table:protected="true">
                  <text:p text:style-name="P772"><text:span text:style-name="T53">VOLUME EN U</text:span>NITÉS</text:p>
                </table:table-cell>
                <table:table-cell table:style-name="Tableau18.B2" table:number-rows-spanned="2" office:value-type="string" table:protected="true">
                  <text:p text:style-name="P773">VALEUR TOTALE EN €</text:p>
                </table:table-cell>
                <table:table-cell table:style-name="Tableau18.D2" table:number-columns-spanned="3" office:value-type="string" table:protected="true">
                  <text:p text:style-name="P774">TAUX DE L’ACCISE<text:span text:style-name="T902"> </text:span>202<text:span text:style-name="T903">6</text:span></text:p>
                </table:table-cell>
                <table:covered-table-cell/>
                <table:covered-table-cell/>
                <table:table-cell table:style-name="Tableau18.G2" table:number-rows-spanned="2" office:value-type="string" table:protected="true">
                  <text:p text:style-name="P775">P<text:span text:style-name="T55">VD</text:span><text:span text:style-name="T904">A</text:span></text:p>
                </table:table-cell>
                <table:table-cell table:style-name="Tableau18.D2" table:number-columns-spanned="3" office:value-type="string" table:protected="true">
                  <text:p text:style-name="P776"><text:span text:style-name="T905">MINIMUM DE PERCEPTION </text:span><text:span text:style-name="T906">202</text:span><text:span text:style-name="T903">6</text:span></text:p>
                </table:table-cell>
                <table:covered-table-cell/>
                <table:covered-table-cell/>
                <table:table-cell table:style-name="Tableau18.K2" table:number-rows-spanned="2" office:value-type="string" table:protected="true">
                  <text:p text:style-name="P777">MONTANT DE <text:span text:style-name="T60">L’ACCISE</text:span></text:p>
                </table:table-cell>
              </table:table-row>
              <table:table-row table:style-name="Tableau18.3">
                <table:covered-table-cell table:style-name="Tableau18.A2"/>
                <table:covered-table-cell table:style-name="Tableau18.B2"/>
                <table:covered-table-cell table:style-name="Tableau18.B2"/>
                <table:table-cell table:style-name="Tableau18.D3" office:value-type="string" table:protected="true">
                  <text:p text:style-name="P778">VALEUR TOTALE <text:span text:style-name="T859">AJUST</text:span><text:span text:style-name="T62">ÉE</text:span> EN €</text:p>
                </table:table-cell>
                <table:table-cell table:style-name="Tableau18.A2" office:value-type="string" table:protected="true">
                  <text:p text:style-name="P779">Taux (%)</text:p>
                </table:table-cell>
                <table:table-cell table:style-name="Tableau18.F3" office:value-type="string" table:protected="true">
                  <text:p text:style-name="P779">TOTAL <text:span text:style-name="T63">ACCISE</text:span></text:p>
                </table:table-cell>
                <table:covered-table-cell table:style-name="Tableau18.G2"/>
                <table:table-cell table:style-name="Tableau18.A2" office:value-type="string" table:protected="true">
                  <text:p text:style-name="P780">P<text:span text:style-name="T799">E</text:span><text:span text:style-name="T55">MP 202</text:span><text:span text:style-name="T903">6</text:span></text:p>
                </table:table-cell>
                <table:table-cell table:style-name="Tableau18.A2" office:value-type="string" table:protected="true">
                  <text:p text:style-name="P781">€/1 000 unités</text:p>
                </table:table-cell>
                <table:table-cell table:style-name="Tableau18.D3" office:value-type="string" table:protected="true">
                  <text:p text:style-name="P779">TOTAL <text:span text:style-name="T65">MP</text:span></text:p>
                </table:table-cell>
                <table:covered-table-cell table:style-name="Tableau18.K2"/>
              </table:table-row>
              <table:table-row table:style-name="Tableau18.4">
                <table:table-cell table:style-name="Tableau18.A2" office:value-type="string" table:protected="true">
                  <text:p text:style-name="P782">P<text:span text:style-name="T70">VD</text:span><text:span text:style-name="T799">A</text:span><text:span text:style-name="T70"> &gt;</text:span> <text:span text:style-name="T799">PE</text:span>MP</text:p>
                </table:table-cell>
                <table:table-cell table:style-name="Tableau18.B4" office:value-type="float" office:value="80000" table:protected="true">
                  <text:p text:style-name="P783"><text:span text:style-name="T863">8</text:span>0 000,00</text:p>
                </table:table-cell>
                <table:table-cell table:style-name="Tableau18.B4" office:value-type="float" office:value="60000" table:protected="true">
                  <text:p text:style-name="P784">60 000,00</text:p>
                </table:table-cell>
                <table:table-cell table:style-name="Tableau18.D4" table:formula="ooow:&lt;C4&gt;*1" office:value-type="float" office:value="60000" table:protected="true">
                  <text:p text:style-name="P785">60 000,00</text:p>
                </table:table-cell>
                <table:table-cell table:style-name="Tableau18.E4" office:value-type="float" office:value="50" table:protected="true">
                  <text:p text:style-name="P786">50,00</text:p>
                </table:table-cell>
                <table:table-cell table:style-name="Tableau18.F4" table:formula="ooow:&lt;D4&gt;*&lt;E4&gt;/100" office:value-type="float" office:value="30000" table:protected="true">
                  <text:p text:style-name="P787">30 000,00</text:p>
                </table:table-cell>
                <table:table-cell table:style-name="Tableau18.G4" table:formula="ooow:&lt;D4&gt;/&lt;B4&gt;" office:value-type="float" office:value="0.75">
                  <text:p text:style-name="P788">0,75</text:p>
                </table:table-cell>
                <table:table-cell table:style-name="Tableau18.H4" office:value-type="float" office:value="0.62708" table:protected="true">
                  <text:p text:style-name="P789">0,6<text:span text:style-name="T865">2708</text:span></text:p>
                </table:table-cell>
                <table:table-cell table:style-name="Tableau18.I4" office:value-type="float" office:value="313.54" table:protected="true">
                  <text:p text:style-name="P790">313,54</text:p>
                </table:table-cell>
                <table:table-cell table:style-name="Tableau18.D4" table:formula="ooow:&lt;B4&gt;/1000*&lt;I4&gt;" office:value-type="float" office:value="25083.2" table:protected="true">
                  <text:p text:style-name="P791">25 083,20</text:p>
                </table:table-cell>
                <table:table-cell table:style-name="Tableau18.K4" table:formula="ooow:&lt;F4&gt;" office:value-type="float" office:value="30000" table:protected="true">
                  <text:p text:style-name="P792">30 000,00</text:p>
                </table:table-cell>
              </table:table-row>
            </table:table>
            <text:p text:style-name="P793"/>
          </table:table-cell>
          <table:covered-table-cell table:style-name="Tableau53.A1"/>
        </table:table-row>
        <table:table-row table:style-name="Tableau53.3">
          <table:table-cell table:style-name="Tableau53.A5" office:value-type="string">
            <text:p text:style-name="P794"><text:span text:style-name="T907">Cas </text:span><text:span text:style-name="T908">2</text:span><text:span text:style-name="T907"> : </text:span><text:span text:style-name="T909">V</text:span><text:span text:style-name="T910">ous</text:span><text:span text:style-name="T911"> compte</text:span><text:span text:style-name="T910">z</text:span><text:span text:style-name="T911"> entreposer, </text:span><text:span text:style-name="T909">mettre à la consommation, ou expédier</text:span><text:span text:style-name="T911"> </text:span><text:span text:style-name="T912">en 202</text:span><text:span text:style-name="T913">6</text:span><text:span text:style-name="T909">,</text:span><text:span text:style-name="T912"> </text:span><text:span text:style-name="T911">40 000</text:span><text:span text:style-name="T912"> cigarettes </text:span><text:span text:style-name="T914">homologuées</text:span><text:span text:style-name="T912"> </text:span><text:span text:style-name="T911">pour une valeur totale de 17 437,40 €</text:span><text:span text:style-name="T915">.</text:span></text:p>
            <text:p text:style-name="P749"><text:span text:style-name="T833">L’assiette </text:span><text:span text:style-name="T834">de l’accise</text:span><text:span text:style-name="T833"> est </text:span><text:span text:style-name="T835">inchangée</text:span><text:span text:style-name="T836"> à la </text:span><text:span text:style-name="T837">Martinique</text:span><text:span text:style-name="T833"> avec l’application d’un taux de</text:span><text:span text:style-name="T838"> </text:span><text:span text:style-name="T839">1</text:span><text:span text:style-name="T916">0</text:span><text:span text:style-name="T839">0</text:span><text:span text:style-name="T838"> % </text:span><text:span text:style-name="T841">du</text:span><text:span text:style-name="T838"> PVD.</text:span></text:p>
            <text:p text:style-name="P795"><text:span text:style-name="T842">P</text:span><text:span text:style-name="T843">our d</text:span><text:span text:style-name="T1">éterminer le montant </text:span><text:span text:style-name="T844">total</text:span><text:span text:style-name="T1"> de</text:span><text:span text:style-name="T844">s droits d</text:span><text:span text:style-name="T1">’accise </text:span><text:span text:style-name="T844">en jeu </text:span><text:span text:style-name="T845">:</text:span></text:p>
            <text:p text:style-name="P751"><text:span text:style-name="T846"></text:span><text:span text:style-name="T847"> </text:span><text:span text:style-name="T848">Étape 1 :</text:span><text:span text:style-name="T849"> </text:span><text:span text:style-name="T850">Déterminer si le</text:span><text:span text:style-name="T852"> </text:span><text:span text:style-name="T850">prix de vente </text:span><text:span text:style-name="T851">ajusté</text:span><text:span text:style-name="T850"> à l’unité de vos cigarettes est inférieur ou supérieur au prix d’entrée en jeu du MP (cf. </text:span><text:a xlink:type="simple" xlink:href="#Détermination de la valeur totale ajustée et du prix de vente au détail" text:style-name="Internet_20_link" text:visited-style-name="Visited_20_Internet_20_Link"><text:span text:style-name="T852">Détermination du prix de vente à l’unité</text:span></text:a><text:span text:style-name="T850">) afin de savoir quelle ligne renseign</text:span><text:span text:style-name="T853">er</text:span><text:span text:style-name="T850">, « </text:span><text:span text:style-name="T854">PVD</text:span><text:span text:style-name="T855">A</text:span><text:span text:style-name="T854"> &lt; </text:span><text:span text:style-name="T856">P</text:span><text:span text:style-name="T855">E</text:span><text:span text:style-name="T854">MP</text:span><text:span text:style-name="T850"> » ou « </text:span><text:span text:style-name="T854">PVD</text:span><text:span text:style-name="T855">A</text:span><text:span text:style-name="T854"> &gt; </text:span><text:span text:style-name="T856">P</text:span><text:span text:style-name="T855">E</text:span><text:span text:style-name="T854">MP</text:span><text:span text:style-name="T850"> ».</text:span></text:p>
            <text:p text:style-name="P796"><text:span text:style-name="T630"></text:span><text:span text:style-name="T631"> </text:span><text:span text:style-name="T857">Calcul de la valeur totale </text:span><text:span text:style-name="T858">ajusté</text:span><text:span text:style-name="T857">e :</text:span></text:p>
            <table:table table:name="Tableau19" table:style-name="Tableau19">
              <table:table-column table:style-name="Tableau19.A"/>
              <table:table-column table:style-name="Tableau19.B"/>
              <table:table-column table:style-name="Tableau19.C"/>
              <table:table-row table:style-name="Tableau19.1">
                <table:table-cell table:style-name="Tableau19.A1" office:value-type="string" table:protected="true">
                  <text:p text:style-name="P797">VALEUR TOTALE EN €</text:p>
                </table:table-cell>
                <table:table-cell table:style-name="Tableau19.A1" office:value-type="string" table:protected="true">
                  <text:p text:style-name="P798">Taux d’<text:span text:style-name="T859">ajustement</text:span></text:p>
                </table:table-cell>
                <table:table-cell table:style-name="Tableau19.C1" office:value-type="string" table:protected="true">
                  <text:p text:style-name="P799">VALEUR TOTALE <text:span text:style-name="T859">AJUST</text:span><text:span text:style-name="T62">ÉE</text:span> EN €</text:p>
                </table:table-cell>
              </table:table-row>
              <table:table-row table:style-name="Tableau19.2">
                <table:table-cell table:style-name="Tableau19.A2" office:value-type="float" office:value="17437.4" table:protected="true">
                  <text:p text:style-name="P800">17 437,40</text:p>
                </table:table-cell>
                <table:table-cell table:style-name="Tableau19.A2" office:value-type="float" office:value="1" table:protected="true">
                  <text:p text:style-name="P801">1,<text:span text:style-name="T917">00</text:span></text:p>
                </table:table-cell>
                <table:table-cell table:style-name="Tableau19.C2" table:formula="ooow:&lt;A2&gt;*&lt;B2&gt;" office:value-type="float" office:value="17437.4" table:protected="true">
                  <text:p text:style-name="P802">17 437,40</text:p>
                </table:table-cell>
              </table:table-row>
            </table:table>
            <text:p text:style-name="P803"/>
          </table:table-cell>
          <table:covered-table-cell table:style-name="Tableau53.A1"/>
        </table:table-row>
      </table:table>
      <text:p text:style-name="P804"/>
      <table:table table:name="Tableau39" table:style-name="Tableau39">
        <table:table-column table:style-name="Tableau39.A"/>
        <table:table-column table:style-name="Tableau39.B"/>
        <table:table-row table:style-name="Tableau39.1">
          <table:table-cell table:style-name="Tableau39.A1" office:value-type="string" table:protected="true">
            <text:p text:style-name="P805"><text:span text:style-name="T650"></text:span><text:span text:style-name="T651"> </text:span><text:span text:style-name="T860">Calcul du prix de vente au détail </text:span><text:span text:style-name="T861">ajusté</text:span><text:span text:style-name="T860"> :</text:span></text:p>
            <table:table table:name="Tableau140" table:style-name="Tableau140">
              <table:table-column table:style-name="Tableau140.A"/>
              <table:table-column table:style-name="Tableau140.B"/>
              <table:table-column table:style-name="Tableau140.C"/>
              <table:table-column table:style-name="Tableau140.D"/>
              <table:table-column table:style-name="Tableau140.E"/>
              <table:table-row table:style-name="Tableau140.1">
                <table:table-cell table:style-name="Tableau140.A1" office:value-type="string" table:protected="true">
                  <text:p text:style-name="P806"><text:span text:style-name="T53">VOLUME EN U</text:span>NITÉS</text:p>
                </table:table-cell>
                <table:table-cell table:style-name="Tableau140.A1" office:value-type="string" table:protected="true">
                  <text:p text:style-name="P807">VALEUR TOTALE <text:span text:style-name="T859">AJUST</text:span><text:span text:style-name="T62">ÉE</text:span> EN €</text:p>
                </table:table-cell>
                <table:table-cell table:style-name="Tableau140.A1" office:value-type="string" table:protected="true">
                  <text:p text:style-name="P808">P<text:span text:style-name="T55">VD</text:span><text:span text:style-name="T862">A</text:span></text:p>
                </table:table-cell>
                <table:table-cell table:style-name="Tableau140.A1" office:value-type="string" table:protected="true">
                  <text:p text:style-name="P809">PEMP</text:p>
                </table:table-cell>
                <table:table-cell table:style-name="Tableau140.E1" office:value-type="string" table:protected="true">
                  <text:p text:style-name="P809">Mode de calcul</text:p>
                </table:table-cell>
              </table:table-row>
              <table:table-row table:style-name="Tableau140.2">
                <table:table-cell table:style-name="Tableau140.A2" office:value-type="float" office:value="40000" table:protected="true">
                  <text:p text:style-name="P810">40 000,00</text:p>
                </table:table-cell>
                <table:table-cell table:style-name="Tableau140.A2" office:value-type="float" office:value="17437.4" table:protected="true">
                  <text:p text:style-name="P811">17 437,40</text:p>
                </table:table-cell>
                <table:table-cell table:style-name="Tableau140.A2" table:formula="ooow:&lt;B2&gt;/&lt;A2&gt;" office:value-type="float" office:value="0.435935" table:protected="true">
                  <text:p text:style-name="P812">0,44</text:p>
                </table:table-cell>
                <table:table-cell table:style-name="Tableau140.D2" office:value-type="float" office:value="0.62708" table:protected="true">
                  <text:p text:style-name="P813">0,6<text:span text:style-name="T865">2708</text:span></text:p>
                </table:table-cell>
                <table:table-cell table:style-name="Tableau140.E2" office:value-type="string" table:protected="true">
                  <text:p text:style-name="P814"><text:span text:style-name="T866">PVD</text:span><text:span text:style-name="T867">A</text:span><text:span text:style-name="T866"> &lt; </text:span><text:span text:style-name="T868">P</text:span><text:span text:style-name="T867">E</text:span><text:span text:style-name="T866">MP</text:span></text:p>
                </table:table-cell>
              </table:table-row>
            </table:table>
            <text:p text:style-name="P815"><text:span text:style-name="T869">L</text:span><text:span text:style-name="T870">e </text:span><text:span text:style-name="T871">prix de vente au détail ajusté (</text:span><text:span text:style-name="T870">PVD</text:span><text:span text:style-name="T872">A</text:span><text:span text:style-name="T871">)</text:span><text:span text:style-name="T870"> de </text:span><text:span text:style-name="T873">0,</text:span><text:span text:style-name="T918">4</text:span><text:span text:style-name="T919">4</text:span><text:span text:style-name="T873"> €</text:span><text:span text:style-name="T870"> est </text:span><text:span text:style-name="T920">inférieur</text:span><text:span text:style-name="T870"> au prix </text:span><text:span text:style-name="T872">d’entrée en jeu du minimum de perception </text:span><text:span text:style-name="T871">(PEMP)</text:span><text:span text:style-name="T870"> (</text:span><text:span text:style-name="T921">0,62708</text:span><text:span text:style-name="T870"> €).</text:span></text:p>
            <text:p text:style-name="P816"><text:span text:style-name="T878"></text:span><text:span text:style-name="T879"> </text:span><text:span text:style-name="T880">Étape </text:span><text:span text:style-name="T881">2</text:span><text:span text:style-name="T880"> :</text:span><text:span text:style-name="T882"> </text:span><text:span text:style-name="T883">Déte</text:span><text:span text:style-name="T884">rminer le montant de l’accise</text:span></text:p>
            <text:p text:style-name="P817"><text:span text:style-name="T885">Vous devez donc</text:span><text:span text:style-name="T886"> renseigne</text:span><text:span text:style-name="T885">r</text:span><text:span text:style-name="T886"> </text:span><text:span text:style-name="T887">l</text:span><text:span text:style-name="T886">es colonnes « </text:span><text:span text:style-name="T888">Volumes </text:span><text:span text:style-name="T889">e</text:span><text:span text:style-name="T890">n unités</text:span><text:span text:style-name="T886"> » </text:span><text:span text:style-name="T891">[40 000 cigarettes]</text:span><text:span text:style-name="T886"> et</text:span><text:span text:style-name="T893"> « </text:span><text:span text:style-name="T890">Valeur totale en €</text:span><text:span text:style-name="T894"> </text:span><text:span text:style-name="T893">» </text:span><text:span text:style-name="T891">[17 437,37 €]</text:span><text:span text:style-name="T894"> </text:span><text:span text:style-name="T886">de la ligne « </text:span><text:span text:style-name="T895">PVD</text:span><text:span text:style-name="T896">A</text:span><text:span text:style-name="T895"> &lt; </text:span><text:span text:style-name="T897">P</text:span><text:span text:style-name="T896">E</text:span><text:span text:style-name="T895">MP</text:span><text:span text:style-name="T886"> », </text:span><text:span text:style-name="T898">le montant de la colonne « </text:span><text:span text:style-name="T922">TOTAL </text:span><text:span text:style-name="T923">M</text:span><text:span text:style-name="T899">P</text:span><text:span text:style-name="T898"> » est automatiquement reporté dans la colonne « </text:span><text:span text:style-name="T900">MONTANT DE L’ACCISE</text:span><text:span text:style-name="T898"> » </text:span><text:span text:style-name="T891">[</text:span><text:span text:style-name="T901">12 </text:span><text:span text:style-name="T924">541</text:span><text:span text:style-name="T901">,</text:span><text:span text:style-name="T924">6</text:span><text:span text:style-name="T901">0 €</text:span><text:span text:style-name="T891">]</text:span><text:span text:style-name="T898">.</text:span></text:p>
            <table:table table:name="Tableau141" table:style-name="Tableau141">
              <table:table-column table:style-name="Tableau141.A"/>
              <table:table-column table:style-name="Tableau141.B"/>
              <table:table-column table:style-name="Tableau141.C"/>
              <table:table-column table:style-name="Tableau141.D"/>
              <table:table-column table:style-name="Tableau141.E"/>
              <table:table-column table:style-name="Tableau141.F"/>
              <table:table-column table:style-name="Tableau141.G"/>
              <table:table-column table:style-name="Tableau141.H"/>
              <table:table-column table:style-name="Tableau141.I"/>
              <table:table-column table:style-name="Tableau141.J"/>
              <table:table-column table:style-name="Tableau141.K"/>
              <table:table-row table:style-name="Tableau141.1">
                <table:table-cell table:style-name="Tableau141.A1" table:number-columns-spanned="11" office:value-type="string" table:protected="true">
                  <text:p text:style-name="P771">CIGARETTES</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41.1">
                <table:table-cell table:style-name="Tableau141.A2" table:number-rows-spanned="2" office:value-type="string" table:protected="true">
                  <text:p text:style-name="P771">Mode de calcul</text:p>
                </table:table-cell>
                <table:table-cell table:style-name="Tableau141.B2" table:number-rows-spanned="2" office:value-type="string" table:protected="true">
                  <text:p text:style-name="P772"><text:span text:style-name="T53">VOLUME EN U</text:span>NITÉS</text:p>
                </table:table-cell>
                <table:table-cell table:style-name="Tableau141.B2" table:number-rows-spanned="2" office:value-type="string" table:protected="true">
                  <text:p text:style-name="P773">VALEUR TOTALE EN €</text:p>
                </table:table-cell>
                <table:table-cell table:style-name="Tableau141.D2" table:number-columns-spanned="3" office:value-type="string" table:protected="true">
                  <text:p text:style-name="P774">TAUX DE L’ACCISE<text:span text:style-name="T902"> </text:span>202<text:span text:style-name="T903">6</text:span></text:p>
                </table:table-cell>
                <table:covered-table-cell/>
                <table:covered-table-cell/>
                <table:table-cell table:style-name="Tableau141.G2" table:number-rows-spanned="2" office:value-type="string" table:protected="true">
                  <text:p text:style-name="P775">P<text:span text:style-name="T55">VD</text:span><text:span text:style-name="T904">A</text:span></text:p>
                </table:table-cell>
                <table:table-cell table:style-name="Tableau141.D2" table:number-columns-spanned="3" office:value-type="string" table:protected="true">
                  <text:p text:style-name="P776"><text:span text:style-name="T905">MINIMUM DE PERCEPTION </text:span><text:span text:style-name="T906">202</text:span><text:span text:style-name="T903">6</text:span></text:p>
                </table:table-cell>
                <table:covered-table-cell/>
                <table:covered-table-cell/>
                <table:table-cell table:style-name="Tableau141.K2" table:number-rows-spanned="2" office:value-type="string" table:protected="true">
                  <text:p text:style-name="P777">MONTANT DE <text:span text:style-name="T60">L’ACCISE</text:span></text:p>
                </table:table-cell>
              </table:table-row>
              <table:table-row table:style-name="Tableau141.3">
                <table:covered-table-cell table:style-name="Tableau141.A2"/>
                <table:covered-table-cell table:style-name="Tableau141.B2"/>
                <table:covered-table-cell table:style-name="Tableau141.B2"/>
                <table:table-cell table:style-name="Tableau141.A2" office:value-type="string" table:protected="true">
                  <text:p text:style-name="P778">VALEUR TOTALE <text:span text:style-name="T859">AJUST</text:span><text:span text:style-name="T62">ÉE</text:span> EN €</text:p>
                </table:table-cell>
                <table:table-cell table:style-name="Tableau141.A2" office:value-type="string" table:protected="true">
                  <text:p text:style-name="P779">Taux (%)</text:p>
                </table:table-cell>
                <table:table-cell table:style-name="Tableau141.A2" office:value-type="string" table:protected="true">
                  <text:p text:style-name="P779">TOTAL <text:span text:style-name="T63">ACCISE</text:span></text:p>
                </table:table-cell>
                <table:covered-table-cell table:style-name="Tableau141.G2"/>
                <table:table-cell table:style-name="Tableau141.A2" office:value-type="string" table:protected="true">
                  <text:p text:style-name="P780">P<text:span text:style-name="T799">E</text:span><text:span text:style-name="T55">MP 202</text:span><text:span text:style-name="T903">6</text:span></text:p>
                </table:table-cell>
                <table:table-cell table:style-name="Tableau141.A2" office:value-type="string" table:protected="true">
                  <text:p text:style-name="P781">€/1 000 unités</text:p>
                </table:table-cell>
                <table:table-cell table:style-name="Tableau141.J3" office:value-type="string" table:protected="true">
                  <text:p text:style-name="P779">TOTAL <text:span text:style-name="T65">MP</text:span></text:p>
                </table:table-cell>
                <table:covered-table-cell table:style-name="Tableau141.K2"/>
              </table:table-row>
              <table:table-row table:style-name="Tableau141.4">
                <table:table-cell table:style-name="Tableau141.A2" office:value-type="string">
                  <text:p text:style-name="P782">P<text:span text:style-name="T70">VD</text:span><text:span text:style-name="T799">A</text:span><text:span text:style-name="T70"> &lt;</text:span> <text:span text:style-name="T799">PE</text:span>MP</text:p>
                </table:table-cell>
                <table:table-cell table:style-name="Tableau141.B4" office:value-type="float" office:value="40000">
                  <text:p text:style-name="P783">40 000,00</text:p>
                </table:table-cell>
                <table:table-cell table:style-name="Tableau141.B4" office:value-type="float" office:value="17437.4">
                  <text:p text:style-name="P818">17 437,40</text:p>
                </table:table-cell>
                <table:table-cell table:style-name="Tableau141.D4" table:formula="ooow:&lt;C4&gt;*1" office:value-type="float" office:value="17437.4">
                  <text:p text:style-name="P785">17 437,40</text:p>
                </table:table-cell>
                <table:table-cell table:style-name="Tableau141.D4" office:value-type="float" office:value="50">
                  <text:p text:style-name="P786">50,00</text:p>
                </table:table-cell>
                <table:table-cell table:style-name="Tableau141.D4" table:formula="ooow:&lt;D4&gt;*&lt;E4&gt;/100" office:value-type="float" office:value="8718.7">
                  <text:p text:style-name="P819">8 718,70</text:p>
                </table:table-cell>
                <table:table-cell table:style-name="Tableau141.G4" office:value-type="float" office:value="0.44">
                  <text:p text:style-name="P820">0,<text:span text:style-name="T925">4</text:span><text:span text:style-name="T917">4</text:span></text:p>
                </table:table-cell>
                <table:table-cell table:style-name="Tableau141.H4" office:value-type="float" office:value="0.62708" table:protected="true">
                  <text:p text:style-name="P789">0,6<text:span text:style-name="T865">2708</text:span></text:p>
                </table:table-cell>
                <table:table-cell table:style-name="Tableau141.I4" office:value-type="float" office:value="313.54" table:protected="true">
                  <text:p text:style-name="P790">313,54</text:p>
                </table:table-cell>
                <table:table-cell table:style-name="Tableau141.J4" table:formula="ooow:&lt;B4&gt;/1000*&lt;I4&gt;" office:value-type="float" office:value="12541.6">
                  <text:p text:style-name="P821">12 541,60</text:p>
                </table:table-cell>
                <table:table-cell table:style-name="Tableau141.K4" table:formula="ooow:&lt;J4&gt;" office:value-type="float" office:value="12541.6">
                  <text:p text:style-name="P792">12 541,60</text:p>
                </table:table-cell>
              </table:table-row>
            </table:table>
            <text:p text:style-name="P793"/>
          </table:table-cell>
          <table:table-cell table:style-name="Tableau39.B1" table:number-rows-spanned="4" office:value-type="string" table:protected="true">
            <text:p text:style-name="P822"/>
          </table:table-cell>
        </table:table-row>
        <table:table-row table:style-name="Tableau39.1">
          <table:table-cell table:style-name="Tableau39.A1" office:value-type="string">
            <text:p text:style-name="P747"><text:span text:style-name="T202"></text:span><text:span text:style-name="T203"> </text:span><text:span text:style-name="T666">Détermination </text:span><text:span text:style-name="T819">d</text:span><text:span text:style-name="T820">u prix de vente au détail « AJUSTÉ » pour des cigare</text:span><text:span text:style-name="T926">s</text:span><text:span text:style-name="T820"> </text:span><text:span text:style-name="T821">homologués</text:span><text:span text:style-name="T822"> </text:span><text:span text:style-name="T927">non </text:span><text:span text:style-name="T823">soumis au minimum de perception</text:span></text:p>
          </table:table-cell>
          <table:covered-table-cell table:style-name="Tableau39.B1"/>
        </table:table-row>
        <table:table-row table:style-name="Tableau39.1">
          <table:table-cell table:style-name="Tableau39.A1" office:value-type="string" table:protected="true">
            <text:p text:style-name="P823"><text:span text:style-name="T909">V</text:span><text:span text:style-name="T910">ous</text:span><text:span text:style-name="T911"> compte</text:span><text:span text:style-name="T910">z</text:span><text:span text:style-name="T911"> entreposer, </text:span><text:span text:style-name="T909">mettre à la consommation, ou expédier,</text:span><text:span text:style-name="T911"> </text:span><text:span text:style-name="T912">en 202</text:span><text:span text:style-name="T928">6</text:span><text:span text:style-name="T909">,</text:span><text:span text:style-name="T912"> </text:span><text:span text:style-name="T929">100 cigares</text:span><text:span text:style-name="T930"> </text:span><text:span text:style-name="T931">d’une valeur de </text:span><text:span text:style-name="T929">5 000</text:span><text:span text:style-name="T931">,00 €</text:span><text:span text:style-name="T932">.</text:span></text:p>
            <text:p text:style-name="P824"><text:span text:style-name="T833">L’assiette </text:span><text:span text:style-name="T834">de l’accise</text:span><text:span text:style-name="T833"> est </text:span><text:span text:style-name="T835">inchangée</text:span><text:span text:style-name="T836"> à la </text:span><text:span text:style-name="T837">Martinique</text:span><text:span text:style-name="T833"> avec l’application d’un taux de</text:span><text:span text:style-name="T838"> </text:span><text:span text:style-name="T839">1</text:span><text:span text:style-name="T933">0</text:span><text:span text:style-name="T934">0</text:span><text:span text:style-name="T838"> % </text:span><text:span text:style-name="T841">du</text:span><text:span text:style-name="T838"> PVD.</text:span></text:p>
            <text:p text:style-name="P825"><text:span text:style-name="T935">P</text:span><text:span text:style-name="T936">our d</text:span><text:span text:style-name="T937">éterminer le montant </text:span><text:span text:style-name="T938">total</text:span><text:span text:style-name="T937"> de</text:span><text:span text:style-name="T938">s droits d</text:span><text:span text:style-name="T937">’accise </text:span><text:span text:style-name="T938">en jeu, </text:span><text:span text:style-name="T939">complétez le tableau d’évaluation des droits en jeu </text:span><text:span text:style-name="T940">du</text:span><text:span text:style-name="T941"> montant en euros, </text:span><text:span text:style-name="T942">d</text:span><text:span text:style-name="T943">ans la colonne « </text:span><text:span text:style-name="T944">Va</text:span><text:span text:style-name="T945">leur totale</text:span><text:span text:style-name="T944"> en </text:span><text:span text:style-name="T945">€</text:span><text:span text:style-name="T943"> », </text:span><text:span text:style-name="T946">l</text:span><text:span text:style-name="T947">e montant de l’</text:span><text:span text:style-name="T948">accise</text:span><text:span text:style-name="T947"> </text:span><text:span text:style-name="T948">s’affiche</text:span><text:span text:style-name="T947"> automatiquement dans la colonne « </text:span><text:span text:style-name="T949">MONTANT DE L’ACCISE</text:span><text:span text:style-name="T947"> » </text:span><text:span text:style-name="T950">[</text:span><text:span text:style-name="T951">1 </text:span><text:span text:style-name="T952">000</text:span><text:span text:style-name="T951">,00 €</text:span><text:span text:style-name="T950">]</text:span><text:span text:style-name="T947">.</text:span></text:p>
            <table:table table:name="Tableau33" table:style-name="Tableau33">
              <table:table-column table:style-name="Tableau33.A"/>
              <table:table-column table:style-name="Tableau33.B"/>
              <table:table-column table:style-name="Tableau33.C"/>
              <table:table-column table:style-name="Tableau33.D"/>
              <table:table-column table:style-name="Tableau33.E"/>
              <table:table-row table:style-name="Tableau33.1">
                <table:table-cell table:style-name="Tableau33.A1" table:number-rows-spanned="2" office:value-type="string" table:protected="true">
                  <text:p text:style-name="P826">CATÉGORIE FISCALE</text:p>
                </table:table-cell>
                <table:table-cell table:style-name="Tableau33.B1" table:number-rows-spanned="2" office:value-type="string" table:protected="true">
                  <text:p text:style-name="P827">VALEUR TOTALE EN €</text:p>
                </table:table-cell>
                <table:table-cell table:style-name="Tableau33.C1" table:number-columns-spanned="2" office:value-type="string" table:protected="true">
                  <text:p text:style-name="P828">TAUX DE L’ACCISE<text:span text:style-name="T902"> </text:span>202<text:span text:style-name="T953">6</text:span></text:p>
                </table:table-cell>
                <table:covered-table-cell/>
                <table:table-cell table:style-name="Tableau33.E1" table:number-rows-spanned="2" office:value-type="string" table:protected="true">
                  <text:p text:style-name="P829">MONTANT DE <text:span text:style-name="T60">L’ACCISE</text:span></text:p>
                </table:table-cell>
              </table:table-row>
              <table:table-row table:style-name="Tableau33.2">
                <table:covered-table-cell table:style-name="Tableau33.A1"/>
                <table:covered-table-cell table:style-name="Tableau33.B1"/>
                <table:table-cell table:style-name="Tableau33.C2" office:value-type="string" table:protected="true">
                  <text:p text:style-name="P830">VALEUR TOTALE <text:span text:style-name="T954">AJUST</text:span><text:span text:style-name="T62">ÉE</text:span> EN €</text:p>
                </table:table-cell>
                <table:table-cell table:style-name="Tableau33.D2" office:value-type="string" table:protected="true">
                  <text:p text:style-name="P831">Taux (%)</text:p>
                </table:table-cell>
                <table:covered-table-cell table:style-name="Tableau33.E1"/>
              </table:table-row>
              <table:table-row table:style-name="Tableau33.3">
                <table:table-cell table:style-name="Tableau33.D2" office:value-type="string" table:protected="true">
                  <text:p text:style-name="P832">CIGARES ET CIGARILLOS</text:p>
                </table:table-cell>
                <table:table-cell table:style-name="Tableau33.B3" office:value-type="float" office:value="5000" table:protected="true">
                  <text:p text:style-name="P833">5 000,00</text:p>
                </table:table-cell>
                <table:table-cell table:style-name="Tableau33.C3" table:formula="ooow:&lt;B3&gt;*1" office:value-type="float" office:value="5000" table:protected="true">
                  <text:p text:style-name="P834">5 000,00</text:p>
                </table:table-cell>
                <table:table-cell table:style-name="Tableau33.D3" office:value-type="float" office:value="20" table:protected="true">
                  <text:p text:style-name="P835">2<text:span text:style-name="T955">0</text:span>,00</text:p>
                </table:table-cell>
                <table:table-cell table:style-name="Tableau33.E3" table:formula="ooow:&lt;C3&gt;*&lt;D3&gt;/100" office:value-type="float" office:value="1000" table:protected="true">
                  <text:p text:style-name="P836">1 000,00</text:p>
                </table:table-cell>
              </table:table-row>
              <table:table-row table:style-name="Tableau33.4">
                <table:table-cell table:style-name="Tableau33.A4" table:number-columns-spanned="4" office:value-type="string" table:protected="true">
                  <text:p text:style-name="P837">TOTAL</text:p>
                </table:table-cell>
                <table:covered-table-cell/>
                <table:covered-table-cell/>
                <table:covered-table-cell/>
                <table:table-cell table:style-name="Tableau33.E3" table:formula="ooow:&lt;E3&gt;" office:value-type="float" office:value="1000" table:protected="true">
                  <text:p text:style-name="P838">1 000,00</text:p>
                </table:table-cell>
              </table:table-row>
            </table:table>
            <text:p text:style-name="P839"/>
          </table:table-cell>
          <table:covered-table-cell table:style-name="Tableau39.B1"/>
        </table:table-row>
        <table:table-row table:style-name="Tableau39.1">
          <table:table-cell table:style-name="Tableau39.B1" office:value-type="string" table:protected="true">
            <text:p text:style-name="P840"><text:bookmark text:name="Détermination de la valeur totale ajustée et du prix moyen pondéré ajusté (PMPA) pour les produits du tabac non homologué"/><text:span text:style-name="T740"></text:span><text:span text:style-name="T741"> </text:span><text:span text:style-name="T742">[2</text:span><text:span text:style-name="T743">0</text:span><text:span text:style-name="T742">] </text:span><text:span text:style-name="T744">Détermination</text:span><text:span text:style-name="T745"> </text:span><text:span text:style-name="T746">de la valeur totale </text:span><text:span text:style-name="T747">ajustée </text:span><text:span text:style-name="T746">et </text:span><text:span text:style-name="T745">du </text:span><text:span text:style-name="T748">prix </text:span><text:span text:style-name="T956">moyen pondéré</text:span><text:span text:style-name="T749"> </text:span><text:span text:style-name="T750">ajusté</text:span><text:span text:style-name="T749"> (P</text:span><text:span text:style-name="T956">MP</text:span><text:span text:style-name="T751">A</text:span><text:span text:style-name="T749">) </text:span><text:span text:style-name="T752">pour les produits du tabac </text:span><text:span text:style-name="T957">non</text:span><text:span text:style-name="T752"> homologué</text:span></text:p>
            <text:p text:style-name="P841"><text:span text:style-name="T958">Chaque DROM détermine un pourcentage compris entre 66 % et 110 % du prix moyen pondéré </text:span><text:span text:style-name="T959">établi en France continentale,</text:span><text:span text:style-name="T958"> afin de déterminer l’assiette de l’accise </text:span><text:span text:style-name="T960">des </text:span><text:span text:style-name="T958">produit</text:span><text:span text:style-name="T960">s</text:span><text:span text:style-name="T958"> non homologué</text:span><text:span text:style-name="T960">s (PNH)</text:span><text:span text:style-name="T958">.</text:span></text:p>
            <text:p text:style-name="P719"><text:span text:style-name="T961">E</text:span><text:span text:style-name="T958">n fonction du taux défini par le département, la valeur totale peut se trouver majorée, minorée, ou inchangée.</text:span></text:p>
            <text:p text:style-name="P842"><text:span text:style-name="T962">P</text:span><text:span text:style-name="T963">MP</text:span><text:span text:style-name="T962">A </text:span><text:span text:style-name="T964">en €/</text:span><text:span text:style-name="T965">unité ou </text:span><text:span text:style-name="T964">gramme</text:span><text:span text:style-name="T966"> </text:span><text:span text:style-name="T967">= </text:span><text:span text:style-name="T968">PMP en € de la catégorie fiscale </text:span><text:span text:style-name="T969">pour 1 000 unités ou grammes</text:span><text:span text:style-name="T967"> x </text:span><text:span text:style-name="T970">% </text:span><text:span text:style-name="T968">d’ajustement de l’assiette</text:span><text:span text:style-name="T967"> défini par le département / </text:span><text:span text:style-name="T964">1000</text:span></text:p>
            <text:p text:style-name="P843"><text:span text:style-name="T777">Lorsque vous renseignez </text:span><text:span text:style-name="T776">l</text:span><text:span text:style-name="T960">e</text:span><text:span text:style-name="T776"> volume en </text:span><text:span text:style-name="T960">unités ou en gramme</text:span><text:span text:style-name="T776">,</text:span><text:span text:style-name="T971"> p</text:span><text:span text:style-name="T776">ou</text:span><text:span text:style-name="T971">r </text:span><text:span text:style-name="T776">une</text:span><text:span text:style-name="T971"> catégorie fiscale </text:span><text:span text:style-name="T972">donnée</text:span><text:span text:style-name="T971">,</text:span><text:span text:style-name="T776"> l</text:span><text:span text:style-name="T781">e </text:span><text:span text:style-name="T777">montant de la valeur totale </text:span><text:span text:style-name="T973">ajust</text:span><text:span text:style-name="T777">ée en € se calcule </text:span><text:span text:style-name="T974">automatiquement</text:span><text:span text:style-name="T777">. </text:span><text:span text:style-name="T961">Cette valeur constitue l’assiette de l’imposition.</text:span></text:p>
            <text:p text:style-name="P844"><text:span text:style-name="T762">VALEUR TOTALE AJUSTÉE EN €</text:span><text:span text:style-name="T763"> </text:span><text:span text:style-name="T764">= VOLUME en unités </text:span><text:span text:style-name="T975">ou en grammes</text:span><text:span text:style-name="T764"> x </text:span><text:span text:style-name="T975">P</text:span><text:span text:style-name="T976">MP</text:span><text:span text:style-name="T975">A</text:span></text:p>
            <text:p text:style-name="P845"><text:span text:style-name="T766"></text:span><text:span text:style-name="T767"> <text:s/></text:span><text:span text:style-name="T768">P</text:span><text:span text:style-name="T767">roduits du tabac homologués soumis au minimum de perception</text:span></text:p>
            <text:p text:style-name="P846"><text:span text:style-name="T769">Lorsque le Minimum de perception (MP) s’applique, le prix </text:span><text:span text:style-name="T977">moyen pondéré</text:span><text:span text:style-name="T769"> </text:span><text:span text:style-name="T770">ajusté</text:span><text:span text:style-name="T769"> (P</text:span><text:span text:style-name="T977">MP</text:span><text:span text:style-name="T770">A</text:span><text:span text:style-name="T769">) du produit, à l’unité ou au gramme, et le prix </text:span><text:span text:style-name="T770">d’entrée du minimum de perception</text:span><text:span text:style-name="T769"> (</text:span><text:span text:style-name="T771">PE</text:span><text:span text:style-name="T769">MP) conditionnent </text:span><text:span text:style-name="T772">l</text:span><text:span text:style-name="T773">es modalités de complétion des tableaux </text:span><text:span text:style-name="T774">d’évaluation et l</text:span><text:span text:style-name="T775">e montant de l’accise retenu.</text:span></text:p>
            <text:p text:style-name="P847"><text:span text:style-name="T788">Pour déterminer si le minimum de perception doit s’appliquer, il est nécessaire de vérifier si le produit concerné est vendu en dessous du </text:span><text:span text:style-name="T789">prix </text:span><text:span text:style-name="T790">d’entrée du minimum de perception</text:span><text:span text:style-name="T789"> (</text:span><text:span text:style-name="T791">PE</text:span><text:span text:style-name="T789">MP)</text:span><text:span text:style-name="T788">.</text:span></text:p>
            <text:p text:style-name="P848">Ainsi, selon le cas, les modalités de complétion des tableaux d’évaluation du stock mensuel maximal diffèrent.</text:p>
            <table:table table:name="Tableau34" table:style-name="Tableau34">
              <table:table-column table:style-name="Tableau34.A"/>
              <table:table-column table:style-name="Tableau34.B"/>
              <table:table-column table:style-name="Tableau34.C"/>
              <table:table-column table:style-name="Tableau34.D"/>
              <table:table-column table:style-name="Tableau34.E"/>
              <table:table-column table:style-name="Tableau34.F"/>
              <table:table-row table:style-name="Tableau34.1">
                <table:table-cell table:style-name="Tableau34.A1" table:number-rows-spanned="2" office:value-type="string">
                  <text:p text:style-name="P849">SI</text:p>
                </table:table-cell>
                <table:table-cell table:style-name="Tableau34.A1" table:number-rows-spanned="2" office:value-type="string">
                  <text:p text:style-name="P850">Prix <text:span text:style-name="T794">moyen pondéré ajusté</text:span></text:p>
                  <text:p text:style-name="P850">à l’unité <text:span text:style-name="T793">ou au gramm</text:span><text:span text:style-name="T794">e</text:span></text:p>
                </table:table-cell>
                <table:table-cell table:style-name="Tableau34.A1" office:value-type="string">
                  <text:p text:style-name="P851">&gt;</text:p>
                </table:table-cell>
                <table:table-cell table:style-name="Tableau34.A1" table:number-rows-spanned="2" office:value-type="string">
                  <text:p text:style-name="P852">P<text:span text:style-name="T795">rix d’entrée en jeu du </text:span>MP</text:p>
                </table:table-cell>
                <table:table-cell table:style-name="Tableau34.A1" table:number-rows-spanned="2" office:value-type="string">
                  <text:p text:style-name="P853"><text:span text:style-name="T796">R</text:span>enseigne<text:span text:style-name="T797">z</text:span> <text:span text:style-name="T797">la ligne </text:span><text:span text:style-name="T414">intitulée :</text:span></text:p>
                </table:table-cell>
                <table:table-cell table:style-name="Tableau34.F1" office:value-type="string">
                  <text:p text:style-name="P854"><text:span text:style-name="T798">P</text:span><text:span text:style-name="T794">MP</text:span><text:span text:style-name="T795">A</text:span><text:span text:style-name="T70"> &gt;</text:span><text:span text:style-name="T798"> </text:span><text:span text:style-name="T799">PE</text:span><text:span text:style-name="T798">MP</text:span></text:p>
                </table:table-cell>
              </table:table-row>
              <table:table-row table:style-name="Tableau34.2">
                <table:covered-table-cell table:style-name="Tableau34.A1"/>
                <table:covered-table-cell table:style-name="Tableau34.A1"/>
                <table:table-cell table:style-name="Tableau34.C2" office:value-type="string">
                  <text:p text:style-name="P851">&lt;</text:p>
                </table:table-cell>
                <table:covered-table-cell table:style-name="Tableau34.A1"/>
                <table:covered-table-cell table:style-name="Tableau34.A1"/>
                <table:table-cell table:style-name="Tableau34.F2" office:value-type="string">
                  <text:p text:style-name="P855">P<text:span text:style-name="T794">MP</text:span><text:span text:style-name="T795">A</text:span> &lt; <text:span text:style-name="T799">PE</text:span>MP</text:p>
                </table:table-cell>
              </table:table-row>
            </table:table>
            <text:p text:style-name="P856"/>
          </table:table-cell>
          <table:covered-table-cell table:style-name="Tableau39.B1"/>
        </table:table-row>
      </table:table>
      <text:p text:style-name="P857"/>
      <table:table table:name="Tableau36" table:style-name="Tableau36">
        <table:table-column table:style-name="Tableau36.A"/>
        <table:table-column table:style-name="Tableau36.B"/>
        <table:table-row table:style-name="Tableau36.1">
          <table:table-cell table:style-name="Tableau36.A1" office:value-type="string" table:protected="true">
            <text:p text:style-name="P858"><text:span text:style-name="T800">Lorsque</text:span> le prix <text:span text:style-name="T801">moyen pondéré ajusté</text:span> (P<text:span text:style-name="T801">MPA</text:span>) <text:span text:style-name="T800">du </text:span>produit est <text:span text:style-name="T800">inférieur </text:span><text:span text:style-name="T802">au </text:span><text:span text:style-name="T804">prix </text:span><text:span text:style-name="T805">d’entrée du minimum de perception</text:span><text:span text:style-name="T804"> (</text:span><text:span text:style-name="T806">PE</text:span><text:span text:style-name="T804">MP</text:span><text:span text:style-name="T978">)</text:span>, le minimum de perception s’applique automatiquement.</text:p>
            <table:table table:name="Tableau41" table:style-name="Tableau41">
              <table:table-column table:style-name="Tableau41.A"/>
              <table:table-column table:style-name="Tableau41.B"/>
              <table:table-column table:style-name="Tableau41.C"/>
              <table:table-column table:style-name="Tableau41.D"/>
              <table:table-column table:style-name="Tableau41.E"/>
              <table:table-row table:style-name="Tableau41.1">
                <table:table-cell table:style-name="Tableau41.A1" table:number-rows-spanned="2" office:value-type="string" table:protected="true">
                  <text:p text:style-name="P859">SI</text:p>
                </table:table-cell>
                <table:table-cell table:style-name="Tableau41.A1" office:value-type="string">
                  <text:p text:style-name="P860"><text:span text:style-name="T798">P</text:span><text:span text:style-name="T807">MP</text:span><text:span text:style-name="T795">A</text:span><text:span text:style-name="T70"> &gt;</text:span><text:span text:style-name="T798"> </text:span><text:span text:style-name="T799">PE</text:span><text:span text:style-name="T798">MP</text:span></text:p>
                </table:table-cell>
                <table:table-cell table:style-name="Tableau41.A1" table:number-rows-spanned="2" office:value-type="string" table:protected="true">
                  <text:p text:style-name="P861">MONTANT DE L’ACCISE</text:p>
                </table:table-cell>
                <table:table-cell table:style-name="Tableau41.A1" table:number-rows-spanned="2" office:value-type="string" table:protected="true">
                  <text:p text:style-name="P862">=</text:p>
                </table:table-cell>
                <table:table-cell table:style-name="Tableau41.E1" office:value-type="string">
                  <text:p text:style-name="P861">TOTAL <text:span text:style-name="T807">ACCISE</text:span></text:p>
                </table:table-cell>
              </table:table-row>
              <table:table-row table:style-name="Tableau41.1">
                <table:covered-table-cell table:style-name="Tableau41.A1"/>
                <table:table-cell table:style-name="Tableau41.B2" office:value-type="string">
                  <text:p text:style-name="P863">P<text:span text:style-name="T807">MP</text:span><text:span text:style-name="T795">A</text:span> &lt; <text:span text:style-name="T799">PE</text:span>MP</text:p>
                </table:table-cell>
                <table:covered-table-cell table:style-name="Tableau41.A1"/>
                <table:covered-table-cell table:style-name="Tableau41.A1"/>
                <table:table-cell table:style-name="Tableau41.E2" office:value-type="string">
                  <text:p text:style-name="P861"><text:span text:style-name="T808">TOTAL </text:span>M<text:span text:style-name="T793">P</text:span></text:p>
                </table:table-cell>
              </table:table-row>
            </table:table>
            <text:p text:style-name="P864"><draw:frame draw:style-name="fr4" draw:name="Image3 Copie 1" text:anchor-type="char" svg:x="-0.021cm" svg:y="0.025cm" svg:width="0.801cm" svg:height="0.801cm" draw:z-index="35"><draw:image xlink:href="Pictures/100000010000005400000054A6D5220A.png" xlink:type="simple" xlink:show="embed" xlink:actuate="onLoad" draw:mime-type="image/png"/></draw:frame><text:span text:style-name="T979">Compte tenu de la fiscalité </text:span><text:span text:style-name="T980">fixée</text:span><text:span text:style-name="T979"> pour 202</text:span><text:span text:style-name="T981">6</text:span><text:span text:style-name="T979"> par le Conseil départemental de la </text:span><text:span text:style-name="T980">Martinique</text:span><text:span text:style-name="T979"> et du pri</text:span><text:span text:style-name="T980">x</text:span><text:span text:style-name="T979"> moyen pondéré </text:span><text:span text:style-name="T980">déterminé</text:span><text:span text:style-name="T979"> pour 202</text:span><text:span text:style-name="T981">5</text:span><text:span text:style-name="T979">, le </text:span><text:span text:style-name="T982">prix </text:span><text:span text:style-name="T983">moyen pondéré ajusté</text:span><text:span text:style-name="T982"> (P</text:span><text:span text:style-name="T983">MPA</text:span><text:span text:style-name="T982">) </text:span><text:span text:style-name="T984">du </text:span><text:span text:style-name="T982">produit est </text:span><text:span text:style-name="T985">toujours supérieur</text:span><text:span text:style-name="T984"> </text:span><text:span text:style-name="T986">au </text:span><text:span text:style-name="T987">prix </text:span><text:span text:style-name="T988">d’entrée du minimum de perception</text:span><text:span text:style-name="T987"> (</text:span><text:span text:style-name="T989">PE</text:span><text:span text:style-name="T987">MP</text:span><text:span text:style-name="T990">). En conséquence, </text:span><text:span text:style-name="T982">le minimum de perception </text:span><text:span text:style-name="T985">ne </text:span><text:span text:style-name="T982">s’applique </text:span><text:span text:style-name="T985">pas</text:span><text:span text:style-name="T982">, </text:span><text:span text:style-name="T985">et c’est le montant de la colonne « TOTAL ACCISE » qui est retenu.</text:span></text:p>
            <table:table table:name="Tableau62" table:style-name="Tableau62">
              <table:table-column table:style-name="Tableau62.A"/>
              <table:table-column table:style-name="Tableau62.B" table:number-columns-repeated="2"/>
              <table:table-column table:style-name="Tableau62.D"/>
              <table:table-row table:style-name="Tableau62.1">
                <table:table-cell table:style-name="Tableau62.A1" office:value-type="string" table:protected="true">
                  <text:p text:style-name="P865">Catégorie fiscale</text:p>
                </table:table-cell>
                <table:table-cell table:style-name="Tableau62.A1" office:value-type="string" table:protected="true">
                  <text:p text:style-name="P865">P<text:span text:style-name="T991">MP</text:span><text:span text:style-name="T862">A</text:span></text:p>
                </table:table-cell>
                <table:table-cell table:style-name="Tableau62.A1" office:value-type="string" table:protected="true">
                  <text:p text:style-name="P866">PEMP <text:span text:style-name="T991">202</text:span><text:span text:style-name="T953">6</text:span></text:p>
                </table:table-cell>
                <table:table-cell table:style-name="Tableau62.D1" office:value-type="string" table:protected="true">
                  <text:p text:style-name="P866">Mode de calcul</text:p>
                </table:table-cell>
              </table:table-row>
              <table:table-row table:style-name="Tableau62.2">
                <table:table-cell table:style-name="Tableau62.A2" office:value-type="string" table:protected="true">
                  <text:p text:style-name="P867">Cigarettes</text:p>
                </table:table-cell>
                <table:table-cell table:style-name="Tableau62.B2" table:formula="ooow:&lt;C2&gt;*1,1" office:value-type="float" office:value="0.689788" table:protected="true">
                  <text:p text:style-name="P868">0,68979</text:p>
                </table:table-cell>
                <table:table-cell table:style-name="Tableau62.B2" office:value-type="float" office:value="0.62708" table:protected="true">
                  <text:p text:style-name="P869">0,6<text:span text:style-name="T992">2708</text:span></text:p>
                </table:table-cell>
                <table:table-cell table:style-name="Tableau62.D2" office:value-type="string" table:protected="true">
                  <text:p text:style-name="P870"><text:span text:style-name="T866">P</text:span><text:span text:style-name="T993">MP</text:span><text:span text:style-name="T867">A</text:span><text:span text:style-name="T866"> &gt; </text:span><text:span text:style-name="T868">P</text:span><text:span text:style-name="T867">E</text:span><text:span text:style-name="T866">MP</text:span></text:p>
                </table:table-cell>
              </table:table-row>
            </table:table>
            <text:p text:style-name="P871"><text:span text:style-name="T766"></text:span><text:span text:style-name="T767"> <text:s/></text:span><text:span text:style-name="T768">P</text:span><text:span text:style-name="T767">roduits du tabac homologués </text:span><text:span text:style-name="T809">non </text:span><text:span text:style-name="T767">soumis au minimum de perception</text:span></text:p>
            <text:p text:style-name="P872"><text:span text:style-name="T810">A</text:span><text:span text:style-name="T994">u cas d’espèce, </text:span><text:span text:style-name="T812">le mont total d’accise dû est déterminé par l’application du taux de l’accise </text:span><text:span text:style-name="T995">défini par le département</text:span><text:span text:style-name="T812"> </text:span><text:span text:style-name="T996">à la v</text:span><text:span text:style-name="T995">aleur totale ajustée en € </text:span><text:span text:style-name="T997">établi à partir du</text:span><text:span text:style-name="T812"> P</text:span><text:span text:style-name="T996">MP</text:span><text:span text:style-name="T812">A.</text:span></text:p>
            <text:p text:style-name="P873"><text:span text:style-name="T998">MONTANT DE L’ACCISE</text:span><text:span text:style-name="T999"> </text:span><text:span text:style-name="T1000">= VALEUR TOTALE </text:span><text:span text:style-name="T1001">AJUST</text:span><text:span text:style-name="T1000">ÉE en € </text:span><text:span text:style-name="T1002">x</text:span><text:span text:style-name="T1000"> TAUX </text:span><text:span text:style-name="T1002">en %</text:span></text:p>
          </table:table-cell>
          <table:table-cell table:style-name="Tableau36.A1" table:number-rows-spanned="6" office:value-type="string" table:protected="true">
            <text:p text:style-name="P858"/>
          </table:table-cell>
        </table:table-row>
        <table:table-row table:style-name="Tableau36.1">
          <table:table-cell table:style-name="Tableau36.A2" office:value-type="string" table:protected="true">
            <text:p text:style-name="P874"><text:span text:style-name="T813">CAS PRATIQUE</text:span><text:span text:style-name="T814">S</text:span><text:span text:style-name="T815"> : </text:span><text:span text:style-name="T816">COMPLÉTION DES TABLEAUX D’ÉVALUATION DES DROITS EN JEU</text:span></text:p>
            <text:p text:style-name="P874"><text:span text:style-name="T817">POUR LES </text:span><text:span text:style-name="T818">PRODUITS DU TABAC </text:span><text:span text:style-name="T1003">NON </text:span><text:span text:style-name="T818">HOMOLOGUÉS</text:span></text:p>
          </table:table-cell>
          <table:covered-table-cell table:style-name="Tableau36.A1"/>
        </table:table-row>
        <table:table-row table:style-name="Tableau36.1">
          <table:table-cell table:style-name="Tableau36.A1" office:value-type="string" table:protected="true">
            <text:p text:style-name="P875"><text:span text:style-name="T202"></text:span><text:span text:style-name="T203"> </text:span><text:span text:style-name="T666">Détermination </text:span><text:span text:style-name="T819">d</text:span><text:span text:style-name="T820">u prix de vente au détail « AJUSTÉ » pour des cigarettes </text:span><text:span text:style-name="T1004">non </text:span><text:span text:style-name="T821">homologuées </text:span><text:span text:style-name="T1005"><text:s/></text:span><text:span text:style-name="T823">soumis au minimum de perception</text:span></text:p>
          </table:table-cell>
          <table:covered-table-cell table:style-name="Tableau36.A1"/>
        </table:table-row>
        <table:table-row table:style-name="Tableau36.1">
          <table:table-cell table:style-name="Tableau36.A1" office:value-type="string" table:protected="true">
            <text:p text:style-name="P876"><text:span text:style-name="T1006">V</text:span><text:span text:style-name="T1007">ous</text:span><text:span text:style-name="T1008"> compte</text:span><text:span text:style-name="T1007">z</text:span><text:span text:style-name="T1008"> entreposer, </text:span><text:span text:style-name="T1006">mettre à la consommation, ou expédier</text:span><text:span text:style-name="T1008"> </text:span><text:span text:style-name="T1009">en 202</text:span><text:span text:style-name="T1010">6</text:span><text:span text:style-name="T1006">,</text:span><text:span text:style-name="T1009"> </text:span><text:span text:style-name="T1011">35</text:span><text:span text:style-name="T1008"> 000</text:span><text:span text:style-name="T1009"> cigarettes </text:span><text:span text:style-name="T1011">non homologuées.</text:span></text:p>
            <text:p text:style-name="P877"><text:span text:style-name="T1012">L’assiette </text:span><text:span text:style-name="T1013">de l’accise </text:span><text:span text:style-name="T1012">est </text:span><text:span text:style-name="T1014">inchangée</text:span><text:span text:style-name="T1015"> à la </text:span><text:span text:style-name="T1016">Martinique</text:span><text:span text:style-name="T1012"> avec l’application d’un taux de</text:span><text:span text:style-name="T1017"> </text:span><text:span text:style-name="T1018">1</text:span><text:span text:style-name="T1019">1</text:span><text:span text:style-name="T1018">0</text:span><text:span text:style-name="T1017"> % au P</text:span><text:span text:style-name="T1020">MP</text:span><text:span text:style-name="T1017">.</text:span></text:p>
            <text:p text:style-name="P878"><text:span text:style-name="T935">P</text:span><text:span text:style-name="T936">our d</text:span><text:span text:style-name="T937">éterminer le montant </text:span><text:span text:style-name="T938">total</text:span><text:span text:style-name="T937"> de</text:span><text:span text:style-name="T938">s droits d</text:span><text:span text:style-name="T937">’accise </text:span><text:span text:style-name="T938">en jeu, </text:span><text:span text:style-name="T1021">v</text:span><text:span text:style-name="T1022">ous devez donc</text:span><text:span text:style-name="T1023"> renseigne</text:span><text:span text:style-name="T1022">r</text:span><text:span text:style-name="T1023"> </text:span><text:span text:style-name="T1024">l</text:span><text:span text:style-name="T1025">a</text:span><text:span text:style-name="T1023"> colonne « </text:span><text:span text:style-name="T1026">Volumes </text:span><text:span text:style-name="T1027">e</text:span><text:span text:style-name="T1028">n unités</text:span><text:span text:style-name="T1023"> » </text:span><text:span text:style-name="T1029">[</text:span><text:span text:style-name="T1030">35</text:span><text:span text:style-name="T1029"> 000 cigarettes]</text:span><text:span text:style-name="T1031"> </text:span><text:span text:style-name="T1023">de la ligne « </text:span><text:span text:style-name="T1032">P</text:span><text:span text:style-name="T1033">MP</text:span><text:span text:style-name="T1034">A</text:span><text:span text:style-name="T1032"> &gt; </text:span><text:span text:style-name="T1035">P</text:span><text:span text:style-name="T1034">E</text:span><text:span text:style-name="T1032">MP</text:span><text:span text:style-name="T1023"> », </text:span><text:span text:style-name="T1036">le montant de la colonne « </text:span><text:span text:style-name="T1037">TOTAL ACCISE</text:span><text:span text:style-name="T1036"> » est automatiquement reporté dans la colonne « </text:span><text:span text:style-name="T1038">MONTANT DE L’ACCISE</text:span><text:span text:style-name="T1036"> » </text:span><text:span text:style-name="T1029">[</text:span><text:span text:style-name="T1039">3 </text:span><text:span text:style-name="T1040">448</text:span><text:span text:style-name="T1039">,</text:span><text:span text:style-name="T1040">9</text:span><text:span text:style-name="T1039">5 </text:span><text:span text:style-name="T1041">€</text:span><text:span text:style-name="T1029">]</text:span><text:span text:style-name="T1036">.</text:span></text:p>
            <table:table table:name="Tableau142" table:style-name="Tableau142">
              <table:table-column table:style-name="Tableau142.A"/>
              <table:table-column table:style-name="Tableau142.B"/>
              <table:table-column table:style-name="Tableau142.C"/>
              <table:table-column table:style-name="Tableau142.D"/>
              <table:table-column table:style-name="Tableau142.E"/>
              <table:table-column table:style-name="Tableau142.F"/>
              <table:table-column table:style-name="Tableau142.G"/>
              <table:table-column table:style-name="Tableau142.H"/>
              <table:table-column table:style-name="Tableau142.I"/>
              <table:table-column table:style-name="Tableau142.J"/>
              <table:table-row table:style-name="Tableau142.1">
                <table:table-cell table:style-name="Tableau142.A1" table:number-columns-spanned="10" office:value-type="string">
                  <text:p text:style-name="P879">CIGARET<text:span text:style-name="T52">TE</text:span>S</text:p>
                </table:table-cell>
                <table:covered-table-cell/>
                <table:covered-table-cell/>
                <table:covered-table-cell/>
                <table:covered-table-cell/>
                <table:covered-table-cell/>
                <table:covered-table-cell/>
                <table:covered-table-cell/>
                <table:covered-table-cell/>
                <table:covered-table-cell/>
              </table:table-row>
              <table:table-row table:style-name="Tableau142.2">
                <table:table-cell table:style-name="Tableau142.A2" table:number-rows-spanned="2" office:value-type="string" table:protected="true">
                  <text:p text:style-name="P880">Mode de calcul</text:p>
                </table:table-cell>
                <table:table-cell table:style-name="Tableau142.B2" table:number-rows-spanned="2" office:value-type="string">
                  <text:p text:style-name="P881"><text:span text:style-name="T53">VOLUME EN U</text:span>NITÉS</text:p>
                </table:table-cell>
                <table:table-cell table:style-name="Tableau142.A2" table:number-rows-spanned="2" office:value-type="string">
                  <text:p text:style-name="P882">P<text:span text:style-name="T76">MP</text:span><text:span text:style-name="T56">A</text:span></text:p>
                  <text:p text:style-name="P883">en €/unité</text:p>
                </table:table-cell>
                <table:table-cell table:style-name="Tableau142.D2" table:number-columns-spanned="3" office:value-type="string" table:protected="true">
                  <text:p text:style-name="P884">TAUX DE L’ACCISE 202<text:span text:style-name="T953">6</text:span></text:p>
                </table:table-cell>
                <table:covered-table-cell/>
                <table:covered-table-cell/>
                <table:table-cell table:style-name="Tableau142.D2" table:number-columns-spanned="3" office:value-type="string" table:protected="true">
                  <text:p text:style-name="P885"><text:span text:style-name="T77">MINIMUM DE PERCEPTION </text:span><text:span text:style-name="T78">202</text:span><text:span text:style-name="T1042">6</text:span></text:p>
                </table:table-cell>
                <table:covered-table-cell/>
                <table:covered-table-cell/>
                <table:table-cell table:style-name="Tableau142.J2" table:number-rows-spanned="2" office:value-type="string" table:protected="true">
                  <text:p text:style-name="P886">MONTANT DE <text:span text:style-name="T60">L’ACCISE</text:span></text:p>
                </table:table-cell>
              </table:table-row>
              <table:table-row table:style-name="Tableau142.3">
                <table:covered-table-cell table:style-name="Tableau142.A2"/>
                <table:covered-table-cell table:style-name="Tableau142.B2"/>
                <table:covered-table-cell table:style-name="Tableau142.A2"/>
                <table:table-cell table:style-name="Tableau142.D3" office:value-type="string" table:protected="true">
                  <text:p text:style-name="P887">VALEUR TOTALE <text:span text:style-name="T61">AJUST</text:span><text:span text:style-name="T62">ÉE</text:span> EN €</text:p>
                </table:table-cell>
                <table:table-cell table:style-name="Tableau142.A2" office:value-type="string" table:protected="true">
                  <text:p text:style-name="P888">TAUX (%)</text:p>
                </table:table-cell>
                <table:table-cell table:style-name="Tableau142.D3" office:value-type="string" table:protected="true">
                  <text:p text:style-name="P888">TOTAL <text:span text:style-name="T63">ACCISE</text:span></text:p>
                </table:table-cell>
                <table:table-cell table:style-name="Tableau142.A2" office:value-type="string" table:protected="true">
                  <text:p text:style-name="P889"><text:span text:style-name="T80">P</text:span><text:span text:style-name="T81">RIX D’ENTRÉE</text:span></text:p>
                </table:table-cell>
                <table:table-cell table:style-name="Tableau142.A2" office:value-type="string" table:protected="true">
                  <text:p text:style-name="P890">€/1 000 unités</text:p>
                </table:table-cell>
                <table:table-cell table:style-name="Tableau142.D3" office:value-type="string" table:protected="true">
                  <text:p text:style-name="P888">TOTAL <text:span text:style-name="T65">MP</text:span></text:p>
                </table:table-cell>
                <table:covered-table-cell table:style-name="Tableau142.J2"/>
              </table:table-row>
              <table:table-row table:style-name="Tableau142.4">
                <table:table-cell table:style-name="Tableau142.A2" office:value-type="string" table:protected="true">
                  <text:p text:style-name="P891"><text:span text:style-name="T66">P</text:span><text:span text:style-name="T82">MP</text:span><text:span text:style-name="T83">A</text:span><text:span text:style-name="T67"> &gt;</text:span><text:span text:style-name="T66"> </text:span><text:span text:style-name="T84">PE</text:span><text:span text:style-name="T66">MP</text:span></text:p>
                </table:table-cell>
                <table:table-cell table:style-name="Tableau142.B4" office:value-type="float" office:value="10000">
                  <text:p text:style-name="P892">10 000,00</text:p>
                </table:table-cell>
                <table:table-cell table:style-name="Tableau142.C4" office:value-type="float" office:value="0.68979" table:protected="true">
                  <text:p text:style-name="P893">0,68979</text:p>
                </table:table-cell>
                <table:table-cell table:style-name="Tableau142.D4" table:formula="ooow:&lt;B4&gt;*&lt;C4&gt;" office:value-type="float" office:value="6897.9">
                  <text:p text:style-name="P894">6 897,90</text:p>
                </table:table-cell>
                <table:table-cell table:style-name="Tableau142.E4" office:value-type="float" office:value="50" table:protected="true">
                  <text:p text:style-name="P895">50,00</text:p>
                </table:table-cell>
                <table:table-cell table:style-name="Tableau142.D4" table:formula="ooow:&lt;D4&gt;*&lt;E4&gt;/100" office:value-type="float" office:value="3448.95" table:protected="true">
                  <text:p text:style-name="P896">3 448,95</text:p>
                </table:table-cell>
                <table:table-cell table:style-name="Tableau142.C4" table:formula="ooow:&lt;H4&gt;/(&lt;E4&gt;*1000/100)" office:value-type="float" office:value="0.62708" table:protected="true">
                  <text:p text:style-name="P897">0,62708</text:p>
                </table:table-cell>
                <table:table-cell table:style-name="Tableau142.H4" office:value-type="float" office:value="313.54" table:protected="true">
                  <text:p text:style-name="P898">313,54</text:p>
                </table:table-cell>
                <table:table-cell table:style-name="Tableau142.D4" table:formula="ooow:&lt;B4&gt;*&lt;H4&gt;/1000" office:value-type="float" office:value="3135.4" table:protected="true">
                  <text:p text:style-name="P899">3 135,40</text:p>
                </table:table-cell>
                <table:table-cell table:style-name="Tableau142.J4" table:formula="ooow:&lt;F4&gt;" office:value-type="float" office:value="3448.95" table:protected="true">
                  <text:p text:style-name="P900">3 448,95</text:p>
                </table:table-cell>
              </table:table-row>
              <table:table-row table:style-name="Tableau142.4">
                <table:table-cell table:style-name="Tableau142.A5" office:value-type="string" table:protected="true">
                  <text:p text:style-name="P901">P<text:span text:style-name="T85">MP</text:span><text:span text:style-name="T86">A</text:span><text:span text:style-name="T70"> &lt;</text:span> <text:span text:style-name="T87">PE</text:span>MP</text:p>
                </table:table-cell>
                <table:table-cell table:style-name="Tableau142.B5" table:protected="true">
                  <text:p text:style-name="P902"/>
                </table:table-cell>
                <table:table-cell table:style-name="Tableau142.C5" office:value-type="float" office:value="0.68979" table:protected="true">
                  <text:p text:style-name="P893">0,68979</text:p>
                </table:table-cell>
                <table:table-cell table:style-name="Tableau142.B5" table:formula="ooow:&lt;B5&gt;*&lt;C5&gt;" office:value-type="float" office:value="0" table:protected="true">
                  <text:p text:style-name="P894">0,00</text:p>
                </table:table-cell>
                <table:table-cell table:style-name="Tableau142.B5" office:value-type="float" office:value="50" table:protected="true">
                  <text:p text:style-name="P895">50,00</text:p>
                </table:table-cell>
                <table:table-cell table:style-name="Tableau142.B5" table:formula="ooow:&lt;D5&gt;*&lt;E5&gt;/100" office:value-type="float" office:value="0" table:protected="true">
                  <text:p text:style-name="P903">0,00</text:p>
                </table:table-cell>
                <table:table-cell table:style-name="Tableau142.C5" table:formula="ooow:&lt;H5&gt;/(&lt;E5&gt;*1000/100)" office:value-type="float" office:value="0.62708" table:protected="true">
                  <text:p text:style-name="P897">0,62708</text:p>
                </table:table-cell>
                <table:table-cell table:style-name="Tableau142.H5" office:value-type="float" office:value="313.54" table:protected="true">
                  <text:p text:style-name="P898">313,54</text:p>
                </table:table-cell>
                <table:table-cell table:style-name="Tableau142.B5" table:formula="ooow:&lt;B5&gt;*&lt;H5&gt;/1000" office:value-type="float" office:value="0" table:protected="true">
                  <text:p text:style-name="P904">0,00</text:p>
                </table:table-cell>
                <table:table-cell table:style-name="Tableau142.J5" table:formula="ooow:&lt;I5&gt;" office:value-type="float" office:value="0" table:protected="true">
                  <text:p text:style-name="P900">0,00</text:p>
                </table:table-cell>
              </table:table-row>
              <table:table-row table:style-name="Tableau142.6">
                <table:table-cell table:style-name="Tableau142.D2" table:number-columns-spanned="9" office:value-type="string" table:protected="true">
                  <text:p text:style-name="P905">TOTAL</text:p>
                </table:table-cell>
                <table:covered-table-cell/>
                <table:covered-table-cell/>
                <table:covered-table-cell/>
                <table:covered-table-cell/>
                <table:covered-table-cell/>
                <table:covered-table-cell/>
                <table:covered-table-cell/>
                <table:covered-table-cell/>
                <table:table-cell table:style-name="Tableau142.J4" table:formula="ooow:&lt;J4&gt;+&lt;J5&gt;" office:value-type="float" office:value="3448.95" table:protected="true">
                  <text:p text:style-name="P906">3 448,95</text:p>
                </table:table-cell>
              </table:table-row>
            </table:table>
            <text:p text:style-name="P907"/>
          </table:table-cell>
          <table:covered-table-cell table:style-name="Tableau36.A1"/>
        </table:table-row>
        <table:table-row table:style-name="Tableau36.1">
          <table:table-cell table:style-name="Tableau36.A1" office:value-type="string">
            <text:p text:style-name="P875"><text:span text:style-name="T202"></text:span><text:span text:style-name="T203"> </text:span><text:span text:style-name="T666">Détermination </text:span><text:span text:style-name="T819">d</text:span><text:span text:style-name="T820">u prix de vente au détail « AJUSTÉ » pour des cigar</text:span><text:span text:style-name="T926">es</text:span><text:span text:style-name="T820"> </text:span><text:span text:style-name="T1004">non </text:span><text:span text:style-name="T821">homologués</text:span><text:span text:style-name="T822"> </text:span><text:span text:style-name="T1043">non </text:span><text:span text:style-name="T823">soumis au minimum de perception</text:span></text:p>
          </table:table-cell>
          <table:covered-table-cell table:style-name="Tableau36.A1"/>
        </table:table-row>
        <table:table-row table:style-name="Tableau36.1">
          <table:table-cell table:style-name="Tableau36.A1" office:value-type="string">
            <text:p text:style-name="P908"><text:span text:style-name="T909">V</text:span><text:span text:style-name="T910">ous</text:span><text:span text:style-name="T911"> compte</text:span><text:span text:style-name="T910">z</text:span><text:span text:style-name="T911"> entreposer, </text:span><text:span text:style-name="T909">mettre à la consommation, ou expédier,</text:span><text:span text:style-name="T911"> </text:span><text:span text:style-name="T912">en 202</text:span><text:span text:style-name="T928">6</text:span><text:span text:style-name="T909">,</text:span><text:span text:style-name="T912"> </text:span><text:span text:style-name="T1044">2 500</text:span><text:span text:style-name="T929"> cigares</text:span><text:span text:style-name="T932">.</text:span></text:p>
            <text:p text:style-name="P749"><text:span text:style-name="T833">L’assiette </text:span><text:span text:style-name="T834">de l’accise</text:span><text:span text:style-name="T833"> est </text:span><text:span text:style-name="T835">inchangée</text:span><text:span text:style-name="T836"> à la </text:span><text:span text:style-name="T1045">Martinique</text:span><text:span text:style-name="T833"> avec l’application d’un taux de</text:span><text:span text:style-name="T838"> </text:span><text:span text:style-name="T839">1</text:span><text:span text:style-name="T933">1</text:span><text:span text:style-name="T839">0</text:span><text:span text:style-name="T838"> % </text:span><text:span text:style-name="T841">du</text:span><text:span text:style-name="T838"> P</text:span><text:span text:style-name="T1046">MP</text:span><text:span text:style-name="T838">.</text:span></text:p>
            <text:p text:style-name="P909"><text:span text:style-name="T1047">P</text:span><text:span text:style-name="T1048">our d</text:span><text:span text:style-name="T1049">éterminer le montant </text:span><text:span text:style-name="T1050">total</text:span><text:span text:style-name="T1049"> de</text:span><text:span text:style-name="T1050">s droits d</text:span><text:span text:style-name="T1049">’accise </text:span><text:span text:style-name="T1050">en jeu, </text:span><text:span text:style-name="T1051">complétez le tableau d’évaluation des droits en jeu </text:span><text:span text:style-name="T1052">du</text:span><text:span text:style-name="T1053"> montant en euros, </text:span><text:span text:style-name="T1054">d</text:span><text:span text:style-name="T1055">ans la colonne « </text:span><text:span text:style-name="T1056">V</text:span><text:span text:style-name="T1057">olume en unité</text:span><text:span text:style-name="T1055"> », </text:span><text:span text:style-name="T1058">l</text:span><text:span text:style-name="T1059">e montant de l’</text:span><text:span text:style-name="T1060">accise</text:span><text:span text:style-name="T1059"> </text:span><text:span text:style-name="T1060">s’affiche</text:span><text:span text:style-name="T1059"> automatiquement dans la colonne « </text:span><text:span text:style-name="T949">MONTANT DE L’ACCISE</text:span><text:span text:style-name="T1059"> » </text:span><text:span text:style-name="T950">[</text:span><text:span text:style-name="T1061">537</text:span><text:span text:style-name="T1062">,</text:span><text:span text:style-name="T1061">16</text:span><text:span text:style-name="T1062"> </text:span><text:span text:style-name="T1063">€</text:span><text:span text:style-name="T950">]</text:span><text:span text:style-name="T1059">.</text:span></text:p>
            <table:table table:name="Tableau100" table:style-name="Tableau100">
              <table:table-column table:style-name="Tableau100.A"/>
              <table:table-column table:style-name="Tableau100.B"/>
              <table:table-column table:style-name="Tableau100.C"/>
              <table:table-column table:style-name="Tableau100.D"/>
              <table:table-column table:style-name="Tableau100.E"/>
              <table:table-column table:style-name="Tableau100.F"/>
              <table:table-row table:style-name="Tableau100.1">
                <table:table-cell table:style-name="Tableau100.A1" table:number-rows-spanned="2" office:value-type="string" table:protected="true">
                  <text:p text:style-name="P910">CATÉGORIE FISCALE</text:p>
                </table:table-cell>
                <table:table-cell table:style-name="Tableau100.B1" table:number-rows-spanned="2" office:value-type="string">
                  <text:p text:style-name="P881"><text:span text:style-name="T53">VOLUME EN U</text:span>NITÉS</text:p>
                </table:table-cell>
                <table:table-cell table:style-name="Tableau100.A1" table:number-rows-spanned="2" office:value-type="string" table:protected="true">
                  <text:p text:style-name="P882">P<text:span text:style-name="T76">MP</text:span><text:span text:style-name="T56">A</text:span></text:p>
                  <text:p text:style-name="P911">en € / 1 000 unités</text:p>
                </table:table-cell>
                <table:table-cell table:style-name="Tableau100.D1" table:number-columns-spanned="2" office:value-type="string" table:protected="true">
                  <text:p text:style-name="P912">TAUX DE L’ACCISE 202<text:span text:style-name="T953">6</text:span></text:p>
                </table:table-cell>
                <table:covered-table-cell/>
                <table:table-cell table:style-name="Tableau100.F1" table:number-rows-spanned="2" office:value-type="string" table:protected="true">
                  <text:p text:style-name="P886">MONTANT DE <text:span text:style-name="T60">L’ACCISE</text:span></text:p>
                </table:table-cell>
              </table:table-row>
              <table:table-row table:style-name="Tableau100.2">
                <table:covered-table-cell table:style-name="Tableau100.A1"/>
                <table:covered-table-cell table:style-name="Tableau100.B1"/>
                <table:covered-table-cell table:style-name="Tableau100.A1"/>
                <table:table-cell table:style-name="Tableau100.D2" office:value-type="string" table:protected="true">
                  <text:p text:style-name="P887">VALEUR TOTALE <text:span text:style-name="T61">AJUST</text:span><text:span text:style-name="T62">ÉE</text:span> EN €</text:p>
                </table:table-cell>
                <table:table-cell table:style-name="Tableau100.E2" office:value-type="string" table:protected="true">
                  <text:p text:style-name="P888">TAUX (%)</text:p>
                </table:table-cell>
                <table:covered-table-cell table:style-name="Tableau100.F1"/>
              </table:table-row>
              <table:table-row table:style-name="Tableau100.3">
                <table:table-cell table:style-name="Tableau100.E2" office:value-type="string">
                  <text:p text:style-name="P913">CIGARES ET CIGARILLOS</text:p>
                </table:table-cell>
                <table:table-cell table:style-name="Tableau100.B3" office:value-type="float" office:value="2500" table:protected="true">
                  <text:p text:style-name="P914">2 500,00</text:p>
                </table:table-cell>
                <table:table-cell table:style-name="Tableau100.C3" office:value-type="float" office:value="859.45" table:protected="true">
                  <text:p text:style-name="P915">859,45</text:p>
                </table:table-cell>
                <table:table-cell table:style-name="Tableau100.D3" table:formula="ooow:&lt;B3&gt;*&lt;C3&gt;/1000" office:value-type="float" office:value="2148.625" table:protected="true">
                  <text:p text:style-name="P916">2 148,63</text:p>
                </table:table-cell>
                <table:table-cell table:style-name="Tableau100.E3" office:value-type="float" office:value="25" table:protected="true">
                  <text:p text:style-name="P917">2<text:span text:style-name="T955">5,</text:span>00</text:p>
                </table:table-cell>
                <table:table-cell table:style-name="Tableau100.F3" table:formula="ooow:&lt;D3&gt;*&lt;E3&gt;/100" office:value-type="float" office:value="537.15625" table:protected="true">
                  <text:p text:style-name="P918">537,16</text:p>
                </table:table-cell>
              </table:table-row>
              <table:table-row table:style-name="Tableau100.3">
                <table:table-cell table:style-name="Tableau100.A4" table:number-columns-spanned="5" office:value-type="string" table:protected="true">
                  <text:p text:style-name="P919">TOTAL</text:p>
                </table:table-cell>
                <table:covered-table-cell/>
                <table:covered-table-cell/>
                <table:covered-table-cell/>
                <table:covered-table-cell/>
                <table:table-cell table:style-name="Tableau100.F3" table:formula="ooow:&lt;F3&gt;" office:value-type="float" office:value="537.15625" table:protected="true">
                  <text:p text:style-name="P920">537,16</text:p>
                </table:table-cell>
              </table:table-row>
            </table:table>
            <text:p text:style-name="P907"/>
          </table:table-cell>
          <table:covered-table-cell table:style-name="Tableau36.A1"/>
        </table:table-row>
      </table:table>
      <text:p text:style-name="P907"/>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ourier New" svg:font-family="'Courier New'" style:font-family-generic="roman" style:font-pitch="variable"/>
    <style:font-face style:name="HoloLens MDL2 Assets" svg:font-family="'HoloLens MDL2 Assets'" style:font-adornments="Gras" style:font-family-generic="roman"/>
    <style:font-face style:name="Liberation Sans" svg:font-family="'Liberation Sans'" style:font-family-generic="roman" style:font-pitch="variable"/>
    <style:font-face style:name="Liberation Sans1" svg:font-family="'Liberation Sans'" style:font-family-generic="swiss" style:font-pitch="variable"/>
    <style:font-face style:name="Liberation Serif" svg:font-family="'Liberation Serif'" style:font-family-generic="roman"/>
    <style:font-face style:name="Liberation Serif1" svg:font-family="'Liberation Serif'" style:font-family-generic="roman" style:font-pitch="variable"/>
    <style:font-face style:name="Mangal" svg:font-family="Mangal" style:font-family-generic="roman" style:font-pitch="variable"/>
    <style:font-face style:name="Marianne" svg:font-family="Marianne"/>
    <style:font-face style:name="Marianne1" svg:font-family="Marianne" style:font-pitch="variable"/>
    <style:font-face style:name="Marianne2" svg:font-family="Marianne" style:font-family-generic="modern" style:font-pitch="variable"/>
    <style:font-face style:name="Marianne3" svg:font-family="Marianne" style:font-family-generic="roman" style:font-pitch="variable"/>
    <style:font-face style:name="Marianne4" svg:font-family="Marianne" style:font-family-generic="system" style:font-pitch="variable"/>
    <style:font-face style:name="Marianne5" svg:font-family="Marianne" style:font-adornments="Gras" style:font-family-generic="modern"/>
    <style:font-face style:name="Marianne6" svg:font-family="Marianne" style:font-adornments="Gras" style:font-family-generic="modern" style:font-pitch="variable"/>
    <style:font-face style:name="Marianne7" svg:font-family="Marianne" style:font-adornments="Normal"/>
    <style:font-face style:name="Marianne8" svg:font-family="Marianne" style:font-adornments="Normal" style:font-pitch="variable"/>
    <style:font-face style:name="Microsoft YaHei" svg:font-family="'Microsoft YaHei'" style:font-family-generic="system" style:font-pitch="variable"/>
    <style:font-face style:name="NSimSun" svg:font-family="NSimSun" style:font-family-generic="system" style:font-pitch="variable"/>
    <style:font-face style:name="Noto Sans" svg:font-family="'Noto Sans'" style:font-family-generic="roman" style:font-pitch="variable"/>
    <style:font-face style:name="OpenSymbol" svg:font-family="OpenSymbol" style:font-charset="x-symbol"/>
    <style:font-face style:name="Segoe UI Symbol" svg:font-family="'Segoe UI Symbol'" style:font-adornments="Gras" style:font-family-generic="swiss"/>
    <style:font-face style:name="Tahoma" svg:font-family="Tahoma" style:font-family-generic="system" style:font-pitch="variable"/>
    <style:font-face style:name="Times New Roman" svg:font-family="'Times New Roman'" style:font-family-generic="roman" style:font-pitch="variable"/>
    <style:font-face style:name="Wingdings" svg:font-family="Wingdings"/>
    <style:font-face style:name="Wingdings1" svg:font-family="Wingdings" style:font-pitch="variable" style:font-charset="x-symbol"/>
  </office:font-face-decls>
  <office:styles>
    <draw:gradient draw:name="Gradient_20_44" draw:display-name="Gradient 44"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draw:marker draw:name="Arrow" svg:viewBox="0 0 20 20" svg:d="M0 20l10-20 10 20z"/>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1" fo:font-size="12pt" fo:language="fr" fo:country="FR" style:letter-kerning="true" style:font-name-asian="NSimSun" style:font-size-asian="10.5pt" style:language-asian="zh" style:country-asian="CN" style:font-name-complex="Arial2"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7cm" style:writing-mode="lr-tb"/>
      <style:text-properties style:use-window-font-color="true" loext:opacity="0%" style:font-name="Liberation Serif1" fo:font-size="12pt" fo:language="fr" fo:country="FR" style:letter-kerning="true" style:font-name-asian="NSimSun" style:font-size-asian="10.5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text-align="justify" style:justify-single-word="false" fo:hyphenation-ladder-count="no-limit" fo:hyphenation-keep="auto" loext:hyphenation-keep-type="column" style:page-number="auto"/>
      <style:text-properties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1" fo:font-family="'Liberation Sans'"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14.351cm" style:type="center"/>
          <style:tab-stop style:position="28.702cm" style:type="right"/>
        </style:tab-stops>
      </style:paragraph-properties>
    </style:style>
    <style:style style:name="Header" style:family="paragraph" style:parent-style-name="Header_20_and_20_Footer" style:class="extra">
      <style:paragraph-properties text:number-lines="false" text:line-number="0">
        <style:tab-stops>
          <style:tab-stop style:position="14.351cm" style:type="center"/>
          <style:tab-stop style:position="28.702cm" style:type="right"/>
        </style:tab-stops>
      </style:paragraph-properties>
    </style:style>
    <style:style style:name="Footer" style:family="paragraph" style:parent-style-name="Header_20_and_20_Footer" style:class="extra">
      <style:paragraph-properties text:number-lines="false" text:line-number="0">
        <style:tab-stops>
          <style:tab-stop style:position="14.351cm" style:type="center"/>
          <style:tab-stop style:position="28.702cm" style:type="right"/>
        </style:tab-stops>
      </style:paragraph-properties>
    </style:style>
    <style:style style:name="Header_20_left" style:display-name="Header left" style:family="paragraph" style:parent-style-name="Header" style:class="extra">
      <style:paragraph-properties text:number-lines="false" text:line-number="0">
        <style:tab-stops>
          <style:tab-stop style:position="14.351cm" style:type="center"/>
          <style:tab-stop style:position="28.702cm" style:type="right"/>
        </style:tab-stops>
      </style:paragraph-properties>
    </style:style>
    <style:style style:name="Footnote" style:family="paragraph" style:parent-style-name="Standard" style:class="extra" style:master-page-name="">
      <style:paragraph-properties fo:margin-left="0.6cm" fo:margin-right="0cm" fo:text-align="justify" style:justify-single-word="false" fo:hyphenation-ladder-count="no-limit" fo:hyphenation-keep="auto" loext:hyphenation-keep-type="column" fo:text-indent="-0.6cm" style:auto-text-indent="false" style:page-number="auto" text:number-lines="false" text:line-number="0"/>
      <style:text-properties style:font-name="Marianne8" fo:font-family="Marianne" style:font-style-name="Normal" style:font-pitch="variable" fo:font-size="8p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Style_20_de_20_dessin_20_par_20_défaut" style:display-name="Style de dessin par défaut" style:family="paragraph" style:default-outline-level="">
      <style:paragraph-properties fo:margin-top="0cm" fo:margin-bottom="0cm" style:contextual-spacing="false" style:line-height-at-least="0.353cm" fo:text-align="center" style:justify-single-word="false" style:writing-mode="lr-tb"/>
      <style:text-properties style:use-window-font-color="true" loext:opacity="0%" style:text-outline="false" style:text-line-through-style="none" style:text-line-through-type="none" style:font-name="Mangal" fo:font-family="Mangal" style:font-family-generic="roman" style:font-pitch="variable" fo:font-size="18pt" fo:font-style="normal" fo:text-shadow="none" style:text-underline-style="none" fo:font-weight="normal" style:letter-kerning="true" style:font-size-asian="18pt" style:font-style-asian="normal" style:font-weight-asian="normal" style:text-emphasize="none"/>
    </style:style>
    <style:style style:name="Objet_20_sans_20_remplissage" style:display-name="Objet sans remplissage" style:family="paragraph" style:parent-style-name="Style_20_de_20_dessin_20_par_20_défaut" style:default-outline-level="">
      <style:paragraph-properties fo:margin-top="0cm" fo:margin-bottom="0cm" style:contextual-spacing="false" style:line-height-at-least="0.353cm" fo:text-align="center" style:justify-single-word="false" style:writing-mode="lr-tb"/>
      <style:text-properties style:use-window-font-color="true" loext:opacity="0%" style:text-outline="false" style:text-line-through-style="none" style:text-line-through-type="none" style:font-name="Mangal" fo:font-family="Mangal" style:font-family-generic="roman" style:font-pitch="variable" fo:font-size="18pt" fo:font-style="normal" fo:text-shadow="none" style:text-underline-style="none" fo:font-weight="normal" style:letter-kerning="true" style:font-size-asian="18pt" style:font-style-asian="normal" style:font-weight-asian="normal" style:text-emphasize="none"/>
    </style:style>
    <style:style style:name="Objet_20_sans_20_remplissage_20_et_20_sans_20_ligne" style:display-name="Objet sans remplissage et sans ligne" style:family="paragraph" style:parent-style-name="Style_20_de_20_dessin_20_par_20_défaut" style:default-outline-level="">
      <style:paragraph-properties fo:margin-top="0cm" fo:margin-bottom="0cm" style:contextual-spacing="false" style:line-height-at-least="0.353cm" fo:text-align="center" style:justify-single-word="false" style:writing-mode="lr-tb"/>
      <style:text-properties style:use-window-font-color="true" loext:opacity="0%" style:text-outline="false" style:text-line-through-style="none" style:text-line-through-type="none" style:font-name="Mangal" fo:font-family="Mangal" style:font-family-generic="roman" style:font-pitch="variable" fo:font-size="18pt" fo:font-style="normal" fo:text-shadow="none" style:text-underline-style="none" fo:font-weight="normal" style:letter-kerning="true" style:font-size-asian="18pt" style:font-style-asian="normal" style:font-weight-asian="normal" style:text-emphasize="none"/>
    </style:style>
    <style:style style:name="A4" style:family="paragraph" style:parent-style-name="Text" style:default-outline-level="">
      <style:text-properties style:font-name="Noto Sans" fo:font-family="'Noto Sans'" style:font-family-generic="roman" style:font-pitch="variable" fo:font-size="18pt" style:font-size-asian="18pt"/>
    </style:style>
    <style:style style:name="Text" style:family="paragraph" style:parent-style-name="Caption" style:class="extra"/>
    <style:style style:name="Titre_20_A4" style:display-name="Titre A4" style:family="paragraph" style:parent-style-name="A4" style:default-outline-level="">
      <style:text-properties style:font-name="Noto Sans" fo:font-family="'Noto Sans'" style:font-family-generic="roman" style:font-pitch="variable" fo:font-size="44pt" style:font-size-asian="44pt"/>
    </style:style>
    <style:style style:name="En-tête_20_A4" style:display-name="En-tête A4" style:family="paragraph" style:parent-style-name="A4" style:default-outline-level="">
      <style:text-properties style:font-name="Noto Sans" fo:font-family="'Noto Sans'" style:font-family-generic="roman" style:font-pitch="variable" fo:font-size="24pt" style:font-size-asian="24pt"/>
    </style:style>
    <style:style style:name="Texte_20_A4" style:display-name="Texte A4" style:family="paragraph" style:parent-style-name="A4" style:default-outline-level="">
      <style:text-properties style:font-name="Noto Sans" fo:font-family="'Noto Sans'" style:font-family-generic="roman" style:font-pitch="variable" fo:font-size="18pt" style:font-size-asian="18pt"/>
    </style:style>
    <style:style style:name="A0" style:family="paragraph" style:parent-style-name="Text" style:default-outline-level="">
      <style:text-properties style:font-name="Noto Sans" fo:font-family="'Noto Sans'" style:font-family-generic="roman" style:font-pitch="variable" fo:font-size="47.5pt" style:font-size-asian="47.5pt"/>
    </style:style>
    <style:style style:name="Titre_20_A0" style:display-name="Titre A0" style:family="paragraph" style:parent-style-name="A4" style:default-outline-level="">
      <style:text-properties style:font-name="Noto Sans" fo:font-family="'Noto Sans'" style:font-family-generic="roman" style:font-pitch="variable" fo:font-size="96pt" style:font-size-asian="96pt"/>
    </style:style>
    <style:style style:name="En-tête_20_A0" style:display-name="En-tête A0" style:family="paragraph" style:parent-style-name="A4" style:default-outline-level="">
      <style:text-properties style:font-name="Noto Sans" fo:font-family="'Noto Sans'" style:font-family-generic="roman" style:font-pitch="variable" fo:font-size="72pt" style:font-size-asian="72pt"/>
    </style:style>
    <style:style style:name="Texte_20_A0" style:display-name="Texte A0" style:family="paragraph" style:parent-style-name="A4" style:default-outline-level="">
      <style:text-properties style:font-name="Noto Sans" fo:font-family="'Noto Sans'" style:font-family-generic="roman" style:font-pitch="variable" fo:font-size="18pt" style:font-size-asian="18pt"/>
    </style:style>
    <style:style style:name="Image" style:family="paragraph" style:default-outline-level="">
      <style:text-properties style:font-name="Liberation Sans" fo:font-family="'Liberation Sans'" style:font-family-generic="roman" style:font-pitch="variable" fo:font-size="18pt" style:font-name-asian="Tahoma" style:font-family-asian="Tahoma" style:font-family-generic-asian="system" style:font-pitch-asian="variable" style:font-size-asian="18pt" style:font-name-complex="Marianne4" style:font-family-complex="Marianne" style:font-family-generic-complex="system" style:font-pitch-complex="variable" style:font-size-complex="12pt"/>
    </style:style>
    <style:style style:name="Formes" style:family="paragraph" style:parent-style-name="Image" style:default-outline-level="">
      <style:text-properties style:font-name="Liberation Sans" fo:font-family="'Liberation Sans'" style:font-family-generic="roman" style:font-pitch="variable" fo:font-size="14pt" fo:font-weight="bold" style:font-size-asian="14pt" style:font-weight-asian="bold"/>
    </style:style>
    <style:style style:name="Plein" style:family="paragraph" style:parent-style-name="Formes" style:default-outline-level="">
      <style:text-properties style:font-name="Liberation Sans" fo:font-family="'Liberation Sans'" style:font-family-generic="roman" style:font-pitch="variable" fo:font-size="14pt" fo:font-weight="bold" style:font-size-asian="14pt" style:font-weight-asian="bold"/>
    </style:style>
    <style:style style:name="Plein_20_bleu" style:display-name="Plein bleu" style:family="paragraph" style:parent-style-name="Plein" style:default-outline-level="">
      <style:text-properties fo:color="#ffffff" loext:opacity="100%" style:font-name="Liberation Sans" fo:font-family="'Liberation Sans'" style:font-family-generic="roman" style:font-pitch="variable" fo:font-size="14pt" fo:font-weight="bold" style:font-size-asian="14pt" style:font-weight-asian="bold"/>
    </style:style>
    <style:style style:name="Plein_20_vert" style:display-name="Plein vert" style:family="paragraph" style:parent-style-name="Plein" style:default-outline-level="">
      <style:text-properties fo:color="#ffffff" loext:opacity="100%" style:font-name="Liberation Sans" fo:font-family="'Liberation Sans'" style:font-family-generic="roman" style:font-pitch="variable" fo:font-size="14pt" fo:font-weight="bold" style:font-size-asian="14pt" style:font-weight-asian="bold"/>
    </style:style>
    <style:style style:name="Plein_20_rouge" style:display-name="Plein rouge" style:family="paragraph" style:parent-style-name="Plein" style:default-outline-level="">
      <style:text-properties fo:color="#ffffff" loext:opacity="100%" style:font-name="Liberation Sans" fo:font-family="'Liberation Sans'" style:font-family-generic="roman" style:font-pitch="variable" fo:font-size="14pt" fo:font-weight="bold" style:font-size-asian="14pt" style:font-weight-asian="bold"/>
    </style:style>
    <style:style style:name="Plein_20_jaune" style:display-name="Plein jaune" style:family="paragraph" style:parent-style-name="Plein" style:default-outline-level="">
      <style:text-properties fo:color="#ffffff" loext:opacity="100%" style:font-name="Liberation Sans" fo:font-family="'Liberation Sans'" style:font-family-generic="roman" style:font-pitch="variable" fo:font-size="14pt" fo:font-weight="bold" style:font-size-asian="14pt" style:font-weight-asian="bold"/>
    </style:style>
    <style:style style:name="Contour" style:family="paragraph" style:parent-style-name="Formes" style:default-outline-level="">
      <style:text-properties style:font-name="Liberation Sans" fo:font-family="'Liberation Sans'" style:font-family-generic="roman" style:font-pitch="variable" fo:font-size="14pt" fo:font-weight="bold" style:font-size-asian="14pt" style:font-weight-asian="bold"/>
    </style:style>
    <style:style style:name="Contour_20_bleu" style:display-name="Contour bleu" style:family="paragraph" style:parent-style-name="Contour" style:default-outline-level="">
      <style:text-properties fo:color="#355269" loext:opacity="100%" style:font-name="Liberation Sans" fo:font-family="'Liberation Sans'" style:font-family-generic="roman" style:font-pitch="variable" fo:font-size="14pt" fo:font-weight="bold" style:font-size-asian="14pt" style:font-weight-asian="bold"/>
    </style:style>
    <style:style style:name="Contour_20_vert" style:display-name="Contour vert" style:family="paragraph" style:parent-style-name="Contour" style:default-outline-level="">
      <style:text-properties fo:color="#127622" loext:opacity="100%" style:font-name="Liberation Sans" fo:font-family="'Liberation Sans'" style:font-family-generic="roman" style:font-pitch="variable" fo:font-size="14pt" fo:font-weight="bold" style:font-size-asian="14pt" style:font-weight-asian="bold"/>
    </style:style>
    <style:style style:name="Contour_20_rouge" style:display-name="Contour rouge" style:family="paragraph" style:parent-style-name="Contour" style:default-outline-level="">
      <style:text-properties fo:color="#c9211e" loext:opacity="100%" style:font-name="Liberation Sans" fo:font-family="'Liberation Sans'" style:font-family-generic="roman" style:font-pitch="variable" fo:font-size="14pt" fo:font-weight="bold" style:font-size-asian="14pt" style:font-weight-asian="bold"/>
    </style:style>
    <style:style style:name="Contour_20_jaune" style:display-name="Contour jaune" style:family="paragraph" style:parent-style-name="Contour" style:default-outline-level="">
      <style:text-properties fo:color="#b47804" loext:opacity="100%" style:font-name="Liberation Sans" fo:font-family="'Liberation Sans'" style:font-family-generic="roman" style:font-pitch="variable" fo:font-size="14pt" fo:font-weight="bold" style:font-size-asian="14pt" style:font-weight-asian="bold"/>
    </style:style>
    <style:style style:name="Lignes" style:family="paragraph" style:parent-style-name="Image" style:default-outline-level="">
      <style:text-properties style:font-name="Liberation Sans" fo:font-family="'Liberation Sans'" style:font-family-generic="roman" style:font-pitch="variable" fo:font-size="18pt" style:font-size-asian="18pt"/>
    </style:style>
    <style:style style:name="Ligne_20_fléchée" style:display-name="Ligne fléchée" style:family="paragraph" style:parent-style-name="Lignes" style:default-outline-level="">
      <style:text-properties style:font-name="Liberation Sans" fo:font-family="'Liberation Sans'" style:font-family-generic="roman" style:font-pitch="variable" fo:font-size="18pt" style:font-size-asian="18pt"/>
    </style:style>
    <style:style style:name="Ligne_20_en_20_pointillés" style:display-name="Ligne en pointillés" style:family="paragraph" style:parent-style-name="Lignes" style:default-outline-level="">
      <style:text-properties style:font-name="Liberation Sans" fo:font-family="'Liberation Sans'" style:font-family-generic="roman" style:font-pitch="variable" fo:font-size="18pt" style:font-size-asian="18pt"/>
    </style:style>
    <style:style style:name="Couverture_7e_LT_7e_Gliederung_20_1" style:display-name="Couverture~LT~Gliederung 1" style:family="paragraph" style:default-outline-level="">
      <style:paragraph-properties fo:margin-top="0.499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10.5pt" fo:letter-spacing="normal" fo:font-style="normal" fo:text-shadow="none" style:text-underline-style="none" fo:font-weight="normal" style:letter-kerning="true" style:font-name-asian="Tahoma" style:font-family-asian="Tahoma" style:font-family-generic-asian="system" style:font-pitch-asian="variable" style:font-size-asian="10.5pt" style:font-style-asian="normal" style:font-weight-asian="normal" style:font-name-complex="Marianne4" style:font-family-complex="Marianne" style:font-family-generic-complex="system" style:font-pitch-complex="variable" style:font-size-complex="12pt" style:text-emphasize="none"/>
    </style:style>
    <style:style style:name="Couverture_7e_LT_7e_Gliederung_20_2" style:display-name="Couverture~LT~Gliederung 2" style:family="paragraph" style:parent-style-name="Couverture_7e_LT_7e_Gliederung_20_1" style:default-outline-level="">
      <style:paragraph-properties fo:margin-top="0.4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8.5pt" fo:letter-spacing="normal" fo:font-style="normal" fo:text-shadow="none" style:text-underline-style="none" fo:font-weight="normal" style:letter-kerning="true" style:font-size-asian="8.5pt" style:font-style-asian="normal" style:font-weight-asian="normal" style:text-emphasize="none"/>
    </style:style>
    <style:style style:name="Couverture_7e_LT_7e_Gliederung_20_3" style:display-name="Couverture~LT~Gliederung 3" style:family="paragraph" style:parent-style-name="Couverture_7e_LT_7e_Gliederung_20_2" style:default-outline-level="">
      <style:paragraph-properties fo:margin-top="0.3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7.5pt" fo:letter-spacing="normal" fo:font-style="normal" fo:text-shadow="none" style:text-underline-style="none" fo:font-weight="normal" style:letter-kerning="true" style:font-size-asian="7.5pt" style:font-style-asian="normal" style:font-weight-asian="normal" style:text-emphasize="none"/>
    </style:style>
    <style:style style:name="Couverture_7e_LT_7e_Gliederung_20_4" style:display-name="Couverture~LT~Gliederung 4" style:family="paragraph" style:parent-style-name="Couverture_7e_LT_7e_Gliederung_20_3" style:default-outline-level="">
      <style:paragraph-properties fo:margin-top="0.199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7pt" fo:letter-spacing="normal" fo:font-style="normal" fo:text-shadow="none" style:text-underline-style="none" fo:font-weight="normal" style:letter-kerning="true" style:font-size-asian="7pt" style:font-style-asian="normal" style:font-weight-asian="normal" style:text-emphasize="none"/>
    </style:style>
    <style:style style:name="Couverture_7e_LT_7e_Gliederung_20_5" style:display-name="Couverture~LT~Gliederung 5" style:family="paragraph" style:parent-style-name="Couverture_7e_LT_7e_Gliederung_20_4"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Couverture_7e_LT_7e_Gliederung_20_6" style:display-name="Couverture~LT~Gliederung 6" style:family="paragraph" style:parent-style-name="Couverture_7e_LT_7e_Gliederung_20_5"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Couverture_7e_LT_7e_Gliederung_20_7" style:display-name="Couverture~LT~Gliederung 7" style:family="paragraph" style:parent-style-name="Couverture_7e_LT_7e_Gliederung_20_6"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Couverture_7e_LT_7e_Gliederung_20_8" style:display-name="Couverture~LT~Gliederung 8" style:family="paragraph" style:parent-style-name="Couverture_7e_LT_7e_Gliederung_20_7"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Couverture_7e_LT_7e_Gliederung_20_9" style:display-name="Couverture~LT~Gliederung 9" style:family="paragraph" style:parent-style-name="Couverture_7e_LT_7e_Gliederung_20_8"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Couverture_7e_LT_7e_Titel" style:display-name="Couverture~LT~Titel" style:family="paragraph" style:default-outline-level="">
      <style:paragraph-properties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18pt" fo:letter-spacing="normal" fo:font-style="normal" fo:text-shadow="none" style:text-underline-style="none" fo:font-weight="normal" style:letter-kerning="true" style:font-name-asian="Tahoma" style:font-family-asian="Tahoma" style:font-family-generic-asian="system" style:font-pitch-asian="variable" style:font-size-asian="18pt" style:font-style-asian="normal" style:font-weight-asian="normal" style:font-name-complex="Marianne4" style:font-family-complex="Marianne" style:font-family-generic-complex="system" style:font-pitch-complex="variable" style:font-size-complex="12pt" style:text-emphasize="none"/>
    </style:style>
    <style:style style:name="Couverture_7e_LT_7e_Untertitel" style:display-name="Couverture~LT~Untertitel" style:family="paragraph" style:default-outline-level="">
      <style:paragraph-properties fo:text-align="center" style:justify-single-word="false"/>
      <style:text-properties style:use-window-font-color="true" loext:opacity="0%" style:text-outline="false" style:text-line-through-style="none" style:text-line-through-type="none" style:font-name="Mangal" fo:font-family="Mangal" style:font-family-generic="roman" style:font-pitch="variable" fo:font-size="32pt" fo:font-style="normal" fo:text-shadow="none" style:text-underline-style="none" fo:font-weight="normal" style:letter-kerning="true" style:font-name-asian="Tahoma" style:font-family-asian="Tahoma" style:font-family-generic-asian="system" style:font-pitch-asian="variable" style:font-size-asian="32pt" style:font-style-asian="normal" style:font-weight-asian="normal" style:font-name-complex="Marianne4" style:font-family-complex="Marianne" style:font-family-generic-complex="system" style:font-pitch-complex="variable" style:font-size-complex="12pt" style:text-emphasize="none"/>
    </style:style>
    <style:style style:name="Couverture_7e_LT_7e_Notizen" style:display-name="Couverture~LT~Notizen" style:family="paragraph" style:default-outline-level="">
      <style:paragraph-properties fo:margin-left="0.6cm" fo:margin-right="0cm" fo:text-indent="-0.6cm" style:auto-text-indent="false"/>
      <style:text-properties style:use-window-font-color="true" loext:opacity="0%" style:text-outline="false" style:text-line-through-style="none" style:text-line-through-type="none" style:font-name="Mangal" fo:font-family="Mangal" style:font-family-generic="roman" style:font-pitch="variable" fo:font-size="20pt" fo:font-style="normal" fo:text-shadow="none" style:text-underline-style="none" fo:font-weight="normal" style:letter-kerning="true" style:font-name-asian="Tahoma" style:font-family-asian="Tahoma" style:font-family-generic-asian="system" style:font-pitch-asian="variable" style:font-size-asian="20pt" style:font-style-asian="normal" style:font-weight-asian="normal" style:font-name-complex="Marianne4" style:font-family-complex="Marianne" style:font-family-generic-complex="system" style:font-pitch-complex="variable" style:font-size-complex="12pt" style:text-emphasize="none"/>
    </style:style>
    <style:style style:name="Couverture_7e_LT_7e_Hintergrundobjekte" style:display-name="Couverture~LT~Hintergrundobjekte" style:family="paragraph" style:default-outline-level="">
      <style:text-properties style:font-name="Liberation Serif1" fo:font-family="'Liberation Serif'" style:font-family-generic="roman" style:font-pitch="variable" fo:font-size="12pt" style:letter-kerning="true" style:font-name-asian="Tahoma" style:font-family-asian="Tahoma" style:font-family-generic-asian="system" style:font-pitch-asian="variable" style:font-size-asian="12pt" style:font-name-complex="Marianne4" style:font-family-complex="Marianne" style:font-family-generic-complex="system" style:font-pitch-complex="variable" style:font-size-complex="12pt"/>
    </style:style>
    <style:style style:name="Couverture_7e_LT_7e_Hintergrund" style:display-name="Couverture~LT~Hintergrund" style:family="paragraph" style:default-outline-level="">
      <style:text-properties style:font-name="Liberation Serif1" fo:font-family="'Liberation Serif'" style:font-family-generic="roman" style:font-pitch="variable" fo:font-size="12pt" style:letter-kerning="true" style:font-name-asian="Tahoma" style:font-family-asian="Tahoma" style:font-family-generic-asian="system" style:font-pitch-asian="variable" style:font-size-asian="12pt" style:font-name-complex="Marianne4" style:font-family-complex="Marianne" style:font-family-generic-complex="system" style:font-pitch-complex="variable" style:font-size-complex="12pt"/>
    </style:style>
    <style:style style:name="default" style:family="paragraph"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name-asian="Tahoma" style:font-family-asian="Tahoma" style:font-family-generic-asian="system" style:font-pitch-asian="variable" style:font-size-asian="18pt" style:font-name-complex="Marianne4" style:font-family-complex="Marianne" style:font-family-generic-complex="system" style:font-pitch-complex="variable" style:font-size-complex="12pt"/>
    </style:style>
    <style:style style:name="gray1"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gray2"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gray3"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bw1"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bw2"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bw3"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orange1"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orange2"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orange3"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turquoise1"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turquoise2"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turquoise3"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blue1"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blue2"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blue3"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sun1"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sun2"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sun3"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earth1"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earth2"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earth3"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green1"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green2"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green3"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seetang1"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seetang2"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seetang3"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lightblue1"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lightblue2"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lightblue3"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yellow1"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yellow2"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yellow3" style:family="paragraph" style:parent-style-name="default" style:default-outline-level="">
      <style:paragraph-properties fo:margin-top="0cm" fo:margin-bottom="0cm" style:contextual-spacing="false" style:line-height-at-least="0.353cm"/>
      <style:text-properties style:use-window-font-color="true" loext:opacity="0%" style:font-name="Arial" fo:font-family="Arial" style:font-family-generic="roman" style:font-pitch="variable" fo:font-size="18pt" style:letter-kerning="true" style:font-size-asian="18pt"/>
    </style:style>
    <style:style style:name="Objets_20_d_27_arrière-plan" style:display-name="Objets d'arrière-plan" style:family="paragraph" style:default-outline-level="">
      <style:text-properties style:font-name="Liberation Serif1" fo:font-family="'Liberation Serif'" style:font-family-generic="roman" style:font-pitch="variable" fo:font-size="12pt" style:letter-kerning="true" style:font-name-asian="Tahoma" style:font-family-asian="Tahoma" style:font-family-generic-asian="system" style:font-pitch-asian="variable" style:font-size-asian="12pt" style:font-name-complex="Marianne4" style:font-family-complex="Marianne" style:font-family-generic-complex="system" style:font-pitch-complex="variable" style:font-size-complex="12pt"/>
    </style:style>
    <style:style style:name="Arrière-plan" style:family="paragraph" style:default-outline-level="">
      <style:text-properties style:font-name="Liberation Serif1" fo:font-family="'Liberation Serif'" style:font-family-generic="roman" style:font-pitch="variable" fo:font-size="12pt" style:letter-kerning="true" style:font-name-asian="Tahoma" style:font-family-asian="Tahoma" style:font-family-generic-asian="system" style:font-pitch-asian="variable" style:font-size-asian="12pt" style:font-name-complex="Marianne4" style:font-family-complex="Marianne" style:font-family-generic-complex="system" style:font-pitch-complex="variable" style:font-size-complex="12pt"/>
    </style:style>
    <style:style style:name="Notes" style:family="paragraph" style:default-outline-level="">
      <style:paragraph-properties fo:margin-left="0.6cm" fo:margin-right="0cm" fo:text-indent="-0.6cm" style:auto-text-indent="false"/>
      <style:text-properties style:use-window-font-color="true" loext:opacity="0%" style:text-outline="false" style:text-line-through-style="none" style:text-line-through-type="none" style:font-name="Mangal" fo:font-family="Mangal" style:font-family-generic="roman" style:font-pitch="variable" fo:font-size="20pt" fo:font-style="normal" fo:text-shadow="none" style:text-underline-style="none" fo:font-weight="normal" style:letter-kerning="true" style:font-name-asian="Tahoma" style:font-family-asian="Tahoma" style:font-family-generic-asian="system" style:font-pitch-asian="variable" style:font-size-asian="20pt" style:font-style-asian="normal" style:font-weight-asian="normal" style:font-name-complex="Marianne4" style:font-family-complex="Marianne" style:font-family-generic-complex="system" style:font-pitch-complex="variable" style:font-size-complex="12pt" style:text-emphasize="none"/>
    </style:style>
    <style:style style:name="Plan_20_1" style:display-name="Plan 1" style:family="paragraph" style:default-outline-level="">
      <style:paragraph-properties fo:margin-top="0.429cm" fo:margin-bottom="0cm" style:contextual-spacing="false" style:line-height-at-least="0.353cm" fo:text-align="start" style:justify-single-word="false"/>
      <style:text-properties fo:color="#000091" loext:opacity="100%" style:text-outline="false" style:text-line-through-style="none" style:text-line-through-type="none" style:font-name="Mangal" fo:font-family="Mangal" style:font-family-generic="roman" style:font-pitch="variable" fo:font-size="10.5pt" fo:letter-spacing="normal" fo:font-style="normal" fo:text-shadow="none" style:text-underline-style="none" fo:font-weight="normal" style:letter-kerning="true" style:font-name-asian="Tahoma" style:font-family-asian="Tahoma" style:font-family-generic-asian="system" style:font-pitch-asian="variable" style:font-size-asian="10.5pt" style:font-style-asian="normal" style:font-weight-asian="normal" style:font-name-complex="Marianne4" style:font-family-complex="Marianne" style:font-family-generic-complex="system" style:font-pitch-complex="variable" style:font-size-complex="12pt" style:text-emphasize="none"/>
    </style:style>
    <style:style style:name="Plan_20_2" style:display-name="Plan 2" style:family="paragraph" style:parent-style-name="Plan_20_1" style:default-outline-level="">
      <style:paragraph-properties fo:margin-top="0.4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8.5pt" fo:letter-spacing="normal" fo:font-style="normal" fo:text-shadow="none" style:text-underline-style="none" fo:font-weight="normal" style:letter-kerning="true" style:font-size-asian="8.5pt" style:font-style-asian="normal" style:font-weight-asian="normal" style:text-emphasize="none"/>
    </style:style>
    <style:style style:name="Plan_20_3" style:display-name="Plan 3" style:family="paragraph" style:parent-style-name="Plan_20_2" style:default-outline-level="">
      <style:paragraph-properties fo:margin-top="0.3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7.5pt" fo:letter-spacing="normal" fo:font-style="normal" fo:text-shadow="none" style:text-underline-style="none" fo:font-weight="normal" style:letter-kerning="true" style:font-size-asian="7.5pt" style:font-style-asian="normal" style:font-weight-asian="normal" style:text-emphasize="none"/>
    </style:style>
    <style:style style:name="Plan_20_4" style:display-name="Plan 4" style:family="paragraph" style:parent-style-name="Plan_20_3" style:default-outline-level="">
      <style:paragraph-properties fo:margin-top="0.199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7pt" fo:letter-spacing="normal" fo:font-style="normal" fo:text-shadow="none" style:text-underline-style="none" fo:font-weight="normal" style:letter-kerning="true" style:font-size-asian="7pt" style:font-style-asian="normal" style:font-weight-asian="normal" style:text-emphasize="none"/>
    </style:style>
    <style:style style:name="Plan_20_5" style:display-name="Plan 5" style:family="paragraph" style:parent-style-name="Plan_20_4"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Plan_20_6" style:display-name="Plan 6" style:family="paragraph" style:parent-style-name="Plan_20_5"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Plan_20_7" style:display-name="Plan 7" style:family="paragraph" style:parent-style-name="Plan_20_6"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Plan_20_8" style:display-name="Plan 8" style:family="paragraph" style:parent-style-name="Plan_20_7"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Plan_20_9" style:display-name="Plan 9" style:family="paragraph" style:parent-style-name="Plan_20_8"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objectwitharrow" style:family="paragraph" style:parent-style-name="Style_20_de_20_dessin_20_par_20_défaut" style:default-outline-level="">
      <style:paragraph-properties fo:margin-top="0cm" fo:margin-bottom="0cm" style:contextual-spacing="false" style:line-height-at-least="0.353cm" fo:text-align="center" style:justify-single-word="false" style:writing-mode="lr-tb"/>
      <style:text-properties style:use-window-font-color="true" loext:opacity="0%" style:text-outline="false" style:text-line-through-style="none" style:text-line-through-type="none" style:font-name="Mangal" fo:font-family="Mangal" style:font-family-generic="roman" style:font-pitch="variable" fo:font-size="18pt" fo:font-style="normal" fo:text-shadow="none" style:text-underline-style="none" fo:font-weight="normal" style:letter-kerning="true" style:font-size-asian="18pt" style:font-style-asian="normal" style:font-weight-asian="normal" style:text-emphasize="none"/>
    </style:style>
    <style:style style:name="objectwithshadow" style:family="paragraph" style:parent-style-name="Style_20_de_20_dessin_20_par_20_défaut" style:default-outline-level="">
      <style:paragraph-properties fo:margin-top="0cm" fo:margin-bottom="0cm" style:contextual-spacing="false" style:line-height-at-least="0.353cm" fo:text-align="center" style:justify-single-word="false" style:writing-mode="lr-tb"/>
      <style:text-properties style:use-window-font-color="true" loext:opacity="0%" style:text-outline="false" style:text-line-through-style="none" style:text-line-through-type="none" style:font-name="Mangal" fo:font-family="Mangal" style:font-family-generic="roman" style:font-pitch="variable" fo:font-size="18pt" fo:font-style="normal" fo:text-shadow="none" style:text-underline-style="none" fo:font-weight="normal" style:letter-kerning="true" style:font-size-asian="18pt" style:font-style-asian="normal" style:font-weight-asian="normal" style:text-emphasize="none"/>
    </style:style>
    <style:style style:name="text" style:family="paragraph" style:parent-style-name="Style_20_de_20_dessin_20_par_20_défaut" style:default-outline-level="">
      <style:paragraph-properties fo:margin-top="0cm" fo:margin-bottom="0cm" style:contextual-spacing="false" style:line-height-at-least="0.353cm" fo:text-align="center" style:justify-single-word="false" style:writing-mode="lr-tb"/>
      <style:text-properties style:use-window-font-color="true" loext:opacity="0%" style:text-outline="false" style:text-line-through-style="none" style:text-line-through-type="none" style:font-name="Mangal" fo:font-family="Mangal" style:font-family-generic="roman" style:font-pitch="variable" fo:font-size="18pt" fo:font-style="normal" fo:text-shadow="none" style:text-underline-style="none" fo:font-weight="normal" style:letter-kerning="true" style:font-size-asian="18pt" style:font-style-asian="normal" style:font-weight-asian="normal" style:text-emphasize="none"/>
    </style:style>
    <style:style style:name="textbody" style:family="paragraph" style:parent-style-name="Style_20_de_20_dessin_20_par_20_défaut" style:default-outline-level="">
      <style:paragraph-properties fo:margin-top="0cm" fo:margin-bottom="0cm" style:contextual-spacing="false" style:line-height-at-least="0.353cm" fo:text-align="center" style:justify-single-word="false" style:writing-mode="lr-tb"/>
      <style:text-properties style:use-window-font-color="true" loext:opacity="0%" style:text-outline="false" style:text-line-through-style="none" style:text-line-through-type="none" style:font-name="Mangal" fo:font-family="Mangal" style:font-family-generic="roman" style:font-pitch="variable" fo:font-size="18pt" fo:font-style="normal" fo:text-shadow="none" style:text-underline-style="none" fo:font-weight="normal" style:letter-kerning="true" style:font-size-asian="18pt" style:font-style-asian="normal" style:font-weight-asian="normal" style:text-emphasize="none"/>
    </style:style>
    <style:style style:name="textbodyjustfied" style:family="paragraph" style:parent-style-name="Style_20_de_20_dessin_20_par_20_défaut" style:default-outline-level="">
      <style:paragraph-properties fo:margin-top="0cm" fo:margin-bottom="0cm" style:contextual-spacing="false" style:line-height-at-least="0.353cm" fo:text-align="start" style:justify-single-word="false" style:writing-mode="lr-tb"/>
      <style:text-properties style:use-window-font-color="true" loext:opacity="0%" style:text-outline="false" style:text-line-through-style="none" style:text-line-through-type="none" style:font-name="Mangal" fo:font-family="Mangal" style:font-family-generic="roman" style:font-pitch="variable" fo:font-size="18pt" fo:font-style="normal" fo:text-shadow="none" style:text-underline-style="none" fo:font-weight="normal" style:letter-kerning="true" style:font-size-asian="18pt" style:font-style-asian="normal" style:font-weight-asian="normal" style:text-emphasize="none"/>
    </style:style>
    <style:style style:name="textbodyindent" style:family="paragraph" style:parent-style-name="Style_20_de_20_dessin_20_par_20_défaut" style:default-outline-level="">
      <style:paragraph-properties fo:margin-left="0cm" fo:margin-right="0cm" fo:margin-top="0cm" fo:margin-bottom="0cm" style:contextual-spacing="false" style:line-height-at-least="0.353cm" fo:text-align="center" style:justify-single-word="false" fo:text-indent="0.6cm" style:auto-text-indent="false" style:writing-mode="lr-tb"/>
      <style:text-properties style:use-window-font-color="true" loext:opacity="0%" style:text-outline="false" style:text-line-through-style="none" style:text-line-through-type="none" style:font-name="Mangal" fo:font-family="Mangal" style:font-family-generic="roman" style:font-pitch="variable" fo:font-size="18pt" fo:font-style="normal" fo:text-shadow="none" style:text-underline-style="none" fo:font-weight="normal" style:letter-kerning="true" style:font-size-asian="18pt" style:font-style-asian="normal" style:font-weight-asian="normal" style:text-emphasize="none"/>
    </style:style>
    <style:style style:name="title" style:family="paragraph" style:parent-style-name="Style_20_de_20_dessin_20_par_20_défaut" style:default-outline-level="">
      <style:paragraph-properties fo:margin-top="0cm" fo:margin-bottom="0cm" style:contextual-spacing="false" style:line-height-at-least="0.353cm" fo:text-align="center" style:justify-single-word="false" style:writing-mode="lr-tb"/>
      <style:text-properties style:use-window-font-color="true" loext:opacity="0%" style:text-outline="false" style:text-line-through-style="none" style:text-line-through-type="none" style:font-name="Mangal" fo:font-family="Mangal" style:font-family-generic="roman" style:font-pitch="variable" fo:font-size="18pt" fo:font-style="normal" fo:text-shadow="none" style:text-underline-style="none" fo:font-weight="normal" style:letter-kerning="true" style:font-size-asian="18pt" style:font-style-asian="normal" style:font-weight-asian="normal" style:text-emphasize="none"/>
    </style:style>
    <style:style style:name="title1" style:family="paragraph" style:parent-style-name="Style_20_de_20_dessin_20_par_20_défaut" style:default-outline-level="">
      <style:paragraph-properties fo:margin-top="0cm" fo:margin-bottom="0cm" style:contextual-spacing="false" style:line-height-at-least="0.353cm" fo:text-align="center" style:justify-single-word="false" style:writing-mode="lr-tb"/>
      <style:text-properties style:use-window-font-color="true" loext:opacity="0%" style:text-outline="false" style:text-line-through-style="none" style:text-line-through-type="none" style:font-name="Mangal" fo:font-family="Mangal" style:font-family-generic="roman" style:font-pitch="variable" fo:font-size="18pt" fo:font-style="normal" fo:text-shadow="none" style:text-underline-style="none" fo:font-weight="normal" style:letter-kerning="true" style:font-size-asian="18pt" style:font-style-asian="normal" style:font-weight-asian="normal" style:text-emphasize="none"/>
    </style:style>
    <style:style style:name="title2" style:family="paragraph" style:parent-style-name="Style_20_de_20_dessin_20_par_20_défaut" style:default-outline-level="">
      <style:paragraph-properties fo:margin-left="0cm" fo:margin-right="0.199cm" fo:margin-top="0.101cm" fo:margin-bottom="0.101cm" style:contextual-spacing="false" style:line-height-at-least="0.353cm" fo:text-align="center" style:justify-single-word="false" fo:text-indent="0cm" style:auto-text-indent="false" style:writing-mode="lr-tb"/>
      <style:text-properties style:use-window-font-color="true" loext:opacity="0%" style:text-outline="false" style:text-line-through-style="none" style:text-line-through-type="none" style:font-name="Mangal" fo:font-family="Mangal" style:font-family-generic="roman" style:font-pitch="variable" fo:font-size="18pt" fo:font-style="normal" fo:text-shadow="none" style:text-underline-style="none" fo:font-weight="normal" style:letter-kerning="true" style:font-size-asian="18pt" style:font-style-asian="normal" style:font-weight-asian="normal" style:text-emphasize="none"/>
    </style:style>
    <style:style style:name="headline" style:family="paragraph" style:parent-style-name="Style_20_de_20_dessin_20_par_20_défaut" style:default-outline-level="">
      <style:paragraph-properties fo:margin-top="0.42cm" fo:margin-bottom="0.21cm" style:contextual-spacing="false" style:line-height-at-least="0.353cm" fo:text-align="center" style:justify-single-word="false" style:writing-mode="lr-tb"/>
      <style:text-properties style:use-window-font-color="true" loext:opacity="0%" style:text-outline="false" style:text-line-through-style="none" style:text-line-through-type="none" style:font-name="Mangal" fo:font-family="Mangal" style:font-family-generic="roman" style:font-pitch="variable" fo:font-size="18pt" fo:font-style="normal" fo:text-shadow="none" style:text-underline-style="none" fo:font-weight="normal" style:letter-kerning="true" style:font-size-asian="18pt" style:font-style-asian="normal" style:font-weight-asian="normal" style:text-emphasize="none"/>
    </style:style>
    <style:style style:name="headline1" style:family="paragraph" style:parent-style-name="Style_20_de_20_dessin_20_par_20_défaut" style:default-outline-level="">
      <style:paragraph-properties fo:margin-top="0.42cm" fo:margin-bottom="0.21cm" style:contextual-spacing="false" style:line-height-at-least="0.353cm" fo:text-align="center" style:justify-single-word="false" style:writing-mode="lr-tb"/>
      <style:text-properties style:use-window-font-color="true" loext:opacity="0%" style:text-outline="false" style:text-line-through-style="none" style:text-line-through-type="none" style:font-name="Mangal" fo:font-family="Mangal" style:font-family-generic="roman" style:font-pitch="variable" fo:font-size="18pt" fo:font-style="normal" fo:text-shadow="none" style:text-underline-style="none" fo:font-weight="normal" style:letter-kerning="true" style:font-size-asian="18pt" style:font-style-asian="normal" style:font-weight-asian="normal" style:text-emphasize="none"/>
    </style:style>
    <style:style style:name="headline2" style:family="paragraph" style:parent-style-name="Style_20_de_20_dessin_20_par_20_défaut" style:default-outline-level="">
      <style:paragraph-properties fo:margin-top="0.42cm" fo:margin-bottom="0.21cm" style:contextual-spacing="false" style:line-height-at-least="0.353cm" fo:text-align="center" style:justify-single-word="false" style:writing-mode="lr-tb"/>
      <style:text-properties style:use-window-font-color="true" loext:opacity="0%" style:text-outline="false" style:text-line-through-style="none" style:text-line-through-type="none" style:font-name="Mangal" fo:font-family="Mangal" style:font-family-generic="roman" style:font-pitch="variable" fo:font-size="18pt" fo:font-style="normal" fo:text-shadow="none" style:text-underline-style="none" fo:font-weight="normal" style:letter-kerning="true" style:font-size-asian="18pt" style:font-style-asian="normal" style:font-weight-asian="normal" style:text-emphasize="none"/>
    </style:style>
    <style:style style:name="measure" style:family="paragraph" style:parent-style-name="Style_20_de_20_dessin_20_par_20_défaut" style:default-outline-level="">
      <style:paragraph-properties fo:margin-top="0cm" fo:margin-bottom="0cm" style:contextual-spacing="false" style:line-height-at-least="0.353cm" fo:text-align="center" style:justify-single-word="false" style:writing-mode="lr-tb"/>
      <style:text-properties style:use-window-font-color="true" loext:opacity="0%" style:text-outline="false" style:text-line-through-style="none" style:text-line-through-type="none" style:font-name="Mangal" fo:font-family="Mangal" style:font-family-generic="roman" style:font-pitch="variable" fo:font-size="18pt" fo:font-style="normal" fo:text-shadow="none" style:text-underline-style="none" fo:font-weight="normal" style:letter-kerning="true" style:font-size-asian="18pt" style:font-style-asian="normal" style:font-weight-asian="normal" style:text-emphasize="none"/>
    </style:style>
    <style:style style:name="Lien_20_Internet_20_visité" style:display-name="Lien Internet visité" style:family="paragraph" style:default-outline-level="">
      <style:text-properties fo:color="#800000" loext:opacity="100%" style:font-name="Liberation Serif1" fo:font-family="'Liberation Serif'" style:font-family-generic="roman" style:font-pitch="variable" fo:font-size="12pt" style:text-underline-style="solid" style:text-underline-width="auto" style:text-underline-color="font-color" style:font-name-asian="Tahoma" style:font-family-asian="Tahoma" style:font-family-generic-asian="system" style:font-pitch-asian="variable" style:font-size-asian="12pt" style:font-name-complex="Marianne4" style:font-family-complex="Marianne" style:font-family-generic-complex="system" style:font-pitch-complex="variable" style:font-size-complex="12pt"/>
    </style:style>
    <style:style style:name="Lien_20_Internet" style:display-name="Lien Internet" style:family="paragraph" style:default-outline-level="">
      <style:text-properties fo:color="#000080" loext:opacity="100%" style:font-name="Liberation Serif1" fo:font-family="'Liberation Serif'" style:font-family-generic="roman" style:font-pitch="variable" fo:font-size="12pt" style:text-underline-style="solid" style:text-underline-width="auto" style:text-underline-color="font-color" style:font-name-asian="Tahoma" style:font-family-asian="Tahoma" style:font-family-generic-asian="system" style:font-pitch-asian="variable" style:font-size-asian="12pt" style:font-name-complex="Marianne4" style:font-family-complex="Marianne" style:font-family-generic-complex="system" style:font-pitch-complex="variable" style:font-size-complex="12pt"/>
    </style:style>
    <style:style style:name="Accentuation" style:family="paragraph" style:default-outline-level="">
      <style:text-properties style:font-name="Liberation Serif1" fo:font-family="'Liberation Serif'" style:font-family-generic="roman" style:font-pitch="variable" fo:font-size="12pt" fo:font-style="italic" style:font-name-asian="Tahoma" style:font-family-asian="Tahoma" style:font-family-generic-asian="system" style:font-pitch-asian="variable" style:font-size-asian="12pt" style:font-style-asian="italic" style:font-name-complex="Marianne4" style:font-family-complex="Marianne" style:font-family-generic-complex="system" style:font-pitch-complex="variable" style:font-size-complex="12pt"/>
    </style:style>
    <style:style style:name="WW8Num9z0" style:family="paragraph" style:default-outline-level="">
      <style:text-properties style:font-name="Times New Roman" fo:font-family="'Times New Roman'" style:font-family-generic="roman" style:font-pitch="variable" fo:font-size="12pt" style:font-name-asian="Tahoma" style:font-family-asian="Tahoma" style:font-family-generic-asian="system" style:font-pitch-asian="variable" style:font-size-asian="12pt" style:font-name-complex="Marianne4" style:font-family-complex="Marianne" style:font-family-generic-complex="system" style:font-pitch-complex="variable" style:font-size-complex="12pt"/>
    </style:style>
    <style:style style:name="Caractères_20_de_20_numérotation" style:display-name="Caractères de numérotation" style:family="paragraph" style:default-outline-level="">
      <style:text-properties style:font-name="Liberation Serif1" fo:font-family="'Liberation Serif'" style:font-family-generic="roman" style:font-pitch="variable" fo:font-size="12pt" style:font-name-asian="Tahoma" style:font-family-asian="Tahoma" style:font-family-generic-asian="system" style:font-pitch-asian="variable" style:font-size-asian="12pt" style:font-name-complex="Marianne4" style:font-family-complex="Marianne" style:font-family-generic-complex="system" style:font-pitch-complex="variable" style:font-size-complex="12pt"/>
    </style:style>
    <style:style style:name="Numéro_20_de_20_page" style:display-name="Numéro de page" style:family="paragraph" style:default-outline-level="">
      <style:text-properties style:font-name="Liberation Serif1" fo:font-family="'Liberation Serif'" style:font-family-generic="roman" style:font-pitch="variable" fo:font-size="12pt" style:font-name-asian="Tahoma" style:font-family-asian="Tahoma" style:font-family-generic-asian="system" style:font-pitch-asian="variable" style:font-size-asian="12pt" style:font-name-complex="Marianne4" style:font-family-complex="Marianne" style:font-family-generic-complex="system" style:font-pitch-complex="variable" style:font-size-complex="12pt"/>
    </style:style>
    <style:style style:name="Police_20_par_20_défaut" style:display-name="Police par défaut" style:family="paragraph" style:default-outline-level="">
      <style:text-properties style:font-name="Liberation Serif1" fo:font-family="'Liberation Serif'" style:font-family-generic="roman" style:font-pitch="variable" fo:font-size="12pt" style:font-name-asian="Tahoma" style:font-family-asian="Tahoma" style:font-family-generic-asian="system" style:font-pitch-asian="variable" style:font-size-asian="12pt" style:font-name-complex="Marianne4" style:font-family-complex="Marianne" style:font-family-generic-complex="system" style:font-pitch-complex="variable" style:font-size-complex="12pt"/>
    </style:style>
    <style:style style:name="WW8Num6z0" style:family="paragraph" style:default-outline-level="">
      <style:text-properties style:font-name="Times New Roman" fo:font-family="'Times New Roman'" style:font-family-generic="roman" style:font-pitch="variable" fo:font-size="12pt" style:font-name-asian="Tahoma" style:font-family-asian="Tahoma" style:font-family-generic-asian="system" style:font-pitch-asian="variable" style:font-size-asian="12pt" style:font-name-complex="Marianne4" style:font-family-complex="Marianne" style:font-family-generic-complex="system" style:font-pitch-complex="variable" style:font-size-complex="12pt"/>
    </style:style>
    <style:style style:name="WW8Num5z0" style:family="paragraph" style:default-outline-level="">
      <style:text-properties style:font-name="Times New Roman" fo:font-family="'Times New Roman'" style:font-family-generic="roman" style:font-pitch="variable" fo:font-size="12pt" style:font-name-asian="Tahoma" style:font-family-asian="Tahoma" style:font-family-generic-asian="system" style:font-pitch-asian="variable" style:font-size-asian="12pt" style:font-name-complex="Marianne4" style:font-family-complex="Marianne" style:font-family-generic-complex="system" style:font-pitch-complex="variable" style:font-size-complex="12pt"/>
    </style:style>
    <style:style style:name="WW8Num4z0" style:family="paragraph" style:default-outline-level="">
      <style:text-properties style:font-name="Times New Roman" fo:font-family="'Times New Roman'" style:font-family-generic="roman" style:font-pitch="variable" fo:font-size="12pt" style:font-name-asian="Tahoma" style:font-family-asian="Tahoma" style:font-family-generic-asian="system" style:font-pitch-asian="variable" style:font-size-asian="12pt" style:font-name-complex="Marianne4" style:font-family-complex="Marianne" style:font-family-generic-complex="system" style:font-pitch-complex="variable" style:font-size-complex="12pt"/>
    </style:style>
    <style:style style:name="WW8Num3z0" style:family="paragraph" style:default-outline-level="">
      <style:text-properties style:font-name="Times New Roman" fo:font-family="'Times New Roman'" style:font-family-generic="roman" style:font-pitch="variable" fo:font-size="12pt" style:font-name-asian="Tahoma" style:font-family-asian="Tahoma" style:font-family-generic-asian="system" style:font-pitch-asian="variable" style:font-size-asian="12pt" style:font-name-complex="Marianne4" style:font-family-complex="Marianne" style:font-family-generic-complex="system" style:font-pitch-complex="variable" style:font-size-complex="12pt"/>
    </style:style>
    <style:style style:name="WW8Num2z0" style:family="paragraph" style:default-outline-level="">
      <style:text-properties style:font-name="Times New Roman" fo:font-family="'Times New Roman'" style:font-family-generic="roman" style:font-pitch="variable" fo:font-size="12pt" style:font-name-asian="Tahoma" style:font-family-asian="Tahoma" style:font-family-generic-asian="system" style:font-pitch-asian="variable" style:font-size-asian="12pt" style:font-name-complex="Marianne4" style:font-family-complex="Marianne" style:font-family-generic-complex="system" style:font-pitch-complex="variable" style:font-size-complex="12pt"/>
    </style:style>
    <style:style style:name="WW8Num1z0" style:family="paragraph" style:default-outline-level="">
      <style:text-properties style:font-name="Times New Roman" fo:font-family="'Times New Roman'" style:font-family-generic="roman" style:font-pitch="variable" fo:font-size="12pt" style:font-name-asian="Tahoma" style:font-family-asian="Tahoma" style:font-family-generic-asian="system" style:font-pitch-asian="variable" style:font-size-asian="12pt" style:font-name-complex="Marianne4" style:font-family-complex="Marianne" style:font-family-generic-complex="system" style:font-pitch-complex="variable" style:font-size-complex="12pt"/>
    </style:style>
    <style:style style:name="Corps_20_de_20_texte_20_2" style:display-name="Corps de texte 2" style:family="paragraph" style:default-outline-level="">
      <style:paragraph-properties fo:text-align="start" style:justify-single-word="false" style:writing-mode="lr-tb"/>
      <style:text-properties fo:color="#0000ff" loext:opacity="100%" style:font-name="Arial" fo:font-family="Arial" style:font-family-generic="roman" style:font-pitch="variable" fo:font-size="10pt" style:font-name-asian="Tahoma" style:font-family-asian="Tahoma" style:font-family-generic-asian="system" style:font-pitch-asian="variable" style:font-size-asian="10pt" style:font-name-complex="Marianne4" style:font-family-complex="Marianne" style:font-family-generic-complex="system" style:font-pitch-complex="variable" style:font-size-complex="12pt"/>
    </style:style>
    <style:style style:name="Normal_20_centré" style:display-name="Normal centré" style:family="paragraph" style:default-outline-level="">
      <style:paragraph-properties fo:margin-left="0.441cm" fo:margin-right="0.7cm" fo:margin-top="0cm" fo:margin-bottom="0cm" style:contextual-spacing="false" fo:text-align="start" style:justify-single-word="false" fo:text-indent="0cm" style:auto-text-indent="false" style:writing-mode="lr-tb"/>
      <style:text-properties fo:color="#0000ff" loext:opacity="100%" style:font-name="Arial" fo:font-family="Arial" style:font-family-generic="roman" style:font-pitch="variable" fo:font-size="10pt" style:font-name-asian="Tahoma" style:font-family-asian="Tahoma" style:font-family-generic-asian="system" style:font-pitch-asian="variable" style:font-size-asian="10pt" style:font-name-complex="Marianne4" style:font-family-complex="Marianne" style:font-family-generic-complex="system" style:font-pitch-complex="variable" style:font-size-complex="12pt"/>
    </style:style>
    <style:style style:name="Texte_20_brut" style:display-name="Texte brut" style:family="paragraph" style:default-outline-level="">
      <style:paragraph-properties fo:text-align="start" style:justify-single-word="false" style:writing-mode="lr-tb"/>
      <style:text-properties style:use-window-font-color="true" loext:opacity="0%" style:font-name="Courier New" fo:font-family="'Courier New'" style:font-family-generic="roman" style:font-pitch="variable" fo:font-size="10pt" style:font-name-asian="Tahoma" style:font-family-asian="Tahoma" style:font-family-generic-asian="system" style:font-pitch-asian="variable" style:font-size-asian="10pt" style:font-name-complex="Marianne4" style:font-family-complex="Marianne" style:font-family-generic-complex="system" style:font-pitch-complex="variable" style:font-size-complex="12pt"/>
    </style:style>
    <style:style style:name="Sommaire_7e_LT_7e_Gliederung_20_1" style:display-name="Sommaire~LT~Gliederung 1" style:family="paragraph" style:default-outline-level="">
      <style:paragraph-properties fo:margin-top="0.499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10.5pt" fo:letter-spacing="normal" fo:font-style="normal" fo:text-shadow="none" style:text-underline-style="none" fo:font-weight="normal" style:letter-kerning="true" style:font-name-asian="Tahoma" style:font-family-asian="Tahoma" style:font-family-generic-asian="system" style:font-pitch-asian="variable" style:font-size-asian="10.5pt" style:font-style-asian="normal" style:font-weight-asian="normal" style:font-name-complex="Marianne4" style:font-family-complex="Marianne" style:font-family-generic-complex="system" style:font-pitch-complex="variable" style:font-size-complex="12pt" style:text-emphasize="none"/>
    </style:style>
    <style:style style:name="Sommaire_7e_LT_7e_Gliederung_20_2" style:display-name="Sommaire~LT~Gliederung 2" style:family="paragraph" style:parent-style-name="Sommaire_7e_LT_7e_Gliederung_20_1" style:default-outline-level="">
      <style:paragraph-properties fo:margin-top="0.4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8.5pt" fo:letter-spacing="normal" fo:font-style="normal" fo:text-shadow="none" style:text-underline-style="none" fo:font-weight="normal" style:letter-kerning="true" style:font-size-asian="8.5pt" style:font-style-asian="normal" style:font-weight-asian="normal" style:text-emphasize="none"/>
    </style:style>
    <style:style style:name="Sommaire_7e_LT_7e_Gliederung_20_3" style:display-name="Sommaire~LT~Gliederung 3" style:family="paragraph" style:parent-style-name="Sommaire_7e_LT_7e_Gliederung_20_2" style:default-outline-level="">
      <style:paragraph-properties fo:margin-top="0.3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7.5pt" fo:letter-spacing="normal" fo:font-style="normal" fo:text-shadow="none" style:text-underline-style="none" fo:font-weight="normal" style:letter-kerning="true" style:font-size-asian="7.5pt" style:font-style-asian="normal" style:font-weight-asian="normal" style:text-emphasize="none"/>
    </style:style>
    <style:style style:name="Sommaire_7e_LT_7e_Gliederung_20_4" style:display-name="Sommaire~LT~Gliederung 4" style:family="paragraph" style:parent-style-name="Sommaire_7e_LT_7e_Gliederung_20_3" style:default-outline-level="">
      <style:paragraph-properties fo:margin-top="0.199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7pt" fo:letter-spacing="normal" fo:font-style="normal" fo:text-shadow="none" style:text-underline-style="none" fo:font-weight="normal" style:letter-kerning="true" style:font-size-asian="7pt" style:font-style-asian="normal" style:font-weight-asian="normal" style:text-emphasize="none"/>
    </style:style>
    <style:style style:name="Sommaire_7e_LT_7e_Gliederung_20_5" style:display-name="Sommaire~LT~Gliederung 5" style:family="paragraph" style:parent-style-name="Sommaire_7e_LT_7e_Gliederung_20_4"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Sommaire_7e_LT_7e_Gliederung_20_6" style:display-name="Sommaire~LT~Gliederung 6" style:family="paragraph" style:parent-style-name="Sommaire_7e_LT_7e_Gliederung_20_5"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Sommaire_7e_LT_7e_Gliederung_20_7" style:display-name="Sommaire~LT~Gliederung 7" style:family="paragraph" style:parent-style-name="Sommaire_7e_LT_7e_Gliederung_20_6"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Sommaire_7e_LT_7e_Gliederung_20_8" style:display-name="Sommaire~LT~Gliederung 8" style:family="paragraph" style:parent-style-name="Sommaire_7e_LT_7e_Gliederung_20_7"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Sommaire_7e_LT_7e_Gliederung_20_9" style:display-name="Sommaire~LT~Gliederung 9" style:family="paragraph" style:parent-style-name="Sommaire_7e_LT_7e_Gliederung_20_8"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Sommaire_7e_LT_7e_Titel" style:display-name="Sommaire~LT~Titel" style:family="paragraph" style:default-outline-level="">
      <style:paragraph-properties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18pt" fo:letter-spacing="normal" fo:font-style="normal" fo:text-shadow="none" style:text-underline-style="none" fo:font-weight="normal" style:letter-kerning="true" style:font-name-asian="Tahoma" style:font-family-asian="Tahoma" style:font-family-generic-asian="system" style:font-pitch-asian="variable" style:font-size-asian="18pt" style:font-style-asian="normal" style:font-weight-asian="normal" style:font-name-complex="Marianne4" style:font-family-complex="Marianne" style:font-family-generic-complex="system" style:font-pitch-complex="variable" style:font-size-complex="12pt" style:text-emphasize="none"/>
    </style:style>
    <style:style style:name="Sommaire_7e_LT_7e_Untertitel" style:display-name="Sommaire~LT~Untertitel" style:family="paragraph" style:default-outline-level="">
      <style:paragraph-properties fo:text-align="center" style:justify-single-word="false"/>
      <style:text-properties style:use-window-font-color="true" loext:opacity="0%" style:text-outline="false" style:text-line-through-style="none" style:text-line-through-type="none" style:font-name="Mangal" fo:font-family="Mangal" style:font-family-generic="roman" style:font-pitch="variable" fo:font-size="32pt" fo:font-style="normal" fo:text-shadow="none" style:text-underline-style="none" fo:font-weight="normal" style:letter-kerning="true" style:font-name-asian="Tahoma" style:font-family-asian="Tahoma" style:font-family-generic-asian="system" style:font-pitch-asian="variable" style:font-size-asian="32pt" style:font-style-asian="normal" style:font-weight-asian="normal" style:font-name-complex="Marianne4" style:font-family-complex="Marianne" style:font-family-generic-complex="system" style:font-pitch-complex="variable" style:font-size-complex="12pt" style:text-emphasize="none"/>
    </style:style>
    <style:style style:name="Sommaire_7e_LT_7e_Notizen" style:display-name="Sommaire~LT~Notizen" style:family="paragraph" style:default-outline-level="">
      <style:paragraph-properties fo:margin-left="0.6cm" fo:margin-right="0cm" fo:text-indent="-0.6cm" style:auto-text-indent="false"/>
      <style:text-properties style:use-window-font-color="true" loext:opacity="0%" style:text-outline="false" style:text-line-through-style="none" style:text-line-through-type="none" style:font-name="Mangal" fo:font-family="Mangal" style:font-family-generic="roman" style:font-pitch="variable" fo:font-size="20pt" fo:font-style="normal" fo:text-shadow="none" style:text-underline-style="none" fo:font-weight="normal" style:letter-kerning="true" style:font-name-asian="Tahoma" style:font-family-asian="Tahoma" style:font-family-generic-asian="system" style:font-pitch-asian="variable" style:font-size-asian="20pt" style:font-style-asian="normal" style:font-weight-asian="normal" style:font-name-complex="Marianne4" style:font-family-complex="Marianne" style:font-family-generic-complex="system" style:font-pitch-complex="variable" style:font-size-complex="12pt" style:text-emphasize="none"/>
    </style:style>
    <style:style style:name="Sommaire_7e_LT_7e_Hintergrundobjekte" style:display-name="Sommaire~LT~Hintergrundobjekte" style:family="paragraph" style:default-outline-level="">
      <style:text-properties style:font-name="Liberation Serif1" fo:font-family="'Liberation Serif'" style:font-family-generic="roman" style:font-pitch="variable" fo:font-size="12pt" style:letter-kerning="true" style:font-name-asian="Tahoma" style:font-family-asian="Tahoma" style:font-family-generic-asian="system" style:font-pitch-asian="variable" style:font-size-asian="12pt" style:font-name-complex="Marianne4" style:font-family-complex="Marianne" style:font-family-generic-complex="system" style:font-pitch-complex="variable" style:font-size-complex="12pt"/>
    </style:style>
    <style:style style:name="Sommaire_7e_LT_7e_Hintergrund" style:display-name="Sommaire~LT~Hintergrund" style:family="paragraph" style:default-outline-level="">
      <style:text-properties style:font-name="Liberation Serif1" fo:font-family="'Liberation Serif'" style:font-family-generic="roman" style:font-pitch="variable" fo:font-size="12pt" style:letter-kerning="true" style:font-name-asian="Tahoma" style:font-family-asian="Tahoma" style:font-family-generic-asian="system" style:font-pitch-asian="variable" style:font-size-asian="12pt" style:font-name-complex="Marianne4" style:font-family-complex="Marianne" style:font-family-generic-complex="system" style:font-pitch-complex="variable" style:font-size-complex="12pt"/>
    </style:style>
    <style:style style:name="Chapitre_7e_LT_7e_Gliederung_20_1" style:display-name="Chapitre~LT~Gliederung 1" style:family="paragraph" style:default-outline-level="">
      <style:paragraph-properties fo:margin-top="0.499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10.5pt" fo:letter-spacing="normal" fo:font-style="normal" fo:text-shadow="none" style:text-underline-style="none" fo:font-weight="normal" style:letter-kerning="true" style:font-name-asian="Tahoma" style:font-family-asian="Tahoma" style:font-family-generic-asian="system" style:font-pitch-asian="variable" style:font-size-asian="10.5pt" style:font-style-asian="normal" style:font-weight-asian="normal" style:font-name-complex="Marianne4" style:font-family-complex="Marianne" style:font-family-generic-complex="system" style:font-pitch-complex="variable" style:font-size-complex="12pt" style:text-emphasize="none"/>
    </style:style>
    <style:style style:name="Chapitre_7e_LT_7e_Gliederung_20_2" style:display-name="Chapitre~LT~Gliederung 2" style:family="paragraph" style:parent-style-name="Chapitre_7e_LT_7e_Gliederung_20_1" style:default-outline-level="">
      <style:paragraph-properties fo:margin-top="0.4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8.5pt" fo:letter-spacing="normal" fo:font-style="normal" fo:text-shadow="none" style:text-underline-style="none" fo:font-weight="normal" style:letter-kerning="true" style:font-size-asian="8.5pt" style:font-style-asian="normal" style:font-weight-asian="normal" style:text-emphasize="none"/>
    </style:style>
    <style:style style:name="Chapitre_7e_LT_7e_Gliederung_20_3" style:display-name="Chapitre~LT~Gliederung 3" style:family="paragraph" style:parent-style-name="Chapitre_7e_LT_7e_Gliederung_20_2" style:default-outline-level="">
      <style:paragraph-properties fo:margin-top="0.3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7.5pt" fo:letter-spacing="normal" fo:font-style="normal" fo:text-shadow="none" style:text-underline-style="none" fo:font-weight="normal" style:letter-kerning="true" style:font-size-asian="7.5pt" style:font-style-asian="normal" style:font-weight-asian="normal" style:text-emphasize="none"/>
    </style:style>
    <style:style style:name="Chapitre_7e_LT_7e_Gliederung_20_4" style:display-name="Chapitre~LT~Gliederung 4" style:family="paragraph" style:parent-style-name="Chapitre_7e_LT_7e_Gliederung_20_3" style:default-outline-level="">
      <style:paragraph-properties fo:margin-top="0.199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7pt" fo:letter-spacing="normal" fo:font-style="normal" fo:text-shadow="none" style:text-underline-style="none" fo:font-weight="normal" style:letter-kerning="true" style:font-size-asian="7pt" style:font-style-asian="normal" style:font-weight-asian="normal" style:text-emphasize="none"/>
    </style:style>
    <style:style style:name="Chapitre_7e_LT_7e_Gliederung_20_5" style:display-name="Chapitre~LT~Gliederung 5" style:family="paragraph" style:parent-style-name="Chapitre_7e_LT_7e_Gliederung_20_4"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Chapitre_7e_LT_7e_Gliederung_20_6" style:display-name="Chapitre~LT~Gliederung 6" style:family="paragraph" style:parent-style-name="Chapitre_7e_LT_7e_Gliederung_20_5"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Chapitre_7e_LT_7e_Gliederung_20_7" style:display-name="Chapitre~LT~Gliederung 7" style:family="paragraph" style:parent-style-name="Chapitre_7e_LT_7e_Gliederung_20_6"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Chapitre_7e_LT_7e_Gliederung_20_8" style:display-name="Chapitre~LT~Gliederung 8" style:family="paragraph" style:parent-style-name="Chapitre_7e_LT_7e_Gliederung_20_7"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Chapitre_7e_LT_7e_Gliederung_20_9" style:display-name="Chapitre~LT~Gliederung 9" style:family="paragraph" style:parent-style-name="Chapitre_7e_LT_7e_Gliederung_20_8"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Chapitre_7e_LT_7e_Titel" style:display-name="Chapitre~LT~Titel" style:family="paragraph" style:default-outline-level="">
      <style:paragraph-properties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18pt" fo:letter-spacing="normal" fo:font-style="normal" fo:text-shadow="none" style:text-underline-style="none" fo:font-weight="normal" style:letter-kerning="true" style:font-name-asian="Tahoma" style:font-family-asian="Tahoma" style:font-family-generic-asian="system" style:font-pitch-asian="variable" style:font-size-asian="18pt" style:font-style-asian="normal" style:font-weight-asian="normal" style:font-name-complex="Marianne4" style:font-family-complex="Marianne" style:font-family-generic-complex="system" style:font-pitch-complex="variable" style:font-size-complex="12pt" style:text-emphasize="none"/>
    </style:style>
    <style:style style:name="Chapitre_7e_LT_7e_Untertitel" style:display-name="Chapitre~LT~Untertitel" style:family="paragraph" style:default-outline-level="">
      <style:paragraph-properties fo:text-align="center" style:justify-single-word="false"/>
      <style:text-properties style:use-window-font-color="true" loext:opacity="0%" style:text-outline="false" style:text-line-through-style="none" style:text-line-through-type="none" style:font-name="Mangal" fo:font-family="Mangal" style:font-family-generic="roman" style:font-pitch="variable" fo:font-size="32pt" fo:font-style="normal" fo:text-shadow="none" style:text-underline-style="none" fo:font-weight="normal" style:letter-kerning="true" style:font-name-asian="Tahoma" style:font-family-asian="Tahoma" style:font-family-generic-asian="system" style:font-pitch-asian="variable" style:font-size-asian="32pt" style:font-style-asian="normal" style:font-weight-asian="normal" style:font-name-complex="Marianne4" style:font-family-complex="Marianne" style:font-family-generic-complex="system" style:font-pitch-complex="variable" style:font-size-complex="12pt" style:text-emphasize="none"/>
    </style:style>
    <style:style style:name="Chapitre_7e_LT_7e_Notizen" style:display-name="Chapitre~LT~Notizen" style:family="paragraph" style:default-outline-level="">
      <style:paragraph-properties fo:margin-left="0.6cm" fo:margin-right="0cm" fo:text-indent="-0.6cm" style:auto-text-indent="false"/>
      <style:text-properties style:use-window-font-color="true" loext:opacity="0%" style:text-outline="false" style:text-line-through-style="none" style:text-line-through-type="none" style:font-name="Mangal" fo:font-family="Mangal" style:font-family-generic="roman" style:font-pitch="variable" fo:font-size="20pt" fo:font-style="normal" fo:text-shadow="none" style:text-underline-style="none" fo:font-weight="normal" style:letter-kerning="true" style:font-name-asian="Tahoma" style:font-family-asian="Tahoma" style:font-family-generic-asian="system" style:font-pitch-asian="variable" style:font-size-asian="20pt" style:font-style-asian="normal" style:font-weight-asian="normal" style:font-name-complex="Marianne4" style:font-family-complex="Marianne" style:font-family-generic-complex="system" style:font-pitch-complex="variable" style:font-size-complex="12pt" style:text-emphasize="none"/>
    </style:style>
    <style:style style:name="Chapitre_7e_LT_7e_Hintergrundobjekte" style:display-name="Chapitre~LT~Hintergrundobjekte" style:family="paragraph" style:default-outline-level="">
      <style:text-properties style:font-name="Liberation Serif1" fo:font-family="'Liberation Serif'" style:font-family-generic="roman" style:font-pitch="variable" fo:font-size="12pt" style:letter-kerning="true" style:font-name-asian="Tahoma" style:font-family-asian="Tahoma" style:font-family-generic-asian="system" style:font-pitch-asian="variable" style:font-size-asian="12pt" style:font-name-complex="Marianne4" style:font-family-complex="Marianne" style:font-family-generic-complex="system" style:font-pitch-complex="variable" style:font-size-complex="12pt"/>
    </style:style>
    <style:style style:name="Chapitre_7e_LT_7e_Hintergrund" style:display-name="Chapitre~LT~Hintergrund" style:family="paragraph" style:default-outline-level="">
      <style:text-properties style:font-name="Liberation Serif1" fo:font-family="'Liberation Serif'" style:font-family-generic="roman" style:font-pitch="variable" fo:font-size="12pt" style:letter-kerning="true" style:font-name-asian="Tahoma" style:font-family-asian="Tahoma" style:font-family-generic-asian="system" style:font-pitch-asian="variable" style:font-size-asian="12pt" style:font-name-complex="Marianne4" style:font-family-complex="Marianne" style:font-family-generic-complex="system" style:font-pitch-complex="variable" style:font-size-complex="12pt"/>
    </style:style>
    <style:style style:name="Titre_20_et_20_textes_20_3_20_colonnes_7e_LT_7e_Gliederung_20_1" style:display-name="Titre et textes 3 colonnes~LT~Gliederung 1" style:family="paragraph" style:default-outline-level="">
      <style:paragraph-properties fo:margin-top="0.499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10.5pt" fo:letter-spacing="normal" fo:font-style="normal" fo:text-shadow="none" style:text-underline-style="none" fo:font-weight="normal" style:letter-kerning="true" style:font-name-asian="Tahoma" style:font-family-asian="Tahoma" style:font-family-generic-asian="system" style:font-pitch-asian="variable" style:font-size-asian="10.5pt" style:font-style-asian="normal" style:font-weight-asian="normal" style:font-name-complex="Marianne4" style:font-family-complex="Marianne" style:font-family-generic-complex="system" style:font-pitch-complex="variable" style:font-size-complex="12pt" style:text-emphasize="none"/>
    </style:style>
    <style:style style:name="Titre_20_et_20_textes_20_3_20_colonnes_7e_LT_7e_Gliederung_20_2" style:display-name="Titre et textes 3 colonnes~LT~Gliederung 2" style:family="paragraph" style:parent-style-name="Titre_20_et_20_textes_20_3_20_colonnes_7e_LT_7e_Gliederung_20_1" style:default-outline-level="">
      <style:paragraph-properties fo:margin-top="0.4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8.5pt" fo:letter-spacing="normal" fo:font-style="normal" fo:text-shadow="none" style:text-underline-style="none" fo:font-weight="normal" style:letter-kerning="true" style:font-size-asian="8.5pt" style:font-style-asian="normal" style:font-weight-asian="normal" style:text-emphasize="none"/>
    </style:style>
    <style:style style:name="Titre_20_et_20_textes_20_3_20_colonnes_7e_LT_7e_Gliederung_20_3" style:display-name="Titre et textes 3 colonnes~LT~Gliederung 3" style:family="paragraph" style:parent-style-name="Titre_20_et_20_textes_20_3_20_colonnes_7e_LT_7e_Gliederung_20_2" style:default-outline-level="">
      <style:paragraph-properties fo:margin-top="0.3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7.5pt" fo:letter-spacing="normal" fo:font-style="normal" fo:text-shadow="none" style:text-underline-style="none" fo:font-weight="normal" style:letter-kerning="true" style:font-size-asian="7.5pt" style:font-style-asian="normal" style:font-weight-asian="normal" style:text-emphasize="none"/>
    </style:style>
    <style:style style:name="Titre_20_et_20_textes_20_3_20_colonnes_7e_LT_7e_Gliederung_20_4" style:display-name="Titre et textes 3 colonnes~LT~Gliederung 4" style:family="paragraph" style:parent-style-name="Titre_20_et_20_textes_20_3_20_colonnes_7e_LT_7e_Gliederung_20_3" style:default-outline-level="">
      <style:paragraph-properties fo:margin-top="0.199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7pt" fo:letter-spacing="normal" fo:font-style="normal" fo:text-shadow="none" style:text-underline-style="none" fo:font-weight="normal" style:letter-kerning="true" style:font-size-asian="7pt" style:font-style-asian="normal" style:font-weight-asian="normal" style:text-emphasize="none"/>
    </style:style>
    <style:style style:name="Titre_20_et_20_textes_20_3_20_colonnes_7e_LT_7e_Gliederung_20_5" style:display-name="Titre et textes 3 colonnes~LT~Gliederung 5" style:family="paragraph" style:parent-style-name="Titre_20_et_20_textes_20_3_20_colonnes_7e_LT_7e_Gliederung_20_4"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Titre_20_et_20_textes_20_3_20_colonnes_7e_LT_7e_Gliederung_20_6" style:display-name="Titre et textes 3 colonnes~LT~Gliederung 6" style:family="paragraph" style:parent-style-name="Titre_20_et_20_textes_20_3_20_colonnes_7e_LT_7e_Gliederung_20_5"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Titre_20_et_20_textes_20_3_20_colonnes_7e_LT_7e_Gliederung_20_7" style:display-name="Titre et textes 3 colonnes~LT~Gliederung 7" style:family="paragraph" style:parent-style-name="Titre_20_et_20_textes_20_3_20_colonnes_7e_LT_7e_Gliederung_20_6"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Titre_20_et_20_textes_20_3_20_colonnes_7e_LT_7e_Gliederung_20_8" style:display-name="Titre et textes 3 colonnes~LT~Gliederung 8" style:family="paragraph" style:parent-style-name="Titre_20_et_20_textes_20_3_20_colonnes_7e_LT_7e_Gliederung_20_7"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Titre_20_et_20_textes_20_3_20_colonnes_7e_LT_7e_Gliederung_20_9" style:display-name="Titre et textes 3 colonnes~LT~Gliederung 9" style:family="paragraph" style:parent-style-name="Titre_20_et_20_textes_20_3_20_colonnes_7e_LT_7e_Gliederung_20_8"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Titre_20_et_20_textes_20_3_20_colonnes_7e_LT_7e_Titel" style:display-name="Titre et textes 3 colonnes~LT~Titel" style:family="paragraph" style:default-outline-level="">
      <style:paragraph-properties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18pt" fo:letter-spacing="normal" fo:font-style="normal" fo:text-shadow="none" style:text-underline-style="none" fo:font-weight="normal" style:letter-kerning="true" style:font-name-asian="Tahoma" style:font-family-asian="Tahoma" style:font-family-generic-asian="system" style:font-pitch-asian="variable" style:font-size-asian="18pt" style:font-style-asian="normal" style:font-weight-asian="normal" style:font-name-complex="Marianne4" style:font-family-complex="Marianne" style:font-family-generic-complex="system" style:font-pitch-complex="variable" style:font-size-complex="12pt" style:text-emphasize="none"/>
    </style:style>
    <style:style style:name="Titre_20_et_20_textes_20_3_20_colonnes_7e_LT_7e_Untertitel" style:display-name="Titre et textes 3 colonnes~LT~Untertitel" style:family="paragraph" style:default-outline-level="">
      <style:paragraph-properties fo:text-align="center" style:justify-single-word="false"/>
      <style:text-properties style:use-window-font-color="true" loext:opacity="0%" style:text-outline="false" style:text-line-through-style="none" style:text-line-through-type="none" style:font-name="Mangal" fo:font-family="Mangal" style:font-family-generic="roman" style:font-pitch="variable" fo:font-size="32pt" fo:font-style="normal" fo:text-shadow="none" style:text-underline-style="none" fo:font-weight="normal" style:letter-kerning="true" style:font-name-asian="Tahoma" style:font-family-asian="Tahoma" style:font-family-generic-asian="system" style:font-pitch-asian="variable" style:font-size-asian="32pt" style:font-style-asian="normal" style:font-weight-asian="normal" style:font-name-complex="Marianne4" style:font-family-complex="Marianne" style:font-family-generic-complex="system" style:font-pitch-complex="variable" style:font-size-complex="12pt" style:text-emphasize="none"/>
    </style:style>
    <style:style style:name="Titre_20_et_20_textes_20_3_20_colonnes_7e_LT_7e_Notizen" style:display-name="Titre et textes 3 colonnes~LT~Notizen" style:family="paragraph" style:default-outline-level="">
      <style:paragraph-properties fo:margin-left="0.6cm" fo:margin-right="0cm" fo:text-indent="-0.6cm" style:auto-text-indent="false"/>
      <style:text-properties style:use-window-font-color="true" loext:opacity="0%" style:text-outline="false" style:text-line-through-style="none" style:text-line-through-type="none" style:font-name="Mangal" fo:font-family="Mangal" style:font-family-generic="roman" style:font-pitch="variable" fo:font-size="20pt" fo:font-style="normal" fo:text-shadow="none" style:text-underline-style="none" fo:font-weight="normal" style:letter-kerning="true" style:font-name-asian="Tahoma" style:font-family-asian="Tahoma" style:font-family-generic-asian="system" style:font-pitch-asian="variable" style:font-size-asian="20pt" style:font-style-asian="normal" style:font-weight-asian="normal" style:font-name-complex="Marianne4" style:font-family-complex="Marianne" style:font-family-generic-complex="system" style:font-pitch-complex="variable" style:font-size-complex="12pt" style:text-emphasize="none"/>
    </style:style>
    <style:style style:name="Titre_20_et_20_textes_20_3_20_colonnes_7e_LT_7e_Hintergrundobjekte" style:display-name="Titre et textes 3 colonnes~LT~Hintergrundobjekte" style:family="paragraph" style:default-outline-level="">
      <style:text-properties style:font-name="Liberation Serif1" fo:font-family="'Liberation Serif'" style:font-family-generic="roman" style:font-pitch="variable" fo:font-size="12pt" style:letter-kerning="true" style:font-name-asian="Tahoma" style:font-family-asian="Tahoma" style:font-family-generic-asian="system" style:font-pitch-asian="variable" style:font-size-asian="12pt" style:font-name-complex="Marianne4" style:font-family-complex="Marianne" style:font-family-generic-complex="system" style:font-pitch-complex="variable" style:font-size-complex="12pt"/>
    </style:style>
    <style:style style:name="Titre_20_et_20_textes_20_3_20_colonnes_7e_LT_7e_Hintergrund" style:display-name="Titre et textes 3 colonnes~LT~Hintergrund" style:family="paragraph" style:default-outline-level="">
      <style:text-properties style:font-name="Liberation Serif1" fo:font-family="'Liberation Serif'" style:font-family-generic="roman" style:font-pitch="variable" fo:font-size="12pt" style:letter-kerning="true" style:font-name-asian="Tahoma" style:font-family-asian="Tahoma" style:font-family-generic-asian="system" style:font-pitch-asian="variable" style:font-size-asian="12pt" style:font-name-complex="Marianne4" style:font-family-complex="Marianne" style:font-family-generic-complex="system" style:font-pitch-complex="variable" style:font-size-complex="12pt"/>
    </style:style>
    <style:style style:name="Titre_20_et_20_contenu_7e_LT_7e_Gliederung_20_1" style:display-name="Titre et contenu~LT~Gliederung 1" style:family="paragraph" style:default-outline-level="">
      <style:paragraph-properties fo:margin-top="0.429cm" fo:margin-bottom="0cm" style:contextual-spacing="false" style:line-height-at-least="0.353cm" fo:text-align="start" style:justify-single-word="false"/>
      <style:text-properties fo:color="#000091" loext:opacity="100%" style:text-outline="false" style:text-line-through-style="none" style:text-line-through-type="none" style:font-name="Mangal" fo:font-family="Mangal" style:font-family-generic="roman" style:font-pitch="variable" fo:font-size="10.5pt" fo:letter-spacing="normal" fo:font-style="normal" fo:text-shadow="none" style:text-underline-style="none" fo:font-weight="normal" style:letter-kerning="true" style:font-name-asian="Tahoma" style:font-family-asian="Tahoma" style:font-family-generic-asian="system" style:font-pitch-asian="variable" style:font-size-asian="10.5pt" style:font-style-asian="normal" style:font-weight-asian="normal" style:font-name-complex="Marianne4" style:font-family-complex="Marianne" style:font-family-generic-complex="system" style:font-pitch-complex="variable" style:font-size-complex="12pt" style:text-emphasize="none"/>
    </style:style>
    <style:style style:name="Titre_20_et_20_contenu_7e_LT_7e_Gliederung_20_2" style:display-name="Titre et contenu~LT~Gliederung 2" style:family="paragraph" style:parent-style-name="Titre_20_et_20_contenu_7e_LT_7e_Gliederung_20_1" style:default-outline-level="">
      <style:paragraph-properties fo:margin-top="0.4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8.5pt" fo:letter-spacing="normal" fo:font-style="normal" fo:text-shadow="none" style:text-underline-style="none" fo:font-weight="normal" style:letter-kerning="true" style:font-size-asian="8.5pt" style:font-style-asian="normal" style:font-weight-asian="normal" style:text-emphasize="none"/>
    </style:style>
    <style:style style:name="Titre_20_et_20_contenu_7e_LT_7e_Gliederung_20_3" style:display-name="Titre et contenu~LT~Gliederung 3" style:family="paragraph" style:parent-style-name="Titre_20_et_20_contenu_7e_LT_7e_Gliederung_20_2" style:default-outline-level="">
      <style:paragraph-properties fo:margin-top="0.3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7.5pt" fo:letter-spacing="normal" fo:font-style="normal" fo:text-shadow="none" style:text-underline-style="none" fo:font-weight="normal" style:letter-kerning="true" style:font-size-asian="7.5pt" style:font-style-asian="normal" style:font-weight-asian="normal" style:text-emphasize="none"/>
    </style:style>
    <style:style style:name="Titre_20_et_20_contenu_7e_LT_7e_Gliederung_20_4" style:display-name="Titre et contenu~LT~Gliederung 4" style:family="paragraph" style:parent-style-name="Titre_20_et_20_contenu_7e_LT_7e_Gliederung_20_3" style:default-outline-level="">
      <style:paragraph-properties fo:margin-top="0.199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7pt" fo:letter-spacing="normal" fo:font-style="normal" fo:text-shadow="none" style:text-underline-style="none" fo:font-weight="normal" style:letter-kerning="true" style:font-size-asian="7pt" style:font-style-asian="normal" style:font-weight-asian="normal" style:text-emphasize="none"/>
    </style:style>
    <style:style style:name="Titre_20_et_20_contenu_7e_LT_7e_Gliederung_20_5" style:display-name="Titre et contenu~LT~Gliederung 5" style:family="paragraph" style:parent-style-name="Titre_20_et_20_contenu_7e_LT_7e_Gliederung_20_4"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Titre_20_et_20_contenu_7e_LT_7e_Gliederung_20_6" style:display-name="Titre et contenu~LT~Gliederung 6" style:family="paragraph" style:parent-style-name="Titre_20_et_20_contenu_7e_LT_7e_Gliederung_20_5"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Titre_20_et_20_contenu_7e_LT_7e_Gliederung_20_7" style:display-name="Titre et contenu~LT~Gliederung 7" style:family="paragraph" style:parent-style-name="Titre_20_et_20_contenu_7e_LT_7e_Gliederung_20_6"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Titre_20_et_20_contenu_7e_LT_7e_Gliederung_20_8" style:display-name="Titre et contenu~LT~Gliederung 8" style:family="paragraph" style:parent-style-name="Titre_20_et_20_contenu_7e_LT_7e_Gliederung_20_7"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Titre_20_et_20_contenu_7e_LT_7e_Gliederung_20_9" style:display-name="Titre et contenu~LT~Gliederung 9" style:family="paragraph" style:parent-style-name="Titre_20_et_20_contenu_7e_LT_7e_Gliederung_20_8" style:default-outline-level="">
      <style:paragraph-properties fo:margin-top="0.101cm" fo:margin-bottom="0cm" style:contextual-spacing="false"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Titre_20_et_20_contenu_7e_LT_7e_Titel" style:display-name="Titre et contenu~LT~Titel" style:family="paragraph" style:default-outline-level="">
      <style:paragraph-properties style:line-height-at-least="0.353cm" fo:text-align="start" style:justify-single-word="false"/>
      <style:text-properties fo:color="#000000" loext:opacity="100%" style:text-outline="false" style:text-line-through-style="none" style:text-line-through-type="none" style:font-name="Mangal" fo:font-family="Mangal" style:font-family-generic="roman" style:font-pitch="variable" fo:font-size="18pt" fo:letter-spacing="normal" fo:font-style="normal" fo:text-shadow="none" style:text-underline-style="none" fo:font-weight="normal" style:letter-kerning="true" style:font-name-asian="Tahoma" style:font-family-asian="Tahoma" style:font-family-generic-asian="system" style:font-pitch-asian="variable" style:font-size-asian="18pt" style:font-style-asian="normal" style:font-weight-asian="normal" style:font-name-complex="Marianne4" style:font-family-complex="Marianne" style:font-family-generic-complex="system" style:font-pitch-complex="variable" style:font-size-complex="12pt" style:text-emphasize="none"/>
    </style:style>
    <style:style style:name="Titre_20_et_20_contenu_7e_LT_7e_Untertitel" style:display-name="Titre et contenu~LT~Untertitel" style:family="paragraph" style:default-outline-level="">
      <style:paragraph-properties fo:text-align="center" style:justify-single-word="false"/>
      <style:text-properties style:use-window-font-color="true" loext:opacity="0%" style:text-outline="false" style:text-line-through-style="none" style:text-line-through-type="none" style:font-name="Mangal" fo:font-family="Mangal" style:font-family-generic="roman" style:font-pitch="variable" fo:font-size="32pt" fo:font-style="normal" fo:text-shadow="none" style:text-underline-style="none" fo:font-weight="normal" style:letter-kerning="true" style:font-name-asian="Tahoma" style:font-family-asian="Tahoma" style:font-family-generic-asian="system" style:font-pitch-asian="variable" style:font-size-asian="32pt" style:font-style-asian="normal" style:font-weight-asian="normal" style:font-name-complex="Marianne4" style:font-family-complex="Marianne" style:font-family-generic-complex="system" style:font-pitch-complex="variable" style:font-size-complex="12pt" style:text-emphasize="none"/>
    </style:style>
    <style:style style:name="Titre_20_et_20_contenu_7e_LT_7e_Notizen" style:display-name="Titre et contenu~LT~Notizen" style:family="paragraph" style:default-outline-level="">
      <style:paragraph-properties fo:margin-left="0.6cm" fo:margin-right="0cm" fo:text-indent="-0.6cm" style:auto-text-indent="false"/>
      <style:text-properties style:use-window-font-color="true" loext:opacity="0%" style:text-outline="false" style:text-line-through-style="none" style:text-line-through-type="none" style:font-name="Mangal" fo:font-family="Mangal" style:font-family-generic="roman" style:font-pitch="variable" fo:font-size="20pt" fo:font-style="normal" fo:text-shadow="none" style:text-underline-style="none" fo:font-weight="normal" style:letter-kerning="true" style:font-name-asian="Tahoma" style:font-family-asian="Tahoma" style:font-family-generic-asian="system" style:font-pitch-asian="variable" style:font-size-asian="20pt" style:font-style-asian="normal" style:font-weight-asian="normal" style:font-name-complex="Marianne4" style:font-family-complex="Marianne" style:font-family-generic-complex="system" style:font-pitch-complex="variable" style:font-size-complex="12pt" style:text-emphasize="none"/>
    </style:style>
    <style:style style:name="Titre_20_et_20_contenu_7e_LT_7e_Hintergrundobjekte" style:display-name="Titre et contenu~LT~Hintergrundobjekte" style:family="paragraph" style:default-outline-level="">
      <style:text-properties style:font-name="Liberation Serif1" fo:font-family="'Liberation Serif'" style:font-family-generic="roman" style:font-pitch="variable" fo:font-size="12pt" style:letter-kerning="true" style:font-name-asian="Tahoma" style:font-family-asian="Tahoma" style:font-family-generic-asian="system" style:font-pitch-asian="variable" style:font-size-asian="12pt" style:font-name-complex="Marianne4" style:font-family-complex="Marianne" style:font-family-generic-complex="system" style:font-pitch-complex="variable" style:font-size-complex="12pt"/>
    </style:style>
    <style:style style:name="Titre_20_et_20_contenu_7e_LT_7e_Hintergrund" style:display-name="Titre et contenu~LT~Hintergrund" style:family="paragraph" style:default-outline-level="">
      <style:text-properties style:font-name="Liberation Serif1" fo:font-family="'Liberation Serif'" style:font-family-generic="roman" style:font-pitch="variable" fo:font-size="12pt" style:letter-kerning="true" style:font-name-asian="Tahoma" style:font-family-asian="Tahoma" style:font-family-generic-asian="system" style:font-pitch-asian="variable" style:font-size-asian="12pt" style:font-name-complex="Marianne4" style:font-family-complex="Marianne" style:font-family-generic-complex="system" style:font-pitch-complex="variable" style:font-size-complex="12pt"/>
    </style:style>
    <style:style style:name="Table" style:family="paragraph" style:parent-style-name="Caption" style:class="extra"/>
    <style:style style:name="Comment" style:family="paragraph" style:parent-style-name="Standard" style:class="extra">
      <style:paragraph-properties fo:margin-left="0.099cm" fo:margin-right="0.099cm" fo:margin-top="0.099cm" fo:margin-bottom="0cm" style:contextual-spacing="false"/>
      <style:text-properties fo:font-size="10pt" style:font-size-asian="10pt" style:font-size-complex="10pt"/>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Numbering_20_Symbols" style:display-name="Numbering Symbols" style:family="text"/>
    <style:style style:name="Endnote_20_anchor" style:display-name="Endnote anchor" style:family="text">
      <style:text-properties style:text-position="super 58%"/>
    </style:style>
    <style:style style:name="Endnote_20_Symbol" style:display-name="Endnote Symbol" style:family="text"/>
    <style:style style:name="Line_20_numbering" style:display-name="Line numbering"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Formula" style:family="graphic">
      <style:graphic-properties text:anchor-type="as-char" svg:y="0cm" fo:margin-left="0.201cm" fo:margin-right="0.201cm" style:vertical-pos="middle" style:vertical-rel="text"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style-name="Line_20_numbering" text:number-lines="false" text:offset="0.499cm" style:num-format="1" text:number-position="left" text:increment="5"/>
    <number:number-style style:name="N114" number:title="Défini par l'utilisateur">
      <number:number number:decimal-places="0" number:min-decimal-places="0" number:min-integer-digits="4"/>
    </number:number-style>
    <number:number-style style:name="N115">
      <number:number number:decimal-places="5" number:min-decimal-places="5" number:min-integer-digits="1" number:grouping="true"/>
    </number:number-style>
    <number:currency-style style:name="N117P0" style:volatile="true">
      <number:number number:decimal-places="2" number:min-decimal-places="2" number:min-integer-digits="1" number:grouping="true"/>
      <number:text> </number:text>
      <number:currency-symbol number:language="fr" number:country="FR">€</number:currency-symbol>
    </number:currency-style>
    <number:currency-style style:name="N117">
      <style:text-properties fo:color="#ff0000"/>
      <number:text>-</number:text>
      <number:number number:decimal-places="2" number:min-decimal-places="2" number:min-integer-digits="1" number:grouping="true"/>
      <number:text> </number:text>
      <number:currency-symbol number:language="fr" number:country="FR">€</number:currency-symbol>
      <style:map style:condition="value()&gt;=0" style:apply-style-name="N117P0"/>
    </number:currency-style>
    <number:currency-style style:name="N119P0" style:volatile="true">
      <number:number number:decimal-places="0" number:min-decimal-places="0" number:min-integer-digits="1" number:grouping="true"/>
      <number:text> </number:text>
      <number:currency-symbol number:language="fr" number:country="FR">€</number:currency-symbol>
    </number:currency-style>
    <number:currency-style style:name="N119">
      <number:text>-</number:text>
      <number:number number:decimal-places="0" number:min-decimal-places="0" number:min-integer-digits="1" number:grouping="true"/>
      <number:text> </number:text>
      <number:currency-symbol number:language="fr" number:country="FR">€</number:currency-symbol>
      <style:map style:condition="value()&gt;=0" style:apply-style-name="N119P0"/>
    </number:currency-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text-properties fo:font-size="10pt" officeooo:paragraph-rsid="009068f3" style:font-size-asian="8.75pt" style:font-size-complex="10pt"/>
    </style:style>
    <style:style style:name="MP2" style:family="paragraph" style:parent-style-name="Footer" style:master-page-name="First_20_Page">
      <loext:graphic-properties draw:fill="none" draw:fill-gradient-name="gradient" draw:fill-hatch-name="hatch"/>
      <style:paragraph-properties fo:margin-left="0cm" fo:margin-right="0cm" fo:text-align="center" style:justify-single-word="false" fo:hyphenation-ladder-count="no-limit" fo:hyphenation-keep="auto" loext:hyphenation-keep-type="column" fo:text-indent="0cm" style:auto-text-indent="false" style:page-number="auto" fo:background-color="transparent" fo:padding-left="0cm" fo:padding-right="0cm" fo:padding-top="0cm" fo:padding-bottom="0.101cm" fo:border-left="none" fo:border-right="none" fo:border-top="none" fo:border-bottom="0.06pt solid #00008b" text:number-lines="false" text:line-number="0">
        <style:tab-stops>
          <style:tab-stop style:position="19.5cm" style:type="center"/>
          <style:tab-stop style:position="28.702cm" style:type="right"/>
        </style:tab-stops>
      </style:paragraph-properties>
      <style:text-properties fo:color="#00008b" loext:opacity="100%" style:font-name="Marianne1" fo:font-size="9pt" fo:font-style="italic" fo:font-weight="bold" officeooo:paragraph-rsid="0682b101" style:font-size-asian="9pt" style:font-style-asian="italic" style:font-weight-asian="bold"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MP3" style:family="paragraph" style:parent-style-name="Footer">
      <style:paragraph-properties fo:text-align="center" style:justify-single-word="false"/>
      <style:text-properties style:font-name="Marianne2" fo:font-size="9pt" style:font-size-asian="9pt" style:font-size-complex="9pt"/>
    </style:style>
    <style:style style:name="MT1" style:family="text">
      <style:text-properties fo:font-style="italic" fo:font-weight="bold" style:font-style-asian="italic" style:font-weight-asian="bold" style:font-style-complex="italic" style:font-weight-complex="bold"/>
    </style:style>
    <style:style style:name="MT2" style:family="text">
      <style:text-properties fo:font-style="italic" fo:font-weight="bold" officeooo:rsid="00409f0b" style:font-style-asian="italic" style:font-weight-asian="bold" style:font-style-complex="italic" style:font-weight-complex="bold"/>
    </style:style>
    <style:style style:name="MT3" style:family="text">
      <style:text-properties officeooo:rsid="0682b101"/>
    </style:style>
    <style:style style:name="MT4" style:family="text">
      <style:text-properties officeooo:rsid="039cb9c7"/>
    </style:style>
    <style:style style:name="MT5" style:family="text">
      <style:text-properties officeooo:rsid="08189b9a"/>
    </style:style>
    <style:style style:name="MT6" style:family="text">
      <style:text-properties officeooo:rsid="0451c29e"/>
    </style:style>
    <style:page-layout style:name="Mpm1">
      <style:page-layout-properties fo:page-width="21.001cm" fo:page-height="29.7cm" style:num-format="1" style:print-orientation="portrait" fo:margin-top="0.499cm" fo:margin-bottom="0.3cm" fo:margin-left="0.499cm" fo:margin-right="0.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0.499cm" fo:margin-bottom="0.499cm" fo:margin-left="0.499cm" fo:margin-right="0.4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9.7cm" fo:page-height="21.001cm" style:num-format="1" style:print-orientation="landscape" fo:margin-top="0.3cm" fo:margin-bottom="0.499cm" fo:margin-left="0.499cm" fo:margin-right="0.4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99cm" fo:margin-left="0cm" fo:margin-right="0cm" fo:margin-bottom="0.1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0.3cm" fo:margin-bottom="0.3cm" fo:margin-left="0.499cm" fo:margin-right="0.4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0.499cm" fo:margin-bottom="0.499cm" fo:margin-left="0.499cm" fo:margin-right="0.4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11">
      <style:page-layout-properties fo:page-width="21.001cm" fo:page-height="29.7cm" style:num-format="1" style:print-orientation="portrait" fo:margin-top="0.499cm" fo:margin-bottom="0.3cm" fo:margin-left="0.9cm" fo:margin-right="0.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6cm" fo:margin-left="0cm" fo:margin-right="0cm" fo:margin-top="0.3cm" fo:background-color="transparent" style:dynamic-spacing="fals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next-style-name="FA"/>
    <style:master-page style:name="HTML" style:page-layout-name="Mpm2" draw:style-name="Mdp1"/>
    <style:master-page style:name="First_20_Page" style:display-name="First Page" style:page-layout-name="Mpm3" draw:style-name="Mdp1" style:next-style-name="Notice"/>
    <style:master-page style:name="Right_20_Page" style:display-name="Right Page" style:page-layout-name="Mpm4" draw:style-name="Mdp1">
      <style:header>
        <text:p text:style-name="MP1"><text:span text:style-name="MT1">Fiche d’activité relative aux produits </text:span><text:span text:style-name="MT2">alcooliques</text:span><text:span text:style-name="MT1"> détenus dans l’entrepôt fiscal suspensif des droits d’accise</text:span></text:p>
      </style:header>
      <style:footer>
        <text:p text:style-name="MP1"><text:page-number text:select-page="current">0</text:page-number>/<text:page-count>23</text:page-count></text:p>
      </style:footer>
    </style:master-page>
    <style:master-page style:name="Left_20_Page" style:display-name="Left Page" style:page-layout-name="Mpm5" draw:style-name="Mdp1"/>
    <style:master-page style:name="Endnote" style:page-layout-name="Mpm6" draw:style-name="Mdp1"/>
    <style:master-page style:name="Index" style:page-layout-name="Mpm7" draw:style-name="Mdp1"/>
    <style:master-page style:name="FA" style:page-layout-name="Mpm8" draw:style-name="Mdp1" style:next-style-name="Notice"/>
    <style:master-page style:name="Envelope" style:page-layout-name="Mpm9" draw:style-name="Mdp1"/>
    <style:master-page style:name="Footnote" style:page-layout-name="Mpm6" draw:style-name="Mdp1"/>
    <style:master-page style:name="Landscape" style:page-layout-name="Mpm10" draw:style-name="Mdp1"/>
    <style:master-page style:name="Notice" style:page-layout-name="Mpm11" draw:style-name="Mdp1">
      <style:header>
        <text:p text:style-name="MP2">Fiche d’activité Contributions indirectes (CI) – <text:s/><text:span text:style-name="MT3">DROM</text:span><text:span text:style-name="MT4"> – </text:span><text:span text:style-name="MT5">MARTINIQUE</text:span><text:span text:style-name="MT4"> – </text:span><text:span text:style-name="MT6">Tabacs</text:span></text:p>
      </style:header>
      <style:footer>
        <text:p text:style-name="MP3"><text:page-number text:select-page="current">21</text:page-number>/<text:page-count>23</text:page-count></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5-08-04T18:22:06.291000000</meta:creation-date>
    <meta:editing-duration>PT5H40M17S</meta:editing-duration>
    <meta:editing-cycles>49</meta:editing-cycles>
    <meta:generator>LibreOffice/24.8.5.2$Windows_X86_64 LibreOffice_project/1eb5374d705b45434a83b573e2295c4cab0ce402</meta:generator>
    <dc:date>2026-08-21T10:21:21.499000000</dc:date>
    <dc:creator>Cécile Gallet</dc:creator>
    <meta:printed-by>FIN3 - Garanties CI</meta:printed-by>
    <meta:print-date>2025-08-26T16:50:22.562000000</meta:print-date>
    <meta:document-statistic meta:table-count="131" meta:image-count="12" meta:object-count="0" meta:page-count="23" meta:paragraph-count="1492" meta:word-count="9597" meta:character-count="56506" meta:non-whitespace-character-count="48226"/>
  </office:meta>
</office:document-meta>
</file>